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80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8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66" calcext:value-type="float">
            <text:p>166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312" calcext:value-type="float">
            <text:p>312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4:090101:372</text:p>
          </table:table-cell>
          <table:table-cell table:style-name="ce15" office:value-type="float" office:value="117172.46" calcext:value-type="float">
            <text:p>117,172.4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9:010102:5150</text:p>
          </table:table-cell>
          <table:table-cell table:style-name="ce15" office:value-type="float" office:value="4038774.26" calcext:value-type="float">
            <text:p>4,038,774.2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220:8986</text:p>
          </table:table-cell>
          <table:table-cell table:style-name="ce15" office:value-type="float" office:value="450652.06" calcext:value-type="float">
            <text:p>450,652.0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6:030201:9</text:p>
          </table:table-cell>
          <table:table-cell table:style-name="ce15" office:value-type="float" office:value="1133838.49" calcext:value-type="float">
            <text:p>1,133,838.4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2:010303:8375</text:p>
          </table:table-cell>
          <table:table-cell table:style-name="ce15" office:value-type="float" office:value="110805.42" calcext:value-type="float">
            <text:p>110,805.4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2:010308:8667</text:p>
          </table:table-cell>
          <table:table-cell table:style-name="ce15" office:value-type="float" office:value="70978.96" calcext:value-type="float">
            <text:p>70,978.9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4:010101:1035</text:p>
          </table:table-cell>
          <table:table-cell table:style-name="ce15" office:value-type="float" office:value="731165.97" calcext:value-type="float">
            <text:p>731,165.9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4:010115:3220</text:p>
          </table:table-cell>
          <table:table-cell table:style-name="ce15" office:value-type="float" office:value="503001.71" calcext:value-type="float">
            <text:p>503,001.7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90501:19626</text:p>
          </table:table-cell>
          <table:table-cell table:style-name="ce15" office:value-type="float" office:value="200081.24" calcext:value-type="float">
            <text:p>200,081.2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4:010102:604</text:p>
          </table:table-cell>
          <table:table-cell table:style-name="ce15" office:value-type="float" office:value="731932.39" calcext:value-type="float">
            <text:p>731,932.3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107:3862</text:p>
          </table:table-cell>
          <table:table-cell table:style-name="ce15" office:value-type="float" office:value="598273.65" calcext:value-type="float">
            <text:p>598,273.6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000000:218</text:p>
          </table:table-cell>
          <table:table-cell table:style-name="ce15" office:value-type="float" office:value="7694610.58" calcext:value-type="float">
            <text:p>7,694,610.5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217:22806</text:p>
          </table:table-cell>
          <table:table-cell table:style-name="ce15" office:value-type="float" office:value="121869.26" calcext:value-type="float">
            <text:p>121,869.2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060101:585</text:p>
          </table:table-cell>
          <table:table-cell table:style-name="ce15" office:value-type="float" office:value="593159.13" calcext:value-type="float">
            <text:p>593,159.1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4:060301:8276</text:p>
          </table:table-cell>
          <table:table-cell table:style-name="ce15" office:value-type="float" office:value="2354406.35" calcext:value-type="float">
            <text:p>2,354,406.3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4:060301:950</text:p>
          </table:table-cell>
          <table:table-cell table:style-name="ce15" office:value-type="float" office:value="440035.5" calcext:value-type="float">
            <text:p>440,035.5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3:010108:3486</text:p>
          </table:table-cell>
          <table:table-cell table:style-name="ce15" office:value-type="float" office:value="1045788.88" calcext:value-type="float">
            <text:p>1,045,788.8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5:090105:4731</text:p>
          </table:table-cell>
          <table:table-cell table:style-name="ce15" office:value-type="float" office:value="10969.26" calcext:value-type="float">
            <text:p>10,969.2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2:010104:5105</text:p>
          </table:table-cell>
          <table:table-cell table:style-name="ce15" office:value-type="float" office:value="16076.74" calcext:value-type="float">
            <text:p>16,076.7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0:010127:599</text:p>
          </table:table-cell>
          <table:table-cell table:style-name="ce15" office:value-type="float" office:value="1364993.41" calcext:value-type="float">
            <text:p>1,364,993.4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080102:5597</text:p>
          </table:table-cell>
          <table:table-cell table:style-name="ce15" office:value-type="float" office:value="117544.81" calcext:value-type="float">
            <text:p>117,544.8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4:010114:1500</text:p>
          </table:table-cell>
          <table:table-cell table:style-name="ce15" office:value-type="float" office:value="196630.55" calcext:value-type="float">
            <text:p>196,630.5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3:110401:1946</text:p>
          </table:table-cell>
          <table:table-cell table:style-name="ce15" office:value-type="float" office:value="484344.57" calcext:value-type="float">
            <text:p>484,344.5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131801:3732</text:p>
          </table:table-cell>
          <table:table-cell table:style-name="ce15" office:value-type="float" office:value="1140414.56" calcext:value-type="float">
            <text:p>1,140,414.5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1:010105:1677</text:p>
          </table:table-cell>
          <table:table-cell table:style-name="ce15" office:value-type="float" office:value="7744055.66" calcext:value-type="float">
            <text:p>7,744,055.6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1:150101:5210</text:p>
          </table:table-cell>
          <table:table-cell table:style-name="ce15" office:value-type="float" office:value="2319988.84" calcext:value-type="float">
            <text:p>2,319,988.8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217:22804</text:p>
          </table:table-cell>
          <table:table-cell table:style-name="ce15" office:value-type="float" office:value="498986.91" calcext:value-type="float">
            <text:p>498,986.9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6:060101:1991</text:p>
          </table:table-cell>
          <table:table-cell table:style-name="ce15" office:value-type="float" office:value="1233101.72" calcext:value-type="float">
            <text:p>1,233,101.7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9:010103:62</text:p>
          </table:table-cell>
          <table:table-cell table:style-name="ce15" office:value-type="float" office:value="4333730.46" calcext:value-type="float">
            <text:p>4,333,730.4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020104:4484</text:p>
          </table:table-cell>
          <table:table-cell table:style-name="ce15" office:value-type="float" office:value="4694858" calcext:value-type="float">
            <text:p>4,694,858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5:010126:734</text:p>
          </table:table-cell>
          <table:table-cell table:style-name="ce15" office:value-type="float" office:value="1465312.2" calcext:value-type="float">
            <text:p>1,465,312.2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2:010220:8987</text:p>
          </table:table-cell>
          <table:table-cell table:style-name="ce15" office:value-type="float" office:value="68171.94" calcext:value-type="float">
            <text:p>68,171.9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9:010112:21238</text:p>
          </table:table-cell>
          <table:table-cell table:style-name="ce15" office:value-type="float" office:value="1311640.13" calcext:value-type="float">
            <text:p>1,311,640.1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080102:5598</text:p>
          </table:table-cell>
          <table:table-cell table:style-name="ce15" office:value-type="float" office:value="42768.73" calcext:value-type="float">
            <text:p>42,768.7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106:15668</text:p>
          </table:table-cell>
          <table:table-cell table:style-name="ce15" office:value-type="float" office:value="6998541.75" calcext:value-type="float">
            <text:p>6,998,541.7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5:090105:4734</text:p>
          </table:table-cell>
          <table:table-cell table:style-name="ce15" office:value-type="float" office:value="12245.08" calcext:value-type="float">
            <text:p>12,245.0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4:060101:8842</text:p>
          </table:table-cell>
          <table:table-cell table:style-name="ce15" office:value-type="float" office:value="8966857.68" calcext:value-type="float">
            <text:p>8,966,857.6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7:230102:2359</text:p>
          </table:table-cell>
          <table:table-cell table:style-name="ce15" office:value-type="float" office:value="967048.25" calcext:value-type="float">
            <text:p>967,048.2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8:030103:3992</text:p>
          </table:table-cell>
          <table:table-cell table:style-name="ce15" office:value-type="float" office:value="133615.65" calcext:value-type="float">
            <text:p>133,615.6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0:000000:3576</text:p>
          </table:table-cell>
          <table:table-cell table:style-name="ce15" office:value-type="float" office:value="406572.25" calcext:value-type="float">
            <text:p>406,572.2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217:22805</text:p>
          </table:table-cell>
          <table:table-cell table:style-name="ce15" office:value-type="float" office:value="147597.21" calcext:value-type="float">
            <text:p>147,597.2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4:010102:602</text:p>
          </table:table-cell>
          <table:table-cell table:style-name="ce15" office:value-type="float" office:value="731165.97" calcext:value-type="float">
            <text:p>731,165.9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2:010220:8985</text:p>
          </table:table-cell>
          <table:table-cell table:style-name="ce15" office:value-type="float" office:value="174847.2" calcext:value-type="float">
            <text:p>174,847.2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9:010109:32611</text:p>
          </table:table-cell>
          <table:table-cell table:style-name="ce15" office:value-type="float" office:value="17486" calcext:value-type="float">
            <text:p>17,486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5:090105:4733</text:p>
          </table:table-cell>
          <table:table-cell table:style-name="ce15" office:value-type="float" office:value="144355.72" calcext:value-type="float">
            <text:p>144,355.7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4:010102:625</text:p>
          </table:table-cell>
          <table:table-cell table:style-name="ce15" office:value-type="float" office:value="2149791.18" calcext:value-type="float">
            <text:p>2,149,791.1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2:060103:1289</text:p>
          </table:table-cell>
          <table:table-cell table:style-name="ce15" office:value-type="float" office:value="263918.36" calcext:value-type="float">
            <text:p>263,918.3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9:010110:12035</text:p>
          </table:table-cell>
          <table:table-cell table:style-name="ce15" office:value-type="float" office:value="1392616.59" calcext:value-type="float">
            <text:p>1,392,616.5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2:010104:5101</text:p>
          </table:table-cell>
          <table:table-cell table:style-name="ce15" office:value-type="float" office:value="550531.11" calcext:value-type="float">
            <text:p>550,531.1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040903:3132</text:p>
          </table:table-cell>
          <table:table-cell table:style-name="ce15" office:value-type="float" office:value="7617636.63" calcext:value-type="float">
            <text:p>7,617,636.6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090101:397</text:p>
          </table:table-cell>
          <table:table-cell table:style-name="ce15" office:value-type="float" office:value="289493.79" calcext:value-type="float">
            <text:p>289,493.7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5:010106:1649</text:p>
          </table:table-cell>
          <table:table-cell table:style-name="ce15" office:value-type="float" office:value="3226608.33" calcext:value-type="float">
            <text:p>3,226,608.3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20401:2548</text:p>
          </table:table-cell>
          <table:table-cell table:style-name="ce15" office:value-type="float" office:value="3377618.63" calcext:value-type="float">
            <text:p>3,377,618.6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170801:1066</text:p>
          </table:table-cell>
          <table:table-cell table:style-name="ce15" office:value-type="float" office:value="2338588.19" calcext:value-type="float">
            <text:p>2,338,588.1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130601:861</text:p>
          </table:table-cell>
          <table:table-cell table:style-name="ce15" office:value-type="float" office:value="93698.02" calcext:value-type="float">
            <text:p>93,698.0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131801:3733</text:p>
          </table:table-cell>
          <table:table-cell table:style-name="ce15" office:value-type="float" office:value="7142009.2" calcext:value-type="float">
            <text:p>7,142,009.2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90501:19627</text:p>
          </table:table-cell>
          <table:table-cell table:style-name="ce15" office:value-type="float" office:value="182988.88" calcext:value-type="float">
            <text:p>182,988.8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1:010102:7718</text:p>
          </table:table-cell>
          <table:table-cell table:style-name="ce15" office:value-type="float" office:value="934385.76" calcext:value-type="float">
            <text:p>934,385.7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2:010206:4727</text:p>
          </table:table-cell>
          <table:table-cell table:style-name="ce15" office:value-type="float" office:value="8836636.25" calcext:value-type="float">
            <text:p>8,836,636.2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2:080101:1738</text:p>
          </table:table-cell>
          <table:table-cell table:style-name="ce15" office:value-type="float" office:value="2545280.11" calcext:value-type="float">
            <text:p>2,545,280.1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4:130201:202</text:p>
          </table:table-cell>
          <table:table-cell table:style-name="ce15" office:value-type="float" office:value="2609750.23" calcext:value-type="float">
            <text:p>2,609,750.2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2:140101:810</text:p>
          </table:table-cell>
          <table:table-cell table:style-name="ce15" office:value-type="float" office:value="209108.58" calcext:value-type="float">
            <text:p>209,108.5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4:010111:11307</text:p>
          </table:table-cell>
          <table:table-cell table:style-name="ce15" office:value-type="float" office:value="176074.36" calcext:value-type="float">
            <text:p>176,074.3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215:7143</text:p>
          </table:table-cell>
          <table:table-cell table:style-name="ce15" office:value-type="float" office:value="3569373.95" calcext:value-type="float">
            <text:p>3,569,373.9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4:010102:606</text:p>
          </table:table-cell>
          <table:table-cell table:style-name="ce15" office:value-type="float" office:value="1229782.93" calcext:value-type="float">
            <text:p>1,229,782.9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9:010108:6459</text:p>
          </table:table-cell>
          <table:table-cell table:style-name="ce15" office:value-type="float" office:value="3099534.93" calcext:value-type="float">
            <text:p>3,099,534.9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1:070701:1082</text:p>
          </table:table-cell>
          <table:table-cell table:style-name="ce15" office:value-type="float" office:value="588360.96" calcext:value-type="float">
            <text:p>588,360.9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3:100101:467</text:p>
          </table:table-cell>
          <table:table-cell table:style-name="ce15" office:value-type="float" office:value="1065594.98" calcext:value-type="float">
            <text:p>1,065,594.9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4:040102:17582</text:p>
          </table:table-cell>
          <table:table-cell table:style-name="ce15" office:value-type="float" office:value="6170565.7" calcext:value-type="float">
            <text:p>6,170,565.7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4:090101:369</text:p>
          </table:table-cell>
          <table:table-cell table:style-name="ce15" office:value-type="float" office:value="243100.67" calcext:value-type="float">
            <text:p>243,100.6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41801:29</text:p>
          </table:table-cell>
          <table:table-cell table:style-name="ce15" office:value-type="float" office:value="2901164.7" calcext:value-type="float">
            <text:p>2,901,164.7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217:22807</text:p>
          </table:table-cell>
          <table:table-cell table:style-name="ce15" office:value-type="float" office:value="81246.17" calcext:value-type="float">
            <text:p>81,246.1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4:070101:12116</text:p>
          </table:table-cell>
          <table:table-cell table:style-name="ce15" office:value-type="float" office:value="923441.71" calcext:value-type="float">
            <text:p>923,441.7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2:200902:1330</text:p>
          </table:table-cell>
          <table:table-cell table:style-name="ce15" office:value-type="float" office:value="8000758.45" calcext:value-type="float">
            <text:p>8,000,758.4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9:010113:31113</text:p>
          </table:table-cell>
          <table:table-cell table:style-name="ce15" office:value-type="float" office:value="196796.86" calcext:value-type="float">
            <text:p>196,796.8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4:060301:10966</text:p>
          </table:table-cell>
          <table:table-cell table:style-name="ce15" office:value-type="float" office:value="3453597.78" calcext:value-type="float">
            <text:p>3,453,597.7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8:020111:2338</text:p>
          </table:table-cell>
          <table:table-cell table:style-name="ce15" office:value-type="float" office:value="7969446.13" calcext:value-type="float">
            <text:p>7,969,446.1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8:010158:659</text:p>
          </table:table-cell>
          <table:table-cell table:style-name="ce15" office:value-type="float" office:value="5445632.98" calcext:value-type="float">
            <text:p>5,445,632.9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9:010109:32610</text:p>
          </table:table-cell>
          <table:table-cell table:style-name="ce15" office:value-type="float" office:value="60108.14" calcext:value-type="float">
            <text:p>60,108.1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9:100101:2956</text:p>
          </table:table-cell>
          <table:table-cell table:style-name="ce15" office:value-type="float" office:value="891629.42" calcext:value-type="float">
            <text:p>891,629.4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4:090101:391</text:p>
          </table:table-cell>
          <table:table-cell table:style-name="ce15" office:value-type="float" office:value="263933.04" calcext:value-type="float">
            <text:p>263,933.0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5:010124:6878</text:p>
          </table:table-cell>
          <table:table-cell table:style-name="ce15" office:value-type="float" office:value="4091684.5" calcext:value-type="float">
            <text:p>4,091,684.5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4:060301:10967</text:p>
          </table:table-cell>
          <table:table-cell table:style-name="ce15" office:value-type="float" office:value="4106327.76" calcext:value-type="float">
            <text:p>4,106,327.7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170401:2375</text:p>
          </table:table-cell>
          <table:table-cell table:style-name="ce15" office:value-type="float" office:value="4550460.43" calcext:value-type="float">
            <text:p>4,550,460.4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220:8988</text:p>
          </table:table-cell>
          <table:table-cell table:style-name="ce15" office:value-type="float" office:value="152259.28" calcext:value-type="float">
            <text:p>152,259.2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209:2789</text:p>
          </table:table-cell>
          <table:table-cell table:style-name="ce15" office:value-type="float" office:value="3110724.59" calcext:value-type="float">
            <text:p>3,110,724.5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1:150501:8216</text:p>
          </table:table-cell>
          <table:table-cell table:style-name="ce15" office:value-type="float" office:value="19158218.39" calcext:value-type="float">
            <text:p>19,158,218.3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7:130301:4752</text:p>
          </table:table-cell>
          <table:table-cell table:style-name="ce15" office:value-type="float" office:value="2117384.35" calcext:value-type="float">
            <text:p>2,117,384.3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2:010101:3483</text:p>
          </table:table-cell>
          <table:table-cell table:style-name="ce15" office:value-type="float" office:value="5728038.6" calcext:value-type="float">
            <text:p>5,728,038.6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030102:6373</text:p>
          </table:table-cell>
          <table:table-cell table:style-name="ce15" office:value-type="float" office:value="33680118.28" calcext:value-type="float">
            <text:p>33,680,118.2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4:010102:549</text:p>
          </table:table-cell>
          <table:table-cell table:style-name="ce15" office:value-type="float" office:value="936482.77" calcext:value-type="float">
            <text:p>936,482.7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3:030501:1068</text:p>
          </table:table-cell>
          <table:table-cell table:style-name="ce15" office:value-type="float" office:value="1965893.75" calcext:value-type="float">
            <text:p>1,965,893.7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201:41679</text:p>
          </table:table-cell>
          <table:table-cell table:style-name="ce15" office:value-type="float" office:value="2563.2" calcext:value-type="float">
            <text:p>2,563.2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2:010208:3100</text:p>
          </table:table-cell>
          <table:table-cell table:style-name="ce15" office:value-type="float" office:value="854.4" calcext:value-type="float">
            <text:p>854.4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3:210101:3455</text:p>
          </table:table-cell>
          <table:table-cell table:style-name="ce15" office:value-type="float" office:value="1306600.11" calcext:value-type="float">
            <text:p>1,306,600.1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5:010124:6874</text:p>
          </table:table-cell>
          <table:table-cell table:style-name="ce15" office:value-type="float" office:value="187187.55" calcext:value-type="float">
            <text:p>187,187.5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2:010203:8137</text:p>
          </table:table-cell>
          <table:table-cell table:style-name="ce15" office:value-type="float" office:value="21360" calcext:value-type="float">
            <text:p>21,360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00000:18127</text:p>
          </table:table-cell>
          <table:table-cell table:style-name="ce15" office:value-type="float" office:value="3872664.88" calcext:value-type="float">
            <text:p>3,872,664.8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5:090105:4728</text:p>
          </table:table-cell>
          <table:table-cell table:style-name="ce15" office:value-type="float" office:value="53654.4" calcext:value-type="float">
            <text:p>53,654.4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5:090105:4730</text:p>
          </table:table-cell>
          <table:table-cell table:style-name="ce15" office:value-type="float" office:value="210761.19" calcext:value-type="float">
            <text:p>210,761.1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4:010102:14360</text:p>
          </table:table-cell>
          <table:table-cell table:style-name="ce15" office:value-type="float" office:value="48416" calcext:value-type="float">
            <text:p>48,416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5:010117:1250</text:p>
          </table:table-cell>
          <table:table-cell table:style-name="ce15" office:value-type="float" office:value="14524.8" calcext:value-type="float">
            <text:p>14,524.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10313:3790</text:p>
          </table:table-cell>
          <table:table-cell table:style-name="ce15" office:value-type="float" office:value="7974.4" calcext:value-type="float">
            <text:p>7,974.4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4:010102:14359</text:p>
          </table:table-cell>
          <table:table-cell table:style-name="ce15" office:value-type="float" office:value="31612.8" calcext:value-type="float">
            <text:p>31,612.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2:010105:9084</text:p>
          </table:table-cell>
          <table:table-cell table:style-name="ce15" office:value-type="float" office:value="17657.6" calcext:value-type="float">
            <text:p>17,657.6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314:2082</text:p>
          </table:table-cell>
          <table:table-cell table:style-name="ce15" office:value-type="float" office:value="3702.4" calcext:value-type="float">
            <text:p>3,702.4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2:010314:2083</text:p>
          </table:table-cell>
          <table:table-cell table:style-name="ce15" office:value-type="float" office:value="3417.6" calcext:value-type="float">
            <text:p>3,417.6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203:8136</text:p>
          </table:table-cell>
          <table:table-cell table:style-name="ce15" office:value-type="float" office:value="21360" calcext:value-type="float">
            <text:p>21,360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5:090105:4726</text:p>
          </table:table-cell>
          <table:table-cell table:style-name="ce15" office:value-type="float" office:value="375580.8" calcext:value-type="float">
            <text:p>375,580.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5:090105:4725</text:p>
          </table:table-cell>
          <table:table-cell table:style-name="ce15" office:value-type="float" office:value="193900.29" calcext:value-type="float">
            <text:p>193,900.2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5:010117:1251</text:p>
          </table:table-cell>
          <table:table-cell table:style-name="ce15" office:value-type="float" office:value="21075.2" calcext:value-type="float">
            <text:p>21,075.2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7:030501:1024</text:p>
          </table:table-cell>
          <table:table-cell table:style-name="ce15" office:value-type="float" office:value="2136" calcext:value-type="float">
            <text:p>2,136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5:010110:772</text:p>
          </table:table-cell>
          <table:table-cell table:style-name="ce15" office:value-type="float" office:value="22000.8" calcext:value-type="float">
            <text:p>22,000.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2:010312:1444</text:p>
          </table:table-cell>
          <table:table-cell table:style-name="ce15" office:value-type="float" office:value="8544" calcext:value-type="float">
            <text:p>8,544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2:010207:2812</text:p>
          </table:table-cell>
          <table:table-cell table:style-name="ce15" office:value-type="float" office:value="2278.4" calcext:value-type="float">
            <text:p>2,278.4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2:172401:754</text:p>
          </table:table-cell>
          <table:table-cell table:style-name="ce15" office:value-type="float" office:value="1424" calcext:value-type="float">
            <text:p>1,424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5:090105:4732</text:p>
          </table:table-cell>
          <table:table-cell table:style-name="ce15" office:value-type="float" office:value="536544" calcext:value-type="float">
            <text:p>536,544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5:090105:4727</text:p>
          </table:table-cell>
          <table:table-cell table:style-name="ce15" office:value-type="float" office:value="545486.4" calcext:value-type="float">
            <text:p>545,486.4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313:3789</text:p>
          </table:table-cell>
          <table:table-cell table:style-name="ce15" office:value-type="float" office:value="2930.59" calcext:value-type="float">
            <text:p>2,930.5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5:000000:11002</text:p>
          </table:table-cell>
          <table:table-cell table:style-name="ce15" office:value-type="float" office:value="80527.2" calcext:value-type="float">
            <text:p>80,527.2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2:010312:1443</text:p>
          </table:table-cell>
          <table:table-cell table:style-name="ce15" office:value-type="float" office:value="8544" calcext:value-type="float">
            <text:p>8,544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170101:3533</text:p>
          </table:table-cell>
          <table:table-cell table:style-name="ce15" office:value-type="float" office:value="1424" calcext:value-type="float">
            <text:p>1,424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2:010314:2081</text:p>
          </table:table-cell>
          <table:table-cell table:style-name="ce15" office:value-type="float" office:value="1993.6" calcext:value-type="float">
            <text:p>1,993.6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2:010201:41680</text:p>
          </table:table-cell>
          <table:table-cell table:style-name="ce15" office:value-type="float" office:value="10680" calcext:value-type="float">
            <text:p>10,680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5:010124:6875</text:p>
          </table:table-cell>
          <table:table-cell table:style-name="ce15" office:value-type="float" office:value="196276.44" calcext:value-type="float">
            <text:p>196,276.4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5:090105:4729</text:p>
          </table:table-cell>
          <table:table-cell table:style-name="ce15" office:value-type="float" office:value="193900.29" calcext:value-type="float">
            <text:p>193,900.2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4:010102:14357</text:p>
          </table:table-cell>
          <table:table-cell table:style-name="ce15" office:value-type="float" office:value="11392" calcext:value-type="float">
            <text:p>11,392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5:090105:4723</text:p>
          </table:table-cell>
          <table:table-cell table:style-name="ce15" office:value-type="float" office:value="129664.8" calcext:value-type="float">
            <text:p>129,664.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2:010312:1442</text:p>
          </table:table-cell>
          <table:table-cell table:style-name="ce15" office:value-type="float" office:value="5980.8" calcext:value-type="float">
            <text:p>5,980.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5:010124:6876</text:p>
          </table:table-cell>
          <table:table-cell table:style-name="ce15" office:value-type="float" office:value="417274.74" calcext:value-type="float">
            <text:p>417,274.7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2:170101:3532</text:p>
          </table:table-cell>
          <table:table-cell table:style-name="ce15" office:value-type="float" office:value="7120" calcext:value-type="float">
            <text:p>7,120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5:010124:6877</text:p>
          </table:table-cell>
          <table:table-cell table:style-name="ce15" office:value-type="float" office:value="187187.55" calcext:value-type="float">
            <text:p>187,187.5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5:050301:683</text:p>
          </table:table-cell>
          <table:table-cell table:style-name="ce15" office:value-type="float" office:value="483802.7" calcext:value-type="float">
            <text:p>483,802.7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5:090105:4724</text:p>
          </table:table-cell>
          <table:table-cell table:style-name="ce15" office:value-type="float" office:value="143317.61" calcext:value-type="float">
            <text:p>143,317.6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3:210101:3456</text:p>
          </table:table-cell>
          <table:table-cell table:style-name="ce15" office:value-type="float" office:value="2696714.75" calcext:value-type="float">
            <text:p>2,696,714.7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2:010207:2813</text:p>
          </table:table-cell>
          <table:table-cell table:style-name="ce15" office:value-type="float" office:value="3417.6" calcext:value-type="float">
            <text:p>3,417.6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2:010208:3101</text:p>
          </table:table-cell>
          <table:table-cell table:style-name="ce15" office:value-type="float" office:value="14809.6" calcext:value-type="float">
            <text:p>14,809.6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2:010207:2814</text:p>
          </table:table-cell>
          <table:table-cell table:style-name="ce15" office:value-type="float" office:value="3417.6" calcext:value-type="float">
            <text:p>3,417.6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3:030501:1067</text:p>
          </table:table-cell>
          <table:table-cell table:style-name="ce15" office:value-type="float" office:value="191794.51" calcext:value-type="float">
            <text:p>191,794.5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2:010312:1445</text:p>
          </table:table-cell>
          <table:table-cell table:style-name="ce15" office:value-type="float" office:value="7120" calcext:value-type="float">
            <text:p>7,120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4:010102:14358</text:p>
          </table:table-cell>
          <table:table-cell table:style-name="ce15" office:value-type="float" office:value="17088" calcext:value-type="float">
            <text:p>17,088.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201:41681</text:p>
          </table:table-cell>
          <table:table-cell table:style-name="ce15" office:value-type="float" office:value="2278.4" calcext:value-type="float">
            <text:p>2,278.4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8:010123:2995</text:p>
          </table:table-cell>
          <table:table-cell table:style-name="ce15" office:value-type="float" office:value="2171439.16" calcext:value-type="float">
            <text:p>2,171,439.1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8:010123:2996</text:p>
          </table:table-cell>
          <table:table-cell table:style-name="ce15" office:value-type="float" office:value="142915256.25" calcext:value-type="float">
            <text:p>142,915,256.2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5:010117:1836</text:p>
          </table:table-cell>
          <table:table-cell table:style-name="ce15" office:value-type="float" office:value="18709930.86" calcext:value-type="float">
            <text:p>18,709,930.8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4:010105:25641</text:p>
          </table:table-cell>
          <table:table-cell table:style-name="ce15" office:value-type="float" office:value="3011752.35" calcext:value-type="float">
            <text:p>3,011,752.3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5:010117:1838</text:p>
          </table:table-cell>
          <table:table-cell table:style-name="ce15" office:value-type="float" office:value="13360984.69" calcext:value-type="float">
            <text:p>13,360,984.6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2:010222:8752</text:p>
          </table:table-cell>
          <table:table-cell table:style-name="ce15" office:value-type="float" office:value="3098269.07" calcext:value-type="float">
            <text:p>3,098,269.0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5:010117:1837</text:p>
          </table:table-cell>
          <table:table-cell table:style-name="ce15" office:value-type="float" office:value="13429269.11" calcext:value-type="float">
            <text:p>13,429,269.1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5:090102:4671</text:p>
          </table:table-cell>
          <table:table-cell table:style-name="ce15" office:value-type="float" office:value="4541795.45" calcext:value-type="float">
            <text:p>4,541,795.4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3:060301:1039</text:p>
          </table:table-cell>
          <table:table-cell table:style-name="ce15" office:value-type="float" office:value="890962.14" calcext:value-type="float">
            <text:p>890,962.1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5:010117:1840</text:p>
          </table:table-cell>
          <table:table-cell table:style-name="ce15" office:value-type="float" office:value="32298530.28" calcext:value-type="float">
            <text:p>32,298,530.2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8:010134:6255</text:p>
          </table:table-cell>
          <table:table-cell table:style-name="ce15" office:value-type="float" office:value="3983453.61" calcext:value-type="float">
            <text:p>3,983,453.6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1:140301:2783</text:p>
          </table:table-cell>
          <table:table-cell table:style-name="ce15" office:value-type="float" office:value="1371835.31" calcext:value-type="float">
            <text:p>1,371,835.3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2:010106:15667</text:p>
          </table:table-cell>
          <table:table-cell table:style-name="ce15" office:value-type="float" office:value="1586135.67" calcext:value-type="float">
            <text:p>1,586,135.6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7:010354:1155</text:p>
          </table:table-cell>
          <table:table-cell table:style-name="ce15" office:value-type="float" office:value="1877891.2" calcext:value-type="float">
            <text:p>1,877,891.2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5:010117:1839</text:p>
          </table:table-cell>
          <table:table-cell table:style-name="ce15" office:value-type="float" office:value="15910269.67" calcext:value-type="float">
            <text:p>15,910,269.6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8:030103:1738</text:p>
          </table:table-cell>
          <table:table-cell table:style-name="ce15" office:value-type="float" office:value="1850943.57" calcext:value-type="float">
            <text:p>1,850,943.5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1:010104:6823</text:p>
          </table:table-cell>
          <table:table-cell table:style-name="ce15" office:value-type="float" office:value="542415.4" calcext:value-type="float">
            <text:p>542,415.4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3:010108:2644</text:p>
          </table:table-cell>
          <table:table-cell table:style-name="ce15" office:value-type="float" office:value="4476495.27" calcext:value-type="float">
            <text:p>4,476,495.2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5:010108:3042</text:p>
          </table:table-cell>
          <table:table-cell table:style-name="ce15" office:value-type="float" office:value="1150788.12" calcext:value-type="float">
            <text:p>1,150,788.1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8:010146:2800</text:p>
          </table:table-cell>
          <table:table-cell table:style-name="ce15" office:value-type="float" office:value="4525088.45" calcext:value-type="float">
            <text:p>4,525,088.4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5:020103:2883</text:p>
          </table:table-cell>
          <table:table-cell table:style-name="ce15" office:value-type="float" office:value="6318989.3" calcext:value-type="float">
            <text:p>6,318,989.3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8:010120:2508</text:p>
          </table:table-cell>
          <table:table-cell table:style-name="ce15" office:value-type="float" office:value="3381766.49" calcext:value-type="float">
            <text:p>3,381,766.4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5:090104:1689</text:p>
          </table:table-cell>
          <table:table-cell table:style-name="ce15" office:value-type="float" office:value="2428573.96" calcext:value-type="float">
            <text:p>2,428,573.9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5:090104:1706</text:p>
          </table:table-cell>
          <table:table-cell table:style-name="ce15" office:value-type="float" office:value="9465686.31" calcext:value-type="float">
            <text:p>9,465,686.3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6" office:value-type="string" calcext:value-type="string">
            <text:p>21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8:110301:49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010104:244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7:030102:102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4:060101:84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8:110301:48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4:050101:127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40901:259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7:030101:288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8:020107:43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212:198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4:100301:62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10301:395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010104:162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030102:84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5:010107:256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203:780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030101:275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4:130101:389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4:130101:389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1:170801:1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7:030102:20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3:010156:9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4:010104:208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4:130101:388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5:050101:481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5:050101:159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7:030102:23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5:050101:159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040901:188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107:386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010104:244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9:010109:1565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5:050101:159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9:010112:907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030101:415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9:050101:184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5:050101:70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10104:361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7:020103:157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20104:261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5:170601:62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42101:241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8:010117:62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100102:111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190301:304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4:060101:91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4:040103:402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4:070201:32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1:211001:187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5:010107:39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4:010102:1490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3:010156:11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190501:15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3:120102:52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171801:583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203:600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7:030102:241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4:060101:91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2:010601:219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309:1272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000000:901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4:010103:208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3:120101:119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4:130101:389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1:010117:151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180101:245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201001:236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1:150301:49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1:020501:8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7:030102:187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5:030102:35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8:110301:49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5:010134:181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1:130101:283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7:220101:126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010104:236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2:171801:398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306:518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150103:3489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010104:366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41801:694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2:171401:269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309:1290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1:130101:168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5:010103:28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310:416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1:100501:174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2:030102:25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010104:244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9:050101:184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4:060101:91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1:210401:197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9:010110:1201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7:030102:166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3:010108:14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4:000000:465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0:000000:317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4:000000:137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8:110301:71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4:030101:375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3:120101:382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8:010102:637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4:000000:270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1:150301:13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4:000000:407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1:150301:182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7:030102:166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3:120102:2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4:000000:546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4:000000:523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0:000000:320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5:050101:70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3:120102:1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5:020116:134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5:000000:243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1:130101:541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0:000000:256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5:000000:909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1:130101:101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3:000000:270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0:070201:120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4:000000:373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1:000000:604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1:000000:77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9:000000:675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3:070125:57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4:000000:546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9:010110:2836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2:010108:1392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9:010112:1307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4:010104:724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108:1392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9:010110:2830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10701:152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2:010108:1391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9:010110:2931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2:020101:89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8:010129:259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5:010113:143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9:010110:2829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9:010109:1802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4:030101:637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9:010113:1421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5:030401:41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9:010110:2837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9:010110:2929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2:010108:1406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2:010101:428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9:010110:2930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9:010103:2524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9:010110:2034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9:010113:2711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9:010103:2520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9:010103:2681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2:010225:170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9:010109:244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9:010110:2837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9:010116:20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9:010110:284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10108:1406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5:010115:13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2:010309:66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5:010108:175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5:010108:393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5:010108:132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5:010108:312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5:010106:114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5:010108:306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5:010108:160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5:010108:174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5:010108:315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5:010106:396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5:010106:74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5:010106:74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5:010106:206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5:010108:170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5:010108:325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5:010108:140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5:010108:124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5:010108:10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5:010108:130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5:010106:181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5:010106:13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5:010108:126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5:010106:157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5:010106:232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5:010108:198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5:010108:65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5:010106:44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5:010108:37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5:010106:16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5:010108:169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5:010108:171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5:010108:181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5:010108:111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5:010108:171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5:010108:121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5:010106:396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5:010106:365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5:010106:23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5:010106:17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5:010108:37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5:010106:179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5:010106:179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5:010106:398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5:010106:176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5:010108:127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5:010108:18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5:010108:130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5:010123:146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5:010106:181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5:010108:37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5:010123:146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5:010108:361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5:010106:76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10108:193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10108:37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5:010123:127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5:010123:146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5:010106:396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5:010108:93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5:010106:176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5:010108:166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5:010106:455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5:010108:138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5:010108:12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5:010106:474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5:010108:183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5:010106:398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5:010108:37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5:010108:43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5:010106:13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5:010106:232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5:010108:26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5:010108:132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5:010108:37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5:010108:11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5:010108:140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2:010107:386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5:010108:160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5:010108:168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5:010106:4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5:010108:177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5:010106:118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5:010106:174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5:010106:113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5:010108:132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5:010108:37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5:010108:37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5:010106:235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5:010108:176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5:010108:120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5:010106:70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5:010108:126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5:010108:176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5:010106:180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5:010108:215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5:010106:232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5:010108:307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5:010108:132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5:010108:108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5:010108:330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5:010108:38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5:010106:201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5:010106:396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25:010108:140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5:010123:88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5:010106:118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5:010108:172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5:010108:117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5:010106:115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5:010108:130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5:010108:37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5:010108:369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5:010106:232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5:010123:138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5:010106:400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5:010106:181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5:010108:116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5:010108:142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5:010106:178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5:010123:141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5:010106:396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5:010108:129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5:010106:476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5:010106:232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5:010108:172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5:010106:13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25:010108:124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5:010108:31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5:010106:1053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5:010108:127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4:010102:1193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8:010146:392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8:010134:445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2:010201:56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4:120201:150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4:010104:224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2:010315:878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4:010102:7144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4:010102:1337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4:010102:1337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5:090104:88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7:100101:3671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8:010166:7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4:020103:755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4:010102:5350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2:010224:349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5:010114:1317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9:010109:2232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9:010103:4006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22:010221:568</text:p>
          </table:table-cell>
          <table:table-cell table:style-name="ce9" office:value-type="string" calcext:value-type="string" table:number-columns-spanned="2" table:number-rows-spanned="1">
            <text:p>2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F90A318DB7054A8F1DB0A47FA80D21DDB8D50131D7997BF1B27A04A04F8F2883CCD993EC1B8212F581752A6A89E42E1195AD962B57A952159C38F654668B40D2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081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8T11:09:36</meta:creation-date>
    <dc:date>2024-05-29T08:16:14</dc:date>
    <meta:generator>LibreOffice/6.4.6.2$Linux_X86_64 LibreOffice_project/17c4c786810c925eb6e0da4181cd43069b44ed29</meta:generator>
    <meta:document-statistic meta:table-count="1" meta:cell-count="2109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