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7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39" calcext:value-type="float">
            <text:p>23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85" calcext:value-type="float">
            <text:p>38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4:010103:3196</text:p>
          </table:table-cell>
          <table:table-cell table:style-name="ce15" office:value-type="float" office:value="9984819.28" calcext:value-type="float">
            <text:p>9,984,819.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220:8975</text:p>
          </table:table-cell>
          <table:table-cell table:style-name="ce15" office:value-type="float" office:value="146403.15" calcext:value-type="float">
            <text:p>146,403.1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1:211001:1918</text:p>
          </table:table-cell>
          <table:table-cell table:style-name="ce15" office:value-type="float" office:value="4300551.52" calcext:value-type="float">
            <text:p>4,300,551.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20:8984</text:p>
          </table:table-cell>
          <table:table-cell table:style-name="ce15" office:value-type="float" office:value="143056.8" calcext:value-type="float">
            <text:p>143,056.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3:010164:726</text:p>
          </table:table-cell>
          <table:table-cell table:style-name="ce15" office:value-type="float" office:value="226445.86" calcext:value-type="float">
            <text:p>226,445.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8:130102:467</text:p>
          </table:table-cell>
          <table:table-cell table:style-name="ce15" office:value-type="float" office:value="179211.32" calcext:value-type="float">
            <text:p>179,211.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3:110101:4720</text:p>
          </table:table-cell>
          <table:table-cell table:style-name="ce15" office:value-type="float" office:value="330898.36" calcext:value-type="float">
            <text:p>330,898.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90201:190</text:p>
          </table:table-cell>
          <table:table-cell table:style-name="ce15" office:value-type="float" office:value="7217483.34" calcext:value-type="float">
            <text:p>7,217,483.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3:160101:1133</text:p>
          </table:table-cell>
          <table:table-cell table:style-name="ce15" office:value-type="float" office:value="1184469.58" calcext:value-type="float">
            <text:p>1,184,469.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8:010105:525</text:p>
          </table:table-cell>
          <table:table-cell table:style-name="ce15" office:value-type="float" office:value="137284.33" calcext:value-type="float">
            <text:p>137,284.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0:8982</text:p>
          </table:table-cell>
          <table:table-cell table:style-name="ce15" office:value-type="float" office:value="185027.45" calcext:value-type="float">
            <text:p>185,027.4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3:040401:549</text:p>
          </table:table-cell>
          <table:table-cell table:style-name="ce15" office:value-type="float" office:value="8029.59" calcext:value-type="float">
            <text:p>8,029.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132201:4116</text:p>
          </table:table-cell>
          <table:table-cell table:style-name="ce15" office:value-type="float" office:value="6130055.11" calcext:value-type="float">
            <text:p>6,130,055.1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5:190301:351</text:p>
          </table:table-cell>
          <table:table-cell table:style-name="ce15" office:value-type="float" office:value="2262086.81" calcext:value-type="float">
            <text:p>2,262,086.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220:8980</text:p>
          </table:table-cell>
          <table:table-cell table:style-name="ce15" office:value-type="float" office:value="139710.44" calcext:value-type="float">
            <text:p>139,710.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80105:712</text:p>
          </table:table-cell>
          <table:table-cell table:style-name="ce15" office:value-type="float" office:value="1678448.52" calcext:value-type="float">
            <text:p>1,678,448.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010108:5577</text:p>
          </table:table-cell>
          <table:table-cell table:style-name="ce15" office:value-type="float" office:value="247308.88" calcext:value-type="float">
            <text:p>247,308.8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90501:19625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71801:3815</text:p>
          </table:table-cell>
          <table:table-cell table:style-name="ce15" office:value-type="float" office:value="3809318.35" calcext:value-type="float">
            <text:p>3,809,318.3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010102:780</text:p>
          </table:table-cell>
          <table:table-cell table:style-name="ce15" office:value-type="float" office:value="5175512.1" calcext:value-type="float">
            <text:p>5,175,512.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3:040101:1189</text:p>
          </table:table-cell>
          <table:table-cell table:style-name="ce15" office:value-type="float" office:value="712940.99" calcext:value-type="float">
            <text:p>712,940.9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9:100101:1922</text:p>
          </table:table-cell>
          <table:table-cell table:style-name="ce15" office:value-type="float" office:value="85821.07" calcext:value-type="float">
            <text:p>85,821.0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5:010106:1154</text:p>
          </table:table-cell>
          <table:table-cell table:style-name="ce15" office:value-type="float" office:value="7489648.89" calcext:value-type="float">
            <text:p>7,489,648.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1:090701:753</text:p>
          </table:table-cell>
          <table:table-cell table:style-name="ce15" office:value-type="float" office:value="3149236.67" calcext:value-type="float">
            <text:p>3,149,236.6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107:4937</text:p>
          </table:table-cell>
          <table:table-cell table:style-name="ce15" office:value-type="float" office:value="1175659.94" calcext:value-type="float">
            <text:p>1,175,659.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107:13242</text:p>
          </table:table-cell>
          <table:table-cell table:style-name="ce15" office:value-type="float" office:value="125099.16" calcext:value-type="float">
            <text:p>125,099.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72001:2040</text:p>
          </table:table-cell>
          <table:table-cell table:style-name="ce15" office:value-type="float" office:value="2113601.84" calcext:value-type="float">
            <text:p>2,113,601.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09:2788</text:p>
          </table:table-cell>
          <table:table-cell table:style-name="ce15" office:value-type="float" office:value="4487052.38" calcext:value-type="float">
            <text:p>4,487,052.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9:110101:1754</text:p>
          </table:table-cell>
          <table:table-cell table:style-name="ce15" office:value-type="float" office:value="180988.33" calcext:value-type="float">
            <text:p>180,988.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10102:545</text:p>
          </table:table-cell>
          <table:table-cell table:style-name="ce15" office:value-type="float" office:value="577621.61" calcext:value-type="float">
            <text:p>577,621.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110501:1389</text:p>
          </table:table-cell>
          <table:table-cell table:style-name="ce15" office:value-type="float" office:value="637277.6" calcext:value-type="float">
            <text:p>637,277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70201:43</text:p>
          </table:table-cell>
          <table:table-cell table:style-name="ce15" office:value-type="float" office:value="857879.23" calcext:value-type="float">
            <text:p>857,879.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5:020104:1966</text:p>
          </table:table-cell>
          <table:table-cell table:style-name="ce15" office:value-type="float" office:value="705800.16" calcext:value-type="float">
            <text:p>705,800.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4:020201:907</text:p>
          </table:table-cell>
          <table:table-cell table:style-name="ce15" office:value-type="float" office:value="1343401.82" calcext:value-type="float">
            <text:p>1,343,401.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5:050104:582</text:p>
          </table:table-cell>
          <table:table-cell table:style-name="ce15" office:value-type="float" office:value="1410894.45" calcext:value-type="float">
            <text:p>1,410,894.4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020201:115</text:p>
          </table:table-cell>
          <table:table-cell table:style-name="ce15" office:value-type="float" office:value="2551952.2" calcext:value-type="float">
            <text:p>2,551,952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90601:593</text:p>
          </table:table-cell>
          <table:table-cell table:style-name="ce15" office:value-type="float" office:value="3384525.82" calcext:value-type="float">
            <text:p>3,384,525.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5:020139:323</text:p>
          </table:table-cell>
          <table:table-cell table:style-name="ce15" office:value-type="float" office:value="1922667.22" calcext:value-type="float">
            <text:p>1,922,667.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1:090701:1577</text:p>
          </table:table-cell>
          <table:table-cell table:style-name="ce15" office:value-type="float" office:value="1410386.31" calcext:value-type="float">
            <text:p>1,410,386.3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0:8976</text:p>
          </table:table-cell>
          <table:table-cell table:style-name="ce15" office:value-type="float" office:value="83240.65" calcext:value-type="float">
            <text:p>83,240.6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107:4852</text:p>
          </table:table-cell>
          <table:table-cell table:style-name="ce15" office:value-type="float" office:value="1424816.3" calcext:value-type="float">
            <text:p>1,424,816.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3:140201:783</text:p>
          </table:table-cell>
          <table:table-cell table:style-name="ce15" office:value-type="float" office:value="180333.65" calcext:value-type="float">
            <text:p>180,333.6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20:8981</text:p>
          </table:table-cell>
          <table:table-cell table:style-name="ce15" office:value-type="float" office:value="81149.18" calcext:value-type="float">
            <text:p>81,149.1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30201:69</text:p>
          </table:table-cell>
          <table:table-cell table:style-name="ce15" office:value-type="float" office:value="3725622.87" calcext:value-type="float">
            <text:p>3,725,622.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240101:4886</text:p>
          </table:table-cell>
          <table:table-cell table:style-name="ce15" office:value-type="float" office:value="2239475.83" calcext:value-type="float">
            <text:p>2,239,475.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25:2918</text:p>
          </table:table-cell>
          <table:table-cell table:style-name="ce15" office:value-type="float" office:value="1672324.25" calcext:value-type="float">
            <text:p>1,672,324.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06:4726</text:p>
          </table:table-cell>
          <table:table-cell table:style-name="ce15" office:value-type="float" office:value="196909.44" calcext:value-type="float">
            <text:p>196,909.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8:030103:3991</text:p>
          </table:table-cell>
          <table:table-cell table:style-name="ce15" office:value-type="float" office:value="101569.62" calcext:value-type="float">
            <text:p>101,569.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90801:8643</text:p>
          </table:table-cell>
          <table:table-cell table:style-name="ce15" office:value-type="float" office:value="4106327.76" calcext:value-type="float">
            <text:p>4,106,327.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210:1615</text:p>
          </table:table-cell>
          <table:table-cell table:style-name="ce15" office:value-type="float" office:value="3055528.25" calcext:value-type="float">
            <text:p>3,055,528.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1:010113:12523</text:p>
          </table:table-cell>
          <table:table-cell table:style-name="ce15" office:value-type="float" office:value="12528872.62" calcext:value-type="float">
            <text:p>12,528,872.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307:4506</text:p>
          </table:table-cell>
          <table:table-cell table:style-name="ce15" office:value-type="float" office:value="2976448.71" calcext:value-type="float">
            <text:p>2,976,448.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9:010116:11651</text:p>
          </table:table-cell>
          <table:table-cell table:style-name="ce15" office:value-type="float" office:value="21775812.35" calcext:value-type="float">
            <text:p>21,775,812.3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3:080105:713</text:p>
          </table:table-cell>
          <table:table-cell table:style-name="ce15" office:value-type="float" office:value="3274839.56" calcext:value-type="float">
            <text:p>3,274,839.5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5:020133:174</text:p>
          </table:table-cell>
          <table:table-cell table:style-name="ce15" office:value-type="float" office:value="2348435.24" calcext:value-type="float">
            <text:p>2,348,435.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1:120301:4757</text:p>
          </table:table-cell>
          <table:table-cell table:style-name="ce15" office:value-type="float" office:value="356702.36" calcext:value-type="float">
            <text:p>356,702.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90501:1954</text:p>
          </table:table-cell>
          <table:table-cell table:style-name="ce15" office:value-type="float" office:value="3432876.19" calcext:value-type="float">
            <text:p>3,432,876.1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3:110501:1388</text:p>
          </table:table-cell>
          <table:table-cell table:style-name="ce15" office:value-type="float" office:value="585059.2" calcext:value-type="float">
            <text:p>585,059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90301:3303</text:p>
          </table:table-cell>
          <table:table-cell table:style-name="ce15" office:value-type="float" office:value="3888751.1" calcext:value-type="float">
            <text:p>3,888,751.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1:030801:2667</text:p>
          </table:table-cell>
          <table:table-cell table:style-name="ce15" office:value-type="float" office:value="2752517.43" calcext:value-type="float">
            <text:p>2,752,517.4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54:4614</text:p>
          </table:table-cell>
          <table:table-cell table:style-name="ce15" office:value-type="float" office:value="1327218.9" calcext:value-type="float">
            <text:p>1,327,218.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40401:550</text:p>
          </table:table-cell>
          <table:table-cell table:style-name="ce15" office:value-type="float" office:value="350424.7" calcext:value-type="float">
            <text:p>350,424.7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42301:2664</text:p>
          </table:table-cell>
          <table:table-cell table:style-name="ce15" office:value-type="float" office:value="198066.23" calcext:value-type="float">
            <text:p>198,066.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20:8977</text:p>
          </table:table-cell>
          <table:table-cell table:style-name="ce15" office:value-type="float" office:value="143056.8" calcext:value-type="float">
            <text:p>143,056.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1:100501:1827</text:p>
          </table:table-cell>
          <table:table-cell table:style-name="ce15" office:value-type="float" office:value="346077.19" calcext:value-type="float">
            <text:p>346,077.1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310:14517</text:p>
          </table:table-cell>
          <table:table-cell table:style-name="ce15" office:value-type="float" office:value="181433.76" calcext:value-type="float">
            <text:p>181,433.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9:010116:11650</text:p>
          </table:table-cell>
          <table:table-cell table:style-name="ce15" office:value-type="float" office:value="2841817.6" calcext:value-type="float">
            <text:p>2,841,817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090101:389</text:p>
          </table:table-cell>
          <table:table-cell table:style-name="ce15" office:value-type="float" office:value="338382.7" calcext:value-type="float">
            <text:p>338,382.7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010101:333</text:p>
          </table:table-cell>
          <table:table-cell table:style-name="ce15" office:value-type="float" office:value="756439.01" calcext:value-type="float">
            <text:p>756,439.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3:120401:396</text:p>
          </table:table-cell>
          <table:table-cell table:style-name="ce15" office:value-type="float" office:value="1378899.32" calcext:value-type="float">
            <text:p>1,378,899.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90901:1745</text:p>
          </table:table-cell>
          <table:table-cell table:style-name="ce15" office:value-type="float" office:value="3855765.9" calcext:value-type="float">
            <text:p>3,855,765.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180101:2133</text:p>
          </table:table-cell>
          <table:table-cell table:style-name="ce15" office:value-type="float" office:value="8233238.4" calcext:value-type="float">
            <text:p>8,233,238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1:170801:18</text:p>
          </table:table-cell>
          <table:table-cell table:style-name="ce15" office:value-type="float" office:value="6358220.28" calcext:value-type="float">
            <text:p>6,358,220.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220110:198</text:p>
          </table:table-cell>
          <table:table-cell table:style-name="ce15" office:value-type="float" office:value="2547511.86" calcext:value-type="float">
            <text:p>2,547,511.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9:010113:31110</text:p>
          </table:table-cell>
          <table:table-cell table:style-name="ce15" office:value-type="float" office:value="101063.87" calcext:value-type="float">
            <text:p>101,063.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90501:19623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040401:2611</text:p>
          </table:table-cell>
          <table:table-cell table:style-name="ce15" office:value-type="float" office:value="2531429.29" calcext:value-type="float">
            <text:p>2,531,429.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170801:12</text:p>
          </table:table-cell>
          <table:table-cell table:style-name="ce15" office:value-type="float" office:value="53788716.12" calcext:value-type="float">
            <text:p>53,788,716.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2:010101:2683</text:p>
          </table:table-cell>
          <table:table-cell table:style-name="ce15" office:value-type="float" office:value="3589737.81" calcext:value-type="float">
            <text:p>3,589,737.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90102:2162</text:p>
          </table:table-cell>
          <table:table-cell table:style-name="ce15" office:value-type="float" office:value="151484.66" calcext:value-type="float">
            <text:p>151,484.6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3:080105:715</text:p>
          </table:table-cell>
          <table:table-cell table:style-name="ce15" office:value-type="float" office:value="1574011.72" calcext:value-type="float">
            <text:p>1,574,011.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5:010124:6873</text:p>
          </table:table-cell>
          <table:table-cell table:style-name="ce15" office:value-type="float" office:value="721673.1" calcext:value-type="float">
            <text:p>721,673.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240101:4885</text:p>
          </table:table-cell>
          <table:table-cell table:style-name="ce15" office:value-type="float" office:value="1447936.96" calcext:value-type="float">
            <text:p>1,447,936.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090501:19624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9:010103:36298</text:p>
          </table:table-cell>
          <table:table-cell table:style-name="ce15" office:value-type="float" office:value="657749.04" calcext:value-type="float">
            <text:p>657,749.0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40401:2567</text:p>
          </table:table-cell>
          <table:table-cell table:style-name="ce15" office:value-type="float" office:value="2783066.57" calcext:value-type="float">
            <text:p>2,783,066.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40904:7716</text:p>
          </table:table-cell>
          <table:table-cell table:style-name="ce15" office:value-type="float" office:value="762928.11" calcext:value-type="float">
            <text:p>762,928.1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010102:616</text:p>
          </table:table-cell>
          <table:table-cell table:style-name="ce15" office:value-type="float" office:value="1229782.93" calcext:value-type="float">
            <text:p>1,229,782.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220:8974</text:p>
          </table:table-cell>
          <table:table-cell table:style-name="ce15" office:value-type="float" office:value="147239.74" calcext:value-type="float">
            <text:p>147,239.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4:100101:5567</text:p>
          </table:table-cell>
          <table:table-cell table:style-name="ce15" office:value-type="float" office:value="1723463.98" calcext:value-type="float">
            <text:p>1,723,463.9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010102:611</text:p>
          </table:table-cell>
          <table:table-cell table:style-name="ce15" office:value-type="float" office:value="719669.65" calcext:value-type="float">
            <text:p>719,669.6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305:568</text:p>
          </table:table-cell>
          <table:table-cell table:style-name="ce15" office:value-type="float" office:value="380090.36" calcext:value-type="float">
            <text:p>380,090.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40302:2920</text:p>
          </table:table-cell>
          <table:table-cell table:style-name="ce15" office:value-type="float" office:value="589444.33" calcext:value-type="float">
            <text:p>589,444.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190601:594</text:p>
          </table:table-cell>
          <table:table-cell table:style-name="ce15" office:value-type="float" office:value="3767875.18" calcext:value-type="float">
            <text:p>3,767,875.1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71901:777</text:p>
          </table:table-cell>
          <table:table-cell table:style-name="ce15" office:value-type="float" office:value="3774782.37" calcext:value-type="float">
            <text:p>3,774,782.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220:8972</text:p>
          </table:table-cell>
          <table:table-cell table:style-name="ce15" office:value-type="float" office:value="142220.21" calcext:value-type="float">
            <text:p>142,220.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132301:333</text:p>
          </table:table-cell>
          <table:table-cell table:style-name="ce15" office:value-type="float" office:value="6113129.33" calcext:value-type="float">
            <text:p>6,113,129.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3:080105:714</text:p>
          </table:table-cell>
          <table:table-cell table:style-name="ce15" office:value-type="float" office:value="1678448.52" calcext:value-type="float">
            <text:p>1,678,448.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20103:1679</text:p>
          </table:table-cell>
          <table:table-cell table:style-name="ce15" office:value-type="float" office:value="5093746.82" calcext:value-type="float">
            <text:p>5,093,746.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4:010102:600</text:p>
          </table:table-cell>
          <table:table-cell table:style-name="ce15" office:value-type="float" office:value="805508.84" calcext:value-type="float">
            <text:p>805,508.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4:050301:3269</text:p>
          </table:table-cell>
          <table:table-cell table:style-name="ce15" office:value-type="float" office:value="806311.78" calcext:value-type="float">
            <text:p>806,311.7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220:8979</text:p>
          </table:table-cell>
          <table:table-cell table:style-name="ce15" office:value-type="float" office:value="183213.09" calcext:value-type="float">
            <text:p>183,213.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220:8973</text:p>
          </table:table-cell>
          <table:table-cell table:style-name="ce15" office:value-type="float" office:value="141801.91" calcext:value-type="float">
            <text:p>141,801.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1:120301:4756</text:p>
          </table:table-cell>
          <table:table-cell table:style-name="ce15" office:value-type="float" office:value="884419.48" calcext:value-type="float">
            <text:p>884,419.4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210102:2599</text:p>
          </table:table-cell>
          <table:table-cell table:style-name="ce15" office:value-type="float" office:value="4002167.25" calcext:value-type="float">
            <text:p>4,002,167.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3:080105:8</text:p>
          </table:table-cell>
          <table:table-cell table:style-name="ce15" office:value-type="float" office:value="3008761.32" calcext:value-type="float">
            <text:p>3,008,761.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20102:5239</text:p>
          </table:table-cell>
          <table:table-cell table:style-name="ce15" office:value-type="float" office:value="245948.89" calcext:value-type="float">
            <text:p>245,948.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20:8978</text:p>
          </table:table-cell>
          <table:table-cell table:style-name="ce15" office:value-type="float" office:value="130848.69" calcext:value-type="float">
            <text:p>130,848.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2:190201:435</text:p>
          </table:table-cell>
          <table:table-cell table:style-name="ce15" office:value-type="float" office:value="210933.96" calcext:value-type="float">
            <text:p>210,933.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20104:6635</text:p>
          </table:table-cell>
          <table:table-cell table:style-name="ce15" office:value-type="float" office:value="5954495.94" calcext:value-type="float">
            <text:p>5,954,495.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5:010106:4199</text:p>
          </table:table-cell>
          <table:table-cell table:style-name="ce15" office:value-type="float" office:value="432497.52" calcext:value-type="float">
            <text:p>432,497.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4:010102:610</text:p>
          </table:table-cell>
          <table:table-cell table:style-name="ce15" office:value-type="float" office:value="731165.97" calcext:value-type="float">
            <text:p>731,165.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220:8983</text:p>
          </table:table-cell>
          <table:table-cell table:style-name="ce15" office:value-type="float" office:value="149749.51" calcext:value-type="float">
            <text:p>149,749.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9:010110:30774</text:p>
          </table:table-cell>
          <table:table-cell table:style-name="ce15" office:value-type="float" office:value="3017298.79" calcext:value-type="float">
            <text:p>3,017,298.7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10103:264</text:p>
          </table:table-cell>
          <table:table-cell table:style-name="ce15" office:value-type="float" office:value="1794011.38" calcext:value-type="float">
            <text:p>1,794,011.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6:030201:156</text:p>
          </table:table-cell>
          <table:table-cell table:style-name="ce15" office:value-type="float" office:value="799498.02" calcext:value-type="float">
            <text:p>799,498.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1:010113:12522</text:p>
          </table:table-cell>
          <table:table-cell table:style-name="ce15" office:value-type="float" office:value="3949948.85" calcext:value-type="float">
            <text:p>3,949,948.8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1:160201:6954</text:p>
          </table:table-cell>
          <table:table-cell table:style-name="ce15" office:value-type="float" office:value="2282334.76" calcext:value-type="float">
            <text:p>2,282,334.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314:2080</text:p>
          </table:table-cell>
          <table:table-cell table:style-name="ce15" office:value-type="float" office:value="7404.8" calcext:value-type="float">
            <text:p>7,404.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314:2079</text:p>
          </table:table-cell>
          <table:table-cell table:style-name="ce15" office:value-type="float" office:value="3702.4" calcext:value-type="float">
            <text:p>3,702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190102:2532</text:p>
          </table:table-cell>
          <table:table-cell table:style-name="ce15" office:value-type="float" office:value="41438.4" calcext:value-type="float">
            <text:p>41,438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5:110601:946</text:p>
          </table:table-cell>
          <table:table-cell table:style-name="ce15" office:value-type="float" office:value="43147.2" calcext:value-type="float">
            <text:p>43,147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313:3786</text:p>
          </table:table-cell>
          <table:table-cell table:style-name="ce15" office:value-type="float" office:value="2930.59" calcext:value-type="float">
            <text:p>2,930.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000000:4301</text:p>
          </table:table-cell>
          <table:table-cell table:style-name="ce15" office:value-type="float" office:value="14344458.66" calcext:value-type="float">
            <text:p>14,344,458.6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010131:727</text:p>
          </table:table-cell>
          <table:table-cell table:style-name="ce15" office:value-type="float" office:value="13670.4" calcext:value-type="float">
            <text:p>13,670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4:010102:14355</text:p>
          </table:table-cell>
          <table:table-cell table:style-name="ce15" office:value-type="float" office:value="8259.2" calcext:value-type="float">
            <text:p>8,259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90501:19622</text:p>
          </table:table-cell>
          <table:table-cell table:style-name="ce15" office:value-type="float" office:value="10510100" calcext:value-type="float">
            <text:p>10,510,100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9:010113:31111</text:p>
          </table:table-cell>
          <table:table-cell table:style-name="ce15" office:value-type="float" office:value="3543.83" calcext:value-type="float">
            <text:p>3,543.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3:220601:708</text:p>
          </table:table-cell>
          <table:table-cell table:style-name="ce15" office:value-type="float" office:value="5833749.74" calcext:value-type="float">
            <text:p>5,833,749.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207:2811</text:p>
          </table:table-cell>
          <table:table-cell table:style-name="ce15" office:value-type="float" office:value="3417.6" calcext:value-type="float">
            <text:p>3,417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6:080201:1370</text:p>
          </table:table-cell>
          <table:table-cell table:style-name="ce15" office:value-type="float" office:value="631830" calcext:value-type="float">
            <text:p>631,830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312:1441</text:p>
          </table:table-cell>
          <table:table-cell table:style-name="ce15" office:value-type="float" office:value="5980.8" calcext:value-type="float">
            <text:p>5,980.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00000:2550</text:p>
          </table:table-cell>
          <table:table-cell table:style-name="ce15" office:value-type="float" office:value="2041989.3" calcext:value-type="float">
            <text:p>2,041,989.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312:1440</text:p>
          </table:table-cell>
          <table:table-cell table:style-name="ce15" office:value-type="float" office:value="5411.2" calcext:value-type="float">
            <text:p>5,411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9:010113:31112</text:p>
          </table:table-cell>
          <table:table-cell table:style-name="ce15" office:value-type="float" office:value="23034.92" calcext:value-type="float">
            <text:p>23,034.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00000:731</text:p>
          </table:table-cell>
          <table:table-cell table:style-name="ce15" office:value-type="float" office:value="26431681.19" calcext:value-type="float">
            <text:p>26,431,681.1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3:220601:707</text:p>
          </table:table-cell>
          <table:table-cell table:style-name="ce15" office:value-type="float" office:value="895041.06" calcext:value-type="float">
            <text:p>895,041.0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0:000000:46</text:p>
          </table:table-cell>
          <table:table-cell table:style-name="ce15" office:value-type="float" office:value="27585540" calcext:value-type="float">
            <text:p>27,585,540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0:000000:3575</text:p>
          </table:table-cell>
          <table:table-cell table:style-name="ce15" office:value-type="float" office:value="14046344" calcext:value-type="float">
            <text:p>14,046,344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170101:3531</text:p>
          </table:table-cell>
          <table:table-cell table:style-name="ce15" office:value-type="float" office:value="1424" calcext:value-type="float">
            <text:p>1,424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4:010102:14356</text:p>
          </table:table-cell>
          <table:table-cell table:style-name="ce15" office:value-type="float" office:value="39302.4" calcext:value-type="float">
            <text:p>39,302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000000:11001</text:p>
          </table:table-cell>
          <table:table-cell table:style-name="ce15" office:value-type="float" office:value="26201.6" calcext:value-type="float">
            <text:p>26,201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5:010110:771</text:p>
          </table:table-cell>
          <table:table-cell table:style-name="ce15" office:value-type="float" office:value="8971.2" calcext:value-type="float">
            <text:p>8,971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3:210101:3454</text:p>
          </table:table-cell>
          <table:table-cell table:style-name="ce15" office:value-type="float" office:value="2325508.46" calcext:value-type="float">
            <text:p>2,325,508.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23:2994</text:p>
          </table:table-cell>
          <table:table-cell table:style-name="ce15" office:value-type="float" office:value="278308656.91" calcext:value-type="float">
            <text:p>278,308,656.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10123:2993</text:p>
          </table:table-cell>
          <table:table-cell table:style-name="ce15" office:value-type="float" office:value="722765295.59" calcext:value-type="float">
            <text:p>722,765,295.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501:6314</text:p>
          </table:table-cell>
          <table:table-cell table:style-name="ce15" office:value-type="float" office:value="2434712.2" calcext:value-type="float">
            <text:p>2,434,712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8:010120:3414</text:p>
          </table:table-cell>
          <table:table-cell table:style-name="ce15" office:value-type="float" office:value="61828280.06" calcext:value-type="float">
            <text:p>61,828,280.0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1:010113:12231</text:p>
          </table:table-cell>
          <table:table-cell table:style-name="ce15" office:value-type="float" office:value="2123822.74" calcext:value-type="float">
            <text:p>2,123,822.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25:10124</text:p>
          </table:table-cell>
          <table:table-cell table:style-name="ce15" office:value-type="float" office:value="5668606.46" calcext:value-type="float">
            <text:p>5,668,606.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10147:8072</text:p>
          </table:table-cell>
          <table:table-cell table:style-name="ce15" office:value-type="float" office:value="4445135.39" calcext:value-type="float">
            <text:p>4,445,135.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10129:2700</text:p>
          </table:table-cell>
          <table:table-cell table:style-name="ce15" office:value-type="float" office:value="5295415.96" calcext:value-type="float">
            <text:p>5,295,415.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3:080101:3327</text:p>
          </table:table-cell>
          <table:table-cell table:style-name="ce15" office:value-type="float" office:value="4360128.66" calcext:value-type="float">
            <text:p>4,360,128.6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2:110101:1689</text:p>
          </table:table-cell>
          <table:table-cell table:style-name="ce15" office:value-type="float" office:value="2298695.72" calcext:value-type="float">
            <text:p>2,298,695.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4:030101:9148</text:p>
          </table:table-cell>
          <table:table-cell table:style-name="ce15" office:value-type="float" office:value="5143255.82" calcext:value-type="float">
            <text:p>5,143,255.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5:010103:5349</text:p>
          </table:table-cell>
          <table:table-cell table:style-name="ce15" office:value-type="float" office:value="3096776.8" calcext:value-type="float">
            <text:p>3,096,776.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501:6316</text:p>
          </table:table-cell>
          <table:table-cell table:style-name="ce15" office:value-type="float" office:value="2484112.16" calcext:value-type="float">
            <text:p>2,484,112.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4:010115:9377</text:p>
          </table:table-cell>
          <table:table-cell table:style-name="ce15" office:value-type="float" office:value="5044525.23" calcext:value-type="float">
            <text:p>5,044,525.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5:010121:5151</text:p>
          </table:table-cell>
          <table:table-cell table:style-name="ce15" office:value-type="float" office:value="4653499.76" calcext:value-type="float">
            <text:p>4,653,499.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0:010106:6352</text:p>
          </table:table-cell>
          <table:table-cell table:style-name="ce15" office:value-type="float" office:value="1224409.55" calcext:value-type="float">
            <text:p>1,224,409.5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103:12569</text:p>
          </table:table-cell>
          <table:table-cell table:style-name="ce15" office:value-type="float" office:value="3290102.05" calcext:value-type="float">
            <text:p>3,290,102.0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218:7078</text:p>
          </table:table-cell>
          <table:table-cell table:style-name="ce15" office:value-type="float" office:value="1695944.53" calcext:value-type="float">
            <text:p>1,695,944.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21:6365</text:p>
          </table:table-cell>
          <table:table-cell table:style-name="ce15" office:value-type="float" office:value="6454430.45" calcext:value-type="float">
            <text:p>6,454,430.4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106:15666</text:p>
          </table:table-cell>
          <table:table-cell table:style-name="ce15" office:value-type="float" office:value="5442474.99" calcext:value-type="float">
            <text:p>5,442,474.9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5:020103:1573</text:p>
          </table:table-cell>
          <table:table-cell table:style-name="ce15" office:value-type="float" office:value="4159189.85" calcext:value-type="float">
            <text:p>4,159,189.8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020201:1939</text:p>
          </table:table-cell>
          <table:table-cell table:style-name="ce15" office:value-type="float" office:value="2888631.86" calcext:value-type="float">
            <text:p>2,888,631.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501:6313</text:p>
          </table:table-cell>
          <table:table-cell table:style-name="ce15" office:value-type="float" office:value="5155179.64" calcext:value-type="float">
            <text:p>5,155,179.6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40104:3442</text:p>
          </table:table-cell>
          <table:table-cell table:style-name="ce15" office:value-type="float" office:value="3044346" calcext:value-type="float">
            <text:p>3,044,346.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10105:10586</text:p>
          </table:table-cell>
          <table:table-cell table:style-name="ce15" office:value-type="float" office:value="3093194.4" calcext:value-type="float">
            <text:p>3,093,194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201:40034</text:p>
          </table:table-cell>
          <table:table-cell table:style-name="ce15" office:value-type="float" office:value="10644509.76" calcext:value-type="float">
            <text:p>10,644,509.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501:6315</text:p>
          </table:table-cell>
          <table:table-cell table:style-name="ce15" office:value-type="float" office:value="2413540.78" calcext:value-type="float">
            <text:p>2,413,540.7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1:140301:1046</text:p>
          </table:table-cell>
          <table:table-cell table:style-name="ce15" office:value-type="float" office:value="808165.36" calcext:value-type="float">
            <text:p>808,165.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70501:2687</text:p>
          </table:table-cell>
          <table:table-cell table:style-name="ce15" office:value-type="float" office:value="7566051.51" calcext:value-type="float">
            <text:p>7,566,051.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310:10809</text:p>
          </table:table-cell>
          <table:table-cell table:style-name="ce15" office:value-type="float" office:value="3454143.46" calcext:value-type="float">
            <text:p>3,454,143.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9:010103:17964</text:p>
          </table:table-cell>
          <table:table-cell table:style-name="ce15" office:value-type="float" office:value="2268709.59" calcext:value-type="float">
            <text:p>2,268,709.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221:3457</text:p>
          </table:table-cell>
          <table:table-cell table:style-name="ce15" office:value-type="float" office:value="3728799.17" calcext:value-type="float">
            <text:p>3,728,799.1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60101:8038</text:p>
          </table:table-cell>
          <table:table-cell table:style-name="ce15" office:value-type="float" office:value="1700081.97" calcext:value-type="float">
            <text:p>1,700,081.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9:010110:23187</text:p>
          </table:table-cell>
          <table:table-cell table:style-name="ce15" office:value-type="float" office:value="3230774.39" calcext:value-type="float">
            <text:p>3,230,774.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108:8303</text:p>
          </table:table-cell>
          <table:table-cell table:style-name="ce15" office:value-type="float" office:value="3428970.01" calcext:value-type="float">
            <text:p>3,428,970.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9:010105:10860</text:p>
          </table:table-cell>
          <table:table-cell table:style-name="ce15" office:value-type="float" office:value="3618959.44" calcext:value-type="float">
            <text:p>3,618,959.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108:8647</text:p>
          </table:table-cell>
          <table:table-cell table:style-name="ce15" office:value-type="float" office:value="3428970.01" calcext:value-type="float">
            <text:p>3,428,970.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0:010107:1065</text:p>
          </table:table-cell>
          <table:table-cell table:style-name="ce15" office:value-type="float" office:value="1976284.71" calcext:value-type="float">
            <text:p>1,976,284.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308:2</text:p>
          </table:table-cell>
          <table:table-cell table:style-name="ce15" office:value-type="float" office:value="4770333.33" calcext:value-type="float">
            <text:p>4,770,333.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8:010129:2597</text:p>
          </table:table-cell>
          <table:table-cell table:style-name="ce15" office:value-type="float" office:value="3666662.46" calcext:value-type="float">
            <text:p>3,666,662.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10105:25431</text:p>
          </table:table-cell>
          <table:table-cell table:style-name="ce15" office:value-type="float" office:value="3936366.39" calcext:value-type="float">
            <text:p>3,936,366.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3:040101:17</text:p>
          </table:table-cell>
          <table:table-cell table:style-name="ce15" office:value-type="float" office:value="321905.83" calcext:value-type="float">
            <text:p>321,905.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3:040101:21</text:p>
          </table:table-cell>
          <table:table-cell table:style-name="ce15" office:value-type="float" office:value="346723.97" calcext:value-type="float">
            <text:p>346,723.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3:040101:55</text:p>
          </table:table-cell>
          <table:table-cell table:style-name="ce15" office:value-type="float" office:value="362052.82" calcext:value-type="float">
            <text:p>362,052.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3:040101:56</text:p>
          </table:table-cell>
          <table:table-cell table:style-name="ce15" office:value-type="float" office:value="323365.72" calcext:value-type="float">
            <text:p>323,365.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3:040101:57</text:p>
          </table:table-cell>
          <table:table-cell table:style-name="ce15" office:value-type="float" office:value="337234.68" calcext:value-type="float">
            <text:p>337,234.6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3:040101:79</text:p>
          </table:table-cell>
          <table:table-cell table:style-name="ce15" office:value-type="float" office:value="294897.86" calcext:value-type="float">
            <text:p>294,897.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3:040101:86</text:p>
          </table:table-cell>
          <table:table-cell table:style-name="ce15" office:value-type="float" office:value="288328.35" calcext:value-type="float">
            <text:p>288,328.3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3:040101:89</text:p>
          </table:table-cell>
          <table:table-cell table:style-name="ce15" office:value-type="float" office:value="353293.47" calcext:value-type="float">
            <text:p>353,293.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3:040102:100</text:p>
          </table:table-cell>
          <table:table-cell table:style-name="ce15" office:value-type="float" office:value="356943.2" calcext:value-type="float">
            <text:p>356,943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3:040102:101</text:p>
          </table:table-cell>
          <table:table-cell table:style-name="ce15" office:value-type="float" office:value="292708.02" calcext:value-type="float">
            <text:p>292,708.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3:040102:170</text:p>
          </table:table-cell>
          <table:table-cell table:style-name="ce15" office:value-type="float" office:value="356943.2" calcext:value-type="float">
            <text:p>356,943.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3:040102:183</text:p>
          </table:table-cell>
          <table:table-cell table:style-name="ce15" office:value-type="float" office:value="444536.62" calcext:value-type="float">
            <text:p>444,536.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3:040102:196</text:p>
          </table:table-cell>
          <table:table-cell table:style-name="ce15" office:value-type="float" office:value="447456.4" calcext:value-type="float">
            <text:p>447,456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3:040102:2957</text:p>
          </table:table-cell>
          <table:table-cell table:style-name="ce15" office:value-type="float" office:value="278839.06" calcext:value-type="float">
            <text:p>278,839.0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3:040102:2958</text:p>
          </table:table-cell>
          <table:table-cell table:style-name="ce15" office:value-type="float" office:value="315336.32" calcext:value-type="float">
            <text:p>315,336.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3:040102:2961</text:p>
          </table:table-cell>
          <table:table-cell table:style-name="ce15" office:value-type="float" office:value="307306.93" calcext:value-type="float">
            <text:p>307,306.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3:040102:2962</text:p>
          </table:table-cell>
          <table:table-cell table:style-name="ce15" office:value-type="float" office:value="285408.57" calcext:value-type="float">
            <text:p>285,408.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040102:2963</text:p>
          </table:table-cell>
          <table:table-cell table:style-name="ce15" office:value-type="float" office:value="500742.4" calcext:value-type="float">
            <text:p>500,742.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3:040102:2964</text:p>
          </table:table-cell>
          <table:table-cell table:style-name="ce15" office:value-type="float" office:value="448916.29" calcext:value-type="float">
            <text:p>448,916.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3:040102:2966</text:p>
          </table:table-cell>
          <table:table-cell table:style-name="ce15" office:value-type="float" office:value="278109.12" calcext:value-type="float">
            <text:p>278,109.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3:040102:2967</text:p>
          </table:table-cell>
          <table:table-cell table:style-name="ce15" office:value-type="float" office:value="405504.98" calcext:value-type="float">
            <text:p>405,504.9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3:040102:2968</text:p>
          </table:table-cell>
          <table:table-cell table:style-name="ce15" office:value-type="float" office:value="321905.83" calcext:value-type="float">
            <text:p>321,905.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3:040102:2969</text:p>
          </table:table-cell>
          <table:table-cell table:style-name="ce15" office:value-type="float" office:value="406579.47" calcext:value-type="float">
            <text:p>406,579.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3:040102:2970</text:p>
          </table:table-cell>
          <table:table-cell table:style-name="ce15" office:value-type="float" office:value="421178.38" calcext:value-type="float">
            <text:p>421,178.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3:040102:2971</text:p>
          </table:table-cell>
          <table:table-cell table:style-name="ce15" office:value-type="float" office:value="501472.35" calcext:value-type="float">
            <text:p>501,472.3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3:040102:2972</text:p>
          </table:table-cell>
          <table:table-cell table:style-name="ce15" office:value-type="float" office:value="286868.46" calcext:value-type="float">
            <text:p>286,868.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3:040102:2975</text:p>
          </table:table-cell>
          <table:table-cell table:style-name="ce15" office:value-type="float" office:value="311686.6" calcext:value-type="float">
            <text:p>311,686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3:040102:2976</text:p>
          </table:table-cell>
          <table:table-cell table:style-name="ce15" office:value-type="float" office:value="395630.29" calcext:value-type="float">
            <text:p>395,630.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3:040102:2977</text:p>
          </table:table-cell>
          <table:table-cell table:style-name="ce15" office:value-type="float" office:value="381761.34" calcext:value-type="float">
            <text:p>381,761.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3:040102:2983</text:p>
          </table:table-cell>
          <table:table-cell table:style-name="ce15" office:value-type="float" office:value="325555.56" calcext:value-type="float">
            <text:p>325,555.5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3:040102:2985</text:p>
          </table:table-cell>
          <table:table-cell table:style-name="ce15" office:value-type="float" office:value="403659.69" calcext:value-type="float">
            <text:p>403,659.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3:040102:2987</text:p>
          </table:table-cell>
          <table:table-cell table:style-name="ce15" office:value-type="float" office:value="451836.07" calcext:value-type="float">
            <text:p>451,836.0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3:040102:2988</text:p>
          </table:table-cell>
          <table:table-cell table:style-name="ce15" office:value-type="float" office:value="351833.58" calcext:value-type="float">
            <text:p>351,833.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3:040102:2990</text:p>
          </table:table-cell>
          <table:table-cell table:style-name="ce15" office:value-type="float" office:value="454025.91" calcext:value-type="float">
            <text:p>454,025.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3:040102:2991</text:p>
          </table:table-cell>
          <table:table-cell table:style-name="ce15" office:value-type="float" office:value="305847.04" calcext:value-type="float">
            <text:p>305,847.0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3:040102:2993</text:p>
          </table:table-cell>
          <table:table-cell table:style-name="ce15" office:value-type="float" office:value="321175.89" calcext:value-type="float">
            <text:p>321,175.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3:040102:3007</text:p>
          </table:table-cell>
          <table:table-cell table:style-name="ce15" office:value-type="float" office:value="328475.34" calcext:value-type="float">
            <text:p>328,475.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3:040102:3107</text:p>
          </table:table-cell>
          <table:table-cell table:style-name="ce15" office:value-type="float" office:value="307306.93" calcext:value-type="float">
            <text:p>307,306.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3:040102:3259</text:p>
          </table:table-cell>
          <table:table-cell table:style-name="ce15" office:value-type="float" office:value="326285.5" calcext:value-type="float">
            <text:p>326,285.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3:040102:3290</text:p>
          </table:table-cell>
          <table:table-cell table:style-name="ce15" office:value-type="float" office:value="339424.51" calcext:value-type="float">
            <text:p>339,424.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3:040102:3320</text:p>
          </table:table-cell>
          <table:table-cell table:style-name="ce15" office:value-type="float" office:value="355483.31" calcext:value-type="float">
            <text:p>355,483.3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3:040102:3321</text:p>
          </table:table-cell>
          <table:table-cell table:style-name="ce15" office:value-type="float" office:value="322635.77" calcext:value-type="float">
            <text:p>322,635.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3:040102:3322</text:p>
          </table:table-cell>
          <table:table-cell table:style-name="ce15" office:value-type="float" office:value="406579.47" calcext:value-type="float">
            <text:p>406,579.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3:040102:3324</text:p>
          </table:table-cell>
          <table:table-cell table:style-name="ce15" office:value-type="float" office:value="365702.54" calcext:value-type="float">
            <text:p>365,702.5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3:040102:3326</text:p>
          </table:table-cell>
          <table:table-cell table:style-name="ce15" office:value-type="float" office:value="364972.6" calcext:value-type="float">
            <text:p>364,972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3:040102:3354</text:p>
          </table:table-cell>
          <table:table-cell table:style-name="ce15" office:value-type="float" office:value="329205.28" calcext:value-type="float">
            <text:p>329,205.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3:040102:3666</text:p>
          </table:table-cell>
          <table:table-cell table:style-name="ce15" office:value-type="float" office:value="368622.32" calcext:value-type="float">
            <text:p>368,622.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3:040102:3691</text:p>
          </table:table-cell>
          <table:table-cell table:style-name="ce15" office:value-type="float" office:value="334314.9" calcext:value-type="float">
            <text:p>334,314.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3:140101:116</text:p>
          </table:table-cell>
          <table:table-cell table:style-name="ce15" office:value-type="float" office:value="482493.77" calcext:value-type="float">
            <text:p>482,493.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5:040102:4</text:p>
          </table:table-cell>
          <table:table-cell table:style-name="ce15" office:value-type="float" office:value="335774.79" calcext:value-type="float">
            <text:p>335,774.7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6:020201:749</text:p>
          </table:table-cell>
          <table:table-cell table:style-name="ce15" office:value-type="float" office:value="652415.84" calcext:value-type="float">
            <text:p>652,415.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3:040102:2325</text:p>
          </table:table-cell>
          <table:table-cell table:style-name="ce15" office:value-type="float" office:value="12616372.72" calcext:value-type="float">
            <text:p>12,616,372.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217:20526</text:p>
          </table:table-cell>
          <table:table-cell table:style-name="ce15" office:value-type="float" office:value="1169319.14" calcext:value-type="float">
            <text:p>1,169,319.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7:030501:1023</text:p>
          </table:table-cell>
          <table:table-cell table:style-name="ce15" office:value-type="float" office:value="1281.6" calcext:value-type="float">
            <text:p>1,281.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6" office:value-type="string" calcext:value-type="string">
            <text:p>20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8:010134:2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8:010134:396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8:010134:40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8:010134:44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8:010134:4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8:010134:45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8:010134:45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8:010134:459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10134:474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8:010134:47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8:010134:48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8:010134:48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8:010134:48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8:010134:5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8:010139:3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107:1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107:15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107:2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107:8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301:419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301:41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301:419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301:42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301:42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301:420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301:420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3:010156: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3:010156:8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3:010156:8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3:010156:8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3:010156:8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30201:12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30201:1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4:060101:28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03:624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7:010214:7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2:190201:4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00000:236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7:010464:6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71801:52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060101:29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4:010104:70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4:040103:45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1:010113:934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1:120101:22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1:010104:62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5:050102:44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90201:24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4:040103:41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9:120101:279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4:010115:7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1:010104:681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4:070101:37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30101:11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10101:54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4:030102:39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5:170601:40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10103:73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9:020101:24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7:030101:127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90301:309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2:190201: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3:040101: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0:120101:4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4:130601:3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41501:2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3:080106:2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5:020103:94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10103:13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2:160101:5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4:090301:18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60301:77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5:010113:2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170801:1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1:010113:93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30101:17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9:010103:632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040101:8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10102:19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5:050102:4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160701:150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10134:56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3:080106:2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80201:13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1:140101:45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0:010123:9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4:040103:55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3:010156:5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8:010168:18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9:010117:26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060101:29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3:020102:51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4:050401:28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0:010106:14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5:050102:4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3:120101:17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1:000000:5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1:010111:335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40103:41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1:010113:2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50801:401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30201:101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2:100301:74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9:010108: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7:030101:12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030101:12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1:010104:38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132501:23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4:030102:644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3:080106:2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030101:12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30101:19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10101:25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1:170801: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30101:12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313:37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32301:19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50101:48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17:853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2:100601:1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4:060101:29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30201:10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5:050102: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9:010113:3051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131401:7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1:170801: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34:176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1:150102:118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10104:700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5:010108:17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04:70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090101:77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30101:12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1:040101:16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301:32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4:060101:29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060101:293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313:377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160101:3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0:000000:35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9:000000:75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313:42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7:030101:46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7:030101:19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30102:41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0:000000:38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00000:58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0:000000:33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00000:501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2:000000:31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0:000000:216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2:000000:26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00000:21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5:000000:21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5:170201:12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9:000000:62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4:000000:6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4:060101:66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30102:41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9:010102:5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3:000000:42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140201:4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7:030101:19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4:000000:20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4:060101:33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2:000000:20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00000:49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3:000000:13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5:000000:109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501:39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108:139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108:139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2:010108:1396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106:147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3:020101:6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3:010143:90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108:139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108:139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309:657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108:139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309:654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3:020101:9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106:1474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202:676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103:8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3:020101:6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10114:12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3:020101:12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3:020101:9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27:346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108:139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03:362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9:010101:7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2:010108:21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1:010114:51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6:010102:100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02:10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6:010102:10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6:010102:10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6:010102:110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6:010102:111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6:010102:11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6:010102:114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6:010102:11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6:010102:11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6:010102:11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6:010102:12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6:010102:121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6:010102:1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6:010102:12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6:010102:135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6:010102:13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6:010102:13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6:010102:13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6:010102:14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6:010102:155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6:010102:157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6:010102:15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6:010102:16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6:010102:16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6:010102:167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6:010102:168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6:010102:17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6:010102:2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6:010102:2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6:010102:26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6:010102:26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6:010102:2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6:010102:30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6:010102:31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6:010102:337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6:010102:341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6:010102:34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6:010102:36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6:010102:3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6:010102:3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6:010102:39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6:010102:39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6:010102:401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6:010102:41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6:010102:4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6:010102:42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6:010102:42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6:010102:42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6:010102:42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6:010102:42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6:010102:4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6:010102:43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6:010102:434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6:010102:437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6:010102:44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6:010102:44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6:010102:44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6:010102:448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6:010102:45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6:010102:456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6:010102:45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6:010102:45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6:010102:461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6:010102:46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6:010102:46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6:010102:46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6:010102:46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6:010102:47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6:010102:47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6:010102:47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6:010102:473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6:010102:473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6:010102:477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6:010102:480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6:010102:48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6:010102:48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6:010102:486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6:010102:48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6:010102:49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6:010102:49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6:010102:50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6:010102:500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6:010102:50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6:010102:50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6:010102:50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6:010102:51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6:010102:514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6:010102:51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6:010102:51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6:010102:523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6:010102:52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6:010102:547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6:010102:55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6:010102:552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6:010102:554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6:010102:55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6:010102:556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6:010102:557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6:010102:559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6:010102:56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6:010102:563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6:010102:56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6:010102:565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6:010102:566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6:010102:56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6:010102:57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6:010102:57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6:010102:57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6:010102:572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6:010102:57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6:010102:593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6:010102:59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6:010102:59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6:010102:598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6:010102:604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6:010102:6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6:010102:608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6:010102:61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6:010102:61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6:010102:623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6:010102:62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6:010102:626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6:010102:63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6:010102:63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6:010102:638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6:010102:640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6:010102:64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6:010102:64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6:010102:649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6:010102:650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6:010102:681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6:010102:681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6:010102:684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6:010102:684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6:010102:685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6:010102:688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6:010102:68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6:010102:696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6:010102:71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6:010102:720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6:010102:721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6:010102:722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6:010102:722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6:010102:725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6:010102:725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6:010102:75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6:010102:77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6:010102:82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6:010102:87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6:010102:88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6:010102:9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6:010102:9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6:010102:94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6:010102:94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1:140101:96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4:010102:1219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220:889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9:010110:3064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5:070601:97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5:010111:205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3:070117:158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9:010112:886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1:010104:682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105:52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70101:70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1:010104:68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3:070117:81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1:140101:98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2:010105:49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1:010104:682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6:010102:396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3:070117:81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4:090101:3101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3:070117:81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01:010104:68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2:080201:76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1:130101:2658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5:010105:1307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4:090101:309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1:010104:682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3:070117:812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5:070101:8753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4:040102:1708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5:070101:875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5:070101:8755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5:070101:8756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2:010201:27330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2:010201:2739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5:010104:924</text:p>
          </table:table-cell>
          <table:table-cell table:style-name="ce9" office:value-type="string" calcext:value-type="string" table:number-columns-spanned="2" table:number-rows-spanned="1">
            <text:p>2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0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8C54B940CC26C447A02866EF2E52A945ABC78768D06B6AE81677DD19D9D60A6EEA3D011EED3A2273D5D9E4A7EC0DDAA2C78F631E6A4E1FC9F0DC6C0F2EC4A01A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3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8T09:09:23</meta:creation-date>
    <dc:date>2024-05-29T08:16:14</dc:date>
    <meta:generator>LibreOffice/6.4.6.2$Linux_X86_64 LibreOffice_project/17c4c786810c925eb6e0da4181cd43069b44ed29</meta:generator>
    <meta:document-statistic meta:table-count="1" meta:cell-count="276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