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75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8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61" calcext:value-type="float">
            <text:p>161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545" calcext:value-type="float">
            <text:p>545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5:010114:5765</text:p>
          </table:table-cell>
          <table:table-cell table:style-name="ce15" office:value-type="float" office:value="3348429.54" calcext:value-type="float">
            <text:p>3,348,429.5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23:010142:891</text:p>
          </table:table-cell>
          <table:table-cell table:style-name="ce15" office:value-type="float" office:value="79051.31" calcext:value-type="float">
            <text:p>79,051.3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050102:2692</text:p>
          </table:table-cell>
          <table:table-cell table:style-name="ce15" office:value-type="float" office:value="4986857.05" calcext:value-type="float">
            <text:p>4,986,857.0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3:070101:2169</text:p>
          </table:table-cell>
          <table:table-cell table:style-name="ce15" office:value-type="float" office:value="4599433.8" calcext:value-type="float">
            <text:p>4,599,433.8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1:010113:793</text:p>
          </table:table-cell>
          <table:table-cell table:style-name="ce15" office:value-type="float" office:value="1926228.7" calcext:value-type="float">
            <text:p>1,926,228.7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5:040301:7542</text:p>
          </table:table-cell>
          <table:table-cell table:style-name="ce15" office:value-type="float" office:value="3630389.09" calcext:value-type="float">
            <text:p>3,630,389.0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3:010164:725</text:p>
          </table:table-cell>
          <table:table-cell table:style-name="ce15" office:value-type="float" office:value="409571.64" calcext:value-type="float">
            <text:p>409,571.6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131701:2933</text:p>
          </table:table-cell>
          <table:table-cell table:style-name="ce15" office:value-type="float" office:value="744399.76" calcext:value-type="float">
            <text:p>744,399.7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060102:227</text:p>
          </table:table-cell>
          <table:table-cell table:style-name="ce15" office:value-type="float" office:value="1144328.9" calcext:value-type="float">
            <text:p>1,144,328.9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090501:19620</text:p>
          </table:table-cell>
          <table:table-cell table:style-name="ce15" office:value-type="float" office:value="176956.27" calcext:value-type="float">
            <text:p>176,956.2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8:070101:2227</text:p>
          </table:table-cell>
          <table:table-cell table:style-name="ce15" office:value-type="float" office:value="253486.36" calcext:value-type="float">
            <text:p>253,486.3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2:030102:6371</text:p>
          </table:table-cell>
          <table:table-cell table:style-name="ce15" office:value-type="float" office:value="3565770.63" calcext:value-type="float">
            <text:p>3,565,770.6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2:060201:643</text:p>
          </table:table-cell>
          <table:table-cell table:style-name="ce15" office:value-type="float" office:value="320471.77" calcext:value-type="float">
            <text:p>320,471.7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1:100401:230</text:p>
          </table:table-cell>
          <table:table-cell table:style-name="ce15" office:value-type="float" office:value="636162.13" calcext:value-type="float">
            <text:p>636,162.1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2:010209:2787</text:p>
          </table:table-cell>
          <table:table-cell table:style-name="ce15" office:value-type="float" office:value="5210650.18" calcext:value-type="float">
            <text:p>5,210,650.1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010102:59</text:p>
          </table:table-cell>
          <table:table-cell table:style-name="ce15" office:value-type="float" office:value="8604724.01" calcext:value-type="float">
            <text:p>8,604,724.0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5:060201:386</text:p>
          </table:table-cell>
          <table:table-cell table:style-name="ce15" office:value-type="float" office:value="11011938.05" calcext:value-type="float">
            <text:p>11,011,938.0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8:030103:3988</text:p>
          </table:table-cell>
          <table:table-cell table:style-name="ce15" office:value-type="float" office:value="205337.16" calcext:value-type="float">
            <text:p>205,337.1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060102:387</text:p>
          </table:table-cell>
          <table:table-cell table:style-name="ce15" office:value-type="float" office:value="79142.39" calcext:value-type="float">
            <text:p>79,142.3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150103:34575</text:p>
          </table:table-cell>
          <table:table-cell table:style-name="ce15" office:value-type="float" office:value="269040.17" calcext:value-type="float">
            <text:p>269,040.1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2:030101:7553</text:p>
          </table:table-cell>
          <table:table-cell table:style-name="ce15" office:value-type="float" office:value="13073318.88" calcext:value-type="float">
            <text:p>13,073,318.8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9:010114:5031</text:p>
          </table:table-cell>
          <table:table-cell table:style-name="ce15" office:value-type="float" office:value="749707.01" calcext:value-type="float">
            <text:p>749,707.0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190103:3915</text:p>
          </table:table-cell>
          <table:table-cell table:style-name="ce15" office:value-type="float" office:value="3569500.52" calcext:value-type="float">
            <text:p>3,569,500.5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2:010220:8971</text:p>
          </table:table-cell>
          <table:table-cell table:style-name="ce15" office:value-type="float" office:value="160625.17" calcext:value-type="float">
            <text:p>160,625.1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3:010102:1584</text:p>
          </table:table-cell>
          <table:table-cell table:style-name="ce15" office:value-type="float" office:value="327010.32" calcext:value-type="float">
            <text:p>327,010.3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2:090103:4382</text:p>
          </table:table-cell>
          <table:table-cell table:style-name="ce15" office:value-type="float" office:value="6320184.52" calcext:value-type="float">
            <text:p>6,320,184.5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8:010154:4613</text:p>
          </table:table-cell>
          <table:table-cell table:style-name="ce15" office:value-type="float" office:value="199107.11" calcext:value-type="float">
            <text:p>199,107.1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3:010158:271</text:p>
          </table:table-cell>
          <table:table-cell table:style-name="ce15" office:value-type="float" office:value="13241008" calcext:value-type="float">
            <text:p>13,241,008.0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7:010301:4609</text:p>
          </table:table-cell>
          <table:table-cell table:style-name="ce15" office:value-type="float" office:value="2398316.44" calcext:value-type="float">
            <text:p>2,398,316.4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2:190901:1744</text:p>
          </table:table-cell>
          <table:table-cell table:style-name="ce15" office:value-type="float" office:value="3270557.1" calcext:value-type="float">
            <text:p>3,270,557.1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2:090501:19621</text:p>
          </table:table-cell>
          <table:table-cell table:style-name="ce15" office:value-type="float" office:value="176956.27" calcext:value-type="float">
            <text:p>176,956.2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1:160501:1997</text:p>
          </table:table-cell>
          <table:table-cell table:style-name="ce15" office:value-type="float" office:value="18121274.94" calcext:value-type="float">
            <text:p>18,121,274.9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1:010109:1923</text:p>
          </table:table-cell>
          <table:table-cell table:style-name="ce15" office:value-type="float" office:value="456376.64" calcext:value-type="float">
            <text:p>456,376.6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7:090201:1876</text:p>
          </table:table-cell>
          <table:table-cell table:style-name="ce15" office:value-type="float" office:value="569443.7" calcext:value-type="float">
            <text:p>569,443.7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5:040301:7543</text:p>
          </table:table-cell>
          <table:table-cell table:style-name="ce15" office:value-type="float" office:value="8613355.06" calcext:value-type="float">
            <text:p>8,613,355.0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020401:2547</text:p>
          </table:table-cell>
          <table:table-cell table:style-name="ce15" office:value-type="float" office:value="2334632.1" calcext:value-type="float">
            <text:p>2,334,632.1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1:211401:3198</text:p>
          </table:table-cell>
          <table:table-cell table:style-name="ce15" office:value-type="float" office:value="3551001.17" calcext:value-type="float">
            <text:p>3,551,001.1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2:010104:82</text:p>
          </table:table-cell>
          <table:table-cell table:style-name="ce15" office:value-type="float" office:value="746573.9" calcext:value-type="float">
            <text:p>746,573.9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4:060301:10965</text:p>
          </table:table-cell>
          <table:table-cell table:style-name="ce15" office:value-type="float" office:value="2576383.94" calcext:value-type="float">
            <text:p>2,576,383.9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190102:2161</text:p>
          </table:table-cell>
          <table:table-cell table:style-name="ce15" office:value-type="float" office:value="70672.6" calcext:value-type="float">
            <text:p>70,672.6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2:190101:2129</text:p>
          </table:table-cell>
          <table:table-cell table:style-name="ce15" office:value-type="float" office:value="4170012.1" calcext:value-type="float">
            <text:p>4,170,012.1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9:010112:5012</text:p>
          </table:table-cell>
          <table:table-cell table:style-name="ce15" office:value-type="float" office:value="3684904.25" calcext:value-type="float">
            <text:p>3,684,904.2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8:040107:669</text:p>
          </table:table-cell>
          <table:table-cell table:style-name="ce15" office:value-type="float" office:value="179733.05" calcext:value-type="float">
            <text:p>179,733.0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8:030103:3989</text:p>
          </table:table-cell>
          <table:table-cell table:style-name="ce15" office:value-type="float" office:value="103199.08" calcext:value-type="float">
            <text:p>103,199.0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2:100102:956</text:p>
          </table:table-cell>
          <table:table-cell table:style-name="ce15" office:value-type="float" office:value="4243525.71" calcext:value-type="float">
            <text:p>4,243,525.7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4:010114:1499</text:p>
          </table:table-cell>
          <table:table-cell table:style-name="ce15" office:value-type="float" office:value="1146997.49" calcext:value-type="float">
            <text:p>1,146,997.4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1:110101:1756</text:p>
          </table:table-cell>
          <table:table-cell table:style-name="ce15" office:value-type="float" office:value="347848.05" calcext:value-type="float">
            <text:p>347,848.0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2:010214:2512</text:p>
          </table:table-cell>
          <table:table-cell table:style-name="ce15" office:value-type="float" office:value="4501971.92" calcext:value-type="float">
            <text:p>4,501,971.9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2:130301:1758</text:p>
          </table:table-cell>
          <table:table-cell table:style-name="ce15" office:value-type="float" office:value="1390501.35" calcext:value-type="float">
            <text:p>1,390,501.3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3:110101:3998</text:p>
          </table:table-cell>
          <table:table-cell table:style-name="ce15" office:value-type="float" office:value="583823.01" calcext:value-type="float">
            <text:p>583,823.0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4:070101:12115</text:p>
          </table:table-cell>
          <table:table-cell table:style-name="ce15" office:value-type="float" office:value="434114.37" calcext:value-type="float">
            <text:p>434,114.3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2:170901:1512</text:p>
          </table:table-cell>
          <table:table-cell table:style-name="ce15" office:value-type="float" office:value="2707620.66" calcext:value-type="float">
            <text:p>2,707,620.6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1:110601:3655</text:p>
          </table:table-cell>
          <table:table-cell table:style-name="ce15" office:value-type="float" office:value="2279374.53" calcext:value-type="float">
            <text:p>2,279,374.5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200801:2683</text:p>
          </table:table-cell>
          <table:table-cell table:style-name="ce15" office:value-type="float" office:value="3588288.09" calcext:value-type="float">
            <text:p>3,588,288.0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2:050501:2198</text:p>
          </table:table-cell>
          <table:table-cell table:style-name="ce15" office:value-type="float" office:value="937395.75" calcext:value-type="float">
            <text:p>937,395.7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2:010301:9106</text:p>
          </table:table-cell>
          <table:table-cell table:style-name="ce15" office:value-type="float" office:value="604214792.06" calcext:value-type="float">
            <text:p>604,214,792.0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2:010209:2786</text:p>
          </table:table-cell>
          <table:table-cell table:style-name="ce15" office:value-type="float" office:value="5805541.74" calcext:value-type="float">
            <text:p>5,805,541.7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1:170801:19</text:p>
          </table:table-cell>
          <table:table-cell table:style-name="ce15" office:value-type="float" office:value="532195.05" calcext:value-type="float">
            <text:p>532,195.0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8:050101:4927</text:p>
          </table:table-cell>
          <table:table-cell table:style-name="ce15" office:value-type="float" office:value="4249405.38" calcext:value-type="float">
            <text:p>4,249,405.3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2:010215:4021</text:p>
          </table:table-cell>
          <table:table-cell table:style-name="ce15" office:value-type="float" office:value="2499023.35" calcext:value-type="float">
            <text:p>2,499,023.3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220109:106</text:p>
          </table:table-cell>
          <table:table-cell table:style-name="ce15" office:value-type="float" office:value="302058.6" calcext:value-type="float">
            <text:p>302,058.6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2:041901:1731</text:p>
          </table:table-cell>
          <table:table-cell table:style-name="ce15" office:value-type="float" office:value="3163495.56" calcext:value-type="float">
            <text:p>3,163,495.5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8:030103:3990</text:p>
          </table:table-cell>
          <table:table-cell table:style-name="ce15" office:value-type="float" office:value="134158.8" calcext:value-type="float">
            <text:p>134,158.8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2:010302:4808</text:p>
          </table:table-cell>
          <table:table-cell table:style-name="ce15" office:value-type="float" office:value="669941.76" calcext:value-type="float">
            <text:p>669,941.7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190102:1009</text:p>
          </table:table-cell>
          <table:table-cell table:style-name="ce15" office:value-type="float" office:value="718823.55" calcext:value-type="float">
            <text:p>718,823.5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1:060101:9887</text:p>
          </table:table-cell>
          <table:table-cell table:style-name="ce15" office:value-type="float" office:value="6038036.93" calcext:value-type="float">
            <text:p>6,038,036.9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5:020139:322</text:p>
          </table:table-cell>
          <table:table-cell table:style-name="ce15" office:value-type="float" office:value="2287663.17" calcext:value-type="float">
            <text:p>2,287,663.1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7:260101:2920</text:p>
          </table:table-cell>
          <table:table-cell table:style-name="ce15" office:value-type="float" office:value="1171583.66" calcext:value-type="float">
            <text:p>1,171,583.6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2:060201:641</text:p>
          </table:table-cell>
          <table:table-cell table:style-name="ce15" office:value-type="float" office:value="547845.6" calcext:value-type="float">
            <text:p>547,845.6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3:050401:423</text:p>
          </table:table-cell>
          <table:table-cell table:style-name="ce15" office:value-type="float" office:value="1940177.7" calcext:value-type="float">
            <text:p>1,940,177.7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8:010102:4004</text:p>
          </table:table-cell>
          <table:table-cell table:style-name="ce15" office:value-type="float" office:value="2164618.79" calcext:value-type="float">
            <text:p>2,164,618.7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2:150201:1242</text:p>
          </table:table-cell>
          <table:table-cell table:style-name="ce15" office:value-type="float" office:value="119352.1" calcext:value-type="float">
            <text:p>119,352.1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2:060301:389</text:p>
          </table:table-cell>
          <table:table-cell table:style-name="ce15" office:value-type="float" office:value="692266.76" calcext:value-type="float">
            <text:p>692,266.7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1:160501:1998</text:p>
          </table:table-cell>
          <table:table-cell table:style-name="ce15" office:value-type="float" office:value="3774289" calcext:value-type="float">
            <text:p>3,774,289.0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190101:2130</text:p>
          </table:table-cell>
          <table:table-cell table:style-name="ce15" office:value-type="float" office:value="10179382.25" calcext:value-type="float">
            <text:p>10,179,382.2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8:010168:4191</text:p>
          </table:table-cell>
          <table:table-cell table:style-name="ce15" office:value-type="float" office:value="567941" calcext:value-type="float">
            <text:p>567,941.0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1:100401:359</text:p>
          </table:table-cell>
          <table:table-cell table:style-name="ce15" office:value-type="float" office:value="361827.31" calcext:value-type="float">
            <text:p>361,827.3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1:150102:1217</text:p>
          </table:table-cell>
          <table:table-cell table:style-name="ce15" office:value-type="float" office:value="2264040.56" calcext:value-type="float">
            <text:p>2,264,040.5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5:080801:7</text:p>
          </table:table-cell>
          <table:table-cell table:style-name="ce15" office:value-type="float" office:value="819125.51" calcext:value-type="float">
            <text:p>819,125.5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4:040101:4616</text:p>
          </table:table-cell>
          <table:table-cell table:style-name="ce15" office:value-type="float" office:value="5131826.68" calcext:value-type="float">
            <text:p>5,131,826.6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22:010107:13240</text:p>
          </table:table-cell>
          <table:table-cell table:style-name="ce15" office:value-type="float" office:value="112435.77" calcext:value-type="float">
            <text:p>112,435.7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5:020104:1965</text:p>
          </table:table-cell>
          <table:table-cell table:style-name="ce15" office:value-type="float" office:value="1291632.16" calcext:value-type="float">
            <text:p>1,291,632.1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2:010313:3785</text:p>
          </table:table-cell>
          <table:table-cell table:style-name="ce15" office:value-type="float" office:value="3547121.21" calcext:value-type="float">
            <text:p>3,547,121.2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2:171501:1255</text:p>
          </table:table-cell>
          <table:table-cell table:style-name="ce15" office:value-type="float" office:value="1795870.84" calcext:value-type="float">
            <text:p>1,795,870.8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2:120201:189</text:p>
          </table:table-cell>
          <table:table-cell table:style-name="ce15" office:value-type="float" office:value="605136.64" calcext:value-type="float">
            <text:p>605,136.6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2:010223:4585</text:p>
          </table:table-cell>
          <table:table-cell table:style-name="ce15" office:value-type="float" office:value="663322.86" calcext:value-type="float">
            <text:p>663,322.8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9:010112:21235</text:p>
          </table:table-cell>
          <table:table-cell table:style-name="ce15" office:value-type="float" office:value="98662.36" calcext:value-type="float">
            <text:p>98,662.3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4:050101:7964</text:p>
          </table:table-cell>
          <table:table-cell table:style-name="ce15" office:value-type="float" office:value="421591.84" calcext:value-type="float">
            <text:p>421,591.8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5:050301:1519</text:p>
          </table:table-cell>
          <table:table-cell table:style-name="ce15" office:value-type="float" office:value="363663.85" calcext:value-type="float">
            <text:p>363,663.8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7:010943:557</text:p>
          </table:table-cell>
          <table:table-cell table:style-name="ce15" office:value-type="float" office:value="1864942.8" calcext:value-type="float">
            <text:p>1,864,942.8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2:010103:3414</text:p>
          </table:table-cell>
          <table:table-cell table:style-name="ce15" office:value-type="float" office:value="404895.13" calcext:value-type="float">
            <text:p>404,895.1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3:010101:1130</text:p>
          </table:table-cell>
          <table:table-cell table:style-name="ce15" office:value-type="float" office:value="1477927.66" calcext:value-type="float">
            <text:p>1,477,927.6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2:010107:13239</text:p>
          </table:table-cell>
          <table:table-cell table:style-name="ce15" office:value-type="float" office:value="144684.78" calcext:value-type="float">
            <text:p>144,684.7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1:090101:1295</text:p>
          </table:table-cell>
          <table:table-cell table:style-name="ce15" office:value-type="float" office:value="203324.06" calcext:value-type="float">
            <text:p>203,324.0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5:050801:4407</text:p>
          </table:table-cell>
          <table:table-cell table:style-name="ce15" office:value-type="float" office:value="11081984.2" calcext:value-type="float">
            <text:p>11,081,984.2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2:060201:642</text:p>
          </table:table-cell>
          <table:table-cell table:style-name="ce15" office:value-type="float" office:value="915435" calcext:value-type="float">
            <text:p>915,435.0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2:100101:1390</text:p>
          </table:table-cell>
          <table:table-cell table:style-name="ce15" office:value-type="float" office:value="4751163.8" calcext:value-type="float">
            <text:p>4,751,163.8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8:010158:658</text:p>
          </table:table-cell>
          <table:table-cell table:style-name="ce15" office:value-type="float" office:value="3472523.49" calcext:value-type="float">
            <text:p>3,472,523.4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030102:6372</text:p>
          </table:table-cell>
          <table:table-cell table:style-name="ce15" office:value-type="float" office:value="143734.13" calcext:value-type="float">
            <text:p>143,734.1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8:010147:8071</text:p>
          </table:table-cell>
          <table:table-cell table:style-name="ce15" office:value-type="float" office:value="213646.74" calcext:value-type="float">
            <text:p>213,646.7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8:120301:884</text:p>
          </table:table-cell>
          <table:table-cell table:style-name="ce15" office:value-type="float" office:value="3886642.33" calcext:value-type="float">
            <text:p>3,886,642.3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2:010108:14222</text:p>
          </table:table-cell>
          <table:table-cell table:style-name="ce15" office:value-type="float" office:value="94837.29" calcext:value-type="float">
            <text:p>94,837.2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7:060701:1298</text:p>
          </table:table-cell>
          <table:table-cell table:style-name="ce15" office:value-type="float" office:value="1545896.15" calcext:value-type="float">
            <text:p>1,545,896.1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9:010112:21236</text:p>
          </table:table-cell>
          <table:table-cell table:style-name="ce15" office:value-type="float" office:value="60726.87" calcext:value-type="float">
            <text:p>60,726.8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0:010102:190</text:p>
          </table:table-cell>
          <table:table-cell table:style-name="ce15" office:value-type="float" office:value="5652671.38" calcext:value-type="float">
            <text:p>5,652,671.3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4:090101:8237</text:p>
          </table:table-cell>
          <table:table-cell table:style-name="ce15" office:value-type="float" office:value="2040750.53" calcext:value-type="float">
            <text:p>2,040,750.5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1:210901:923</text:p>
          </table:table-cell>
          <table:table-cell table:style-name="ce15" office:value-type="float" office:value="4267660.11" calcext:value-type="float">
            <text:p>4,267,660.1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2:220109:107</text:p>
          </table:table-cell>
          <table:table-cell table:style-name="ce15" office:value-type="float" office:value="2588540.61" calcext:value-type="float">
            <text:p>2,588,540.6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1:010102:1313</text:p>
          </table:table-cell>
          <table:table-cell table:style-name="ce15" office:value-type="float" office:value="4475862.72" calcext:value-type="float">
            <text:p>4,475,862.7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2:010201:1959</text:p>
          </table:table-cell>
          <table:table-cell table:style-name="ce15" office:value-type="float" office:value="2899351.82" calcext:value-type="float">
            <text:p>2,899,351.8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9:010113:31109</text:p>
          </table:table-cell>
          <table:table-cell table:style-name="ce15" office:value-type="float" office:value="541721.48" calcext:value-type="float">
            <text:p>541,721.4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4:030101:9147</text:p>
          </table:table-cell>
          <table:table-cell table:style-name="ce15" office:value-type="float" office:value="5177436.44" calcext:value-type="float">
            <text:p>5,177,436.4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000000:6683</text:p>
          </table:table-cell>
          <table:table-cell table:style-name="ce15" office:value-type="float" office:value="4799328.88" calcext:value-type="float">
            <text:p>4,799,328.8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9:130101:967</text:p>
          </table:table-cell>
          <table:table-cell table:style-name="ce15" office:value-type="float" office:value="740009.3" calcext:value-type="float">
            <text:p>740,009.3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1:161301:1038</text:p>
          </table:table-cell>
          <table:table-cell table:style-name="ce15" office:value-type="float" office:value="7499991.56" calcext:value-type="float">
            <text:p>7,499,991.5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1:000000:8317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5:000000:2573</text:p>
          </table:table-cell>
          <table:table-cell table:style-name="ce15" office:value-type="float" office:value="355488.8" calcext:value-type="float">
            <text:p>355,488.8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2:020601:2664</text:p>
          </table:table-cell>
          <table:table-cell table:style-name="ce15" office:value-type="float" office:value="2813548.69" calcext:value-type="float">
            <text:p>2,813,548.6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3:220601:705</text:p>
          </table:table-cell>
          <table:table-cell table:style-name="ce15" office:value-type="float" office:value="2812986.18" calcext:value-type="float">
            <text:p>2,812,986.1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2:010208:3099</text:p>
          </table:table-cell>
          <table:table-cell table:style-name="ce15" office:value-type="float" office:value="9113.6" calcext:value-type="float">
            <text:p>9,113.6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3:220601:706</text:p>
          </table:table-cell>
          <table:table-cell table:style-name="ce15" office:value-type="float" office:value="2908883.43" calcext:value-type="float">
            <text:p>2,908,883.4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2:172401:753</text:p>
          </table:table-cell>
          <table:table-cell table:style-name="ce15" office:value-type="float" office:value="1424" calcext:value-type="float">
            <text:p>1,424.0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4:000000:3424</text:p>
          </table:table-cell>
          <table:table-cell table:style-name="ce15" office:value-type="float" office:value="1279610.8" calcext:value-type="float">
            <text:p>1,279,610.8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2:172401:752</text:p>
          </table:table-cell>
          <table:table-cell table:style-name="ce15" office:value-type="float" office:value="1424" calcext:value-type="float">
            <text:p>1,424.0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0:000000:3574</text:p>
          </table:table-cell>
          <table:table-cell table:style-name="ce15" office:value-type="float" office:value="1599651.3" calcext:value-type="float">
            <text:p>1,599,651.3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8:010123:2992</text:p>
          </table:table-cell>
          <table:table-cell table:style-name="ce15" office:value-type="float" office:value="652589863.17" calcext:value-type="float">
            <text:p>652,589,863.1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2:010201:19887</text:p>
          </table:table-cell>
          <table:table-cell table:style-name="ce15" office:value-type="float" office:value="2094037.46" calcext:value-type="float">
            <text:p>2,094,037.4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8:010147:8068</text:p>
          </table:table-cell>
          <table:table-cell table:style-name="ce15" office:value-type="float" office:value="4845862.47" calcext:value-type="float">
            <text:p>4,845,862.4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3:010105:4319</text:p>
          </table:table-cell>
          <table:table-cell table:style-name="ce15" office:value-type="float" office:value="3465300.82" calcext:value-type="float">
            <text:p>3,465,300.8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5:070501:3880</text:p>
          </table:table-cell>
          <table:table-cell table:style-name="ce15" office:value-type="float" office:value="1144320.04" calcext:value-type="float">
            <text:p>1,144,320.0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8:010147:8064</text:p>
          </table:table-cell>
          <table:table-cell table:style-name="ce15" office:value-type="float" office:value="1236727.72" calcext:value-type="float">
            <text:p>1,236,727.7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2:010301:9107</text:p>
          </table:table-cell>
          <table:table-cell table:style-name="ce15" office:value-type="float" office:value="3194823.03" calcext:value-type="float">
            <text:p>3,194,823.0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2:010217:22803</text:p>
          </table:table-cell>
          <table:table-cell table:style-name="ce15" office:value-type="float" office:value="3140379.34" calcext:value-type="float">
            <text:p>3,140,379.3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5:060101:3495</text:p>
          </table:table-cell>
          <table:table-cell table:style-name="ce15" office:value-type="float" office:value="4411582.86" calcext:value-type="float">
            <text:p>4,411,582.8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5:010107:247</text:p>
          </table:table-cell>
          <table:table-cell table:style-name="ce15" office:value-type="float" office:value="9341677.46" calcext:value-type="float">
            <text:p>9,341,677.4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8:010147:8070</text:p>
          </table:table-cell>
          <table:table-cell table:style-name="ce15" office:value-type="float" office:value="3598487.58" calcext:value-type="float">
            <text:p>3,598,487.5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2:150103:35190</text:p>
          </table:table-cell>
          <table:table-cell table:style-name="ce15" office:value-type="float" office:value="2940506.43" calcext:value-type="float">
            <text:p>2,940,506.4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9:010109:32609</text:p>
          </table:table-cell>
          <table:table-cell table:style-name="ce15" office:value-type="float" office:value="5454942.27" calcext:value-type="float">
            <text:p>5,454,942.2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5:010105:10585</text:p>
          </table:table-cell>
          <table:table-cell table:style-name="ce15" office:value-type="float" office:value="3121572.32" calcext:value-type="float">
            <text:p>3,121,572.3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5:070501:3878</text:p>
          </table:table-cell>
          <table:table-cell table:style-name="ce15" office:value-type="float" office:value="836797.11" calcext:value-type="float">
            <text:p>836,797.1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5:060102:2809</text:p>
          </table:table-cell>
          <table:table-cell table:style-name="ce15" office:value-type="float" office:value="2186468.61" calcext:value-type="float">
            <text:p>2,186,468.6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8:010147:8065</text:p>
          </table:table-cell>
          <table:table-cell table:style-name="ce15" office:value-type="float" office:value="1252090.8" calcext:value-type="float">
            <text:p>1,252,090.8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8:010147:8067</text:p>
          </table:table-cell>
          <table:table-cell table:style-name="ce15" office:value-type="float" office:value="1290498.49" calcext:value-type="float">
            <text:p>1,290,498.4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2:100301:1066</text:p>
          </table:table-cell>
          <table:table-cell table:style-name="ce15" office:value-type="float" office:value="2273647.7" calcext:value-type="float">
            <text:p>2,273,647.7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8:010135:7453</text:p>
          </table:table-cell>
          <table:table-cell table:style-name="ce15" office:value-type="float" office:value="3168749.43" calcext:value-type="float">
            <text:p>3,168,749.4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5:010121:11083</text:p>
          </table:table-cell>
          <table:table-cell table:style-name="ce15" office:value-type="float" office:value="5034718.67" calcext:value-type="float">
            <text:p>5,034,718.6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5:010106:2911</text:p>
          </table:table-cell>
          <table:table-cell table:style-name="ce15" office:value-type="float" office:value="7802894.93" calcext:value-type="float">
            <text:p>7,802,894.9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4:040102:17581</text:p>
          </table:table-cell>
          <table:table-cell table:style-name="ce15" office:value-type="float" office:value="2471440.86" calcext:value-type="float">
            <text:p>2,471,440.8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5:070501:3879</text:p>
          </table:table-cell>
          <table:table-cell table:style-name="ce15" office:value-type="float" office:value="809601.2" calcext:value-type="float">
            <text:p>809,601.2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6:010102:7255</text:p>
          </table:table-cell>
          <table:table-cell table:style-name="ce15" office:value-type="float" office:value="2560316.35" calcext:value-type="float">
            <text:p>2,560,316.3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21:010117:3933</text:p>
          </table:table-cell>
          <table:table-cell table:style-name="ce15" office:value-type="float" office:value="4460668.2" calcext:value-type="float">
            <text:p>4,460,668.2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8:010147:8069</text:p>
          </table:table-cell>
          <table:table-cell table:style-name="ce15" office:value-type="float" office:value="2683745.99" calcext:value-type="float">
            <text:p>2,683,745.9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2:010201:34410</text:p>
          </table:table-cell>
          <table:table-cell table:style-name="ce15" office:value-type="float" office:value="3941281.4" calcext:value-type="float">
            <text:p>3,941,281.4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8:010147:8066</text:p>
          </table:table-cell>
          <table:table-cell table:style-name="ce15" office:value-type="float" office:value="1482536.95" calcext:value-type="float">
            <text:p>1,482,536.9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5:030103:7320</text:p>
          </table:table-cell>
          <table:table-cell table:style-name="ce15" office:value-type="float" office:value="22409273.62" calcext:value-type="float">
            <text:p>22,409,273.6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9:010112:21237</text:p>
          </table:table-cell>
          <table:table-cell table:style-name="ce15" office:value-type="float" office:value="1371274.66" calcext:value-type="float">
            <text:p>1,371,274.6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9:010109:32608</text:p>
          </table:table-cell>
          <table:table-cell table:style-name="ce15" office:value-type="float" office:value="2435119.34" calcext:value-type="float">
            <text:p>2,435,119.3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8:010135:7452</text:p>
          </table:table-cell>
          <table:table-cell table:style-name="ce15" office:value-type="float" office:value="4567465.28" calcext:value-type="float">
            <text:p>4,567,465.2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8:010137:323</text:p>
          </table:table-cell>
          <table:table-cell table:style-name="ce15" office:value-type="float" office:value="1894781.88" calcext:value-type="float">
            <text:p>1,894,781.8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2:010201:20375</text:p>
          </table:table-cell>
          <table:table-cell table:style-name="ce15" office:value-type="float" office:value="3302135.99" calcext:value-type="float">
            <text:p>3,302,135.9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4:010105:25539</text:p>
          </table:table-cell>
          <table:table-cell table:style-name="ce15" office:value-type="float" office:value="2592044.94" calcext:value-type="float">
            <text:p>2,592,044.9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6" office:value-type="string" calcext:value-type="string">
            <text:p>19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3:010101:287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7:020102:266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7:020102:266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7:020102:266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7:020102:266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7:020102:266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7:020102:266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7:020102:266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7:020102:266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7:020102:267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7:020102:267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7:020102:267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7:020102:267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7:020102:267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7:020102:322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7:020102:322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7:020102:322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7:020102:322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7:020102:322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7:020102:322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7:020102:323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7:020102:323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7:020102:323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7:020102:323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7:020102:323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7:020102:323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7:020102:323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7:020102:323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7:020102:323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7:020102:323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7:020102:324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7:020102:324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7:020102:324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7:020102:324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7:020102:324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7:020102:324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7:020102:324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7:020102:324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7:020102:324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7:020102:324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7:020102:325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7:020102:325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7:020102:325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7:020102:325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6:010102:100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6:010102:102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6:010102:106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6:010102:107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6:010102:110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6:010102:111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6:010102:113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6:010102:114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6:010102:118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6:010102:118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6:010102:119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6:010102:120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6:010102:121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6:010102:12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6:010102:123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6:010102:135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6:010102:137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6:010102:13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6:010102:138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6:010102:14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6:010102:155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6:010102:157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6:010102:158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6:010102:163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6:010102:163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6:010102:167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6:010102:168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6:010102:170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6:010102:22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6:010102:25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6:010102:266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6:010102:26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6:010102:29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6:010102:30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6:010102:31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6:010102:337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6:010102:341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6:010102:343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6:010102:36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6:010102:37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6:010102:39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6:010102:394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6:010102:399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6:010102:401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6:010102:41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6:010102:42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6:010102:423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6:010102:423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6:010102:424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6:010102:426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6:010102:428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6:010102:4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6:010102:432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6:010102:434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6:010102:437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6:010102:442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6:010102:443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6:010102:446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6:010102:448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6:010102:451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6:010102:456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6:010102:457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6:010102:458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6:010102:461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6:010102:461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6:010102:465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6:010102:468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6:010102:469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6:010102:470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6:010102:471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6:010102:473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6:010102:473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6:010102:473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6:010102:477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6:010102:480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6:010102:482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6:010102:483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6:010102:486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6:010102:488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6:010102:498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6:010102:499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6:010102:500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6:010102:500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6:010102:503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6:010102:508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6:010102:509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6:010102:514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6:010102:514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6:010102:515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6:010102:518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6:010102:523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6:010102:528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6:010102:547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6:010102:551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6:010102:552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6:010102:554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6:010102:555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6:010102:556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6:010102:557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6:010102:559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6:010102:562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6:010102:563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6:010102:563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6:010102:565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6:010102:566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6:010102:567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6:010102:571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6:010102:571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6:010102:57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6:010102:572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6:010102:57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6:010102:593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6:010102:595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6:010102:597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6:010102:598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6:010102:604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6:010102:60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6:010102:608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6:010102:61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6:010102:615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6:010102:623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6:010102:625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6:010102:626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6:010102:630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6:010102:630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6:010102:638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6:010102:640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6:010102:646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6:010102:647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6:010102:649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6:010102:650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6:010102:681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6:010102:681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6:010102:684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6:010102:684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6:010102:685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6:010102:688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6:010102:689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6:010102:696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6:010102:716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6:010102:720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6:010102:721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6:010102:722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6:010102:722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6:010102:725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6:010102:75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6:010102:77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6:010102:82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6:010102:87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6:010102:88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6:010102:9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6:010102:92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6:010102:94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6:010102:94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8:010116:53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8:010116:5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8:010116:54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8:010116:56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8:010116:56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8:010116:56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8:010116:56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8:010116:56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8:010116:64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8:010116:8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8:010116:8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8:010116:9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8:010134:12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8:010134:131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8:010134:14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8:010134:15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8:010134:21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8:010134:30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8:010134:397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8:010134:417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8:010134:441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8:010134:459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8:010134:501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8:010134:56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8:010134:566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8:010134:588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8:010134:588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8:010134:67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8:010134:72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8:010134:90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2:010110:143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2:010110:143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2:010110:143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2:010110:143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3:010136:105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3:010136:142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3:010136:28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3:030101:19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23:030103:14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3:030103:3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3:030103:70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3:030103:72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3:030103:8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23:030103:8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3:030106: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3:050101:103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23:050101:103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3:050101:103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23:050101:103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23:050101:103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23:050101:103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3:050101:104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3:050101:104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3:050101:104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3:050101:104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23:050101:104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3:050101:104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3:050101:105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23:050101:105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23:050101:105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3:050101:105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23:050101:105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23:050101:105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3:050101:13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23:050101:17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3:050101:18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23:050101:27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23:050101:28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3:050101:31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23:050101:31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23:050101:3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23:050101:33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3:050101: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23:050101:5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23:050102:33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24:030102:494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24:030102:494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24:030102:494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24:030102:494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24:030102:494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24:030102:495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24:030102:495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4:030102:495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24:030102:495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24:030102:495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24:030102:495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4:030102:495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24:030102:495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24:030102:495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24:050101:184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24:050101:188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25:010114:576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5:010114:576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25:010114:579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25:010114:579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22:010701:328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6:010102:396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21:010106:138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18:010116:23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24:010105:824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23:050401:42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18:010134:32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12:090401:43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22:010701:327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23:010126:168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24:050101:237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11:240601:408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15:050401:114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3:010108:270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13:040101:80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04:080101:167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22:010110:69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23:081501:107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23:010126:168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22:010220:73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22:010203:643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24:050201:205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12:131301:231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14:020101:90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22:010220:73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23:010140:17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14:090501:147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23:020101:36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04:010102:635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24:030102:644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24:010115:898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3:050103:25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23:010126:169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23:050103:26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02:010101:89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17:010675: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13:010106:116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23:081001:46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24:030102:396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11:000000:331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24:030102:398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24:040102:1509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11:211101:156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23:010126:168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11:211401:440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23:080301:34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07:020102:187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13:050102:71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22:010701:328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4:010105:1239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24:030102:298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24:010105:1239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23:050101:39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22:010110:105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24:070201:216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22:010312:14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14:070101:440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12:150101:96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23:030101:48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23:010117:41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23:050103:25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24:060301:585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23:010130:150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23:050101:40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24:010105:824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22:000000:7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11:170801:2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01:030101:77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02:110101:73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13:010108:254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01:090402:39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15:040101:490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21:010105:156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12:172001:113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4:010105:1239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12:042101:25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25:030102:35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22:010203:133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12:042001:227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12:020104:48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14:020101:42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12:131301:214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07:020102:218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01:030502:3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14:040201:6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13:080201:34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11:230101:132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12:170101:189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12:100102:85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15:040201:42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11:230101:132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11:150101:399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01:030101:68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23:010130:143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12:010103:736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23:040102:41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23:081001:78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23:040102:42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25:010109:1056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23:010153:30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11:240401:64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13:010108:254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18:010166:202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25:010108:26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23:010126:168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12:150501:108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11:170801:2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22:000000:185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13:040101:10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23:081301:38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11:230101:132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22:010312:14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11:211401:33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15:040301: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21:010105:4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04:030301:139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15:040301: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12:150101:97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11:230101:132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25:010114:58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23:050103:25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23:010126:169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22:010701:327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03:050401:3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11:170801:1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22:010203:624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07:030102:242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12:020104:286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22:010213:181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23:010126:168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11:211401:95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03:030501:59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01:030102:8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05:000000:949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12:150101:181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00:000000:102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15:070102:108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03:000000:355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01:000000:501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03:030501:97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01:000000:244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05:000000:948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00:000000:47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01:000000:238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03:010102:239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01:000000:464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24:030101:830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03:030401:5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08:000000:543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10:000000:360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00:000000:235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00:000000:233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01:090201:25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06:110201:1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10:000000:107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01:000000:215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12:000000:1729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08:000000:487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00:000000:255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15:070103:21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00:000000:217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00:000000:284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01:000000:155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15:000000:199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03:050401:26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05:000000:931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01:000000:500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03:000000:137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03:000000:25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12:000000:1727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01:000000:214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04:000000:340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03:000000:291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01:000000:219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01:000000:214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01:000000:478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01:000000:236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22:010106:1259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21:010113:1130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24:010110:841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03:010101:287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21:010113:1093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25:010108:257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25:010108:257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25:010108:256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25:010108:257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21:010113:294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25:010116:386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25:010108:257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22:010108:1393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25:010106:255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25:010108:257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25:010108:257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21:010113:89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25:010108:255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04:060101:407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25:010108:255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17:010101:8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25:010108:255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25:010108:256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21:010113:107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25:010108:255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25:010108:254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25:010108:254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25:010106:355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25:010106:243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25:010108:255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21:010113:128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25:010106:159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21:010113:193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25:010108:254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25:010116:386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15:010101:581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25:010108:254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25:010106:254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22:010108:1393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25:010108:254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13:010105:13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25:010108:259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25:010108:259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21:010113:177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25:010106:356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22:010108:1394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25:010106:65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21:010113:91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25:010108:258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25:010116:324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25:010106:340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19:010110:2509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22:010201:169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14:100301:62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25:010111:205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22:010106:47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25:010119:70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12:030201:109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03:160101:184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12:120201:306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24:070601:109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09:110101:175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25:070501:119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01:170601:118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00:000000:3560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00:000000:354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12:200103:9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23:010110:1034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12:210401:2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12:210401: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12:210401:11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12:210401:65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12:210401:67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22:010103:163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12:210401:72</text:p>
          </table:table-cell>
          <table:table-cell table:style-name="ce9" office:value-type="string" calcext:value-type="string" table:number-columns-spanned="2" table:number-rows-spanned="1">
            <text:p>2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43FCCA1ACBC71E5DF19648C2C2877CC7A4F71CE770B9C9ECF31E7CF43AB230A59625B651CB0127E41795B5D7FF5EA39B7459747B817ECBAFB8F56DEA2D9DBC4F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853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8T07:30:50</meta:creation-date>
    <dc:date>2024-05-29T08:16:14</dc:date>
    <meta:generator>LibreOffice/6.4.6.2$Linux_X86_64 LibreOffice_project/17c4c786810c925eb6e0da4181cd43069b44ed29</meta:generator>
    <meta:document-statistic meta:table-count="1" meta:cell-count="3016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