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73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7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08" calcext:value-type="float">
            <text:p>208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450" calcext:value-type="float">
            <text:p>450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190103:3913</text:p>
          </table:table-cell>
          <table:table-cell table:style-name="ce15" office:value-type="float" office:value="3461333.84" calcext:value-type="float">
            <text:p>3,461,333.8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2:010206:4725</text:p>
          </table:table-cell>
          <table:table-cell table:style-name="ce15" office:value-type="float" office:value="141163.06" calcext:value-type="float">
            <text:p>141,163.0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4:010112:3245</text:p>
          </table:table-cell>
          <table:table-cell table:style-name="ce15" office:value-type="float" office:value="404648.9" calcext:value-type="float">
            <text:p>404,648.9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2:010201:41660</text:p>
          </table:table-cell>
          <table:table-cell table:style-name="ce15" office:value-type="float" office:value="197549.65" calcext:value-type="float">
            <text:p>197,549.6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010104:3608</text:p>
          </table:table-cell>
          <table:table-cell table:style-name="ce15" office:value-type="float" office:value="1643604.25" calcext:value-type="float">
            <text:p>1,643,604.2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2:010309:14575</text:p>
          </table:table-cell>
          <table:table-cell table:style-name="ce15" office:value-type="float" office:value="52822.31" calcext:value-type="float">
            <text:p>52,822.3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1:010111:5042</text:p>
          </table:table-cell>
          <table:table-cell table:style-name="ce15" office:value-type="float" office:value="377952.72" calcext:value-type="float">
            <text:p>377,952.7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7:090301:352</text:p>
          </table:table-cell>
          <table:table-cell table:style-name="ce15" office:value-type="float" office:value="1024289.91" calcext:value-type="float">
            <text:p>1,024,289.9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150501:1089</text:p>
          </table:table-cell>
          <table:table-cell table:style-name="ce15" office:value-type="float" office:value="6089322.63" calcext:value-type="float">
            <text:p>6,089,322.6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7:130101:920</text:p>
          </table:table-cell>
          <table:table-cell table:style-name="ce15" office:value-type="float" office:value="5401030.87" calcext:value-type="float">
            <text:p>5,401,030.8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2:010220:8967</text:p>
          </table:table-cell>
          <table:table-cell table:style-name="ce15" office:value-type="float" office:value="81780.43" calcext:value-type="float">
            <text:p>81,780.4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7:060701:1297</text:p>
          </table:table-cell>
          <table:table-cell table:style-name="ce15" office:value-type="float" office:value="1545896.15" calcext:value-type="float">
            <text:p>1,545,896.1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2:010214:1068</text:p>
          </table:table-cell>
          <table:table-cell table:style-name="ce15" office:value-type="float" office:value="1700501.84" calcext:value-type="float">
            <text:p>1,700,501.8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9:010110:1080</text:p>
          </table:table-cell>
          <table:table-cell table:style-name="ce15" office:value-type="float" office:value="1089126.6" calcext:value-type="float">
            <text:p>1,089,126.6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8:010108:735</text:p>
          </table:table-cell>
          <table:table-cell table:style-name="ce15" office:value-type="float" office:value="964573965.33" calcext:value-type="float">
            <text:p>964,573,965.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190901:1742</text:p>
          </table:table-cell>
          <table:table-cell table:style-name="ce15" office:value-type="float" office:value="3339629.05" calcext:value-type="float">
            <text:p>3,339,629.0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3:010137:2706</text:p>
          </table:table-cell>
          <table:table-cell table:style-name="ce15" office:value-type="float" office:value="4360236.27" calcext:value-type="float">
            <text:p>4,360,236.2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8:120501:1014</text:p>
          </table:table-cell>
          <table:table-cell table:style-name="ce15" office:value-type="float" office:value="3359028.4" calcext:value-type="float">
            <text:p>3,359,028.4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3:170901:478</text:p>
          </table:table-cell>
          <table:table-cell table:style-name="ce15" office:value-type="float" office:value="2484000.2" calcext:value-type="float">
            <text:p>2,484,000.2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2:010220:8964</text:p>
          </table:table-cell>
          <table:table-cell table:style-name="ce15" office:value-type="float" office:value="81149.18" calcext:value-type="float">
            <text:p>81,149.1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8:010155:4160</text:p>
          </table:table-cell>
          <table:table-cell table:style-name="ce15" office:value-type="float" office:value="6083555.55" calcext:value-type="float">
            <text:p>6,083,555.5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2:020102:3843</text:p>
          </table:table-cell>
          <table:table-cell table:style-name="ce15" office:value-type="float" office:value="799472.37" calcext:value-type="float">
            <text:p>799,472.3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170101:3529</text:p>
          </table:table-cell>
          <table:table-cell table:style-name="ce15" office:value-type="float" office:value="6055132.16" calcext:value-type="float">
            <text:p>6,055,132.1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2:010206:4724</text:p>
          </table:table-cell>
          <table:table-cell table:style-name="ce15" office:value-type="float" office:value="151788.24" calcext:value-type="float">
            <text:p>151,788.2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2:080101:69</text:p>
          </table:table-cell>
          <table:table-cell table:style-name="ce15" office:value-type="float" office:value="986481.38" calcext:value-type="float">
            <text:p>986,481.3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5:020105:252</text:p>
          </table:table-cell>
          <table:table-cell table:style-name="ce15" office:value-type="float" office:value="604324.67" calcext:value-type="float">
            <text:p>604,324.6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030201:2835</text:p>
          </table:table-cell>
          <table:table-cell table:style-name="ce15" office:value-type="float" office:value="1795870.84" calcext:value-type="float">
            <text:p>1,795,870.8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2:010105:6392</text:p>
          </table:table-cell>
          <table:table-cell table:style-name="ce15" office:value-type="float" office:value="140252.33" calcext:value-type="float">
            <text:p>140,252.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080102:1455</text:p>
          </table:table-cell>
          <table:table-cell table:style-name="ce15" office:value-type="float" office:value="210894.64" calcext:value-type="float">
            <text:p>210,894.6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040301:4651</text:p>
          </table:table-cell>
          <table:table-cell table:style-name="ce15" office:value-type="float" office:value="1973109.48" calcext:value-type="float">
            <text:p>1,973,109.4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1:230102:4120</text:p>
          </table:table-cell>
          <table:table-cell table:style-name="ce15" office:value-type="float" office:value="204102.98" calcext:value-type="float">
            <text:p>204,102.9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2:010108:14221</text:p>
          </table:table-cell>
          <table:table-cell table:style-name="ce15" office:value-type="float" office:value="128194.66" calcext:value-type="float">
            <text:p>128,194.6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3:100102:32</text:p>
          </table:table-cell>
          <table:table-cell table:style-name="ce15" office:value-type="float" office:value="729482.23" calcext:value-type="float">
            <text:p>729,482.2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8:160101:632</text:p>
          </table:table-cell>
          <table:table-cell table:style-name="ce15" office:value-type="float" office:value="951625.77" calcext:value-type="float">
            <text:p>951,625.7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9:010112:21234</text:p>
          </table:table-cell>
          <table:table-cell table:style-name="ce15" office:value-type="float" office:value="102668.58" calcext:value-type="float">
            <text:p>102,668.5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7:120201:1107</text:p>
          </table:table-cell>
          <table:table-cell table:style-name="ce15" office:value-type="float" office:value="2247140.95" calcext:value-type="float">
            <text:p>2,247,140.9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4:050601:1918</text:p>
          </table:table-cell>
          <table:table-cell table:style-name="ce15" office:value-type="float" office:value="2927335.26" calcext:value-type="float">
            <text:p>2,927,335.2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4:020201:909</text:p>
          </table:table-cell>
          <table:table-cell table:style-name="ce15" office:value-type="float" office:value="403664.35" calcext:value-type="float">
            <text:p>403,664.3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4:040102:4403</text:p>
          </table:table-cell>
          <table:table-cell table:style-name="ce15" office:value-type="float" office:value="2485264.21" calcext:value-type="float">
            <text:p>2,485,264.2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2:010220:8968</text:p>
          </table:table-cell>
          <table:table-cell table:style-name="ce15" office:value-type="float" office:value="143056.8" calcext:value-type="float">
            <text:p>143,056.8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2:010103:12568</text:p>
          </table:table-cell>
          <table:table-cell table:style-name="ce15" office:value-type="float" office:value="165605.37" calcext:value-type="float">
            <text:p>165,605.3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40102:6197</text:p>
          </table:table-cell>
          <table:table-cell table:style-name="ce15" office:value-type="float" office:value="10890050.02" calcext:value-type="float">
            <text:p>10,890,050.0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8:030103:3987</text:p>
          </table:table-cell>
          <table:table-cell table:style-name="ce15" office:value-type="float" office:value="159686.99" calcext:value-type="float">
            <text:p>159,686.9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5:010107:371</text:p>
          </table:table-cell>
          <table:table-cell table:style-name="ce15" office:value-type="float" office:value="684700.43" calcext:value-type="float">
            <text:p>684,700.4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9:010110:31622</text:p>
          </table:table-cell>
          <table:table-cell table:style-name="ce15" office:value-type="float" office:value="1126425.45" calcext:value-type="float">
            <text:p>1,126,425.4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1:170501:1612</text:p>
          </table:table-cell>
          <table:table-cell table:style-name="ce15" office:value-type="float" office:value="212503.54" calcext:value-type="float">
            <text:p>212,503.5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9:010104:2658</text:p>
          </table:table-cell>
          <table:table-cell table:style-name="ce15" office:value-type="float" office:value="3228127.18" calcext:value-type="float">
            <text:p>3,228,127.1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090401:837</text:p>
          </table:table-cell>
          <table:table-cell table:style-name="ce15" office:value-type="float" office:value="4871230.59" calcext:value-type="float">
            <text:p>4,871,230.5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8:010168:705</text:p>
          </table:table-cell>
          <table:table-cell table:style-name="ce15" office:value-type="float" office:value="3364131.15" calcext:value-type="float">
            <text:p>3,364,131.1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8:010155:6191</text:p>
          </table:table-cell>
          <table:table-cell table:style-name="ce15" office:value-type="float" office:value="263849.39" calcext:value-type="float">
            <text:p>263,849.3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9:010112:21233</text:p>
          </table:table-cell>
          <table:table-cell table:style-name="ce15" office:value-type="float" office:value="2909310.77" calcext:value-type="float">
            <text:p>2,909,310.7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080201:369</text:p>
          </table:table-cell>
          <table:table-cell table:style-name="ce15" office:value-type="float" office:value="1939112.61" calcext:value-type="float">
            <text:p>1,939,112.6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9:010113:31107</text:p>
          </table:table-cell>
          <table:table-cell table:style-name="ce15" office:value-type="float" office:value="231314.98" calcext:value-type="float">
            <text:p>231,314.9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5:030302:1894</text:p>
          </table:table-cell>
          <table:table-cell table:style-name="ce15" office:value-type="float" office:value="10337900.87" calcext:value-type="float">
            <text:p>10,337,900.8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1:010102:3589</text:p>
          </table:table-cell>
          <table:table-cell table:style-name="ce15" office:value-type="float" office:value="147487.57" calcext:value-type="float">
            <text:p>147,487.5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305:13685</text:p>
          </table:table-cell>
          <table:table-cell table:style-name="ce15" office:value-type="float" office:value="895172.54" calcext:value-type="float">
            <text:p>895,172.5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2:030102:2152</text:p>
          </table:table-cell>
          <table:table-cell table:style-name="ce15" office:value-type="float" office:value="2557404.16" calcext:value-type="float">
            <text:p>2,557,404.1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3:200301:1215</text:p>
          </table:table-cell>
          <table:table-cell table:style-name="ce15" office:value-type="float" office:value="1482806.96" calcext:value-type="float">
            <text:p>1,482,806.9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9:010103:36297</text:p>
          </table:table-cell>
          <table:table-cell table:style-name="ce15" office:value-type="float" office:value="282024.02" calcext:value-type="float">
            <text:p>282,024.0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1:230101:2602</text:p>
          </table:table-cell>
          <table:table-cell table:style-name="ce15" office:value-type="float" office:value="2894391.23" calcext:value-type="float">
            <text:p>2,894,391.2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131601:4085</text:p>
          </table:table-cell>
          <table:table-cell table:style-name="ce15" office:value-type="float" office:value="2901913.77" calcext:value-type="float">
            <text:p>2,901,913.7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1:160101:6243</text:p>
          </table:table-cell>
          <table:table-cell table:style-name="ce15" office:value-type="float" office:value="184025.66" calcext:value-type="float">
            <text:p>184,025.6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1:170801:14</text:p>
          </table:table-cell>
          <table:table-cell table:style-name="ce15" office:value-type="float" office:value="31546007.01" calcext:value-type="float">
            <text:p>31,546,007.0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4:040102:17564</text:p>
          </table:table-cell>
          <table:table-cell table:style-name="ce15" office:value-type="float" office:value="1931547.9" calcext:value-type="float">
            <text:p>1,931,547.9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3:200301:1214</text:p>
          </table:table-cell>
          <table:table-cell table:style-name="ce15" office:value-type="float" office:value="1169644.17" calcext:value-type="float">
            <text:p>1,169,644.1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1:160101:6242</text:p>
          </table:table-cell>
          <table:table-cell table:style-name="ce15" office:value-type="float" office:value="260174.47" calcext:value-type="float">
            <text:p>260,174.4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4:010111:3443</text:p>
          </table:table-cell>
          <table:table-cell table:style-name="ce15" office:value-type="float" office:value="2129587.06" calcext:value-type="float">
            <text:p>2,129,587.0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4:101101:118</text:p>
          </table:table-cell>
          <table:table-cell table:style-name="ce15" office:value-type="float" office:value="1437418.3" calcext:value-type="float">
            <text:p>1,437,418.3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5:070101:8762</text:p>
          </table:table-cell>
          <table:table-cell table:style-name="ce15" office:value-type="float" office:value="2919040.9" calcext:value-type="float">
            <text:p>2,919,040.9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090801:8642</text:p>
          </table:table-cell>
          <table:table-cell table:style-name="ce15" office:value-type="float" office:value="4845397.68" calcext:value-type="float">
            <text:p>4,845,397.6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2:010228:2418</text:p>
          </table:table-cell>
          <table:table-cell table:style-name="ce15" office:value-type="float" office:value="7823360.34" calcext:value-type="float">
            <text:p>7,823,360.3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4:070101:6149</text:p>
          </table:table-cell>
          <table:table-cell table:style-name="ce15" office:value-type="float" office:value="456376.64" calcext:value-type="float">
            <text:p>456,376.6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2:010224:2779</text:p>
          </table:table-cell>
          <table:table-cell table:style-name="ce15" office:value-type="float" office:value="1121651.2" calcext:value-type="float">
            <text:p>1,121,651.2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2:131801:3730</text:p>
          </table:table-cell>
          <table:table-cell table:style-name="ce15" office:value-type="float" office:value="4614006.63" calcext:value-type="float">
            <text:p>4,614,006.6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5:040101:2921</text:p>
          </table:table-cell>
          <table:table-cell table:style-name="ce15" office:value-type="float" office:value="189715.71" calcext:value-type="float">
            <text:p>189,715.7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7:090101:494</text:p>
          </table:table-cell>
          <table:table-cell table:style-name="ce15" office:value-type="float" office:value="914821.58" calcext:value-type="float">
            <text:p>914,821.5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2:010101:2001</text:p>
          </table:table-cell>
          <table:table-cell table:style-name="ce15" office:value-type="float" office:value="599563.55" calcext:value-type="float">
            <text:p>599,563.5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3:081501:1629</text:p>
          </table:table-cell>
          <table:table-cell table:style-name="ce15" office:value-type="float" office:value="5052591.62" calcext:value-type="float">
            <text:p>5,052,591.6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1:160101:3862</text:p>
          </table:table-cell>
          <table:table-cell table:style-name="ce15" office:value-type="float" office:value="2711626.83" calcext:value-type="float">
            <text:p>2,711,626.8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131301:1769</text:p>
          </table:table-cell>
          <table:table-cell table:style-name="ce15" office:value-type="float" office:value="809235.98" calcext:value-type="float">
            <text:p>809,235.9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9:010105:20657</text:p>
          </table:table-cell>
          <table:table-cell table:style-name="ce15" office:value-type="float" office:value="1935810.63" calcext:value-type="float">
            <text:p>1,935,810.6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10220:8963</text:p>
          </table:table-cell>
          <table:table-cell table:style-name="ce15" office:value-type="float" office:value="80730.88" calcext:value-type="float">
            <text:p>80,730.8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9:010103:36296</text:p>
          </table:table-cell>
          <table:table-cell table:style-name="ce15" office:value-type="float" office:value="236983.33" calcext:value-type="float">
            <text:p>236,983.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8:010159:5283</text:p>
          </table:table-cell>
          <table:table-cell table:style-name="ce15" office:value-type="float" office:value="4233023.93" calcext:value-type="float">
            <text:p>4,233,023.9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2:010201:41659</text:p>
          </table:table-cell>
          <table:table-cell table:style-name="ce15" office:value-type="float" office:value="197029.79" calcext:value-type="float">
            <text:p>197,029.7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000000:18126</text:p>
          </table:table-cell>
          <table:table-cell table:style-name="ce15" office:value-type="float" office:value="2458961.62" calcext:value-type="float">
            <text:p>2,458,961.6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7:080101:12511</text:p>
          </table:table-cell>
          <table:table-cell table:style-name="ce15" office:value-type="float" office:value="6468185.6" calcext:value-type="float">
            <text:p>6,468,185.6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3:020101:354</text:p>
          </table:table-cell>
          <table:table-cell table:style-name="ce15" office:value-type="float" office:value="1019591.45" calcext:value-type="float">
            <text:p>1,019,591.4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1:070301:670</text:p>
          </table:table-cell>
          <table:table-cell table:style-name="ce15" office:value-type="float" office:value="5515543.32" calcext:value-type="float">
            <text:p>5,515,543.3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2:010217:22802</text:p>
          </table:table-cell>
          <table:table-cell table:style-name="ce15" office:value-type="float" office:value="3405526.22" calcext:value-type="float">
            <text:p>3,405,526.2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2:010302:5396</text:p>
          </table:table-cell>
          <table:table-cell table:style-name="ce15" office:value-type="float" office:value="77390.37" calcext:value-type="float">
            <text:p>77,390.3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2:020102:3842</text:p>
          </table:table-cell>
          <table:table-cell table:style-name="ce15" office:value-type="float" office:value="3489875.57" calcext:value-type="float">
            <text:p>3,489,875.5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2:010220:8966</text:p>
          </table:table-cell>
          <table:table-cell table:style-name="ce15" office:value-type="float" office:value="235918.22" calcext:value-type="float">
            <text:p>235,918.2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9:010113:27625</text:p>
          </table:table-cell>
          <table:table-cell table:style-name="ce15" office:value-type="float" office:value="145861.93" calcext:value-type="float">
            <text:p>145,861.9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4:040103:6570</text:p>
          </table:table-cell>
          <table:table-cell table:style-name="ce15" office:value-type="float" office:value="2506483.12" calcext:value-type="float">
            <text:p>2,506,483.1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6:040101:951</text:p>
          </table:table-cell>
          <table:table-cell table:style-name="ce15" office:value-type="float" office:value="86548.44" calcext:value-type="float">
            <text:p>86,548.4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1:161301:1037</text:p>
          </table:table-cell>
          <table:table-cell table:style-name="ce15" office:value-type="float" office:value="448967.71" calcext:value-type="float">
            <text:p>448,967.7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131801:3731</text:p>
          </table:table-cell>
          <table:table-cell table:style-name="ce15" office:value-type="float" office:value="2379528.87" calcext:value-type="float">
            <text:p>2,379,528.8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1:010110:1760</text:p>
          </table:table-cell>
          <table:table-cell table:style-name="ce15" office:value-type="float" office:value="3953678.74" calcext:value-type="float">
            <text:p>3,953,678.7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5:040301:348</text:p>
          </table:table-cell>
          <table:table-cell table:style-name="ce15" office:value-type="float" office:value="2293763.66" calcext:value-type="float">
            <text:p>2,293,763.6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5:030103:1011</text:p>
          </table:table-cell>
          <table:table-cell table:style-name="ce15" office:value-type="float" office:value="13730324.16" calcext:value-type="float">
            <text:p>13,730,324.1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4:010111:3446</text:p>
          </table:table-cell>
          <table:table-cell table:style-name="ce15" office:value-type="float" office:value="79701.44" calcext:value-type="float">
            <text:p>79,701.4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190901:1743</text:p>
          </table:table-cell>
          <table:table-cell table:style-name="ce15" office:value-type="float" office:value="3025351.65" calcext:value-type="float">
            <text:p>3,025,351.6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2:010220:8965</text:p>
          </table:table-cell>
          <table:table-cell table:style-name="ce15" office:value-type="float" office:value="67763.75" calcext:value-type="float">
            <text:p>67,763.7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4:010115:9376</text:p>
          </table:table-cell>
          <table:table-cell table:style-name="ce15" office:value-type="float" office:value="3201485.14" calcext:value-type="float">
            <text:p>3,201,485.1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2:010106:15665</text:p>
          </table:table-cell>
          <table:table-cell table:style-name="ce15" office:value-type="float" office:value="840673.34" calcext:value-type="float">
            <text:p>840,673.3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3:200301:1216</text:p>
          </table:table-cell>
          <table:table-cell table:style-name="ce15" office:value-type="float" office:value="1528083.51" calcext:value-type="float">
            <text:p>1,528,083.5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311:3348</text:p>
          </table:table-cell>
          <table:table-cell table:style-name="ce15" office:value-type="float" office:value="3647426.41" calcext:value-type="float">
            <text:p>3,647,426.4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7:230101:213</text:p>
          </table:table-cell>
          <table:table-cell table:style-name="ce15" office:value-type="float" office:value="466058.09" calcext:value-type="float">
            <text:p>466,058.0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4:040102:1878</text:p>
          </table:table-cell>
          <table:table-cell table:style-name="ce15" office:value-type="float" office:value="72434627.93" calcext:value-type="float">
            <text:p>72,434,627.9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4:040101:8065</text:p>
          </table:table-cell>
          <table:table-cell table:style-name="ce15" office:value-type="float" office:value="8372594.76" calcext:value-type="float">
            <text:p>8,372,594.7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3:010102:1582</text:p>
          </table:table-cell>
          <table:table-cell table:style-name="ce15" office:value-type="float" office:value="95834.17" calcext:value-type="float">
            <text:p>95,834.1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40201:1861</text:p>
          </table:table-cell>
          <table:table-cell table:style-name="ce15" office:value-type="float" office:value="214021.42" calcext:value-type="float">
            <text:p>214,021.4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8:030103:3986</text:p>
          </table:table-cell>
          <table:table-cell table:style-name="ce15" office:value-type="float" office:value="156428.07" calcext:value-type="float">
            <text:p>156,428.0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1:120301:4755</text:p>
          </table:table-cell>
          <table:table-cell table:style-name="ce15" office:value-type="float" office:value="9687249.26" calcext:value-type="float">
            <text:p>9,687,249.2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1:030702:1318</text:p>
          </table:table-cell>
          <table:table-cell table:style-name="ce15" office:value-type="float" office:value="2472636.35" calcext:value-type="float">
            <text:p>2,472,636.3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2:010212:2432</text:p>
          </table:table-cell>
          <table:table-cell table:style-name="ce15" office:value-type="float" office:value="1670988.75" calcext:value-type="float">
            <text:p>1,670,988.7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1:000000:8316</text:p>
          </table:table-cell>
          <table:table-cell table:style-name="ce15" office:value-type="float" office:value="10126.8" calcext:value-type="float">
            <text:p>10,126.8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1:020201:1526</text:p>
          </table:table-cell>
          <table:table-cell table:style-name="ce15" office:value-type="float" office:value="6482.28" calcext:value-type="float">
            <text:p>6,482.2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4:040102:17568</text:p>
          </table:table-cell>
          <table:table-cell table:style-name="ce15" office:value-type="float" office:value="2478688.48" calcext:value-type="float">
            <text:p>2,478,688.4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8:010147:8061</text:p>
          </table:table-cell>
          <table:table-cell table:style-name="ce15" office:value-type="float" office:value="1275135.41" calcext:value-type="float">
            <text:p>1,275,135.4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1:010114:3890</text:p>
          </table:table-cell>
          <table:table-cell table:style-name="ce15" office:value-type="float" office:value="3377501.7" calcext:value-type="float">
            <text:p>3,377,501.7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4:040102:17578</text:p>
          </table:table-cell>
          <table:table-cell table:style-name="ce15" office:value-type="float" office:value="3261432.22" calcext:value-type="float">
            <text:p>3,261,432.2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8:010147:8059</text:p>
          </table:table-cell>
          <table:table-cell table:style-name="ce15" office:value-type="float" office:value="1313543.1" calcext:value-type="float">
            <text:p>1,313,543.1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4:040102:17580</text:p>
          </table:table-cell>
          <table:table-cell table:style-name="ce15" office:value-type="float" office:value="3181708.32" calcext:value-type="float">
            <text:p>3,181,708.3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8:010147:8062</text:p>
          </table:table-cell>
          <table:table-cell table:style-name="ce15" office:value-type="float" office:value="1259772.33" calcext:value-type="float">
            <text:p>1,259,772.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8:010147:8057</text:p>
          </table:table-cell>
          <table:table-cell table:style-name="ce15" office:value-type="float" office:value="1259772.33" calcext:value-type="float">
            <text:p>1,259,772.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4:040102:17579</text:p>
          </table:table-cell>
          <table:table-cell table:style-name="ce15" office:value-type="float" office:value="2319240.69" calcext:value-type="float">
            <text:p>2,319,240.6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8:010147:8060</text:p>
          </table:table-cell>
          <table:table-cell table:style-name="ce15" office:value-type="float" office:value="1275135.41" calcext:value-type="float">
            <text:p>1,275,135.4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2:010301:1497</text:p>
          </table:table-cell>
          <table:table-cell table:style-name="ce15" office:value-type="float" office:value="861447.71" calcext:value-type="float">
            <text:p>861,447.7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4:050101:7961</text:p>
          </table:table-cell>
          <table:table-cell table:style-name="ce15" office:value-type="float" office:value="1170415.81" calcext:value-type="float">
            <text:p>1,170,415.8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8:010143:3037</text:p>
          </table:table-cell>
          <table:table-cell table:style-name="ce15" office:value-type="float" office:value="4984681.5" calcext:value-type="float">
            <text:p>4,984,681.5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4:040102:17567</text:p>
          </table:table-cell>
          <table:table-cell table:style-name="ce15" office:value-type="float" office:value="2471440.86" calcext:value-type="float">
            <text:p>2,471,440.8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2:010301:873</text:p>
          </table:table-cell>
          <table:table-cell table:style-name="ce15" office:value-type="float" office:value="7307165.67" calcext:value-type="float">
            <text:p>7,307,165.6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9:010113:31108</text:p>
          </table:table-cell>
          <table:table-cell table:style-name="ce15" office:value-type="float" office:value="4844309.52" calcext:value-type="float">
            <text:p>4,844,309.5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8:010147:8058</text:p>
          </table:table-cell>
          <table:table-cell table:style-name="ce15" office:value-type="float" office:value="1313543.1" calcext:value-type="float">
            <text:p>1,313,543.1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4:040102:17570</text:p>
          </table:table-cell>
          <table:table-cell table:style-name="ce15" office:value-type="float" office:value="2739603.06" calcext:value-type="float">
            <text:p>2,739,603.0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4:040102:17575</text:p>
          </table:table-cell>
          <table:table-cell table:style-name="ce15" office:value-type="float" office:value="3239689.34" calcext:value-type="float">
            <text:p>3,239,689.3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2:010301:1288</text:p>
          </table:table-cell>
          <table:table-cell table:style-name="ce15" office:value-type="float" office:value="750531.7" calcext:value-type="float">
            <text:p>750,531.7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2:010204:14796</text:p>
          </table:table-cell>
          <table:table-cell table:style-name="ce15" office:value-type="float" office:value="4256525.67" calcext:value-type="float">
            <text:p>4,256,525.6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6:010108:3167</text:p>
          </table:table-cell>
          <table:table-cell table:style-name="ce15" office:value-type="float" office:value="867174.4" calcext:value-type="float">
            <text:p>867,174.4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2:010301:1641</text:p>
          </table:table-cell>
          <table:table-cell table:style-name="ce15" office:value-type="float" office:value="2835752.78" calcext:value-type="float">
            <text:p>2,835,752.7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2:010201:35884</text:p>
          </table:table-cell>
          <table:table-cell table:style-name="ce15" office:value-type="float" office:value="7021395.35" calcext:value-type="float">
            <text:p>7,021,395.3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4:040102:17563</text:p>
          </table:table-cell>
          <table:table-cell table:style-name="ce15" office:value-type="float" office:value="2427955.1" calcext:value-type="float">
            <text:p>2,427,955.1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4:040102:17569</text:p>
          </table:table-cell>
          <table:table-cell table:style-name="ce15" office:value-type="float" office:value="2464193.23" calcext:value-type="float">
            <text:p>2,464,193.2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4:040102:17573</text:p>
          </table:table-cell>
          <table:table-cell table:style-name="ce15" office:value-type="float" office:value="3283175.1" calcext:value-type="float">
            <text:p>3,283,175.1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2:010201:35747</text:p>
          </table:table-cell>
          <table:table-cell table:style-name="ce15" office:value-type="float" office:value="4903572.96" calcext:value-type="float">
            <text:p>4,903,572.9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8:010147:8054</text:p>
          </table:table-cell>
          <table:table-cell table:style-name="ce15" office:value-type="float" office:value="1252090.8" calcext:value-type="float">
            <text:p>1,252,090.8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8:010147:8053</text:p>
          </table:table-cell>
          <table:table-cell table:style-name="ce15" office:value-type="float" office:value="729746.17" calcext:value-type="float">
            <text:p>729,746.1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2:010301:1170</text:p>
          </table:table-cell>
          <table:table-cell table:style-name="ce15" office:value-type="float" office:value="4676958.62" calcext:value-type="float">
            <text:p>4,676,958.6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8:010147:8056</text:p>
          </table:table-cell>
          <table:table-cell table:style-name="ce15" office:value-type="float" office:value="1328906.18" calcext:value-type="float">
            <text:p>1,328,906.1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8:010147:8063</text:p>
          </table:table-cell>
          <table:table-cell table:style-name="ce15" office:value-type="float" office:value="1321224.64" calcext:value-type="float">
            <text:p>1,321,224.6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2:010301:110</text:p>
          </table:table-cell>
          <table:table-cell table:style-name="ce15" office:value-type="float" office:value="2680470.36" calcext:value-type="float">
            <text:p>2,680,470.3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2:010301:7414</text:p>
          </table:table-cell>
          <table:table-cell table:style-name="ce15" office:value-type="float" office:value="196191.63" calcext:value-type="float">
            <text:p>196,191.6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1:010113:12520</text:p>
          </table:table-cell>
          <table:table-cell table:style-name="ce15" office:value-type="float" office:value="2483857.56" calcext:value-type="float">
            <text:p>2,483,857.5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4:040102:17576</text:p>
          </table:table-cell>
          <table:table-cell table:style-name="ce15" office:value-type="float" office:value="2159792.9" calcext:value-type="float">
            <text:p>2,159,792.9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8:010147:8055</text:p>
          </table:table-cell>
          <table:table-cell table:style-name="ce15" office:value-type="float" office:value="1336587.72" calcext:value-type="float">
            <text:p>1,336,587.7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4:040102:17574</text:p>
          </table:table-cell>
          <table:table-cell table:style-name="ce15" office:value-type="float" office:value="3225194.08" calcext:value-type="float">
            <text:p>3,225,194.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2:010301:1091</text:p>
          </table:table-cell>
          <table:table-cell table:style-name="ce15" office:value-type="float" office:value="146512.2" calcext:value-type="float">
            <text:p>146,512.2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2:010301:2621</text:p>
          </table:table-cell>
          <table:table-cell table:style-name="ce15" office:value-type="float" office:value="175141.02" calcext:value-type="float">
            <text:p>175,141.0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4:050101:7962</text:p>
          </table:table-cell>
          <table:table-cell table:style-name="ce15" office:value-type="float" office:value="1157624.38" calcext:value-type="float">
            <text:p>1,157,624.3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4:040102:17565</text:p>
          </table:table-cell>
          <table:table-cell table:style-name="ce15" office:value-type="float" office:value="5232786.81" calcext:value-type="float">
            <text:p>5,232,786.8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4:040102:17566</text:p>
          </table:table-cell>
          <table:table-cell table:style-name="ce15" office:value-type="float" office:value="2449697.97" calcext:value-type="float">
            <text:p>2,449,697.9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2:010301:1258</text:p>
          </table:table-cell>
          <table:table-cell table:style-name="ce15" office:value-type="float" office:value="750531.7" calcext:value-type="float">
            <text:p>750,531.7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8:040104:3441</text:p>
          </table:table-cell>
          <table:table-cell table:style-name="ce15" office:value-type="float" office:value="1576861.85" calcext:value-type="float">
            <text:p>1,576,861.8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4:030102:7734</text:p>
          </table:table-cell>
          <table:table-cell table:style-name="ce15" office:value-type="float" office:value="4162123.2" calcext:value-type="float">
            <text:p>4,162,123.2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2:010201:38818</text:p>
          </table:table-cell>
          <table:table-cell table:style-name="ce15" office:value-type="float" office:value="6138685.88" calcext:value-type="float">
            <text:p>6,138,685.8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2:010301:17</text:p>
          </table:table-cell>
          <table:table-cell table:style-name="ce15" office:value-type="float" office:value="6384617.7" calcext:value-type="float">
            <text:p>6,384,617.7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2:010201:17704</text:p>
          </table:table-cell>
          <table:table-cell table:style-name="ce15" office:value-type="float" office:value="9298697.8" calcext:value-type="float">
            <text:p>9,298,697.8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2:010301:1679</text:p>
          </table:table-cell>
          <table:table-cell table:style-name="ce15" office:value-type="float" office:value="168404.83" calcext:value-type="float">
            <text:p>168,404.8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2:010301:1096</text:p>
          </table:table-cell>
          <table:table-cell table:style-name="ce15" office:value-type="float" office:value="165878.76" calcext:value-type="float">
            <text:p>165,878.7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2:010201:17702</text:p>
          </table:table-cell>
          <table:table-cell table:style-name="ce15" office:value-type="float" office:value="9445133.98" calcext:value-type="float">
            <text:p>9,445,133.9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2:010301:298</text:p>
          </table:table-cell>
          <table:table-cell table:style-name="ce15" office:value-type="float" office:value="643720.08" calcext:value-type="float">
            <text:p>643,720.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4:040102:17572</text:p>
          </table:table-cell>
          <table:table-cell table:style-name="ce15" office:value-type="float" office:value="2464193.23" calcext:value-type="float">
            <text:p>2,464,193.2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4:040102:17577</text:p>
          </table:table-cell>
          <table:table-cell table:style-name="ce15" office:value-type="float" office:value="3406384.77" calcext:value-type="float">
            <text:p>3,406,384.7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4:040102:17562</text:p>
          </table:table-cell>
          <table:table-cell table:style-name="ce15" office:value-type="float" office:value="2456945.6" calcext:value-type="float">
            <text:p>2,456,945.6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4:050101:7963</text:p>
          </table:table-cell>
          <table:table-cell table:style-name="ce15" office:value-type="float" office:value="1125645.8" calcext:value-type="float">
            <text:p>1,125,645.8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4:040102:17571</text:p>
          </table:table-cell>
          <table:table-cell table:style-name="ce15" office:value-type="float" office:value="2427955.1" calcext:value-type="float">
            <text:p>2,427,955.1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2:010301:37</text:p>
          </table:table-cell>
          <table:table-cell table:style-name="ce15" office:value-type="float" office:value="780109.3" calcext:value-type="float">
            <text:p>780,109.3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2:200103:2659</text:p>
          </table:table-cell>
          <table:table-cell table:style-name="ce15" office:value-type="float" office:value="1809182.9" calcext:value-type="float">
            <text:p>1,809,182.9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2:010301:1755</text:p>
          </table:table-cell>
          <table:table-cell table:style-name="ce15" office:value-type="float" office:value="196191.63" calcext:value-type="float">
            <text:p>196,191.6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5:060103:1253</text:p>
          </table:table-cell>
          <table:table-cell table:style-name="ce15" office:value-type="float" office:value="1379861.88" calcext:value-type="float">
            <text:p>1,379,861.8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2:060101:957</text:p>
          </table:table-cell>
          <table:table-cell table:style-name="ce15" office:value-type="float" office:value="2245949.33" calcext:value-type="float">
            <text:p>2,245,949.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2:010217:16823</text:p>
          </table:table-cell>
          <table:table-cell table:style-name="ce15" office:value-type="float" office:value="4957852.1" calcext:value-type="float">
            <text:p>4,957,852.1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2:010202:6944</text:p>
          </table:table-cell>
          <table:table-cell table:style-name="ce15" office:value-type="float" office:value="5640012.13" calcext:value-type="float">
            <text:p>5,640,012.1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2:010501:2604</text:p>
          </table:table-cell>
          <table:table-cell table:style-name="ce15" office:value-type="float" office:value="4722464.32" calcext:value-type="float">
            <text:p>4,722,464.3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2:010501:2480</text:p>
          </table:table-cell>
          <table:table-cell table:style-name="ce15" office:value-type="float" office:value="3847416.59" calcext:value-type="float">
            <text:p>3,847,416.5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9:010111:1734</text:p>
          </table:table-cell>
          <table:table-cell table:style-name="ce15" office:value-type="float" office:value="3458834.93" calcext:value-type="float">
            <text:p>3,458,834.9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4:040103:3294</text:p>
          </table:table-cell>
          <table:table-cell table:style-name="ce15" office:value-type="float" office:value="4250987.74" calcext:value-type="float">
            <text:p>4,250,987.7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2:160101:1852</text:p>
          </table:table-cell>
          <table:table-cell table:style-name="ce15" office:value-type="float" office:value="1540520.77" calcext:value-type="float">
            <text:p>1,540,520.7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1:020102:2607</text:p>
          </table:table-cell>
          <table:table-cell table:style-name="ce15" office:value-type="float" office:value="1208666.2" calcext:value-type="float">
            <text:p>1,208,666.2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9:010105:6593</text:p>
          </table:table-cell>
          <table:table-cell table:style-name="ce15" office:value-type="float" office:value="5200807.39" calcext:value-type="float">
            <text:p>5,200,807.3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3:020101:363</text:p>
          </table:table-cell>
          <table:table-cell table:style-name="ce15" office:value-type="float" office:value="857181.25" calcext:value-type="float">
            <text:p>857,181.2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6:010102:1903</text:p>
          </table:table-cell>
          <table:table-cell table:style-name="ce15" office:value-type="float" office:value="2893352.77" calcext:value-type="float">
            <text:p>2,893,352.7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6:010102:1906</text:p>
          </table:table-cell>
          <table:table-cell table:style-name="ce15" office:value-type="float" office:value="2429239.48" calcext:value-type="float">
            <text:p>2,429,239.4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6:010111:1141</text:p>
          </table:table-cell>
          <table:table-cell table:style-name="ce15" office:value-type="float" office:value="1403268.74" calcext:value-type="float">
            <text:p>1,403,268.7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6:010102:1921</text:p>
          </table:table-cell>
          <table:table-cell table:style-name="ce15" office:value-type="float" office:value="1358801.79" calcext:value-type="float">
            <text:p>1,358,801.7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6:010102:2135</text:p>
          </table:table-cell>
          <table:table-cell table:style-name="ce15" office:value-type="float" office:value="2318963.68" calcext:value-type="float">
            <text:p>2,318,963.6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6:010102:1810</text:p>
          </table:table-cell>
          <table:table-cell table:style-name="ce15" office:value-type="float" office:value="1950756.96" calcext:value-type="float">
            <text:p>1,950,756.9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6:010111:1308</text:p>
          </table:table-cell>
          <table:table-cell table:style-name="ce15" office:value-type="float" office:value="2426156.15" calcext:value-type="float">
            <text:p>2,426,156.1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6:010102:1899</text:p>
          </table:table-cell>
          <table:table-cell table:style-name="ce15" office:value-type="float" office:value="2269782.02" calcext:value-type="float">
            <text:p>2,269,782.0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6:010102:1958</text:p>
          </table:table-cell>
          <table:table-cell table:style-name="ce15" office:value-type="float" office:value="1385674.52" calcext:value-type="float">
            <text:p>1,385,674.5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6:010102:2340</text:p>
          </table:table-cell>
          <table:table-cell table:style-name="ce15" office:value-type="float" office:value="3299530.66" calcext:value-type="float">
            <text:p>3,299,530.6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6:010112:583</text:p>
          </table:table-cell>
          <table:table-cell table:style-name="ce15" office:value-type="float" office:value="1505965.65" calcext:value-type="float">
            <text:p>1,505,965.6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4:040102:42</text:p>
          </table:table-cell>
          <table:table-cell table:style-name="ce15" office:value-type="float" office:value="3134185.9" calcext:value-type="float">
            <text:p>3,134,185.9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4:040102:9733</text:p>
          </table:table-cell>
          <table:table-cell table:style-name="ce15" office:value-type="float" office:value="323802238.42" calcext:value-type="float">
            <text:p>323,802,238.4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2:010108:13093</text:p>
          </table:table-cell>
          <table:table-cell table:style-name="ce15" office:value-type="float" office:value="219585.17" calcext:value-type="float">
            <text:p>219,585.1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2:010108:13120</text:p>
          </table:table-cell>
          <table:table-cell table:style-name="ce15" office:value-type="float" office:value="221430.43" calcext:value-type="float">
            <text:p>221,430.4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6" office:value-type="string" calcext:value-type="string">
            <text:p>18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4:010102:132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4:010102:1347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4:010102:1358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020102:267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7:020102:267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7:020102:267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7:020102:267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7:020102:267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7:020102:268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7:020102:268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7:020102:268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7:020102:268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7:020102:268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7:020102:268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7:020102:268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7:020102:268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7:020102:268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7:020102:268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7:020102:269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7:020102:269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7:020102:269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7:020102:269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7:020102:269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7:020102:269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7:020102:269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7:020102:269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7:020102:269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7:020102:269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7:020102:270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7:020102:270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7:020102:270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7:020102:270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7:020102:270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7:020102:270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7:020102:270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7:020102:270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7:020102:27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7:020102:270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7:020102:271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7:020102:271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7:020102:271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7:020102:271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7:020102:271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7:020102:271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7:020102:271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7:020102:271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5:020105:50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5:020105:50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5:020105:50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5:020105:50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5:020105:5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5:020105:50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5:020105:51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5:020105:51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8:010134:354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8:010134:354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8:010134:355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8:010134:355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8:010134:67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8:010134:39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8:010134:55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8:010135:115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8:010135:576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8:010135:576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8:010135:577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8:010135:602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8:010135:683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8:010135:737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3:010122:8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3:010126:10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3:010126:12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3:010126:150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3:010126:150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3:010126:150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3:010126:15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3:010126:150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3:010126:151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3:010126:151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3:010126:151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3:010126:151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3:010126:151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3:010126:152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3:010126:152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3:010126:152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3:010126:152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3:010126:152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3:010126:152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3:010126:152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3:010126:153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3:010126:153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3:010126:15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3:010126:153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3:010126:153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3:010126:154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3:010126:154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3:010126:154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3:010126:155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3:010126:155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3:010126:155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3:010126:155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3:010126:155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3:010126:16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3:010126:16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3:010126:17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3:010126:17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3:010126:19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3:010126:19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3:010126: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3:010126:2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3:010126:2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3:010126:23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3:010126:23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3:010126:26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3:010126:26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3:010126:26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3:010126:26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3:010126:27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3:010126:32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3:010126:3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3:010126:5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3:010126:56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3:010126: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3:010126:7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3:010126:9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4:030102:478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4:030102:478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4:030102:478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4:030102:479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4:030102:479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4:030102:479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2:010601:6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10216:599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5:020101:141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5:020101:141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7:200601:82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5:120201:75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2:010701:247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2:010202:921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3:010126:127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2:010216:599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2:010312:77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2:010103:139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5:010122:173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4:030102:408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5:020103:396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2:070101:13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2:010216:599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2:010216:599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2:010202:921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2:100401:209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3:010142:82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1:170801:2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4:010104:876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1:211001:42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4:070201:40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4:050601:138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2:160101:21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1:211501:61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3:080105:19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1:170401:79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2:010215:697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8:010135:675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4:010106:46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9:010102:475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4:060101:878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2:041501:115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2:010108:134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4:110601:80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2:010401:245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3:080105:19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4:010104:683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4:030102:398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2:010401:20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1:010104:1067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2:070101:13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8:020201:54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1:060101:215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4:030102:395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7:180101:95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7:010943:3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4:010104:195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2:020103:294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2:010206:313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2:200103:261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4:010102:1630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5:020101:14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2:040101:101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3:080105:19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5:020101:141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2:180102:574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3:080105:19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2:010309:488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4:010106:461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1:120301:255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2:170801:77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2:171301:104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1:000000:13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7:020102:19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2:010202:920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2:010224:27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3:010142:80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1:010101:82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3:080105:19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4:030102:397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7:010230:117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4:110601:177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8:010134:241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2:010216:14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2:070101:12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4:010108:363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5:010123:123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5:050101:21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9:010114:275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8:010101:326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2:010401:246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2:010216:462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5:020105:60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4:030102:398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4:070101:1068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7:040101:46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4:070201:40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7:010467:35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4:010107:26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2:220105:23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5:020101:142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2:010307:306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2:190102:302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5:070401:11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2:010312:80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2:010224:270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4:010104:68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5:020101:141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4:030102:400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7:010466:4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5:020101:141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4:060301:1081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5:020101:141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2:070101:1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5:020101:141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2:010216:599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4:110601:124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5:050401:71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7:100101:4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7:010301:109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2:010203:363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4:010104:683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1:010104:1078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2:010311:171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4:040101:111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02:150401:5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1:000000:155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5:070501:44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5:070501:44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1:000000:468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1:170401:76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1:000000:168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2:071101:316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03:000000:91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3:010101:9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5:070501:353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01:130201:35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1:000000:215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01:000000:239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03:090101:25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00:000000:107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1:000000:695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08:020201:114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02:070101:262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02:160101:36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08:000000:374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2:000000:416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8:010101:504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9:000000:106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01:000000:651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2:070101:253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03:090101:305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9:010110:3399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02:160101:36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01:000000:804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05:000000:1092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5:070501:45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01:000000:236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2:000000:408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01:000000:330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5:070501:35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8:000000:491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25:070501:4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05:000000:778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1:000000:528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7:000000:63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3:000000:231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01:031501:243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00:000000:216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25:070501:42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7:000000:9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08:000000:542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02:000000:240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1:000000:478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9:010110:3293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3:010126:212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2:000000:419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24:000000:158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01:120301:48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01:000000:243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1:000000:476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01:010101:86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00:000000:340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2:000000:409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7:000000:68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5:070501:44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25:070501:352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23:080105:67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22:000000: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2:010301:26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2:010301:76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22:010310:150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22:010108:843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9:010103:2214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14:010102:349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22:010301:204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5:010105:22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22:010201:1455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2:010301:238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22:010301:50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2:010301:45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2:010301:109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2:010301:74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2:010301:30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4:010102:13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14:010102:1182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22:010221:497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2:010301:45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4:010103:215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14:010102:825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2:010203:566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4:010102:1159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4:010102:821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14:010101:22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22:010301:175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2:010305:351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19:010105:851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16:010102:704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4:010102:100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4:010102:148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24:040101:2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4:040102:1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24:040102:1106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4:040102:1249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24:040102:1250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24:040102:1250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24:040102:1251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4:040102:1252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4:040102:1252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4:040102:1255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4:040102:1255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4:040102:1255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4:040102:1255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4:040102:1256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4:040102:1256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4:040102:1257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4:040102:1257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24:040102:1258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4:040102:1258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4:040102:1258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4:040102:141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4:040102:1468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24:040102:149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4:040102:1513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4:040102:1588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24:040102:1702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4:040102:208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24:040102:241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24:040102:243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4:040102:26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24:040102:287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24:040102:293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24:040102:297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24:040102:32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24:040102:36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4:040102:38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24:040102:444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24:040102:454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24:040102:475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4:040102:476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24:040102:482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24:040102:484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24:040102:489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24:040102:52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24:040102:76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24:040103:100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24:040103:8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4:040103:81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22:010106:62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22:010308:533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22:010308:533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22:010106:484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11:211401:240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20:010102:149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14:050201:40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22:010106:484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22:010309:422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22:010106:62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22:010308:533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23:080201:50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2:010106:62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25:050101:41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23:080201:50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12:190101:52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20:010102:150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22:010308:533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14:050201:39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02:020103:471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24:040102:1252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24:040102:1251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22:010303:787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12:090501:1772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24:040102:1256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24:040102:1253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12:090501:1795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12:090501:1772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24:040102:1257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12:090501:1791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22:010305:323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12:090501:1823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24:040102:1258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05:030101:342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12:090501:1772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24:040102:1255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24:040102:1254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12:090501:1821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24:040102:12585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12:090501:18211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12:090501:1776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12:090501:1795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22:010225:6726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24:040102:1255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12:090501:1820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22:010306:698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24:040102:12534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12:090501:18208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24:040102:1250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24:040102:1257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12:090501:18227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24:040102:1255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24:040102:1250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22:010304:298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12:090501:18042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22:010106:14930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24:040102:12529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22:010107:13083</text:p>
          </table:table-cell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4613A30C0DBBDB56EC7C31E3622559CC25B5DF15EDD56F99D4C1E749BAA796A54770F4AE1CB712D69CC4122C661A578B726E52947797A6EA41100C41EF6FF694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901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7T13:43:30</meta:creation-date>
    <dc:date>2024-05-29T08:16:14</dc:date>
    <meta:generator>LibreOffice/6.4.6.2$Linux_X86_64 LibreOffice_project/17c4c786810c925eb6e0da4181cd43069b44ed29</meta:generator>
    <meta:document-statistic meta:table-count="1" meta:cell-count="2871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