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71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74" calcext:value-type="float">
            <text:p>274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562" calcext:value-type="float">
            <text:p>56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5:050901:3260</text:p>
          </table:table-cell>
          <table:table-cell table:style-name="ce15" office:value-type="float" office:value="11057841.76" calcext:value-type="float">
            <text:p>11,057,841.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5:050901:3261</text:p>
          </table:table-cell>
          <table:table-cell table:style-name="ce15" office:value-type="float" office:value="5088076.69" calcext:value-type="float">
            <text:p>5,088,076.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71901:776</text:p>
          </table:table-cell>
          <table:table-cell table:style-name="ce15" office:value-type="float" office:value="3640092.06" calcext:value-type="float">
            <text:p>3,640,092.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71101:1641</text:p>
          </table:table-cell>
          <table:table-cell table:style-name="ce15" office:value-type="float" office:value="3312000.27" calcext:value-type="float">
            <text:p>3,312,000.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0602:3289</text:p>
          </table:table-cell>
          <table:table-cell table:style-name="ce15" office:value-type="float" office:value="3476902.05" calcext:value-type="float">
            <text:p>3,476,902.0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5:170201:1326</text:p>
          </table:table-cell>
          <table:table-cell table:style-name="ce15" office:value-type="float" office:value="938456.84" calcext:value-type="float">
            <text:p>938,456.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102:3192</text:p>
          </table:table-cell>
          <table:table-cell table:style-name="ce15" office:value-type="float" office:value="45172.18" calcext:value-type="float">
            <text:p>45,172.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3:010104:2861</text:p>
          </table:table-cell>
          <table:table-cell table:style-name="ce15" office:value-type="float" office:value="191396.78" calcext:value-type="float">
            <text:p>191,396.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4:010108:6109</text:p>
          </table:table-cell>
          <table:table-cell table:style-name="ce15" office:value-type="float" office:value="329823.31" calcext:value-type="float">
            <text:p>329,823.3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13:1842</text:p>
          </table:table-cell>
          <table:table-cell table:style-name="ce15" office:value-type="float" office:value="2573621.06" calcext:value-type="float">
            <text:p>2,573,621.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4:040103:6569</text:p>
          </table:table-cell>
          <table:table-cell table:style-name="ce15" office:value-type="float" office:value="4483322.49" calcext:value-type="float">
            <text:p>4,483,322.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10202:2940</text:p>
          </table:table-cell>
          <table:table-cell table:style-name="ce15" office:value-type="float" office:value="8219388.9" calcext:value-type="float">
            <text:p>8,219,388.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3:010151:483</text:p>
          </table:table-cell>
          <table:table-cell table:style-name="ce15" office:value-type="float" office:value="13354105.76" calcext:value-type="float">
            <text:p>13,354,105.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20:8962</text:p>
          </table:table-cell>
          <table:table-cell table:style-name="ce15" office:value-type="float" office:value="172337.43" calcext:value-type="float">
            <text:p>172,337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60301:3828</text:p>
          </table:table-cell>
          <table:table-cell table:style-name="ce15" office:value-type="float" office:value="12018735.48" calcext:value-type="float">
            <text:p>12,018,735.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9:010117:3290</text:p>
          </table:table-cell>
          <table:table-cell table:style-name="ce15" office:value-type="float" office:value="1207772.48" calcext:value-type="float">
            <text:p>1,207,772.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180101:2131</text:p>
          </table:table-cell>
          <table:table-cell table:style-name="ce15" office:value-type="float" office:value="1067534.96" calcext:value-type="float">
            <text:p>1,067,534.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5:040102:2168</text:p>
          </table:table-cell>
          <table:table-cell table:style-name="ce15" office:value-type="float" office:value="10110501.97" calcext:value-type="float">
            <text:p>10,110,501.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10102:7578</text:p>
          </table:table-cell>
          <table:table-cell table:style-name="ce15" office:value-type="float" office:value="164164.15" calcext:value-type="float">
            <text:p>164,164.1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312:1439</text:p>
          </table:table-cell>
          <table:table-cell table:style-name="ce15" office:value-type="float" office:value="3562040.75" calcext:value-type="float">
            <text:p>3,562,040.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8:020110:1481</text:p>
          </table:table-cell>
          <table:table-cell table:style-name="ce15" office:value-type="float" office:value="182722.97" calcext:value-type="float">
            <text:p>182,722.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104:4999</text:p>
          </table:table-cell>
          <table:table-cell table:style-name="ce15" office:value-type="float" office:value="1127917.41" calcext:value-type="float">
            <text:p>1,127,917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1:010103:344</text:p>
          </table:table-cell>
          <table:table-cell table:style-name="ce15" office:value-type="float" office:value="3292849.58" calcext:value-type="float">
            <text:p>3,292,849.5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201001:2418</text:p>
          </table:table-cell>
          <table:table-cell table:style-name="ce15" office:value-type="float" office:value="1864942.8" calcext:value-type="float">
            <text:p>1,864,942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308:8666</text:p>
          </table:table-cell>
          <table:table-cell table:style-name="ce15" office:value-type="float" office:value="109915.99" calcext:value-type="float">
            <text:p>109,915.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71401:3566</text:p>
          </table:table-cell>
          <table:table-cell table:style-name="ce15" office:value-type="float" office:value="2856125.36" calcext:value-type="float">
            <text:p>2,856,125.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3:230101:1407</text:p>
          </table:table-cell>
          <table:table-cell table:style-name="ce15" office:value-type="float" office:value="1685530.95" calcext:value-type="float">
            <text:p>1,685,530.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20:8960</text:p>
          </table:table-cell>
          <table:table-cell table:style-name="ce15" office:value-type="float" office:value="89933.37" calcext:value-type="float">
            <text:p>89,933.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200601:774</text:p>
          </table:table-cell>
          <table:table-cell table:style-name="ce15" office:value-type="float" office:value="6810643.86" calcext:value-type="float">
            <text:p>6,810,643.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4:010114:1498</text:p>
          </table:table-cell>
          <table:table-cell table:style-name="ce15" office:value-type="float" office:value="263190.25" calcext:value-type="float">
            <text:p>263,190.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220101:1611</text:p>
          </table:table-cell>
          <table:table-cell table:style-name="ce15" office:value-type="float" office:value="2557056.38" calcext:value-type="float">
            <text:p>2,557,056.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1:090101:2198</text:p>
          </table:table-cell>
          <table:table-cell table:style-name="ce15" office:value-type="float" office:value="5554865.34" calcext:value-type="float">
            <text:p>5,554,865.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3:110101:292</text:p>
          </table:table-cell>
          <table:table-cell table:style-name="ce15" office:value-type="float" office:value="1168555.4" calcext:value-type="float">
            <text:p>1,168,555.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1:010111:4170</text:p>
          </table:table-cell>
          <table:table-cell table:style-name="ce15" office:value-type="float" office:value="587233.19" calcext:value-type="float">
            <text:p>587,233.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8:010157:464</text:p>
          </table:table-cell>
          <table:table-cell table:style-name="ce15" office:value-type="float" office:value="2563529.49" calcext:value-type="float">
            <text:p>2,563,529.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4:010115:2655</text:p>
          </table:table-cell>
          <table:table-cell table:style-name="ce15" office:value-type="float" office:value="1189087.53" calcext:value-type="float">
            <text:p>1,189,087.5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220:8961</text:p>
          </table:table-cell>
          <table:table-cell table:style-name="ce15" office:value-type="float" office:value="79057.7" calcext:value-type="float">
            <text:p>79,057.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5:070501:3874</text:p>
          </table:table-cell>
          <table:table-cell table:style-name="ce15" office:value-type="float" office:value="2077306.89" calcext:value-type="float">
            <text:p>2,077,306.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4:100101:5566</text:p>
          </table:table-cell>
          <table:table-cell table:style-name="ce15" office:value-type="float" office:value="6029981.72" calcext:value-type="float">
            <text:p>6,029,981.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20301:1750</text:p>
          </table:table-cell>
          <table:table-cell table:style-name="ce15" office:value-type="float" office:value="3533030.53" calcext:value-type="float">
            <text:p>3,533,030.5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4:070101:12113</text:p>
          </table:table-cell>
          <table:table-cell table:style-name="ce15" office:value-type="float" office:value="5821285.74" calcext:value-type="float">
            <text:p>5,821,285.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0:120801:699</text:p>
          </table:table-cell>
          <table:table-cell table:style-name="ce15" office:value-type="float" office:value="3408372.09" calcext:value-type="float">
            <text:p>3,408,372.0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9:010103:36294</text:p>
          </table:table-cell>
          <table:table-cell table:style-name="ce15" office:value-type="float" office:value="384024.25" calcext:value-type="float">
            <text:p>384,024.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160701:353</text:p>
          </table:table-cell>
          <table:table-cell table:style-name="ce15" office:value-type="float" office:value="870911.32" calcext:value-type="float">
            <text:p>870,911.3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104:8279</text:p>
          </table:table-cell>
          <table:table-cell table:style-name="ce15" office:value-type="float" office:value="6171379.76" calcext:value-type="float">
            <text:p>6,171,379.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5:010101:202</text:p>
          </table:table-cell>
          <table:table-cell table:style-name="ce15" office:value-type="float" office:value="2174266.27" calcext:value-type="float">
            <text:p>2,174,266.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7:1652</text:p>
          </table:table-cell>
          <table:table-cell table:style-name="ce15" office:value-type="float" office:value="1427795.95" calcext:value-type="float">
            <text:p>1,427,795.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030101:4171</text:p>
          </table:table-cell>
          <table:table-cell table:style-name="ce15" office:value-type="float" office:value="172630.93" calcext:value-type="float">
            <text:p>172,630.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4:070101:2596</text:p>
          </table:table-cell>
          <table:table-cell table:style-name="ce15" office:value-type="float" office:value="162851.34" calcext:value-type="float">
            <text:p>162,851.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3:010108:5575</text:p>
          </table:table-cell>
          <table:table-cell table:style-name="ce15" office:value-type="float" office:value="210918.49" calcext:value-type="float">
            <text:p>210,918.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230101:2870</text:p>
          </table:table-cell>
          <table:table-cell table:style-name="ce15" office:value-type="float" office:value="908149.04" calcext:value-type="float">
            <text:p>908,149.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1:010106:5555</text:p>
          </table:table-cell>
          <table:table-cell table:style-name="ce15" office:value-type="float" office:value="554027.08" calcext:value-type="float">
            <text:p>554,027.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9:010109:32607</text:p>
          </table:table-cell>
          <table:table-cell table:style-name="ce15" office:value-type="float" office:value="42045.85" calcext:value-type="float">
            <text:p>42,045.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7:010471:519</text:p>
          </table:table-cell>
          <table:table-cell table:style-name="ce15" office:value-type="float" office:value="6414783.34" calcext:value-type="float">
            <text:p>6,414,783.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90801:8641</text:p>
          </table:table-cell>
          <table:table-cell table:style-name="ce15" office:value-type="float" office:value="3391433.02" calcext:value-type="float">
            <text:p>3,391,433.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108:14220</text:p>
          </table:table-cell>
          <table:table-cell table:style-name="ce15" office:value-type="float" office:value="107019.65" calcext:value-type="float">
            <text:p>107,019.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4:130101:10556</text:p>
          </table:table-cell>
          <table:table-cell table:style-name="ce15" office:value-type="float" office:value="6634579.22" calcext:value-type="float">
            <text:p>6,634,579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90901:1741</text:p>
          </table:table-cell>
          <table:table-cell table:style-name="ce15" office:value-type="float" office:value="2694164.9" calcext:value-type="float">
            <text:p>2,694,164.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090501:3407</text:p>
          </table:table-cell>
          <table:table-cell table:style-name="ce15" office:value-type="float" office:value="4569109.86" calcext:value-type="float">
            <text:p>4,569,109.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5:060103:3057</text:p>
          </table:table-cell>
          <table:table-cell table:style-name="ce15" office:value-type="float" office:value="9328325.21" calcext:value-type="float">
            <text:p>9,328,325.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90103:3912</text:p>
          </table:table-cell>
          <table:table-cell table:style-name="ce15" office:value-type="float" office:value="5224303.75" calcext:value-type="float">
            <text:p>5,224,303.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5:010101:320</text:p>
          </table:table-cell>
          <table:table-cell table:style-name="ce15" office:value-type="float" office:value="372364.24" calcext:value-type="float">
            <text:p>372,364.2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4:070901:510</text:p>
          </table:table-cell>
          <table:table-cell table:style-name="ce15" office:value-type="float" office:value="3702256.82" calcext:value-type="float">
            <text:p>3,702,256.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7:030102:1357</text:p>
          </table:table-cell>
          <table:table-cell table:style-name="ce15" office:value-type="float" office:value="148198.27" calcext:value-type="float">
            <text:p>148,198.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9:010116:2925</text:p>
          </table:table-cell>
          <table:table-cell table:style-name="ce15" office:value-type="float" office:value="63674.92" calcext:value-type="float">
            <text:p>63,674.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41901:1730</text:p>
          </table:table-cell>
          <table:table-cell table:style-name="ce15" office:value-type="float" office:value="3384525.82" calcext:value-type="float">
            <text:p>3,384,525.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9:010112:21232</text:p>
          </table:table-cell>
          <table:table-cell table:style-name="ce15" office:value-type="float" office:value="181121.61" calcext:value-type="float">
            <text:p>181,121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1:230101:1758</text:p>
          </table:table-cell>
          <table:table-cell table:style-name="ce15" office:value-type="float" office:value="1365138.13" calcext:value-type="float">
            <text:p>1,365,138.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190103:3911</text:p>
          </table:table-cell>
          <table:table-cell table:style-name="ce15" office:value-type="float" office:value="4930908.76" calcext:value-type="float">
            <text:p>4,930,908.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172001:1219</text:p>
          </table:table-cell>
          <table:table-cell table:style-name="ce15" office:value-type="float" office:value="479935.43" calcext:value-type="float">
            <text:p>479,935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1:010101:4120</text:p>
          </table:table-cell>
          <table:table-cell table:style-name="ce15" office:value-type="float" office:value="4457213.29" calcext:value-type="float">
            <text:p>4,457,213.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1:200101:1971</text:p>
          </table:table-cell>
          <table:table-cell table:style-name="ce15" office:value-type="float" office:value="4786686.52" calcext:value-type="float">
            <text:p>4,786,686.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0:040101:1173</text:p>
          </table:table-cell>
          <table:table-cell table:style-name="ce15" office:value-type="float" office:value="1472110.85" calcext:value-type="float">
            <text:p>1,472,110.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70201:475</text:p>
          </table:table-cell>
          <table:table-cell table:style-name="ce15" office:value-type="float" office:value="636649.74" calcext:value-type="float">
            <text:p>636,649.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30301:1729</text:p>
          </table:table-cell>
          <table:table-cell table:style-name="ce15" office:value-type="float" office:value="164693.81" calcext:value-type="float">
            <text:p>164,693.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1:020102:1834</text:p>
          </table:table-cell>
          <table:table-cell table:style-name="ce15" office:value-type="float" office:value="1491371.63" calcext:value-type="float">
            <text:p>1,491,371.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8:010151:1909</text:p>
          </table:table-cell>
          <table:table-cell table:style-name="ce15" office:value-type="float" office:value="84151.4" calcext:value-type="float">
            <text:p>84,151.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5:040301:7541</text:p>
          </table:table-cell>
          <table:table-cell table:style-name="ce15" office:value-type="float" office:value="823324.13" calcext:value-type="float">
            <text:p>823,324.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8:010157:797</text:p>
          </table:table-cell>
          <table:table-cell table:style-name="ce15" office:value-type="float" office:value="1230862.25" calcext:value-type="float">
            <text:p>1,230,862.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8:010157:798</text:p>
          </table:table-cell>
          <table:table-cell table:style-name="ce15" office:value-type="float" office:value="35476.21" calcext:value-type="float">
            <text:p>35,476.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9:010113:31105</text:p>
          </table:table-cell>
          <table:table-cell table:style-name="ce15" office:value-type="float" office:value="139014.38" calcext:value-type="float">
            <text:p>139,014.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1:160701:1248</text:p>
          </table:table-cell>
          <table:table-cell table:style-name="ce15" office:value-type="float" office:value="4054030.42" calcext:value-type="float">
            <text:p>4,054,030.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80102:422</text:p>
          </table:table-cell>
          <table:table-cell table:style-name="ce15" office:value-type="float" office:value="657757.22" calcext:value-type="float">
            <text:p>657,757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2:020101:2815</text:p>
          </table:table-cell>
          <table:table-cell table:style-name="ce15" office:value-type="float" office:value="5588297.37" calcext:value-type="float">
            <text:p>5,588,297.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105:6393</text:p>
          </table:table-cell>
          <table:table-cell table:style-name="ce15" office:value-type="float" office:value="100246.6" calcext:value-type="float">
            <text:p>100,246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1:211001:1917</text:p>
          </table:table-cell>
          <table:table-cell table:style-name="ce15" office:value-type="float" office:value="5240330.54" calcext:value-type="float">
            <text:p>5,240,330.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7:050501:3350</text:p>
          </table:table-cell>
          <table:table-cell table:style-name="ce15" office:value-type="float" office:value="726034.83" calcext:value-type="float">
            <text:p>726,034.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314:2078</text:p>
          </table:table-cell>
          <table:table-cell table:style-name="ce15" office:value-type="float" office:value="5125586.63" calcext:value-type="float">
            <text:p>5,125,586.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4:040103:6568</text:p>
          </table:table-cell>
          <table:table-cell table:style-name="ce15" office:value-type="float" office:value="2379558.38" calcext:value-type="float">
            <text:p>2,379,558.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203:8133</text:p>
          </table:table-cell>
          <table:table-cell table:style-name="ce15" office:value-type="float" office:value="271649.37" calcext:value-type="float">
            <text:p>271,649.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9:010113:31106</text:p>
          </table:table-cell>
          <table:table-cell table:style-name="ce15" office:value-type="float" office:value="385758.5" calcext:value-type="float">
            <text:p>385,758.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1:210401:3777</text:p>
          </table:table-cell>
          <table:table-cell table:style-name="ce15" office:value-type="float" office:value="3832013.42" calcext:value-type="float">
            <text:p>3,832,013.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4:030102:7730</text:p>
          </table:table-cell>
          <table:table-cell table:style-name="ce15" office:value-type="float" office:value="7888632.71" calcext:value-type="float">
            <text:p>7,888,632.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225:10122</text:p>
          </table:table-cell>
          <table:table-cell table:style-name="ce15" office:value-type="float" office:value="1610653.46" calcext:value-type="float">
            <text:p>1,610,653.4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8:010154:4612</text:p>
          </table:table-cell>
          <table:table-cell table:style-name="ce15" office:value-type="float" office:value="536121.18" calcext:value-type="float">
            <text:p>536,121.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3:030102:1084</text:p>
          </table:table-cell>
          <table:table-cell table:style-name="ce15" office:value-type="float" office:value="498118.41" calcext:value-type="float">
            <text:p>498,118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2:020101:2813</text:p>
          </table:table-cell>
          <table:table-cell table:style-name="ce15" office:value-type="float" office:value="76855.73" calcext:value-type="float">
            <text:p>76,855.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120201:1106</text:p>
          </table:table-cell>
          <table:table-cell table:style-name="ce15" office:value-type="float" office:value="2739196.41" calcext:value-type="float">
            <text:p>2,739,196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2:050102:1235</text:p>
          </table:table-cell>
          <table:table-cell table:style-name="ce15" office:value-type="float" office:value="2604587.61" calcext:value-type="float">
            <text:p>2,604,587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4:070101:2589</text:p>
          </table:table-cell>
          <table:table-cell table:style-name="ce15" office:value-type="float" office:value="1524053.7" calcext:value-type="float">
            <text:p>1,524,053.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5:000000:1366</text:p>
          </table:table-cell>
          <table:table-cell table:style-name="ce15" office:value-type="float" office:value="1026097.69" calcext:value-type="float">
            <text:p>1,026,097.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90102:4819</text:p>
          </table:table-cell>
          <table:table-cell table:style-name="ce15" office:value-type="float" office:value="9672744.3" calcext:value-type="float">
            <text:p>9,672,744.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0:060501:281</text:p>
          </table:table-cell>
          <table:table-cell table:style-name="ce15" office:value-type="float" office:value="2433723.5" calcext:value-type="float">
            <text:p>2,433,723.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6:070301:210</text:p>
          </table:table-cell>
          <table:table-cell table:style-name="ce15" office:value-type="float" office:value="538682.32" calcext:value-type="float">
            <text:p>538,682.3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2:020101:2814</text:p>
          </table:table-cell>
          <table:table-cell table:style-name="ce15" office:value-type="float" office:value="568274.66" calcext:value-type="float">
            <text:p>568,274.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10105:2681</text:p>
          </table:table-cell>
          <table:table-cell table:style-name="ce15" office:value-type="float" office:value="1867555.1" calcext:value-type="float">
            <text:p>1,867,555.1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191101:876</text:p>
          </table:table-cell>
          <table:table-cell table:style-name="ce15" office:value-type="float" office:value="2707620.66" calcext:value-type="float">
            <text:p>2,707,620.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170401:2374</text:p>
          </table:table-cell>
          <table:table-cell table:style-name="ce15" office:value-type="float" office:value="4450707.22" calcext:value-type="float">
            <text:p>4,450,707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9:010105:20656</text:p>
          </table:table-cell>
          <table:table-cell table:style-name="ce15" office:value-type="float" office:value="118009.92" calcext:value-type="float">
            <text:p>118,009.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00000:8281</text:p>
          </table:table-cell>
          <table:table-cell table:style-name="ce15" office:value-type="float" office:value="19023.76" calcext:value-type="float">
            <text:p>19,023.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8:050102:1831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8:050102:1837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1:010115:570</text:p>
          </table:table-cell>
          <table:table-cell table:style-name="ce15" office:value-type="float" office:value="37040" calcext:value-type="float">
            <text:p>37,040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4:010102:14354</text:p>
          </table:table-cell>
          <table:table-cell table:style-name="ce15" office:value-type="float" office:value="3417.6" calcext:value-type="float">
            <text:p>3,417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70101:2641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8:000000:5516</text:p>
          </table:table-cell>
          <table:table-cell table:style-name="ce15" office:value-type="float" office:value="15815.81" calcext:value-type="float">
            <text:p>15,815.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00000:4477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1:000000:8300</text:p>
          </table:table-cell>
          <table:table-cell table:style-name="ce15" office:value-type="float" office:value="15752.8" calcext:value-type="float">
            <text:p>15,752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8:050102:1833</text:p>
          </table:table-cell>
          <table:table-cell table:style-name="ce15" office:value-type="float" office:value="47447.43" calcext:value-type="float">
            <text:p>47,447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8:050102:1832</text:p>
          </table:table-cell>
          <table:table-cell table:style-name="ce15" office:value-type="float" office:value="15815.81" calcext:value-type="float">
            <text:p>15,815.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7:070101:2638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4:090101:9587</text:p>
          </table:table-cell>
          <table:table-cell table:style-name="ce15" office:value-type="float" office:value="1557995" calcext:value-type="float">
            <text:p>1,557,995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00000:4472</text:p>
          </table:table-cell>
          <table:table-cell table:style-name="ce15" office:value-type="float" office:value="30317.11" calcext:value-type="float">
            <text:p>30,317.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7:070101:2637</text:p>
          </table:table-cell>
          <table:table-cell table:style-name="ce15" office:value-type="float" office:value="46538.27" calcext:value-type="float">
            <text:p>46,538.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8:050102:1839</text:p>
          </table:table-cell>
          <table:table-cell table:style-name="ce15" office:value-type="float" office:value="36150.43" calcext:value-type="float">
            <text:p>36,150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8:000000:5515</text:p>
          </table:table-cell>
          <table:table-cell table:style-name="ce15" office:value-type="float" office:value="37230.62" calcext:value-type="float">
            <text:p>37,230.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1:000000:8290</text:p>
          </table:table-cell>
          <table:table-cell table:style-name="ce15" office:value-type="float" office:value="34031.96" calcext:value-type="float">
            <text:p>34,031.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1:000000:8285</text:p>
          </table:table-cell>
          <table:table-cell table:style-name="ce15" office:value-type="float" office:value="17103.6" calcext:value-type="float">
            <text:p>17,103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7:070101:2646</text:p>
          </table:table-cell>
          <table:table-cell table:style-name="ce15" office:value-type="float" office:value="45905.63" calcext:value-type="float">
            <text:p>45,905.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1:000000:8297</text:p>
          </table:table-cell>
          <table:table-cell table:style-name="ce15" office:value-type="float" office:value="20253.6" calcext:value-type="float">
            <text:p>20,253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00000:1692</text:p>
          </table:table-cell>
          <table:table-cell table:style-name="ce15" office:value-type="float" office:value="344545.34" calcext:value-type="float">
            <text:p>344,545.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8:050101:4922</text:p>
          </table:table-cell>
          <table:table-cell table:style-name="ce15" office:value-type="float" office:value="32576.79" calcext:value-type="float">
            <text:p>32,576.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7:000000:713</text:p>
          </table:table-cell>
          <table:table-cell table:style-name="ce15" office:value-type="float" office:value="79744" calcext:value-type="float">
            <text:p>79,744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8:000000:5512</text:p>
          </table:table-cell>
          <table:table-cell table:style-name="ce15" office:value-type="float" office:value="20579.91" calcext:value-type="float">
            <text:p>20,579.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8:050101:4923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00000:8294</text:p>
          </table:table-cell>
          <table:table-cell table:style-name="ce15" office:value-type="float" office:value="40026.46" calcext:value-type="float">
            <text:p>40,026.4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050102:1840</text:p>
          </table:table-cell>
          <table:table-cell table:style-name="ce15" office:value-type="float" office:value="29372.22" calcext:value-type="float">
            <text:p>29,372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2:000000:3403</text:p>
          </table:table-cell>
          <table:table-cell table:style-name="ce15" office:value-type="float" office:value="45750423.13" calcext:value-type="float">
            <text:p>45,750,423.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8:050102:1838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00000:8288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00000:4476</text:p>
          </table:table-cell>
          <table:table-cell table:style-name="ce15" office:value-type="float" office:value="37919.8" calcext:value-type="float">
            <text:p>37,919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8:000000:5507</text:p>
          </table:table-cell>
          <table:table-cell table:style-name="ce15" office:value-type="float" office:value="26270.61" calcext:value-type="float">
            <text:p>26,270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170101:3528</text:p>
          </table:table-cell>
          <table:table-cell table:style-name="ce15" office:value-type="float" office:value="1424" calcext:value-type="float">
            <text:p>1,424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1:000000:8291</text:p>
          </table:table-cell>
          <table:table-cell table:style-name="ce15" office:value-type="float" office:value="36318.08" calcext:value-type="float">
            <text:p>36,318.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030501:1022</text:p>
          </table:table-cell>
          <table:table-cell table:style-name="ce15" office:value-type="float" office:value="372741.28" calcext:value-type="float">
            <text:p>372,741.2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8:050101:4925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8:050101:4920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8:050101:4912</text:p>
          </table:table-cell>
          <table:table-cell table:style-name="ce15" office:value-type="float" office:value="45188.03" calcext:value-type="float">
            <text:p>45,188.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00000:8303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8:000000:5510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7:070101:2642</text:p>
          </table:table-cell>
          <table:table-cell table:style-name="ce15" office:value-type="float" office:value="24045.81" calcext:value-type="float">
            <text:p>24,045.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00000:8314</text:p>
          </table:table-cell>
          <table:table-cell table:style-name="ce15" office:value-type="float" office:value="12216.86" calcext:value-type="float">
            <text:p>12,216.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7:070101:2639</text:p>
          </table:table-cell>
          <table:table-cell table:style-name="ce15" office:value-type="float" office:value="32576.79" calcext:value-type="float">
            <text:p>32,576.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00000:8307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1:010115:569</text:p>
          </table:table-cell>
          <table:table-cell table:style-name="ce15" office:value-type="float" office:value="2507200" calcext:value-type="float">
            <text:p>2,507,200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3:000000:4297</text:p>
          </table:table-cell>
          <table:table-cell table:style-name="ce15" office:value-type="float" office:value="7717.47" calcext:value-type="float">
            <text:p>7,717.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8:050102:1836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8:050101:4924</text:p>
          </table:table-cell>
          <table:table-cell table:style-name="ce15" office:value-type="float" office:value="27922.96" calcext:value-type="float">
            <text:p>27,922.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000000:8299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8:050101:4915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000000:18124</text:p>
          </table:table-cell>
          <table:table-cell table:style-name="ce15" office:value-type="float" office:value="13123815.19" calcext:value-type="float">
            <text:p>13,123,815.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000000:8309</text:p>
          </table:table-cell>
          <table:table-cell table:style-name="ce15" office:value-type="float" office:value="44239.77" calcext:value-type="float">
            <text:p>44,239.7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8:050101:4914</text:p>
          </table:table-cell>
          <table:table-cell table:style-name="ce15" office:value-type="float" office:value="14660.23" calcext:value-type="float">
            <text:p>14,660.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8:050101:4918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00000:8312</text:p>
          </table:table-cell>
          <table:table-cell table:style-name="ce15" office:value-type="float" office:value="12463" calcext:value-type="float">
            <text:p>12,463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8:050102:1830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1:000000:8295</text:p>
          </table:table-cell>
          <table:table-cell table:style-name="ce15" office:value-type="float" office:value="26877.09" calcext:value-type="float">
            <text:p>26,877.0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8:000000:5513</text:p>
          </table:table-cell>
          <table:table-cell table:style-name="ce15" office:value-type="float" office:value="33891.02" calcext:value-type="float">
            <text:p>33,891.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8:050101:4919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8:050101:4921</text:p>
          </table:table-cell>
          <table:table-cell table:style-name="ce15" office:value-type="float" office:value="27418.59" calcext:value-type="float">
            <text:p>27,418.5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8:000000:5508</text:p>
          </table:table-cell>
          <table:table-cell table:style-name="ce15" office:value-type="float" office:value="31763.83" calcext:value-type="float">
            <text:p>31,763.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00000:4470</text:p>
          </table:table-cell>
          <table:table-cell table:style-name="ce15" office:value-type="float" office:value="16169.12" calcext:value-type="float">
            <text:p>16,169.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00000:8284</text:p>
          </table:table-cell>
          <table:table-cell table:style-name="ce15" office:value-type="float" office:value="21378.8" calcext:value-type="float">
            <text:p>21,378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00000:8287</text:p>
          </table:table-cell>
          <table:table-cell table:style-name="ce15" office:value-type="float" office:value="21085.12" calcext:value-type="float">
            <text:p>21,085.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1:000000:8305</text:p>
          </table:table-cell>
          <table:table-cell table:style-name="ce15" office:value-type="float" office:value="27549.68" calcext:value-type="float">
            <text:p>27,549.6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8:050101:4916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00000:8293</text:p>
          </table:table-cell>
          <table:table-cell table:style-name="ce15" office:value-type="float" office:value="4776.47" calcext:value-type="float">
            <text:p>4,776.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8:050102:1834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8:050101:4926</text:p>
          </table:table-cell>
          <table:table-cell table:style-name="ce15" office:value-type="float" office:value="6778.2" calcext:value-type="float">
            <text:p>6,778.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00000:4473</text:p>
          </table:table-cell>
          <table:table-cell table:style-name="ce15" office:value-type="float" office:value="14147.98" calcext:value-type="float">
            <text:p>14,147.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7:070101:2636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000000:8306</text:p>
          </table:table-cell>
          <table:table-cell table:style-name="ce15" office:value-type="float" office:value="15060.8" calcext:value-type="float">
            <text:p>15,060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20101:4899</text:p>
          </table:table-cell>
          <table:table-cell table:style-name="ce15" office:value-type="float" office:value="4272" calcext:value-type="float">
            <text:p>4,272.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8:000000:5511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8:000000:5509</text:p>
          </table:table-cell>
          <table:table-cell table:style-name="ce15" office:value-type="float" office:value="42928.63" calcext:value-type="float">
            <text:p>42,928.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000000:8304</text:p>
          </table:table-cell>
          <table:table-cell table:style-name="ce15" office:value-type="float" office:value="21085.12" calcext:value-type="float">
            <text:p>21,085.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8:050101:4917</text:p>
          </table:table-cell>
          <table:table-cell table:style-name="ce15" office:value-type="float" office:value="51966.24" calcext:value-type="float">
            <text:p>51,966.2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9:010103:36295</text:p>
          </table:table-cell>
          <table:table-cell table:style-name="ce15" office:value-type="float" office:value="32108.58" calcext:value-type="float">
            <text:p>32,108.5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3:030501:1057</text:p>
          </table:table-cell>
          <table:table-cell table:style-name="ce15" office:value-type="float" office:value="95897.26" calcext:value-type="float">
            <text:p>95,897.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7:070101:2643</text:p>
          </table:table-cell>
          <table:table-cell table:style-name="ce15" office:value-type="float" office:value="45188.03" calcext:value-type="float">
            <text:p>45,188.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1:000000:8298</text:p>
          </table:table-cell>
          <table:table-cell table:style-name="ce15" office:value-type="float" office:value="60634.22" calcext:value-type="float">
            <text:p>60,634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7:070101:2644</text:p>
          </table:table-cell>
          <table:table-cell table:style-name="ce15" office:value-type="float" office:value="34975.72" calcext:value-type="float">
            <text:p>34,975.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00000:8292</text:p>
          </table:table-cell>
          <table:table-cell table:style-name="ce15" office:value-type="float" office:value="45376.5" calcext:value-type="float">
            <text:p>45,376.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1:000000:8283</text:p>
          </table:table-cell>
          <table:table-cell table:style-name="ce15" office:value-type="float" office:value="14585.12" calcext:value-type="float">
            <text:p>14,585.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1:000000:8301</text:p>
          </table:table-cell>
          <table:table-cell table:style-name="ce15" office:value-type="float" office:value="28615.52" calcext:value-type="float">
            <text:p>28,615.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1:000000:8310</text:p>
          </table:table-cell>
          <table:table-cell table:style-name="ce15" office:value-type="float" office:value="44239.77" calcext:value-type="float">
            <text:p>44,239.7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8:000000:5506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1:000000:8315</text:p>
          </table:table-cell>
          <table:table-cell table:style-name="ce15" office:value-type="float" office:value="115229.48" calcext:value-type="float">
            <text:p>115,229.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1:000000:8286</text:p>
          </table:table-cell>
          <table:table-cell table:style-name="ce15" office:value-type="float" office:value="79118.44" calcext:value-type="float">
            <text:p>79,118.4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3:030501:1058</text:p>
          </table:table-cell>
          <table:table-cell table:style-name="ce15" office:value-type="float" office:value="14348626.93" calcext:value-type="float">
            <text:p>14,348,626.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1:000000:8311</text:p>
          </table:table-cell>
          <table:table-cell table:style-name="ce15" office:value-type="float" office:value="29911.19" calcext:value-type="float">
            <text:p>29,911.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00000:8302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1:000000:8308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00000:8313</text:p>
          </table:table-cell>
          <table:table-cell table:style-name="ce15" office:value-type="float" office:value="50152.98" calcext:value-type="float">
            <text:p>50,152.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2:000000:4471</text:p>
          </table:table-cell>
          <table:table-cell table:style-name="ce15" office:value-type="float" office:value="22232.55" calcext:value-type="float">
            <text:p>22,232.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000000:8289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7:070101:2645</text:p>
          </table:table-cell>
          <table:table-cell table:style-name="ce15" office:value-type="float" office:value="45188.03" calcext:value-type="float">
            <text:p>45,188.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8:000000:5518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20101:4868</text:p>
          </table:table-cell>
          <table:table-cell table:style-name="ce15" office:value-type="float" office:value="17942.4" calcext:value-type="float">
            <text:p>17,942.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00000:4478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8:050102:1835</text:p>
          </table:table-cell>
          <table:table-cell table:style-name="ce15" office:value-type="float" office:value="47447.43" calcext:value-type="float">
            <text:p>47,447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7:070101:2640</text:p>
          </table:table-cell>
          <table:table-cell table:style-name="ce15" office:value-type="float" office:value="65522.65" calcext:value-type="float">
            <text:p>65,522.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8:000000:5517</text:p>
          </table:table-cell>
          <table:table-cell table:style-name="ce15" office:value-type="float" office:value="61003.84" calcext:value-type="float">
            <text:p>61,003.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8:050101:4911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1:000000:8296</text:p>
          </table:table-cell>
          <table:table-cell table:style-name="ce15" office:value-type="float" office:value="12377.2" calcext:value-type="float">
            <text:p>12,377.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1:000000:8282</text:p>
          </table:table-cell>
          <table:table-cell table:style-name="ce15" office:value-type="float" office:value="31627.68" calcext:value-type="float">
            <text:p>31,627.6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8:000000:5514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8:050101:4913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40102:17555</text:p>
          </table:table-cell>
          <table:table-cell table:style-name="ce15" office:value-type="float" office:value="5218291.56" calcext:value-type="float">
            <text:p>5,218,291.5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1:230102:4119</text:p>
          </table:table-cell>
          <table:table-cell table:style-name="ce15" office:value-type="float" office:value="1874363.43" calcext:value-type="float">
            <text:p>1,874,363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4:040102:17556</text:p>
          </table:table-cell>
          <table:table-cell table:style-name="ce15" office:value-type="float" office:value="3391889.51" calcext:value-type="float">
            <text:p>3,391,889.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5:010120:1922</text:p>
          </table:table-cell>
          <table:table-cell table:style-name="ce15" office:value-type="float" office:value="15606258.83" calcext:value-type="float">
            <text:p>15,606,258.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4:010101:8673</text:p>
          </table:table-cell>
          <table:table-cell table:style-name="ce15" office:value-type="float" office:value="2510757.54" calcext:value-type="float">
            <text:p>2,510,757.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5:010120:1925</text:p>
          </table:table-cell>
          <table:table-cell table:style-name="ce15" office:value-type="float" office:value="14079736.11" calcext:value-type="float">
            <text:p>14,079,736.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2:010222:8751</text:p>
          </table:table-cell>
          <table:table-cell table:style-name="ce15" office:value-type="float" office:value="3353332.38" calcext:value-type="float">
            <text:p>3,353,332.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201:41658</text:p>
          </table:table-cell>
          <table:table-cell table:style-name="ce15" office:value-type="float" office:value="981122.44" calcext:value-type="float">
            <text:p>981,122.4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4:040102:17558</text:p>
          </table:table-cell>
          <table:table-cell table:style-name="ce15" office:value-type="float" office:value="2493183.74" calcext:value-type="float">
            <text:p>2,493,183.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2:010225:4837</text:p>
          </table:table-cell>
          <table:table-cell table:style-name="ce15" office:value-type="float" office:value="3441595.4" calcext:value-type="float">
            <text:p>3,441,595.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4:010110:16824</text:p>
          </table:table-cell>
          <table:table-cell table:style-name="ce15" office:value-type="float" office:value="2768418.81" calcext:value-type="float">
            <text:p>2,768,418.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4:010110:16827</text:p>
          </table:table-cell>
          <table:table-cell table:style-name="ce15" office:value-type="float" office:value="4068504.98" calcext:value-type="float">
            <text:p>4,068,504.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4:010110:16826</text:p>
          </table:table-cell>
          <table:table-cell table:style-name="ce15" office:value-type="float" office:value="3999676.89" calcext:value-type="float">
            <text:p>3,999,676.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10120:1926</text:p>
          </table:table-cell>
          <table:table-cell table:style-name="ce15" office:value-type="float" office:value="10913013.46" calcext:value-type="float">
            <text:p>10,913,013.4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4:040102:17560</text:p>
          </table:table-cell>
          <table:table-cell table:style-name="ce15" office:value-type="float" office:value="2435202.72" calcext:value-type="float">
            <text:p>2,435,202.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5:171001:1779</text:p>
          </table:table-cell>
          <table:table-cell table:style-name="ce15" office:value-type="float" office:value="1390485.8" calcext:value-type="float">
            <text:p>1,390,485.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4:010110:16825</text:p>
          </table:table-cell>
          <table:table-cell table:style-name="ce15" office:value-type="float" office:value="5146811.76" calcext:value-type="float">
            <text:p>5,146,811.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40102:17554</text:p>
          </table:table-cell>
          <table:table-cell table:style-name="ce15" office:value-type="float" office:value="3848490.02" calcext:value-type="float">
            <text:p>3,848,490.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1:150101:5041</text:p>
          </table:table-cell>
          <table:table-cell table:style-name="ce15" office:value-type="float" office:value="2535603.41" calcext:value-type="float">
            <text:p>2,535,603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1:150101:5040</text:p>
          </table:table-cell>
          <table:table-cell table:style-name="ce15" office:value-type="float" office:value="2503908.36" calcext:value-type="float">
            <text:p>2,503,908.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2:060201:639</text:p>
          </table:table-cell>
          <table:table-cell table:style-name="ce15" office:value-type="float" office:value="1004871.08" calcext:value-type="float">
            <text:p>1,004,871.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2:150103:35189</text:p>
          </table:table-cell>
          <table:table-cell table:style-name="ce15" office:value-type="float" office:value="192408.1" calcext:value-type="float">
            <text:p>192,408.1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4:010110:16823</text:p>
          </table:table-cell>
          <table:table-cell table:style-name="ce15" office:value-type="float" office:value="2799009.06" calcext:value-type="float">
            <text:p>2,799,009.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4:040102:17553</text:p>
          </table:table-cell>
          <table:table-cell table:style-name="ce15" office:value-type="float" office:value="3326660.86" calcext:value-type="float">
            <text:p>3,326,660.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150103:35188</text:p>
          </table:table-cell>
          <table:table-cell table:style-name="ce15" office:value-type="float" office:value="330989.01" calcext:value-type="float">
            <text:p>330,989.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5:010120:1923</text:p>
          </table:table-cell>
          <table:table-cell table:style-name="ce15" office:value-type="float" office:value="18659304.26" calcext:value-type="float">
            <text:p>18,659,304.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60201:640</text:p>
          </table:table-cell>
          <table:table-cell table:style-name="ce15" office:value-type="float" office:value="928744.49" calcext:value-type="float">
            <text:p>928,744.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060201:637</text:p>
          </table:table-cell>
          <table:table-cell table:style-name="ce15" office:value-type="float" office:value="2243197.06" calcext:value-type="float">
            <text:p>2,243,197.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4:040102:17559</text:p>
          </table:table-cell>
          <table:table-cell table:style-name="ce15" office:value-type="float" office:value="2485936.11" calcext:value-type="float">
            <text:p>2,485,936.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5:010120:1924</text:p>
          </table:table-cell>
          <table:table-cell table:style-name="ce15" office:value-type="float" office:value="11221565.92" calcext:value-type="float">
            <text:p>11,221,565.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5:010120:1921</text:p>
          </table:table-cell>
          <table:table-cell table:style-name="ce15" office:value-type="float" office:value="13121599.52" calcext:value-type="float">
            <text:p>13,121,599.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2:010106:13686</text:p>
          </table:table-cell>
          <table:table-cell table:style-name="ce15" office:value-type="float" office:value="2849030.41" calcext:value-type="float">
            <text:p>2,849,030.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060101:1395</text:p>
          </table:table-cell>
          <table:table-cell table:style-name="ce15" office:value-type="float" office:value="2454999.51" calcext:value-type="float">
            <text:p>2,454,999.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1:230102:4118</text:p>
          </table:table-cell>
          <table:table-cell table:style-name="ce15" office:value-type="float" office:value="1760136.3" calcext:value-type="float">
            <text:p>1,760,136.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4:040102:17552</text:p>
          </table:table-cell>
          <table:table-cell table:style-name="ce15" office:value-type="float" office:value="3000517.64" calcext:value-type="float">
            <text:p>3,000,517.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1:200101:1972</text:p>
          </table:table-cell>
          <table:table-cell table:style-name="ce15" office:value-type="float" office:value="1020077.83" calcext:value-type="float">
            <text:p>1,020,077.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8:010123:2428</text:p>
          </table:table-cell>
          <table:table-cell table:style-name="ce15" office:value-type="float" office:value="7965596.21" calcext:value-type="float">
            <text:p>7,965,596.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4:030102:7733</text:p>
          </table:table-cell>
          <table:table-cell table:style-name="ce15" office:value-type="float" office:value="5554833.66" calcext:value-type="float">
            <text:p>5,554,833.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4:010110:16828</text:p>
          </table:table-cell>
          <table:table-cell table:style-name="ce15" office:value-type="float" office:value="4045562.29" calcext:value-type="float">
            <text:p>4,045,562.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1:230102:4117</text:p>
          </table:table-cell>
          <table:table-cell table:style-name="ce15" office:value-type="float" office:value="1910708.43" calcext:value-type="float">
            <text:p>1,910,708.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4:010110:16829</text:p>
          </table:table-cell>
          <table:table-cell table:style-name="ce15" office:value-type="float" office:value="4030267.16" calcext:value-type="float">
            <text:p>4,030,267.1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4:030102:7732</text:p>
          </table:table-cell>
          <table:table-cell table:style-name="ce15" office:value-type="float" office:value="5971045.98" calcext:value-type="float">
            <text:p>5,971,045.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5:010120:1927</text:p>
          </table:table-cell>
          <table:table-cell table:style-name="ce15" office:value-type="float" office:value="23287591.22" calcext:value-type="float">
            <text:p>23,287,591.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060201:638</text:p>
          </table:table-cell>
          <table:table-cell table:style-name="ce15" office:value-type="float" office:value="1674785.14" calcext:value-type="float">
            <text:p>1,674,785.1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4:030102:7731</text:p>
          </table:table-cell>
          <table:table-cell table:style-name="ce15" office:value-type="float" office:value="2953506.65" calcext:value-type="float">
            <text:p>2,953,506.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4:040102:17561</text:p>
          </table:table-cell>
          <table:table-cell table:style-name="ce15" office:value-type="float" office:value="2478688.48" calcext:value-type="float">
            <text:p>2,478,688.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8:080201:230</text:p>
          </table:table-cell>
          <table:table-cell table:style-name="ce15" office:value-type="float" office:value="366520.34" calcext:value-type="float">
            <text:p>366,520.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8:080201:886</text:p>
          </table:table-cell>
          <table:table-cell table:style-name="ce15" office:value-type="float" office:value="490973.07" calcext:value-type="float">
            <text:p>490,973.0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5:020116:581</text:p>
          </table:table-cell>
          <table:table-cell table:style-name="ce15" office:value-type="float" office:value="543355.53" calcext:value-type="float">
            <text:p>543,355.5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2:010107:7944</text:p>
          </table:table-cell>
          <table:table-cell table:style-name="ce15" office:value-type="float" office:value="4164990.6" calcext:value-type="float">
            <text:p>4,164,990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10220:5546</text:p>
          </table:table-cell>
          <table:table-cell table:style-name="ce15" office:value-type="float" office:value="4728922.45" calcext:value-type="float">
            <text:p>4,728,922.4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1:060101:1002</text:p>
          </table:table-cell>
          <table:table-cell table:style-name="ce15" office:value-type="float" office:value="1650002.04" calcext:value-type="float">
            <text:p>1,650,002.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501:3568</text:p>
          </table:table-cell>
          <table:table-cell table:style-name="ce15" office:value-type="float" office:value="3450610.65" calcext:value-type="float">
            <text:p>3,450,610.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2:010309:8296</text:p>
          </table:table-cell>
          <table:table-cell table:style-name="ce15" office:value-type="float" office:value="3743823.64" calcext:value-type="float">
            <text:p>3,743,823.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7:010214:2036</text:p>
          </table:table-cell>
          <table:table-cell table:style-name="ce15" office:value-type="float" office:value="2560842.6" calcext:value-type="float">
            <text:p>2,560,842.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6:010102:2342</text:p>
          </table:table-cell>
          <table:table-cell table:style-name="ce15" office:value-type="float" office:value="6225254.52" calcext:value-type="float">
            <text:p>6,225,254.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6" office:value-type="string" calcext:value-type="string">
            <text:p>17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3:120101: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20102:27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020102:272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20102:27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020102:27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020102:27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020102:272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20102:27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20102:27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020102:273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7:020102:273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20102:273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20102:27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20102:273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020102:27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020102:27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20102:27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7:020102:32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20102:32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20102:32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020102:32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020102:326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020102:326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020102:32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20102:32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20102:32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020102:32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20102:32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020102:32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020102:32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020102:32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20102:327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020102:32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20102:32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7:020102:32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20102:32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20102:32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020102:32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20102:32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020102:32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020102:32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20102:328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7:020102:32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7:020102:32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20102:32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7:020102:32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020102:32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020102:32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7:020102:32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7:020102:32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020102:32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7:020102:32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7:020102:32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20102:32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7:020102:33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7:020102:33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020102:33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7:020102:33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020102:33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7:020102:330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7:020102:33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20102:330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20102:33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7:020102:330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20102:331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20102:33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7:020102:33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020102:33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020102:331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20102:331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7:020102:331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7:020102:33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20102:33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20102:33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7:020102:33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20102:33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020102:33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7:020102:33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020102:332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7:020102:33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7:020102:33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20102:33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20102:332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20102:33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020102:33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020102:333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7:020102:333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020102:333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020102:33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020102:333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7:020102:33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7:020102:33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020102:33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020102:333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7:020102:33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020102:33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020102:33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020102:334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7:020102:334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20102:334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7:020102:334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020102:33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020102:33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7:020102:33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7:020102:33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7:020102:33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020102:33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7:020102:335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7:020102:33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7:020102:33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020102:335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20102:33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20102:335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7:020102:335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20102:33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7:020102:33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7:020102:33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7:020102:33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7:020102:33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7:020102:33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7:020102:33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7:020102:336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7:020102:336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7:020102:33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7:020102:33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7:020102:33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7:020102:33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7:020102:33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7:020102:33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7:020102:33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7:020102:33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7:020102:337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020102:33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7:020102:33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7:020102:33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7:020102:33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7:020102:33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7:020102:33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7:020102:33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7:020102:33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020102:33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7:020102:338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7:020102:33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7:020102:33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020102:33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7:020102:33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7:020102:33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7:020102:33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7:020102:33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7:020102:33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7:020102:33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7:020102:33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7:020102:33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7:020102:33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7:020102:34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7:020102:34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7:020102:34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7:020102:34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7:020102:34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7:020102:340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7:020102:34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7:020102:340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7:020102:34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7:020102:340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7:020102:341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7:020102:34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7:020102:34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7:020102:34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7:020102:341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7:020102:341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7:020102:341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7:020102:34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7:020102:34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7:020102:34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7:020102:34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7:020102:34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7:020102:34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7:020102:34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7:020102:342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7:020102:34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7:020102:34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7:020102:34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7:020102:342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7:020102:34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7:020102:34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7:020102:343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7:020102:35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7:020102:35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7:020102:35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7:020102:35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7:020102:35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5:050901:141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5:050901:141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5:050901:14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5:050901:14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5:050901:14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8:010102:3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8:010102:3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8:010102:3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8:010102:3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10102:3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8:010102:38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8:010102:3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8:010102:3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8:010102:3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8:010102:3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10102:3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8:010102:3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8:010102:3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8:010102:3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8:010102:3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8:010102:3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8:010102:3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8:010102:3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8:010102:4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8:010102:4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10106:1283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2:010216:19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2:010216:19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2:010216:19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216:20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7:010519:2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5:020102:1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5:010104:1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5:020102:1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4:070201:4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20102:1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080102:29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5:020102:1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5:020102:1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8:010102:1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20102:1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5:060201:191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1:010109:18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7:020102:19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5:020102:1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0:040201:15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4:030102:24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5:040301:64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8:010110:3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5:070501: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4:070301:4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20102:1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5:020102:16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5:020102:1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20102:1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5:020102:1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8:010110:2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5:020102:15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2:120103:7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20102:1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5:050301:1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2:200103:18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1:130101:40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1:170801: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4:030102:24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2:010216:11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1:170801: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3:150101:9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5:020102:1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0:040201:155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190401:4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2:010106:146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3:120101:40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10202:291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8:010110:2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5:040301:11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5:020102:1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5:020102:1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4:070201:40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8:010142:14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5:020102:14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2:010202:291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4:090101:352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2:010311:26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5:020102:1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5:040301:113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2:040904:635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5:020102:14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5:020102:1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2:120101:5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2:010203:62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010103:29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7:020102:21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4:010102:131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0:040201:15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2:041501:11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2:090101:12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010103:13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2:080102:291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1:130101:25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4:090101:82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5:020102:1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5:020102:1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5:020102:13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2:010205:13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5:020102:1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3:010124:12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5:020102:1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5:020102:1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8:010103: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4:070201:4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20102:1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2:120103:7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3:050102:12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5:020139: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5:040301:52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4:030102:24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5:040301:11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3:210101:3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4:030101:9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191001:63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5:020102:1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106:545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2:120103:7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2:040101:9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7:010102:63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5:020102:1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2:080102:2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7:240201:233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5:020102:14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4:010113:19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5:040301:3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2:010215:37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20102:1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2:070301:23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5:020102:1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5:020102:15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2:010101:1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7:030102:21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2:020102:36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5:050901:32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4:090101:85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2:071101:33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20102:14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9:010110:125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3:210101:18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1:010110:164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5:020102:1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5:020102:1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5:020102:1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0:040201:15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2:171201:7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5:020102:16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8:010110:2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2:010103:25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1:170801: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0:040201:15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5:020103:40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2:120103:7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7:020102:21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5:020102:1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307:30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4:070201:40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2:120101:5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07:020102:221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5:020102:1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5:020101:7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5:020101:8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5:020101:81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5:020101:8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5:020101:7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5:020101:7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5:020101:10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5:020101:9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5:020101:7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5:020101:8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3:000000:25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5:020101:8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5:020101:7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01:000000:46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5:020101:8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08:000000:49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5:020101:7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5:020101:7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5:020101:8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1:031001:1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5:020101:87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5:020101:85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5:020101:8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5:020101:8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5:020101:8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5:040301:11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5:020101:8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5:020101:82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5:020101:7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5:000000:174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5:020101:7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4:060301:34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5:020101:7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5:020101:86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5:020101:103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5:020101:83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5:020101:8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5:020101:8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5:020101:7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5:020101:8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4:000000:14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5:020101:82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0:000000:312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4:000000:538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5:020101:7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5:020101:8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03:000000:25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5:020101:78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5:020101:8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5:020101:8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00:000000:24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5:040301:11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5:020101:8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2:010601:10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5:020101:8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5:020101:8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6:000000:33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5:020101:8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5:020101:8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5:010104:83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5:020101:85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5:000000:74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20101:85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5:020101:8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5:020101:8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5:020101:78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5:020101:7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20101:88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5:020101:88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5:020101:7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5:020101:8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5:020101:8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5:020101:8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5:020101:8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5:010101:3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5:020101:8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5:020101:83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5:020102:15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5:020101:8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1:000000:15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0:000000:32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5:020101:8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5:020101:7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5:020101:8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2:120103:26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5:020101:8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5:020101:8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25:020101:8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5:020101:7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4:000000:14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4:090101:57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5:020101:8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5:020101:9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2:120103:18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5:020101:8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5:020101:88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5:020101:8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5:020101:8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5:020101:8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5:020101:78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17:000000:6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5:020101:8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02:000000:264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5:020101:9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5:020101:82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00:000000:34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0:000000:5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0:000000:4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5:020101:88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5:020101:7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2:010108:1392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14:010102:36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4:010101:22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4:010104:178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14:010102:102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4:010102:332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4:010102:87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4:010102:16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4:010102:60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4:010104:177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5:020101:463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2:010311:230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19:010113:62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2:010218:512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15:010103:50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5:010103:62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5:010103:51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15:010103:51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5:010103:51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19:010113:1328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9:010113:1328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9:010113:1328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19:010113:1329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9:010113:132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19:010113:1329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9:010113:132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19:010113:132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19:010113:1329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9:010113:1329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9:010113:1329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19:010113:1329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19:010113:1329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19:010113:1330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19:010113:1330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9:010113:1330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19:010113:1330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9:010113:1325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19:010113:1325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9:010113:1325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19:010113:1325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19:010113:1326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9:010113:1326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19:010113:1326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9:010113:132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9:010113:132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9:010113:132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9:010113:1326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9:010113:1326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9:010113:1326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9:010113:1326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9:010113:132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9:010113:1327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9:010113:132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19:010113:1327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19:010113:1327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9:010113:1327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19:010113:13276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19:010113:1327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19:010113:1327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9:010113:1034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9:010113:1034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19:010113:1035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9:010113:103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19:010113:1035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5:060402:160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19:010113:779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9:010112:45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19:010113:103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9:010113:77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3:060101:66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9:010113:101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12:131301:139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03:060101:2263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9:010108:36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5:010103:331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9:010113:77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19:010112:4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9:010112:45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4:040102:913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9:010113:101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19:010112:47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5:010103:3570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5:010103:261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5:010103:354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19:010113:771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19:010113:1019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9:010112:59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19:010113:1011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3:030201: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3:030301: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3:030401:4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3:000000:1055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19:010108:1242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2:010309:12237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5:010101:3238</text:p>
          </table:table-cell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1DB0286B8B0158FBA949099F840D7BC9B48C5F0233723FA4116FE4537386400731E3E97AC73072EAF7F3A8CBB9AC0C1643F6A78452B1F6DB8505669BC351B0BE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723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7T12:26:55</meta:creation-date>
    <dc:date>2024-05-29T08:16:14</dc:date>
    <meta:generator>LibreOffice/6.4.6.2$Linux_X86_64 LibreOffice_project/17c4c786810c925eb6e0da4181cd43069b44ed29</meta:generator>
    <meta:document-statistic meta:table-count="1" meta:cell-count="364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