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9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7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362" calcext:value-type="float">
            <text:p>362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20" calcext:value-type="float">
            <text:p>22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10103:7591</text:p>
          </table:table-cell>
          <table:table-cell table:style-name="ce15" office:value-type="float" office:value="244382.11" calcext:value-type="float">
            <text:p>244,382.1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9:010110:8660</text:p>
          </table:table-cell>
          <table:table-cell table:style-name="ce15" office:value-type="float" office:value="173645.75" calcext:value-type="float">
            <text:p>173,645.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20:8959</text:p>
          </table:table-cell>
          <table:table-cell table:style-name="ce15" office:value-type="float" office:value="82415.81" calcext:value-type="float">
            <text:p>82,415.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70102:145</text:p>
          </table:table-cell>
          <table:table-cell table:style-name="ce15" office:value-type="float" office:value="428190.87" calcext:value-type="float">
            <text:p>428,190.8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5:010106:4412</text:p>
          </table:table-cell>
          <table:table-cell table:style-name="ce15" office:value-type="float" office:value="37980606.74" calcext:value-type="float">
            <text:p>37,980,606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2:010220:8958</text:p>
          </table:table-cell>
          <table:table-cell table:style-name="ce15" office:value-type="float" office:value="71110.1" calcext:value-type="float">
            <text:p>71,110.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4:010102:14353</text:p>
          </table:table-cell>
          <table:table-cell table:style-name="ce15" office:value-type="float" office:value="361761.97" calcext:value-type="float">
            <text:p>361,761.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80201:1774</text:p>
          </table:table-cell>
          <table:table-cell table:style-name="ce15" office:value-type="float" office:value="367327.54" calcext:value-type="float">
            <text:p>367,327.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2:010220:8957</text:p>
          </table:table-cell>
          <table:table-cell table:style-name="ce15" office:value-type="float" office:value="85332.12" calcext:value-type="float">
            <text:p>85,332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3:010164:724</text:p>
          </table:table-cell>
          <table:table-cell table:style-name="ce15" office:value-type="float" office:value="482428.13" calcext:value-type="float">
            <text:p>482,428.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04:14794</text:p>
          </table:table-cell>
          <table:table-cell table:style-name="ce15" office:value-type="float" office:value="277534.21" calcext:value-type="float">
            <text:p>277,534.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5:010106:4415</text:p>
          </table:table-cell>
          <table:table-cell table:style-name="ce15" office:value-type="float" office:value="21533164.51" calcext:value-type="float">
            <text:p>21,533,164.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208:3098</text:p>
          </table:table-cell>
          <table:table-cell table:style-name="ce15" office:value-type="float" office:value="7248729.67" calcext:value-type="float">
            <text:p>7,248,729.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130201:48</text:p>
          </table:table-cell>
          <table:table-cell table:style-name="ce15" office:value-type="float" office:value="6399564.75" calcext:value-type="float">
            <text:p>6,399,564.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090701:893</text:p>
          </table:table-cell>
          <table:table-cell table:style-name="ce15" office:value-type="float" office:value="947622.42" calcext:value-type="float">
            <text:p>947,622.4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1:010110:1759</text:p>
          </table:table-cell>
          <table:table-cell table:style-name="ce15" office:value-type="float" office:value="67780423.74" calcext:value-type="float">
            <text:p>67,780,423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3:010105:2005</text:p>
          </table:table-cell>
          <table:table-cell table:style-name="ce15" office:value-type="float" office:value="204921.29" calcext:value-type="float">
            <text:p>204,921.2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1:040601:300</text:p>
          </table:table-cell>
          <table:table-cell table:style-name="ce15" office:value-type="float" office:value="1560292.74" calcext:value-type="float">
            <text:p>1,560,292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9:010114:3298</text:p>
          </table:table-cell>
          <table:table-cell table:style-name="ce15" office:value-type="float" office:value="622058.57" calcext:value-type="float">
            <text:p>622,058.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1:120301:1372</text:p>
          </table:table-cell>
          <table:table-cell table:style-name="ce15" office:value-type="float" office:value="1084132.88" calcext:value-type="float">
            <text:p>1,084,132.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4:070601:2729</text:p>
          </table:table-cell>
          <table:table-cell table:style-name="ce15" office:value-type="float" office:value="1954350.09" calcext:value-type="float">
            <text:p>1,954,350.0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171101:1640</text:p>
          </table:table-cell>
          <table:table-cell table:style-name="ce15" office:value-type="float" office:value="5869363.95" calcext:value-type="float">
            <text:p>5,869,363.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203:8131</text:p>
          </table:table-cell>
          <table:table-cell table:style-name="ce15" office:value-type="float" office:value="79421.45" calcext:value-type="float">
            <text:p>79,421.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70601:3959</text:p>
          </table:table-cell>
          <table:table-cell table:style-name="ce15" office:value-type="float" office:value="2234201.47" calcext:value-type="float">
            <text:p>2,234,201.4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220114:125</text:p>
          </table:table-cell>
          <table:table-cell table:style-name="ce15" office:value-type="float" office:value="2939149.85" calcext:value-type="float">
            <text:p>2,939,149.8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5:010124:4697</text:p>
          </table:table-cell>
          <table:table-cell table:style-name="ce15" office:value-type="float" office:value="260959.9" calcext:value-type="float">
            <text:p>260,959.9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180101:3190</text:p>
          </table:table-cell>
          <table:table-cell table:style-name="ce15" office:value-type="float" office:value="5306360.88" calcext:value-type="float">
            <text:p>5,306,360.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9:010114:5030</text:p>
          </table:table-cell>
          <table:table-cell table:style-name="ce15" office:value-type="float" office:value="3289759.1" calcext:value-type="float">
            <text:p>3,289,759.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2:180201:1387</text:p>
          </table:table-cell>
          <table:table-cell table:style-name="ce15" office:value-type="float" office:value="2659570.6" calcext:value-type="float">
            <text:p>2,659,570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1:150401:1443</text:p>
          </table:table-cell>
          <table:table-cell table:style-name="ce15" office:value-type="float" office:value="5583303.68" calcext:value-type="float">
            <text:p>5,583,303.6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10201:41657</text:p>
          </table:table-cell>
          <table:table-cell table:style-name="ce15" office:value-type="float" office:value="118274.2" calcext:value-type="float">
            <text:p>118,274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5:050201:1134</text:p>
          </table:table-cell>
          <table:table-cell table:style-name="ce15" office:value-type="float" office:value="2948432.4" calcext:value-type="float">
            <text:p>2,948,432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27:4770</text:p>
          </table:table-cell>
          <table:table-cell table:style-name="ce15" office:value-type="float" office:value="730607.4" calcext:value-type="float">
            <text:p>730,607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501:6312</text:p>
          </table:table-cell>
          <table:table-cell table:style-name="ce15" office:value-type="float" office:value="197901.86" calcext:value-type="float">
            <text:p>197,901.8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9:010103:36293</text:p>
          </table:table-cell>
          <table:table-cell table:style-name="ce15" office:value-type="float" office:value="1898511.77" calcext:value-type="float">
            <text:p>1,898,511.7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132501:4440</text:p>
          </table:table-cell>
          <table:table-cell table:style-name="ce15" office:value-type="float" office:value="2583291.14" calcext:value-type="float">
            <text:p>2,583,291.1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0:120301:714</text:p>
          </table:table-cell>
          <table:table-cell table:style-name="ce15" office:value-type="float" office:value="560731.06" calcext:value-type="float">
            <text:p>560,731.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80102:2403</text:p>
          </table:table-cell>
          <table:table-cell table:style-name="ce15" office:value-type="float" office:value="187559.67" calcext:value-type="float">
            <text:p>187,559.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3:110301:874</text:p>
          </table:table-cell>
          <table:table-cell table:style-name="ce15" office:value-type="float" office:value="469965.59" calcext:value-type="float">
            <text:p>469,965.5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1:090101:1738</text:p>
          </table:table-cell>
          <table:table-cell table:style-name="ce15" office:value-type="float" office:value="2163625.64" calcext:value-type="float">
            <text:p>2,163,625.6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1:010106:11330</text:p>
          </table:table-cell>
          <table:table-cell table:style-name="ce15" office:value-type="float" office:value="5159341.87" calcext:value-type="float">
            <text:p>5,159,341.8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10103:7590</text:p>
          </table:table-cell>
          <table:table-cell table:style-name="ce15" office:value-type="float" office:value="221107.62" calcext:value-type="float">
            <text:p>221,107.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171101:1639</text:p>
          </table:table-cell>
          <table:table-cell table:style-name="ce15" office:value-type="float" office:value="2320817.71" calcext:value-type="float">
            <text:p>2,320,817.7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5:010124:6872</text:p>
          </table:table-cell>
          <table:table-cell table:style-name="ce15" office:value-type="float" office:value="3999393.7" calcext:value-type="float">
            <text:p>3,999,393.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5:010114:3456</text:p>
          </table:table-cell>
          <table:table-cell table:style-name="ce15" office:value-type="float" office:value="2712133.78" calcext:value-type="float">
            <text:p>2,712,133.7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132501:925</text:p>
          </table:table-cell>
          <table:table-cell table:style-name="ce15" office:value-type="float" office:value="4705172.76" calcext:value-type="float">
            <text:p>4,705,172.7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20:8956</text:p>
          </table:table-cell>
          <table:table-cell table:style-name="ce15" office:value-type="float" office:value="130507.95" calcext:value-type="float">
            <text:p>130,507.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3:010164:723</text:p>
          </table:table-cell>
          <table:table-cell table:style-name="ce15" office:value-type="float" office:value="191986.7" calcext:value-type="float">
            <text:p>191,986.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3:060101:795</text:p>
          </table:table-cell>
          <table:table-cell table:style-name="ce15" office:value-type="float" office:value="1051711.88" calcext:value-type="float">
            <text:p>1,051,711.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5:020101:4867</text:p>
          </table:table-cell>
          <table:table-cell table:style-name="ce15" office:value-type="float" office:value="11429993.25" calcext:value-type="float">
            <text:p>11,429,993.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2:010103:12567</text:p>
          </table:table-cell>
          <table:table-cell table:style-name="ce15" office:value-type="float" office:value="129683.71" calcext:value-type="float">
            <text:p>129,683.7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2:060101:413</text:p>
          </table:table-cell>
          <table:table-cell table:style-name="ce15" office:value-type="float" office:value="919266.22" calcext:value-type="float">
            <text:p>919,266.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2:010501:6310</text:p>
          </table:table-cell>
          <table:table-cell table:style-name="ce15" office:value-type="float" office:value="200230.12" calcext:value-type="float">
            <text:p>200,230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190301:3302</text:p>
          </table:table-cell>
          <table:table-cell table:style-name="ce15" office:value-type="float" office:value="3619370.47" calcext:value-type="float">
            <text:p>3,619,370.4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90501:15981</text:p>
          </table:table-cell>
          <table:table-cell table:style-name="ce15" office:value-type="float" office:value="828988.74" calcext:value-type="float">
            <text:p>828,988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41901:1729</text:p>
          </table:table-cell>
          <table:table-cell table:style-name="ce15" office:value-type="float" office:value="3201485.14" calcext:value-type="float">
            <text:p>3,201,485.1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2:010203:8130</text:p>
          </table:table-cell>
          <table:table-cell table:style-name="ce15" office:value-type="float" office:value="135016.47" calcext:value-type="float">
            <text:p>135,016.4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120104:47</text:p>
          </table:table-cell>
          <table:table-cell table:style-name="ce15" office:value-type="float" office:value="3320578.41" calcext:value-type="float">
            <text:p>3,320,578.4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2:010201:41655</text:p>
          </table:table-cell>
          <table:table-cell table:style-name="ce15" office:value-type="float" office:value="5083834.07" calcext:value-type="float">
            <text:p>5,083,834.0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108:14219</text:p>
          </table:table-cell>
          <table:table-cell table:style-name="ce15" office:value-type="float" office:value="115031.82" calcext:value-type="float">
            <text:p>115,031.8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90501:19618</text:p>
          </table:table-cell>
          <table:table-cell table:style-name="ce15" office:value-type="float" office:value="534294.6" calcext:value-type="float">
            <text:p>534,294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160101:6238</text:p>
          </table:table-cell>
          <table:table-cell table:style-name="ce15" office:value-type="float" office:value="229873.11" calcext:value-type="float">
            <text:p>229,873.1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3:050101:507</text:p>
          </table:table-cell>
          <table:table-cell table:style-name="ce15" office:value-type="float" office:value="109287.53" calcext:value-type="float">
            <text:p>109,287.5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8:110201:988</text:p>
          </table:table-cell>
          <table:table-cell table:style-name="ce15" office:value-type="float" office:value="119912.71" calcext:value-type="float">
            <text:p>119,912.7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1:020102:3240</text:p>
          </table:table-cell>
          <table:table-cell table:style-name="ce15" office:value-type="float" office:value="3703672.74" calcext:value-type="float">
            <text:p>3,703,672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1:160101:6239</text:p>
          </table:table-cell>
          <table:table-cell table:style-name="ce15" office:value-type="float" office:value="211917.76" calcext:value-type="float">
            <text:p>211,917.7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120103:2803</text:p>
          </table:table-cell>
          <table:table-cell table:style-name="ce15" office:value-type="float" office:value="4375155.81" calcext:value-type="float">
            <text:p>4,375,155.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041401:3153</text:p>
          </table:table-cell>
          <table:table-cell table:style-name="ce15" office:value-type="float" office:value="12231497.35" calcext:value-type="float">
            <text:p>12,231,497.3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8:020101:2312</text:p>
          </table:table-cell>
          <table:table-cell table:style-name="ce15" office:value-type="float" office:value="912347.01" calcext:value-type="float">
            <text:p>912,347.0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10401:8386</text:p>
          </table:table-cell>
          <table:table-cell table:style-name="ce15" office:value-type="float" office:value="416026.27" calcext:value-type="float">
            <text:p>416,026.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8:020109:415</text:p>
          </table:table-cell>
          <table:table-cell table:style-name="ce15" office:value-type="float" office:value="1892237.35" calcext:value-type="float">
            <text:p>1,892,237.3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5:070201:837</text:p>
          </table:table-cell>
          <table:table-cell table:style-name="ce15" office:value-type="float" office:value="1753401.46" calcext:value-type="float">
            <text:p>1,753,401.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5:060102:2478</text:p>
          </table:table-cell>
          <table:table-cell table:style-name="ce15" office:value-type="float" office:value="8618405.12" calcext:value-type="float">
            <text:p>8,618,405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7:080401:208</text:p>
          </table:table-cell>
          <table:table-cell table:style-name="ce15" office:value-type="float" office:value="14097284.67" calcext:value-type="float">
            <text:p>14,097,284.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030702:1913</text:p>
          </table:table-cell>
          <table:table-cell table:style-name="ce15" office:value-type="float" office:value="3232567.52" calcext:value-type="float">
            <text:p>3,232,567.5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204:14795</text:p>
          </table:table-cell>
          <table:table-cell table:style-name="ce15" office:value-type="float" office:value="101046.06" calcext:value-type="float">
            <text:p>101,046.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8:010134:6254</text:p>
          </table:table-cell>
          <table:table-cell table:style-name="ce15" office:value-type="float" office:value="2318846.49" calcext:value-type="float">
            <text:p>2,318,846.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1:110201:545</text:p>
          </table:table-cell>
          <table:table-cell table:style-name="ce15" office:value-type="float" office:value="1929964.83" calcext:value-type="float">
            <text:p>1,929,964.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9:010105:20654</text:p>
          </table:table-cell>
          <table:table-cell table:style-name="ce15" office:value-type="float" office:value="228221.83" calcext:value-type="float">
            <text:p>228,221.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4:050201:2104</text:p>
          </table:table-cell>
          <table:table-cell table:style-name="ce15" office:value-type="float" office:value="113938.74" calcext:value-type="float">
            <text:p>113,938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5:050401:710</text:p>
          </table:table-cell>
          <table:table-cell table:style-name="ce15" office:value-type="float" office:value="1920891.08" calcext:value-type="float">
            <text:p>1,920,891.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080102:5592</text:p>
          </table:table-cell>
          <table:table-cell table:style-name="ce15" office:value-type="float" office:value="4352614.33" calcext:value-type="float">
            <text:p>4,352,614.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3:060102:743</text:p>
          </table:table-cell>
          <table:table-cell table:style-name="ce15" office:value-type="float" office:value="34838.1" calcext:value-type="float">
            <text:p>34,838.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8:010134:6253</text:p>
          </table:table-cell>
          <table:table-cell table:style-name="ce15" office:value-type="float" office:value="2801854.54" calcext:value-type="float">
            <text:p>2,801,854.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1:160101:3861</text:p>
          </table:table-cell>
          <table:table-cell table:style-name="ce15" office:value-type="float" office:value="173776.92" calcext:value-type="float">
            <text:p>173,776.9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42301:2663</text:p>
          </table:table-cell>
          <table:table-cell table:style-name="ce15" office:value-type="float" office:value="209384.3" calcext:value-type="float">
            <text:p>209,384.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41401:3154</text:p>
          </table:table-cell>
          <table:table-cell table:style-name="ce15" office:value-type="float" office:value="3512308.94" calcext:value-type="float">
            <text:p>3,512,308.9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090801:8639</text:p>
          </table:table-cell>
          <table:table-cell table:style-name="ce15" office:value-type="float" office:value="7229462.32" calcext:value-type="float">
            <text:p>7,229,462.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9:010110:8656</text:p>
          </table:table-cell>
          <table:table-cell table:style-name="ce15" office:value-type="float" office:value="1453163.43" calcext:value-type="float">
            <text:p>1,453,163.4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501:6311</text:p>
          </table:table-cell>
          <table:table-cell table:style-name="ce15" office:value-type="float" office:value="295106.6" calcext:value-type="float">
            <text:p>295,106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040401:4253</text:p>
          </table:table-cell>
          <table:table-cell table:style-name="ce15" office:value-type="float" office:value="154599.13" calcext:value-type="float">
            <text:p>154,599.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4:010102:4341</text:p>
          </table:table-cell>
          <table:table-cell table:style-name="ce15" office:value-type="float" office:value="7199190.22" calcext:value-type="float">
            <text:p>7,199,190.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080201:1775</text:p>
          </table:table-cell>
          <table:table-cell table:style-name="ce15" office:value-type="float" office:value="142455.06" calcext:value-type="float">
            <text:p>142,455.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190601:592</text:p>
          </table:table-cell>
          <table:table-cell table:style-name="ce15" office:value-type="float" office:value="3819679.14" calcext:value-type="float">
            <text:p>3,819,679.1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7:011252:967</text:p>
          </table:table-cell>
          <table:table-cell table:style-name="ce15" office:value-type="float" office:value="3703243.56" calcext:value-type="float">
            <text:p>3,703,243.5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9:010110:28328</text:p>
          </table:table-cell>
          <table:table-cell table:style-name="ce15" office:value-type="float" office:value="103180.54" calcext:value-type="float">
            <text:p>103,180.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8:100201:125</text:p>
          </table:table-cell>
          <table:table-cell table:style-name="ce15" office:value-type="float" office:value="1118779.33" calcext:value-type="float">
            <text:p>1,118,779.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0:000000:3573</text:p>
          </table:table-cell>
          <table:table-cell table:style-name="ce15" office:value-type="float" office:value="567661.04" calcext:value-type="float">
            <text:p>567,661.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8:000000:5505</text:p>
          </table:table-cell>
          <table:table-cell table:style-name="ce15" office:value-type="float" office:value="18075.21" calcext:value-type="float">
            <text:p>18,075.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1:020102:3516</text:p>
          </table:table-cell>
          <table:table-cell table:style-name="ce15" office:value-type="float" office:value="42144.93" calcext:value-type="float">
            <text:p>42,144.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1:170401:841</text:p>
          </table:table-cell>
          <table:table-cell table:style-name="ce15" office:value-type="float" office:value="19105.9" calcext:value-type="float">
            <text:p>19,105.9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000000:18099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000000:18112</text:p>
          </table:table-cell>
          <table:table-cell table:style-name="ce15" office:value-type="float" office:value="15301.88" calcext:value-type="float">
            <text:p>15,301.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7:000000:2549</text:p>
          </table:table-cell>
          <table:table-cell table:style-name="ce15" office:value-type="float" office:value="27112.82" calcext:value-type="float">
            <text:p>27,112.8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1:020102:3518</text:p>
          </table:table-cell>
          <table:table-cell table:style-name="ce15" office:value-type="float" office:value="4518.24" calcext:value-type="float">
            <text:p>4,518.2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8:050101:4904</text:p>
          </table:table-cell>
          <table:table-cell table:style-name="ce15" office:value-type="float" office:value="22594.02" calcext:value-type="float">
            <text:p>22,594.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1:170401:832</text:p>
          </table:table-cell>
          <table:table-cell table:style-name="ce15" office:value-type="float" office:value="54929.45" calcext:value-type="float">
            <text:p>54,929.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1:000000:8246</text:p>
          </table:table-cell>
          <table:table-cell table:style-name="ce15" office:value-type="float" office:value="92372.45" calcext:value-type="float">
            <text:p>92,372.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000000:18119</text:p>
          </table:table-cell>
          <table:table-cell table:style-name="ce15" office:value-type="float" office:value="5789.15" calcext:value-type="float">
            <text:p>5,789.1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9:010112:21231</text:p>
          </table:table-cell>
          <table:table-cell table:style-name="ce15" office:value-type="float" office:value="7831609.24" calcext:value-type="float">
            <text:p>7,831,609.2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2:000000:4463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1:170401:837</text:p>
          </table:table-cell>
          <table:table-cell table:style-name="ce15" office:value-type="float" office:value="11941.19" calcext:value-type="float">
            <text:p>11,941.1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7:070101:2629</text:p>
          </table:table-cell>
          <table:table-cell table:style-name="ce15" office:value-type="float" office:value="46538.27" calcext:value-type="float">
            <text:p>46,538.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1:000000:8269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1:020102:3521</text:p>
          </table:table-cell>
          <table:table-cell table:style-name="ce15" office:value-type="float" office:value="46617.88" calcext:value-type="float">
            <text:p>46,617.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8:050102:1827</text:p>
          </table:table-cell>
          <table:table-cell table:style-name="ce15" office:value-type="float" office:value="6778.2" calcext:value-type="float">
            <text:p>6,778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2:000000:18101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000000:18094</text:p>
          </table:table-cell>
          <table:table-cell table:style-name="ce15" office:value-type="float" office:value="16853.25" calcext:value-type="float">
            <text:p>16,853.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8:050102:1821</text:p>
          </table:table-cell>
          <table:table-cell table:style-name="ce15" office:value-type="float" office:value="13556.41" calcext:value-type="float">
            <text:p>13,556.4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1:160101:3859</text:p>
          </table:table-cell>
          <table:table-cell table:style-name="ce15" office:value-type="float" office:value="16853.25" calcext:value-type="float">
            <text:p>16,853.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5:130103:626</text:p>
          </table:table-cell>
          <table:table-cell table:style-name="ce15" office:value-type="float" office:value="11534.4" calcext:value-type="float">
            <text:p>11,534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000000:8251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1:020101:2438</text:p>
          </table:table-cell>
          <table:table-cell table:style-name="ce15" office:value-type="float" office:value="21378.8" calcext:value-type="float">
            <text:p>21,378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8:050101:4906</text:p>
          </table:table-cell>
          <table:table-cell table:style-name="ce15" office:value-type="float" office:value="18075.21" calcext:value-type="float">
            <text:p>18,075.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131301:4782</text:p>
          </table:table-cell>
          <table:table-cell table:style-name="ce15" office:value-type="float" office:value="10105.7" calcext:value-type="float">
            <text:p>10,105.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8:050102:1824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2:000000:4467</text:p>
          </table:table-cell>
          <table:table-cell table:style-name="ce15" office:value-type="float" office:value="42453.8" calcext:value-type="float">
            <text:p>42,453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000000:18116</text:p>
          </table:table-cell>
          <table:table-cell table:style-name="ce15" office:value-type="float" office:value="29170.25" calcext:value-type="float">
            <text:p>29,170.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000000:18122</text:p>
          </table:table-cell>
          <table:table-cell table:style-name="ce15" office:value-type="float" office:value="6063.42" calcext:value-type="float">
            <text:p>6,063.4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000000:18098</text:p>
          </table:table-cell>
          <table:table-cell table:style-name="ce15" office:value-type="float" office:value="16169.12" calcext:value-type="float">
            <text:p>16,169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1:170401:836</text:p>
          </table:table-cell>
          <table:table-cell table:style-name="ce15" office:value-type="float" office:value="35823.56" calcext:value-type="float">
            <text:p>35,823.5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1:000000:8264</text:p>
          </table:table-cell>
          <table:table-cell table:style-name="ce15" office:value-type="float" office:value="42757.6" calcext:value-type="float">
            <text:p>42,757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030103:761</text:p>
          </table:table-cell>
          <table:table-cell table:style-name="ce15" office:value-type="float" office:value="6319.97" calcext:value-type="float">
            <text:p>6,319.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9:010105:20655</text:p>
          </table:table-cell>
          <table:table-cell table:style-name="ce15" office:value-type="float" office:value="10145.46" calcext:value-type="float">
            <text:p>10,145.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000000:18120</text:p>
          </table:table-cell>
          <table:table-cell table:style-name="ce15" office:value-type="float" office:value="63393.49" calcext:value-type="float">
            <text:p>63,393.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5:090105:4722</text:p>
          </table:table-cell>
          <table:table-cell table:style-name="ce15" office:value-type="float" office:value="8259.2" calcext:value-type="float">
            <text:p>8,259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8:000000:5504</text:p>
          </table:table-cell>
          <table:table-cell table:style-name="ce15" office:value-type="float" office:value="87464.61" calcext:value-type="float">
            <text:p>87,464.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00000:18102</text:p>
          </table:table-cell>
          <table:table-cell table:style-name="ce15" office:value-type="float" office:value="13508.03" calcext:value-type="float">
            <text:p>13,508.0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2:000000:18111</text:p>
          </table:table-cell>
          <table:table-cell table:style-name="ce15" office:value-type="float" office:value="33706.49" calcext:value-type="float">
            <text:p>33,706.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5:020104:6634</text:p>
          </table:table-cell>
          <table:table-cell table:style-name="ce15" office:value-type="float" office:value="4556.8" calcext:value-type="float">
            <text:p>4,556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1:020101:2434</text:p>
          </table:table-cell>
          <table:table-cell table:style-name="ce15" office:value-type="float" office:value="32630.8" calcext:value-type="float">
            <text:p>32,630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1:020101:2433</text:p>
          </table:table-cell>
          <table:table-cell table:style-name="ce15" office:value-type="float" office:value="60634.22" calcext:value-type="float">
            <text:p>60,634.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1:170401:834</text:p>
          </table:table-cell>
          <table:table-cell table:style-name="ce15" office:value-type="float" office:value="11941.19" calcext:value-type="float">
            <text:p>11,941.1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1:000000:8245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1:000000:8262</text:p>
          </table:table-cell>
          <table:table-cell table:style-name="ce15" office:value-type="float" office:value="61093.02" calcext:value-type="float">
            <text:p>61,093.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030103:765</text:p>
          </table:table-cell>
          <table:table-cell table:style-name="ce15" office:value-type="float" office:value="8426.62" calcext:value-type="float">
            <text:p>8,426.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2:200301:2557</text:p>
          </table:table-cell>
          <table:table-cell table:style-name="ce15" office:value-type="float" office:value="6063.42" calcext:value-type="float">
            <text:p>6,063.4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8:050102:1825</text:p>
          </table:table-cell>
          <table:table-cell table:style-name="ce15" office:value-type="float" office:value="14660.23" calcext:value-type="float">
            <text:p>14,660.2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1:000000:8256</text:p>
          </table:table-cell>
          <table:table-cell table:style-name="ce15" office:value-type="float" office:value="9552.95" calcext:value-type="float">
            <text:p>9,552.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8:050101:4897</text:p>
          </table:table-cell>
          <table:table-cell table:style-name="ce15" office:value-type="float" office:value="27112.82" calcext:value-type="float">
            <text:p>27,112.8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1:020101:2446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020101:2450</text:p>
          </table:table-cell>
          <table:table-cell table:style-name="ce15" office:value-type="float" office:value="18003.2" calcext:value-type="float">
            <text:p>18,003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2:000000:18106</text:p>
          </table:table-cell>
          <table:table-cell table:style-name="ce15" office:value-type="float" office:value="46486.23" calcext:value-type="float">
            <text:p>46,486.2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2:010107:1137</text:p>
          </table:table-cell>
          <table:table-cell table:style-name="ce15" office:value-type="float" office:value="126194.4" calcext:value-type="float">
            <text:p>126,194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000000:18113</text:p>
          </table:table-cell>
          <table:table-cell table:style-name="ce15" office:value-type="float" office:value="32338.25" calcext:value-type="float">
            <text:p>32,338.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1:000000:8280</text:p>
          </table:table-cell>
          <table:table-cell table:style-name="ce15" office:value-type="float" office:value="31498.57" calcext:value-type="float">
            <text:p>31,498.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6:010103:4298</text:p>
          </table:table-cell>
          <table:table-cell table:style-name="ce15" office:value-type="float" office:value="28764.8" calcext:value-type="float">
            <text:p>28,764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1:000000:8271</text:p>
          </table:table-cell>
          <table:table-cell table:style-name="ce15" office:value-type="float" office:value="7330.12" calcext:value-type="float">
            <text:p>7,330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8:050101:4899</text:p>
          </table:table-cell>
          <table:table-cell table:style-name="ce15" office:value-type="float" office:value="27112.82" calcext:value-type="float">
            <text:p>27,112.8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1:020102:3527</text:p>
          </table:table-cell>
          <table:table-cell table:style-name="ce15" office:value-type="float" office:value="53478.79" calcext:value-type="float">
            <text:p>53,478.7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7:070101:2620</text:p>
          </table:table-cell>
          <table:table-cell table:style-name="ce15" office:value-type="float" office:value="63393.49" calcext:value-type="float">
            <text:p>63,393.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1:170401:830</text:p>
          </table:table-cell>
          <table:table-cell table:style-name="ce15" office:value-type="float" office:value="9773.49" calcext:value-type="float">
            <text:p>9,773.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10110:16822</text:p>
          </table:table-cell>
          <table:table-cell table:style-name="ce15" office:value-type="float" office:value="31433.38" calcext:value-type="float">
            <text:p>31,433.3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000000:8248</text:p>
          </table:table-cell>
          <table:table-cell table:style-name="ce15" office:value-type="float" office:value="11941.19" calcext:value-type="float">
            <text:p>11,941.1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8:050101:4905</text:p>
          </table:table-cell>
          <table:table-cell table:style-name="ce15" office:value-type="float" office:value="22594.02" calcext:value-type="float">
            <text:p>22,594.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1:170401:835</text:p>
          </table:table-cell>
          <table:table-cell table:style-name="ce15" office:value-type="float" office:value="69258.87" calcext:value-type="float">
            <text:p>69,258.8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1:000000:8243</text:p>
          </table:table-cell>
          <table:table-cell table:style-name="ce15" office:value-type="float" office:value="17826.26" calcext:value-type="float">
            <text:p>17,826.2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8:050101:4890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1:000000:8252</text:p>
          </table:table-cell>
          <table:table-cell table:style-name="ce15" office:value-type="float" office:value="15752.8" calcext:value-type="float">
            <text:p>15,752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000000:18115</text:p>
          </table:table-cell>
          <table:table-cell table:style-name="ce15" office:value-type="float" office:value="31627.68" calcext:value-type="float">
            <text:p>31,627.6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1:020101:2436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1:170401:839</text:p>
          </table:table-cell>
          <table:table-cell table:style-name="ce15" office:value-type="float" office:value="12216.86" calcext:value-type="float">
            <text:p>12,216.8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8:050102:1822</text:p>
          </table:table-cell>
          <table:table-cell table:style-name="ce15" office:value-type="float" office:value="36150.43" calcext:value-type="float">
            <text:p>36,150.4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1:000000:8278</text:p>
          </table:table-cell>
          <table:table-cell table:style-name="ce15" office:value-type="float" office:value="14659.11" calcext:value-type="float">
            <text:p>14,659.1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1:000000:8249</text:p>
          </table:table-cell>
          <table:table-cell table:style-name="ce15" office:value-type="float" office:value="48507.37" calcext:value-type="float">
            <text:p>48,507.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2:000000:18121</text:p>
          </table:table-cell>
          <table:table-cell table:style-name="ce15" office:value-type="float" office:value="18190.26" calcext:value-type="float">
            <text:p>18,190.2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020101:2441</text:p>
          </table:table-cell>
          <table:table-cell table:style-name="ce15" office:value-type="float" office:value="12964.55" calcext:value-type="float">
            <text:p>12,964.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7:070101:2632</text:p>
          </table:table-cell>
          <table:table-cell table:style-name="ce15" office:value-type="float" office:value="51192.1" calcext:value-type="float">
            <text:p>51,192.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1:000000:8275</text:p>
          </table:table-cell>
          <table:table-cell table:style-name="ce15" office:value-type="float" office:value="3779.83" calcext:value-type="float">
            <text:p>3,779.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2:140201:2254</text:p>
          </table:table-cell>
          <table:table-cell table:style-name="ce15" office:value-type="float" office:value="30249.88" calcext:value-type="float">
            <text:p>30,249.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000000:18118</text:p>
          </table:table-cell>
          <table:table-cell table:style-name="ce15" office:value-type="float" office:value="36318.08" calcext:value-type="float">
            <text:p>36,318.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00000:4466</text:p>
          </table:table-cell>
          <table:table-cell table:style-name="ce15" office:value-type="float" office:value="6063.42" calcext:value-type="float">
            <text:p>6,063.4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8:000000:5503</text:p>
          </table:table-cell>
          <table:table-cell table:style-name="ce15" office:value-type="float" office:value="36150.43" calcext:value-type="float">
            <text:p>36,150.4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1:160101:3858</text:p>
          </table:table-cell>
          <table:table-cell table:style-name="ce15" office:value-type="float" office:value="4213.31" calcext:value-type="float">
            <text:p>4,213.3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2:200301:2555</text:p>
          </table:table-cell>
          <table:table-cell table:style-name="ce15" office:value-type="float" office:value="7330.12" calcext:value-type="float">
            <text:p>7,330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9:010110:34078</text:p>
          </table:table-cell>
          <table:table-cell table:style-name="ce15" office:value-type="float" office:value="2876917.68" calcext:value-type="float">
            <text:p>2,876,917.6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8:050101:4895</text:p>
          </table:table-cell>
          <table:table-cell table:style-name="ce15" office:value-type="float" office:value="33891.02" calcext:value-type="float">
            <text:p>33,891.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1:020102:3520</text:p>
          </table:table-cell>
          <table:table-cell table:style-name="ce15" office:value-type="float" office:value="7530.4" calcext:value-type="float">
            <text:p>7,530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7:070101:2635</text:p>
          </table:table-cell>
          <table:table-cell table:style-name="ce15" office:value-type="float" office:value="20942.22" calcext:value-type="float">
            <text:p>20,942.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9:010109:32606</text:p>
          </table:table-cell>
          <table:table-cell table:style-name="ce15" office:value-type="float" office:value="575383.54" calcext:value-type="float">
            <text:p>575,383.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2:000000:18117</text:p>
          </table:table-cell>
          <table:table-cell table:style-name="ce15" office:value-type="float" office:value="16628.21" calcext:value-type="float">
            <text:p>16,628.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1:000000:8279</text:p>
          </table:table-cell>
          <table:table-cell table:style-name="ce15" office:value-type="float" office:value="31599.84" calcext:value-type="float">
            <text:p>31,599.8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8:050101:4894</text:p>
          </table:table-cell>
          <table:table-cell table:style-name="ce15" office:value-type="float" office:value="13556.41" calcext:value-type="float">
            <text:p>13,556.4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1:000000:8277</text:p>
          </table:table-cell>
          <table:table-cell table:style-name="ce15" office:value-type="float" office:value="72761.06" calcext:value-type="float">
            <text:p>72,761.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8:050101:4891</text:p>
          </table:table-cell>
          <table:table-cell table:style-name="ce15" office:value-type="float" office:value="2326.91" calcext:value-type="float">
            <text:p>2,326.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000000:18110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2:010104:5236</text:p>
          </table:table-cell>
          <table:table-cell table:style-name="ce15" office:value-type="float" office:value="17942.4" calcext:value-type="float">
            <text:p>17,942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00000:4469</text:p>
          </table:table-cell>
          <table:table-cell table:style-name="ce15" office:value-type="float" office:value="14746.59" calcext:value-type="float">
            <text:p>14,746.5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2:140201:2252</text:p>
          </table:table-cell>
          <table:table-cell table:style-name="ce15" office:value-type="float" office:value="65153.58" calcext:value-type="float">
            <text:p>65,153.5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1:000000:8255</text:p>
          </table:table-cell>
          <table:table-cell table:style-name="ce15" office:value-type="float" office:value="17103.6" calcext:value-type="float">
            <text:p>17,103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5:020104:6633</text:p>
          </table:table-cell>
          <table:table-cell table:style-name="ce15" office:value-type="float" office:value="3702.4" calcext:value-type="float">
            <text:p>3,702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2:132501:4441</text:p>
          </table:table-cell>
          <table:table-cell table:style-name="ce15" office:value-type="float" office:value="49474.48" calcext:value-type="float">
            <text:p>49,474.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8:050101:4901</text:p>
          </table:table-cell>
          <table:table-cell table:style-name="ce15" office:value-type="float" office:value="53519.01" calcext:value-type="float">
            <text:p>53,519.0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1:020101:2444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2:000000:18104</text:p>
          </table:table-cell>
          <table:table-cell table:style-name="ce15" office:value-type="float" office:value="18959.9" calcext:value-type="float">
            <text:p>18,959.9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8:000000:5501</text:p>
          </table:table-cell>
          <table:table-cell table:style-name="ce15" office:value-type="float" office:value="18075.21" calcext:value-type="float">
            <text:p>18,075.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8:050102:1829</text:p>
          </table:table-cell>
          <table:table-cell table:style-name="ce15" office:value-type="float" office:value="6778.2" calcext:value-type="float">
            <text:p>6,778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1:000000:8273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1:000000:8267</text:p>
          </table:table-cell>
          <table:table-cell table:style-name="ce15" office:value-type="float" office:value="54218.89" calcext:value-type="float">
            <text:p>54,218.8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7:070101:2624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2:131301:4783</text:p>
          </table:table-cell>
          <table:table-cell table:style-name="ce15" office:value-type="float" office:value="14147.98" calcext:value-type="float">
            <text:p>14,147.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1:170401:829</text:p>
          </table:table-cell>
          <table:table-cell table:style-name="ce15" office:value-type="float" office:value="52541.21" calcext:value-type="float">
            <text:p>52,541.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2:000000:18109</text:p>
          </table:table-cell>
          <table:table-cell table:style-name="ce15" office:value-type="float" office:value="32982.99" calcext:value-type="float">
            <text:p>32,982.9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2:010206:4718</text:p>
          </table:table-cell>
          <table:table-cell table:style-name="ce15" office:value-type="float" office:value="10929.91" calcext:value-type="float">
            <text:p>10,929.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2:140401:1002</text:p>
          </table:table-cell>
          <table:table-cell table:style-name="ce15" office:value-type="float" office:value="59021.52" calcext:value-type="float">
            <text:p>59,021.5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4:000000:1460</text:p>
          </table:table-cell>
          <table:table-cell table:style-name="ce15" office:value-type="float" office:value="8215467.77" calcext:value-type="float">
            <text:p>8,215,467.7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7:010355:363</text:p>
          </table:table-cell>
          <table:table-cell table:style-name="ce15" office:value-type="float" office:value="113350.4" calcext:value-type="float">
            <text:p>113,350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7:070101:2631</text:p>
          </table:table-cell>
          <table:table-cell table:style-name="ce15" office:value-type="float" office:value="6980.74" calcext:value-type="float">
            <text:p>6,980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1:000000:8270</text:p>
          </table:table-cell>
          <table:table-cell table:style-name="ce15" office:value-type="float" office:value="18003.2" calcext:value-type="float">
            <text:p>18,003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2:140201:2251</text:p>
          </table:table-cell>
          <table:table-cell table:style-name="ce15" office:value-type="float" office:value="46538.27" calcext:value-type="float">
            <text:p>46,538.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7:070101:2634</text:p>
          </table:table-cell>
          <table:table-cell table:style-name="ce15" office:value-type="float" office:value="39557.53" calcext:value-type="float">
            <text:p>39,557.5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2:200301:2558</text:p>
          </table:table-cell>
          <table:table-cell table:style-name="ce15" office:value-type="float" office:value="10142.55" calcext:value-type="float">
            <text:p>10,142.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2:200301:2556</text:p>
          </table:table-cell>
          <table:table-cell table:style-name="ce15" office:value-type="float" office:value="24942.31" calcext:value-type="float">
            <text:p>24,942.3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7:070101:2628</text:p>
          </table:table-cell>
          <table:table-cell table:style-name="ce15" office:value-type="float" office:value="46538.27" calcext:value-type="float">
            <text:p>46,538.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1:020102:3522</text:p>
          </table:table-cell>
          <table:table-cell table:style-name="ce15" office:value-type="float" office:value="9699.79" calcext:value-type="float">
            <text:p>9,699.7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2:010206:4721</text:p>
          </table:table-cell>
          <table:table-cell table:style-name="ce15" office:value-type="float" office:value="14585.12" calcext:value-type="float">
            <text:p>14,585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8:050102:1820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2:000000:18123</text:p>
          </table:table-cell>
          <table:table-cell table:style-name="ce15" office:value-type="float" office:value="26877.09" calcext:value-type="float">
            <text:p>26,877.0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00000:18108</text:p>
          </table:table-cell>
          <table:table-cell table:style-name="ce15" office:value-type="float" office:value="30249.88" calcext:value-type="float">
            <text:p>30,249.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1:020101:2435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2:000000:18114</text:p>
          </table:table-cell>
          <table:table-cell table:style-name="ce15" office:value-type="float" office:value="38893.66" calcext:value-type="float">
            <text:p>38,893.6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8:050102:1818</text:p>
          </table:table-cell>
          <table:table-cell table:style-name="ce15" office:value-type="float" office:value="15815.81" calcext:value-type="float">
            <text:p>15,815.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3:010101:4382</text:p>
          </table:table-cell>
          <table:table-cell table:style-name="ce15" office:value-type="float" office:value="28622.4" calcext:value-type="float">
            <text:p>28,622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1:020701:1898</text:p>
          </table:table-cell>
          <table:table-cell table:style-name="ce15" office:value-type="float" office:value="25603.36" calcext:value-type="float">
            <text:p>25,603.3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8:050101:4902</text:p>
          </table:table-cell>
          <table:table-cell table:style-name="ce15" office:value-type="float" office:value="14329.42" calcext:value-type="float">
            <text:p>14,329.4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9:010110:34077</text:p>
          </table:table-cell>
          <table:table-cell table:style-name="ce15" office:value-type="float" office:value="9749554.36" calcext:value-type="float">
            <text:p>9,749,554.3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2:010207:2810</text:p>
          </table:table-cell>
          <table:table-cell table:style-name="ce15" office:value-type="float" office:value="2563.2" calcext:value-type="float">
            <text:p>2,563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1:000000:8268</text:p>
          </table:table-cell>
          <table:table-cell table:style-name="ce15" office:value-type="float" office:value="14329.42" calcext:value-type="float">
            <text:p>14,329.4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8:050101:4903</text:p>
          </table:table-cell>
          <table:table-cell table:style-name="ce15" office:value-type="float" office:value="15815.81" calcext:value-type="float">
            <text:p>15,815.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1:170401:838</text:p>
          </table:table-cell>
          <table:table-cell table:style-name="ce15" office:value-type="float" office:value="9552.95" calcext:value-type="float">
            <text:p>9,552.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8:050101:4910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2:000000:18100</text:p>
          </table:table-cell>
          <table:table-cell table:style-name="ce15" office:value-type="float" office:value="40184.83" calcext:value-type="float">
            <text:p>40,184.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1:020102:3525</text:p>
          </table:table-cell>
          <table:table-cell table:style-name="ce15" office:value-type="float" office:value="28615.52" calcext:value-type="float">
            <text:p>28,615.5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2:010206:4717</text:p>
          </table:table-cell>
          <table:table-cell table:style-name="ce15" office:value-type="float" office:value="18075.21" calcext:value-type="float">
            <text:p>18,075.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2:030103:763</text:p>
          </table:table-cell>
          <table:table-cell table:style-name="ce15" office:value-type="float" office:value="25279.87" calcext:value-type="float">
            <text:p>25,279.8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1:000000:8241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1:000000:8257</text:p>
          </table:table-cell>
          <table:table-cell table:style-name="ce15" office:value-type="float" office:value="9001.6" calcext:value-type="float">
            <text:p>9,001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1:020101:2449</text:p>
          </table:table-cell>
          <table:table-cell table:style-name="ce15" office:value-type="float" office:value="10105.7" calcext:value-type="float">
            <text:p>10,105.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2:000000:18095</text:p>
          </table:table-cell>
          <table:table-cell table:style-name="ce15" office:value-type="float" office:value="16169.12" calcext:value-type="float">
            <text:p>16,169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2:000000:4462</text:p>
          </table:table-cell>
          <table:table-cell table:style-name="ce15" office:value-type="float" office:value="48242.95" calcext:value-type="float">
            <text:p>48,242.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8:050101:4908</text:p>
          </table:table-cell>
          <table:table-cell table:style-name="ce15" office:value-type="float" office:value="6778.2" calcext:value-type="float">
            <text:p>6,778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1:000000:8276</text:p>
          </table:table-cell>
          <table:table-cell table:style-name="ce15" office:value-type="float" office:value="21494.13" calcext:value-type="float">
            <text:p>21,494.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2:200301:2553</text:p>
          </table:table-cell>
          <table:table-cell table:style-name="ce15" office:value-type="float" office:value="25941.49" calcext:value-type="float">
            <text:p>25,941.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7:070101:2618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7:070101:2621</text:p>
          </table:table-cell>
          <table:table-cell table:style-name="ce15" office:value-type="float" office:value="37161.7" calcext:value-type="float">
            <text:p>37,161.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1:020102:3524</text:p>
          </table:table-cell>
          <table:table-cell table:style-name="ce15" office:value-type="float" office:value="20753.19" calcext:value-type="float">
            <text:p>20,753.1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7:070101:2623</text:p>
          </table:table-cell>
          <table:table-cell table:style-name="ce15" office:value-type="float" office:value="48865.19" calcext:value-type="float">
            <text:p>48,865.1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1:020101:2443</text:p>
          </table:table-cell>
          <table:table-cell table:style-name="ce15" office:value-type="float" office:value="9001.6" calcext:value-type="float">
            <text:p>9,001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8:050102:1826</text:p>
          </table:table-cell>
          <table:table-cell table:style-name="ce15" office:value-type="float" office:value="36150.43" calcext:value-type="float">
            <text:p>36,150.4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2:000000:18107</text:p>
          </table:table-cell>
          <table:table-cell table:style-name="ce15" office:value-type="float" office:value="112166.97" calcext:value-type="float">
            <text:p>112,166.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2:000000:18103</text:p>
          </table:table-cell>
          <table:table-cell table:style-name="ce15" office:value-type="float" office:value="77787.33" calcext:value-type="float">
            <text:p>77,787.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8:050102:1817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1:000000:8253</text:p>
          </table:table-cell>
          <table:table-cell table:style-name="ce15" office:value-type="float" office:value="7330.12" calcext:value-type="float">
            <text:p>7,330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8:050102:1828</text:p>
          </table:table-cell>
          <table:table-cell table:style-name="ce15" office:value-type="float" office:value="13556.41" calcext:value-type="float">
            <text:p>13,556.4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200301:2554</text:p>
          </table:table-cell>
          <table:table-cell table:style-name="ce15" office:value-type="float" office:value="15060.8" calcext:value-type="float">
            <text:p>15,060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1:000000:8272</text:p>
          </table:table-cell>
          <table:table-cell table:style-name="ce15" office:value-type="float" office:value="10126.8" calcext:value-type="float">
            <text:p>10,126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2:010206:4723</text:p>
          </table:table-cell>
          <table:table-cell table:style-name="ce15" office:value-type="float" office:value="15437.74" calcext:value-type="float">
            <text:p>15,437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1:020102:3526</text:p>
          </table:table-cell>
          <table:table-cell table:style-name="ce15" office:value-type="float" office:value="31129.78" calcext:value-type="float">
            <text:p>31,129.7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2:000000:4464</text:p>
          </table:table-cell>
          <table:table-cell table:style-name="ce15" office:value-type="float" office:value="23173.21" calcext:value-type="float">
            <text:p>23,173.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7:070101:2622</text:p>
          </table:table-cell>
          <table:table-cell table:style-name="ce15" office:value-type="float" office:value="67765.45" calcext:value-type="float">
            <text:p>67,765.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2:010206:4720</text:p>
          </table:table-cell>
          <table:table-cell table:style-name="ce15" office:value-type="float" office:value="27386.52" calcext:value-type="float">
            <text:p>27,386.5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5:080101:2976</text:p>
          </table:table-cell>
          <table:table-cell table:style-name="ce15" office:value-type="float" office:value="6201" calcext:value-type="float">
            <text:p>6,201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01:020102:3523</text:p>
          </table:table-cell>
          <table:table-cell table:style-name="ce15" office:value-type="float" office:value="118301.56" calcext:value-type="float">
            <text:p>118,301.5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1:000000:8274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6:110101:2969</text:p>
          </table:table-cell>
          <table:table-cell table:style-name="ce15" office:value-type="float" office:value="21573.6" calcext:value-type="float">
            <text:p>21,573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2:000000:18096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8:050101:4900</text:p>
          </table:table-cell>
          <table:table-cell table:style-name="ce15" office:value-type="float" office:value="11297.01" calcext:value-type="float">
            <text:p>11,297.0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2:010206:4722</text:p>
          </table:table-cell>
          <table:table-cell table:style-name="ce15" office:value-type="float" office:value="22482.62" calcext:value-type="float">
            <text:p>22,482.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2:000000:18093</text:p>
          </table:table-cell>
          <table:table-cell table:style-name="ce15" office:value-type="float" office:value="52549.65" calcext:value-type="float">
            <text:p>52,549.6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8:000000:5502</text:p>
          </table:table-cell>
          <table:table-cell table:style-name="ce15" office:value-type="float" office:value="37388.99" calcext:value-type="float">
            <text:p>37,388.9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2:010201:41656</text:p>
          </table:table-cell>
          <table:table-cell table:style-name="ce15" office:value-type="float" office:value="1139.2" calcext:value-type="float">
            <text:p>1,139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8:050101:4892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1:000000:8263</text:p>
          </table:table-cell>
          <table:table-cell table:style-name="ce15" office:value-type="float" office:value="30380.4" calcext:value-type="float">
            <text:p>30,380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1:000000:813</text:p>
          </table:table-cell>
          <table:table-cell table:style-name="ce15" office:value-type="float" office:value="150517.51" calcext:value-type="float">
            <text:p>150,517.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4:010111:11306</text:p>
          </table:table-cell>
          <table:table-cell table:style-name="ce15" office:value-type="float" office:value="30224.4" calcext:value-type="float">
            <text:p>30,224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2:000000:4465</text:p>
          </table:table-cell>
          <table:table-cell table:style-name="ce15" office:value-type="float" office:value="9773.49" calcext:value-type="float">
            <text:p>9,773.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2:000000:4468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1:020101:2442</text:p>
          </table:table-cell>
          <table:table-cell table:style-name="ce15" office:value-type="float" office:value="9723.42" calcext:value-type="float">
            <text:p>9,723.4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7:070101:2617</text:p>
          </table:table-cell>
          <table:table-cell table:style-name="ce15" office:value-type="float" office:value="53519.01" calcext:value-type="float">
            <text:p>53,519.0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1:000000:8260</text:p>
          </table:table-cell>
          <table:table-cell table:style-name="ce15" office:value-type="float" office:value="68414.41" calcext:value-type="float">
            <text:p>68,414.4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1:020101:2431</text:p>
          </table:table-cell>
          <table:table-cell table:style-name="ce15" office:value-type="float" office:value="1506.08" calcext:value-type="float">
            <text:p>1,506.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1:000000:2395</text:p>
          </table:table-cell>
          <table:table-cell table:style-name="ce15" office:value-type="float" office:value="9518207.45" calcext:value-type="float">
            <text:p>9,518,207.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7:070101:2625</text:p>
          </table:table-cell>
          <table:table-cell table:style-name="ce15" office:value-type="float" office:value="51192.1" calcext:value-type="float">
            <text:p>51,192.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7:070101:2633</text:p>
          </table:table-cell>
          <table:table-cell table:style-name="ce15" office:value-type="float" office:value="34975.72" calcext:value-type="float">
            <text:p>34,975.7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2:000000:18105</text:p>
          </table:table-cell>
          <table:table-cell table:style-name="ce15" office:value-type="float" office:value="26274.83" calcext:value-type="float">
            <text:p>26,274.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5:010107:5873</text:p>
          </table:table-cell>
          <table:table-cell table:style-name="ce15" office:value-type="float" office:value="17152.15" calcext:value-type="float">
            <text:p>17,152.1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1:020101:2448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1:020102:3517</text:p>
          </table:table-cell>
          <table:table-cell table:style-name="ce15" office:value-type="float" office:value="59021.52" calcext:value-type="float">
            <text:p>59,021.5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6:010108:3166</text:p>
          </table:table-cell>
          <table:table-cell table:style-name="ce15" office:value-type="float" office:value="33535.2" calcext:value-type="float">
            <text:p>33,535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2:000000:18097</text:p>
          </table:table-cell>
          <table:table-cell table:style-name="ce15" office:value-type="float" office:value="24045.81" calcext:value-type="float">
            <text:p>24,045.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01:000000:8247</text:p>
          </table:table-cell>
          <table:table-cell table:style-name="ce15" office:value-type="float" office:value="16717.66" calcext:value-type="float">
            <text:p>16,717.6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2:132501:4438</text:p>
          </table:table-cell>
          <table:table-cell table:style-name="ce15" office:value-type="float" office:value="38594.36" calcext:value-type="float">
            <text:p>38,594.3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1:020102:3519</text:p>
          </table:table-cell>
          <table:table-cell table:style-name="ce15" office:value-type="float" office:value="4861.71" calcext:value-type="float">
            <text:p>4,861.7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1:000000:8244</text:p>
          </table:table-cell>
          <table:table-cell table:style-name="ce15" office:value-type="float" office:value="14585.12" calcext:value-type="float">
            <text:p>14,585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1:000000:8242</text:p>
          </table:table-cell>
          <table:table-cell table:style-name="ce15" office:value-type="float" office:value="148588.29" calcext:value-type="float">
            <text:p>148,588.2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1:170401:840</text:p>
          </table:table-cell>
          <table:table-cell table:style-name="ce15" office:value-type="float" office:value="7164.71" calcext:value-type="float">
            <text:p>7,164.7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01:020101:2432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5:070301:1220</text:p>
          </table:table-cell>
          <table:table-cell table:style-name="ce15" office:value-type="float" office:value="854.4" calcext:value-type="float">
            <text:p>854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2:030103:764</text:p>
          </table:table-cell>
          <table:table-cell table:style-name="ce15" office:value-type="float" office:value="6557.95" calcext:value-type="float">
            <text:p>6,557.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1:000000:8265</text:p>
          </table:table-cell>
          <table:table-cell table:style-name="ce15" office:value-type="float" office:value="8426.62" calcext:value-type="float">
            <text:p>8,426.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01:020101:2439</text:p>
          </table:table-cell>
          <table:table-cell table:style-name="ce15" office:value-type="float" office:value="18959.9" calcext:value-type="float">
            <text:p>18,959.9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2:140201:2253</text:p>
          </table:table-cell>
          <table:table-cell table:style-name="ce15" office:value-type="float" office:value="22433.39" calcext:value-type="float">
            <text:p>22,433.3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7:070101:2627</text:p>
          </table:table-cell>
          <table:table-cell table:style-name="ce15" office:value-type="float" office:value="23269.14" calcext:value-type="float">
            <text:p>23,269.1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06:110101:2970</text:p>
          </table:table-cell>
          <table:table-cell table:style-name="ce15" office:value-type="float" office:value="17728.8" calcext:value-type="float">
            <text:p>17,728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08:050101:4896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8:050101:4893</text:p>
          </table:table-cell>
          <table:table-cell table:style-name="ce15" office:value-type="float" office:value="2259.4" calcext:value-type="float">
            <text:p>2,259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2:010206:4719</text:p>
          </table:table-cell>
          <table:table-cell table:style-name="ce15" office:value-type="float" office:value="42170.25" calcext:value-type="float">
            <text:p>42,170.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1:020102:3515</text:p>
          </table:table-cell>
          <table:table-cell table:style-name="ce15" office:value-type="float" office:value="30121.6" calcext:value-type="float">
            <text:p>30,121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8:050101:4907</text:p>
          </table:table-cell>
          <table:table-cell table:style-name="ce15" office:value-type="float" office:value="2443.37" calcext:value-type="float">
            <text:p>2,443.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1:000000:8258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8:050101:4898</text:p>
          </table:table-cell>
          <table:table-cell table:style-name="ce15" office:value-type="float" office:value="19105.9" calcext:value-type="float">
            <text:p>19,105.9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8:050101:4909</text:p>
          </table:table-cell>
          <table:table-cell table:style-name="ce15" office:value-type="float" office:value="6980.74" calcext:value-type="float">
            <text:p>6,980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1:160101:3860</text:p>
          </table:table-cell>
          <table:table-cell table:style-name="ce15" office:value-type="float" office:value="58986.36" calcext:value-type="float">
            <text:p>58,986.3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9:010109:32597</text:p>
          </table:table-cell>
          <table:table-cell table:style-name="ce15" office:value-type="float" office:value="4587085.41" calcext:value-type="float">
            <text:p>4,587,085.4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01:020101:2437</text:p>
          </table:table-cell>
          <table:table-cell table:style-name="ce15" office:value-type="float" office:value="40026.46" calcext:value-type="float">
            <text:p>40,026.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6:010112:1522</text:p>
          </table:table-cell>
          <table:table-cell table:style-name="ce15" office:value-type="float" office:value="21360" calcext:value-type="float">
            <text:p>21,360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7:070101:2619</text:p>
          </table:table-cell>
          <table:table-cell table:style-name="ce15" office:value-type="float" office:value="54773.05" calcext:value-type="float">
            <text:p>54,773.0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1:170401:831</text:p>
          </table:table-cell>
          <table:table-cell table:style-name="ce15" office:value-type="float" office:value="4776.47" calcext:value-type="float">
            <text:p>4,776.4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01:020101:2447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1:000000:8250</text:p>
          </table:table-cell>
          <table:table-cell table:style-name="ce15" office:value-type="float" office:value="28295.97" calcext:value-type="float">
            <text:p>28,295.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1:020101:2440</text:p>
          </table:table-cell>
          <table:table-cell table:style-name="ce15" office:value-type="float" office:value="33756" calcext:value-type="float">
            <text:p>33,756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07:070101:2630</text:p>
          </table:table-cell>
          <table:table-cell table:style-name="ce15" office:value-type="float" office:value="53519.01" calcext:value-type="float">
            <text:p>53,519.0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1:000000:8254</text:p>
          </table:table-cell>
          <table:table-cell table:style-name="ce15" office:value-type="float" office:value="35823.56" calcext:value-type="float">
            <text:p>35,823.5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1:020101:2445</text:p>
          </table:table-cell>
          <table:table-cell table:style-name="ce15" office:value-type="float" office:value="18003.2" calcext:value-type="float">
            <text:p>18,003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01:170401:833</text:p>
          </table:table-cell>
          <table:table-cell table:style-name="ce15" office:value-type="float" office:value="7330.12" calcext:value-type="float">
            <text:p>7,330.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2:132501:4437</text:p>
          </table:table-cell>
          <table:table-cell table:style-name="ce15" office:value-type="float" office:value="21066.56" calcext:value-type="float">
            <text:p>21,066.5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1:000000:8259</text:p>
          </table:table-cell>
          <table:table-cell table:style-name="ce15" office:value-type="float" office:value="2250.4" calcext:value-type="float">
            <text:p>2,250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3:000000:4296</text:p>
          </table:table-cell>
          <table:table-cell table:style-name="ce15" office:value-type="float" office:value="7717.47" calcext:value-type="float">
            <text:p>7,717.4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8:050102:1819</text:p>
          </table:table-cell>
          <table:table-cell table:style-name="ce15" office:value-type="float" office:value="11297.01" calcext:value-type="float">
            <text:p>11,297.0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2:030103:762</text:p>
          </table:table-cell>
          <table:table-cell table:style-name="ce15" office:value-type="float" office:value="8426.62" calcext:value-type="float">
            <text:p>8,426.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2:010206:4716</text:p>
          </table:table-cell>
          <table:table-cell table:style-name="ce15" office:value-type="float" office:value="81048.16" calcext:value-type="float">
            <text:p>81,048.1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8:050102:1823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01:000000:8261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01:000000:8266</text:p>
          </table:table-cell>
          <table:table-cell table:style-name="ce15" office:value-type="float" office:value="13856.84" calcext:value-type="float">
            <text:p>13,856.8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07:070101:2626</text:p>
          </table:table-cell>
          <table:table-cell table:style-name="ce15" office:value-type="float" office:value="62826.67" calcext:value-type="float">
            <text:p>62,826.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2:132501:4439</text:p>
          </table:table-cell>
          <table:table-cell table:style-name="ce15" office:value-type="float" office:value="9552.95" calcext:value-type="float">
            <text:p>9,552.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5:010113:4456</text:p>
          </table:table-cell>
          <table:table-cell table:style-name="ce15" office:value-type="float" office:value="5883550.98" calcext:value-type="float">
            <text:p>5,883,550.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9:010105:13570</text:p>
          </table:table-cell>
          <table:table-cell table:style-name="ce15" office:value-type="float" office:value="2347570.2" calcext:value-type="float">
            <text:p>2,347,570.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04:120101:2247</text:p>
          </table:table-cell>
          <table:table-cell table:style-name="ce15" office:value-type="float" office:value="24252109.06" calcext:value-type="float">
            <text:p>24,252,109.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2:160101:2788</text:p>
          </table:table-cell>
          <table:table-cell table:style-name="ce15" office:value-type="float" office:value="2621587.97" calcext:value-type="float">
            <text:p>2,621,587.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8:010145:2332</text:p>
          </table:table-cell>
          <table:table-cell table:style-name="ce15" office:value-type="float" office:value="3876599.15" calcext:value-type="float">
            <text:p>3,876,599.1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5:010103:9472</text:p>
          </table:table-cell>
          <table:table-cell table:style-name="ce15" office:value-type="float" office:value="484069.04" calcext:value-type="float">
            <text:p>484,069.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2:100201:124</text:p>
          </table:table-cell>
          <table:table-cell table:style-name="ce15" office:value-type="float" office:value="518940.6" calcext:value-type="float">
            <text:p>518,940.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2:010303:2974</text:p>
          </table:table-cell>
          <table:table-cell table:style-name="ce15" office:value-type="float" office:value="983197.84" calcext:value-type="float">
            <text:p>983,197.8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2:010220:5559</text:p>
          </table:table-cell>
          <table:table-cell table:style-name="ce15" office:value-type="float" office:value="3445881.48" calcext:value-type="float">
            <text:p>3,445,881.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9:010107:1623</text:p>
          </table:table-cell>
          <table:table-cell table:style-name="ce15" office:value-type="float" office:value="3135967.46" calcext:value-type="float">
            <text:p>3,135,967.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2:010201:15263</text:p>
          </table:table-cell>
          <table:table-cell table:style-name="ce15" office:value-type="float" office:value="3609651.98" calcext:value-type="float">
            <text:p>3,609,651.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4:010115:6737</text:p>
          </table:table-cell>
          <table:table-cell table:style-name="ce15" office:value-type="float" office:value="5133025.68" calcext:value-type="float">
            <text:p>5,133,025.6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2:010103:8760</text:p>
          </table:table-cell>
          <table:table-cell table:style-name="ce15" office:value-type="float" office:value="3045567.44" calcext:value-type="float">
            <text:p>3,045,567.4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4:010106:7724</text:p>
          </table:table-cell>
          <table:table-cell table:style-name="ce15" office:value-type="float" office:value="5070679.59" calcext:value-type="float">
            <text:p>5,070,679.5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2:120101:975</text:p>
          </table:table-cell>
          <table:table-cell table:style-name="ce15" office:value-type="float" office:value="701390.09" calcext:value-type="float">
            <text:p>701,390.0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19:010110:21399</text:p>
          </table:table-cell>
          <table:table-cell table:style-name="ce15" office:value-type="float" office:value="3581627.73" calcext:value-type="float">
            <text:p>3,581,627.7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4:060101:554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4:060101:55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8:010101:11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8:010101:12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8:010101:2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8:010101:20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8:010101:20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8:010101:2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8:010101:21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8:010101:2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8:010101:2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8:010101:2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8:010101:21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8:010101:2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8:010101:50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8:010117:17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8:010117:4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8:010117: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8:010117:8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8:010119:16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5:010106:10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5:010106:105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5:010106:111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5:010106:12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5:010106:148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5:010106:15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5:010106:25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5:010106:25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5:010106:25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5:010106:300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5:010106:300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5:030104:135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5:030104:13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5:030104:25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5:030104:279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5:030106:6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5:010106:10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5:010106:10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5:010106:118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5:010106:25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5:030106:86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5:010106:16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5:010106:38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5:010106:7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5:010106:8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5:010106: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5:010106:434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5:010106:443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5:010106:7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5:010106:10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5:010106:10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070101:7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2:010601:5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4:070101:645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90601:20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601:110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4:070701:5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5:110501:8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7:010463:2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1:010106:1082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1:070101:73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7:010301:92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171501:6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8:010134:28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1:160201:68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3:120101:51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3:080101:8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4:070101:64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4:070101:645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0:080101:17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5:130102:135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1:160101:51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7:010301:418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0:010127:5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3:050101:2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601:10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1:010109:6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8:010134:7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3:110201:64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9:010109:296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7:080101:124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601:5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5:190301:10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7:030101:125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4:010106:6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4:060201:15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9:010105:2013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2:050101:81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1:070101:73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4:060101:19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10211:197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212:159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090101:836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150501: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4:100101:17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5:010106:22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190103:206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3:010107:4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201001:236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7:010301:442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4:070101:645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190102:38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601:5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8:010101:4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8:010102: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227:12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9:010109:85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5:010106:441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190102:38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4:030101:52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1:010106:112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1:010106:89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5:010106:22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2:010311:28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9:010109:62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4:060101:16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2:010108:5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9:010109:296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2:190102:380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0:010127:5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8:010105:2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9:010110:6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4:060101:16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5:010106:44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1:070101:69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120102: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4:040103:54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200701:26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5:040101:35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4:010106:22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3:010107:41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7:020101:257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4:090101:91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8:010119:3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171501:11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1:070101:6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4:070101:364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41401:209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0:040101:385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9:010109:85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2:010601:50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4:070101:64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1:010106:901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4:070101:64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171501:6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2:030301:110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9:010113:801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5:010115:53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5:010106:9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1:160201:687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2:180201:22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4:060101:19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2:030301:11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2:040401:40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10601:5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2:010601:106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0:000000:216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0:000000:80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3:010107:157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9:010109:2807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1:160101:53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4:000000:47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2:010601:106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9:010109:323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0:000000:27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9:000000:21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9:010109:3097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2:030702:18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9:000000:108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0:080101:288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6:000000:8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9:000000:18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2:000000:222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2:010103:74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0:000000:33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9:010109:265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9:010109:324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0:000000:5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1:000000:702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2:010601:10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3:000000:33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9:010109:3240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5:000000:909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2:070102:15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1:000000:180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9:010109:314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3:010107:17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9:010109:324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7:000000:238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0:000000:209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3:010107:17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9:010109:324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9:010109:617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2:000000:116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2:010601:11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5:060301:1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2:010315:311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7:010102:40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7:030201:9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2:010301:11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2:010601:24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7:010102:40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7:010103:93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4:010105:1525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7:010103:9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9:010105:119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5:010114:167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4:010110:1647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9:010109:85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9:010109:859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9:010109:85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4:030101:16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2:020101:32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5:070101:102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8:010137:9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70101:8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2:171201:1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4:070101:874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00000:22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8:010114:6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434E6293C87729814D2E577F54906F3F15E97F967A2CCCCE94E576B54905083A63B8330E429688BDD36D7A903726E6C6950515ACE1AA9D32FC6459A34E4CA59D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977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7T08:44:37</meta:creation-date>
    <dc:date>2024-05-29T08:16:14</dc:date>
    <meta:generator>LibreOffice/6.4.6.2$Linux_X86_64 LibreOffice_project/17c4c786810c925eb6e0da4181cd43069b44ed29</meta:generator>
    <meta:document-statistic meta:table-count="1" meta:cell-count="2721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