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68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31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33" calcext:value-type="float">
            <text:p>133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226" calcext:value-type="float">
            <text:p>226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4:040401:807</text:p>
          </table:table-cell>
          <table:table-cell table:style-name="ce15" office:value-type="float" office:value="302594.46" calcext:value-type="float">
            <text:p>302,594.4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3:040901:394</text:p>
          </table:table-cell>
          <table:table-cell table:style-name="ce15" office:value-type="float" office:value="199310581.14" calcext:value-type="float">
            <text:p>199,310,581.1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8:150101:115</text:p>
          </table:table-cell>
          <table:table-cell table:style-name="ce15" office:value-type="float" office:value="75540" calcext:value-type="float">
            <text:p>75,540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000000:10908</text:p>
          </table:table-cell>
          <table:table-cell table:style-name="ce15" office:value-type="float" office:value="403854.97" calcext:value-type="float">
            <text:p>403,854.9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5:160901:596</text:p>
          </table:table-cell>
          <table:table-cell table:style-name="ce15" office:value-type="float" office:value="131623.8" calcext:value-type="float">
            <text:p>131,623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8:190101:37</text:p>
          </table:table-cell>
          <table:table-cell table:style-name="ce15" office:value-type="float" office:value="12537.72" calcext:value-type="float">
            <text:p>12,537.7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2:050901:1419</text:p>
          </table:table-cell>
          <table:table-cell table:style-name="ce15" office:value-type="float" office:value="220497.75" calcext:value-type="float">
            <text:p>220,497.7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171801:206</text:p>
          </table:table-cell>
          <table:table-cell table:style-name="ce15" office:value-type="float" office:value="456045.82" calcext:value-type="float">
            <text:p>456,045.8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3:050401:1136</text:p>
          </table:table-cell>
          <table:table-cell table:style-name="ce15" office:value-type="float" office:value="518414.32" calcext:value-type="float">
            <text:p>518,414.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131701:3623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6:110801:3126</text:p>
          </table:table-cell>
          <table:table-cell table:style-name="ce15" office:value-type="float" office:value="40469.5" calcext:value-type="float">
            <text:p>40,469.5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8:000000:3581</text:p>
          </table:table-cell>
          <table:table-cell table:style-name="ce15" office:value-type="float" office:value="502767" calcext:value-type="float">
            <text:p>502,767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4:100701:1821</text:p>
          </table:table-cell>
          <table:table-cell table:style-name="ce15" office:value-type="float" office:value="135649.8" calcext:value-type="float">
            <text:p>135,649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6:110801:2976</text:p>
          </table:table-cell>
          <table:table-cell table:style-name="ce15" office:value-type="float" office:value="40469.5" calcext:value-type="float">
            <text:p>40,469.5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8:000000:2458</text:p>
          </table:table-cell>
          <table:table-cell table:style-name="ce15" office:value-type="float" office:value="256136" calcext:value-type="float">
            <text:p>256,136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2:050901:1418</text:p>
          </table:table-cell>
          <table:table-cell table:style-name="ce15" office:value-type="float" office:value="521442" calcext:value-type="float">
            <text:p>521,442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131701:3624</text:p>
          </table:table-cell>
          <table:table-cell table:style-name="ce15" office:value-type="float" office:value="821510.23" calcext:value-type="float">
            <text:p>821,510.2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0:091001:191</text:p>
          </table:table-cell>
          <table:table-cell table:style-name="ce15" office:value-type="float" office:value="631966.74" calcext:value-type="float">
            <text:p>631,966.7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7:070301:360</text:p>
          </table:table-cell>
          <table:table-cell table:style-name="ce15" office:value-type="float" office:value="268733495.03" calcext:value-type="float">
            <text:p>268,733,495.0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2:071201:643</text:p>
          </table:table-cell>
          <table:table-cell table:style-name="ce15" office:value-type="float" office:value="203527.17" calcext:value-type="float">
            <text:p>203,527.1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5:000000:9218</text:p>
          </table:table-cell>
          <table:table-cell table:style-name="ce15" office:value-type="float" office:value="1618586540.83" calcext:value-type="float">
            <text:p>1,618,586,540.8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6:110801:3125</text:p>
          </table:table-cell>
          <table:table-cell table:style-name="ce15" office:value-type="float" office:value="23939.5" calcext:value-type="float">
            <text:p>23,939.5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3:080401:710</text:p>
          </table:table-cell>
          <table:table-cell table:style-name="ce15" office:value-type="float" office:value="224882.46" calcext:value-type="float">
            <text:p>224,882.4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8:150101:110</text:p>
          </table:table-cell>
          <table:table-cell table:style-name="ce15" office:value-type="float" office:value="75540" calcext:value-type="float">
            <text:p>75,540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4:100701:1820</text:p>
          </table:table-cell>
          <table:table-cell table:style-name="ce15" office:value-type="float" office:value="137445" calcext:value-type="float">
            <text:p>137,445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1:160901:883</text:p>
          </table:table-cell>
          <table:table-cell table:style-name="ce15" office:value-type="float" office:value="347159.7" calcext:value-type="float">
            <text:p>347,159.7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6:110801:2975</text:p>
          </table:table-cell>
          <table:table-cell table:style-name="ce15" office:value-type="float" office:value="23910.5" calcext:value-type="float">
            <text:p>23,910.5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2:050901:315</text:p>
          </table:table-cell>
          <table:table-cell table:style-name="ce15" office:value-type="float" office:value="585240366.75" calcext:value-type="float">
            <text:p>585,240,366.7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201001:692</text:p>
          </table:table-cell>
          <table:table-cell table:style-name="ce15" office:value-type="float" office:value="784752.98" calcext:value-type="float">
            <text:p>784,752.9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8:150101:111</text:p>
          </table:table-cell>
          <table:table-cell table:style-name="ce15" office:value-type="float" office:value="75540" calcext:value-type="float">
            <text:p>75,540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041401:1405</text:p>
          </table:table-cell>
          <table:table-cell table:style-name="ce15" office:value-type="float" office:value="1063503.68" calcext:value-type="float">
            <text:p>1,063,503.6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3:041101:432</text:p>
          </table:table-cell>
          <table:table-cell table:style-name="ce15" office:value-type="float" office:value="235427.7" calcext:value-type="float">
            <text:p>235,427.7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2:050801:1130</text:p>
          </table:table-cell>
          <table:table-cell table:style-name="ce15" office:value-type="float" office:value="625815.02" calcext:value-type="float">
            <text:p>625,815.0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8:000000:2462</text:p>
          </table:table-cell>
          <table:table-cell table:style-name="ce15" office:value-type="float" office:value="256136" calcext:value-type="float">
            <text:p>256,136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3:050401:1123</text:p>
          </table:table-cell>
          <table:table-cell table:style-name="ce15" office:value-type="float" office:value="89429.22" calcext:value-type="float">
            <text:p>89,429.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7:070301:1671</text:p>
          </table:table-cell>
          <table:table-cell table:style-name="ce15" office:value-type="float" office:value="325365.04" calcext:value-type="float">
            <text:p>325,365.0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3:080401:711</text:p>
          </table:table-cell>
          <table:table-cell table:style-name="ce15" office:value-type="float" office:value="66725.34" calcext:value-type="float">
            <text:p>66,725.3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3:050601:971</text:p>
          </table:table-cell>
          <table:table-cell table:style-name="ce15" office:value-type="float" office:value="853826.88" calcext:value-type="float">
            <text:p>853,826.8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2:131701:3625</text:p>
          </table:table-cell>
          <table:table-cell table:style-name="ce15" office:value-type="float" office:value="821510.23" calcext:value-type="float">
            <text:p>821,510.2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8:000000:3576</text:p>
          </table:table-cell>
          <table:table-cell table:style-name="ce15" office:value-type="float" office:value="502186.5" calcext:value-type="float">
            <text:p>502,186.5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1:010106:11332</text:p>
          </table:table-cell>
          <table:table-cell table:style-name="ce15" office:value-type="float" office:value="302235.43" calcext:value-type="float">
            <text:p>302,235.4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040904:7714</text:p>
          </table:table-cell>
          <table:table-cell table:style-name="ce15" office:value-type="float" office:value="1226931.11" calcext:value-type="float">
            <text:p>1,226,931.1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4:060301:3158</text:p>
          </table:table-cell>
          <table:table-cell table:style-name="ce15" office:value-type="float" office:value="238861.96" calcext:value-type="float">
            <text:p>238,861.9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1:160101:6241</text:p>
          </table:table-cell>
          <table:table-cell table:style-name="ce15" office:value-type="float" office:value="930600.02" calcext:value-type="float">
            <text:p>930,600.0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2:050101:1710</text:p>
          </table:table-cell>
          <table:table-cell table:style-name="ce15" office:value-type="float" office:value="1058552.28" calcext:value-type="float">
            <text:p>1,058,552.2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9:010109:32602</text:p>
          </table:table-cell>
          <table:table-cell table:style-name="ce15" office:value-type="float" office:value="4271681.75" calcext:value-type="float">
            <text:p>4,271,681.7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1:240301:3776</text:p>
          </table:table-cell>
          <table:table-cell table:style-name="ce15" office:value-type="float" office:value="2984902.4" calcext:value-type="float">
            <text:p>2,984,902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3:081401:414</text:p>
          </table:table-cell>
          <table:table-cell table:style-name="ce15" office:value-type="float" office:value="733051.3" calcext:value-type="float">
            <text:p>733,051.3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1:010106:11334</text:p>
          </table:table-cell>
          <table:table-cell table:style-name="ce15" office:value-type="float" office:value="335528.8" calcext:value-type="float">
            <text:p>335,528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7:090101:2791</text:p>
          </table:table-cell>
          <table:table-cell table:style-name="ce15" office:value-type="float" office:value="515995.44" calcext:value-type="float">
            <text:p>515,995.4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4:010102:2994</text:p>
          </table:table-cell>
          <table:table-cell table:style-name="ce15" office:value-type="float" office:value="1668682.39" calcext:value-type="float">
            <text:p>1,668,682.3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190102:3922</text:p>
          </table:table-cell>
          <table:table-cell table:style-name="ce15" office:value-type="float" office:value="1160259.39" calcext:value-type="float">
            <text:p>1,160,259.3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2:010105:1511</text:p>
          </table:table-cell>
          <table:table-cell table:style-name="ce15" office:value-type="float" office:value="1491382.51" calcext:value-type="float">
            <text:p>1,491,382.5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1:160201:6952</text:p>
          </table:table-cell>
          <table:table-cell table:style-name="ce15" office:value-type="float" office:value="399529.76" calcext:value-type="float">
            <text:p>399,529.7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9:170101:2196</text:p>
          </table:table-cell>
          <table:table-cell table:style-name="ce15" office:value-type="float" office:value="561158.71" calcext:value-type="float">
            <text:p>561,158.7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3:070101:67</text:p>
          </table:table-cell>
          <table:table-cell table:style-name="ce15" office:value-type="float" office:value="1685265.69" calcext:value-type="float">
            <text:p>1,685,265.6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5:100201:5</text:p>
          </table:table-cell>
          <table:table-cell table:style-name="ce15" office:value-type="float" office:value="918824.78" calcext:value-type="float">
            <text:p>918,824.7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1:090901:1383</text:p>
          </table:table-cell>
          <table:table-cell table:style-name="ce15" office:value-type="float" office:value="7425847.55" calcext:value-type="float">
            <text:p>7,425,847.5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1:010106:11331</text:p>
          </table:table-cell>
          <table:table-cell table:style-name="ce15" office:value-type="float" office:value="303214.85" calcext:value-type="float">
            <text:p>303,214.8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4:100101:2525</text:p>
          </table:table-cell>
          <table:table-cell table:style-name="ce15" office:value-type="float" office:value="5727200.58" calcext:value-type="float">
            <text:p>5,727,200.5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0:010109:57</text:p>
          </table:table-cell>
          <table:table-cell table:style-name="ce15" office:value-type="float" office:value="614189.91" calcext:value-type="float">
            <text:p>614,189.9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5:040101:4938</text:p>
          </table:table-cell>
          <table:table-cell table:style-name="ce15" office:value-type="float" office:value="726727.37" calcext:value-type="float">
            <text:p>726,727.3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9:010109:32600</text:p>
          </table:table-cell>
          <table:table-cell table:style-name="ce15" office:value-type="float" office:value="725632.13" calcext:value-type="float">
            <text:p>725,632.1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120102:1195</text:p>
          </table:table-cell>
          <table:table-cell table:style-name="ce15" office:value-type="float" office:value="503832.46" calcext:value-type="float">
            <text:p>503,832.4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1:090901:1386</text:p>
          </table:table-cell>
          <table:table-cell table:style-name="ce15" office:value-type="float" office:value="2082969.72" calcext:value-type="float">
            <text:p>2,082,969.7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3:010107:1830</text:p>
          </table:table-cell>
          <table:table-cell table:style-name="ce15" office:value-type="float" office:value="1028264.84" calcext:value-type="float">
            <text:p>1,028,264.8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9:010108:6457</text:p>
          </table:table-cell>
          <table:table-cell table:style-name="ce15" office:value-type="float" office:value="748123.27" calcext:value-type="float">
            <text:p>748,123.2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4:060101:5663</text:p>
          </table:table-cell>
          <table:table-cell table:style-name="ce15" office:value-type="float" office:value="813314.55" calcext:value-type="float">
            <text:p>813,314.5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1:010106:5554</text:p>
          </table:table-cell>
          <table:table-cell table:style-name="ce15" office:value-type="float" office:value="55239.79" calcext:value-type="float">
            <text:p>55,239.7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6:090301:1050</text:p>
          </table:table-cell>
          <table:table-cell table:style-name="ce15" office:value-type="float" office:value="999116.85" calcext:value-type="float">
            <text:p>999,116.8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3:120101:1539</text:p>
          </table:table-cell>
          <table:table-cell table:style-name="ce15" office:value-type="float" office:value="1567828.78" calcext:value-type="float">
            <text:p>1,567,828.7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2:090801:8640</text:p>
          </table:table-cell>
          <table:table-cell table:style-name="ce15" office:value-type="float" office:value="108074.89" calcext:value-type="float">
            <text:p>108,074.8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9:010113:31104</text:p>
          </table:table-cell>
          <table:table-cell table:style-name="ce15" office:value-type="float" office:value="126281.45" calcext:value-type="float">
            <text:p>126,281.4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1:010103:1156</text:p>
          </table:table-cell>
          <table:table-cell table:style-name="ce15" office:value-type="float" office:value="558492.21" calcext:value-type="float">
            <text:p>558,492.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4:070701:1543</text:p>
          </table:table-cell>
          <table:table-cell table:style-name="ce15" office:value-type="float" office:value="1827488.38" calcext:value-type="float">
            <text:p>1,827,488.3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9:010114:337</text:p>
          </table:table-cell>
          <table:table-cell table:style-name="ce15" office:value-type="float" office:value="122766.34" calcext:value-type="float">
            <text:p>122,766.3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5:040101:4939</text:p>
          </table:table-cell>
          <table:table-cell table:style-name="ce15" office:value-type="float" office:value="726267.22" calcext:value-type="float">
            <text:p>726,267.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3:050101:1615</text:p>
          </table:table-cell>
          <table:table-cell table:style-name="ce15" office:value-type="float" office:value="981395.04" calcext:value-type="float">
            <text:p>981,395.0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7:010463:27</text:p>
          </table:table-cell>
          <table:table-cell table:style-name="ce15" office:value-type="float" office:value="710333.55" calcext:value-type="float">
            <text:p>710,333.5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1:090901:1388</text:p>
          </table:table-cell>
          <table:table-cell table:style-name="ce15" office:value-type="float" office:value="8035747.32" calcext:value-type="float">
            <text:p>8,035,747.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020104:1565</text:p>
          </table:table-cell>
          <table:table-cell table:style-name="ce15" office:value-type="float" office:value="909315" calcext:value-type="float">
            <text:p>909,315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9:010109:32599</text:p>
          </table:table-cell>
          <table:table-cell table:style-name="ce15" office:value-type="float" office:value="6074304.71" calcext:value-type="float">
            <text:p>6,074,304.7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190102:3923</text:p>
          </table:table-cell>
          <table:table-cell table:style-name="ce15" office:value-type="float" office:value="699008.73" calcext:value-type="float">
            <text:p>699,008.7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1:210401:3776</text:p>
          </table:table-cell>
          <table:table-cell table:style-name="ce15" office:value-type="float" office:value="862083.67" calcext:value-type="float">
            <text:p>862,083.6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1:090901:1387</text:p>
          </table:table-cell>
          <table:table-cell table:style-name="ce15" office:value-type="float" office:value="1741789.52" calcext:value-type="float">
            <text:p>1,741,789.5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5:070201:2776</text:p>
          </table:table-cell>
          <table:table-cell table:style-name="ce15" office:value-type="float" office:value="742029859.72" calcext:value-type="float">
            <text:p>742,029,859.7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1:090901:1384</text:p>
          </table:table-cell>
          <table:table-cell table:style-name="ce15" office:value-type="float" office:value="1410295.8" calcext:value-type="float">
            <text:p>1,410,295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7:030101:4970</text:p>
          </table:table-cell>
          <table:table-cell table:style-name="ce15" office:value-type="float" office:value="2185336.19" calcext:value-type="float">
            <text:p>2,185,336.1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2:150501:1088</text:p>
          </table:table-cell>
          <table:table-cell table:style-name="ce15" office:value-type="float" office:value="489516.32" calcext:value-type="float">
            <text:p>489,516.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5:050302:591</text:p>
          </table:table-cell>
          <table:table-cell table:style-name="ce15" office:value-type="float" office:value="1515495.51" calcext:value-type="float">
            <text:p>1,515,495.5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3:080109:226</text:p>
          </table:table-cell>
          <table:table-cell table:style-name="ce15" office:value-type="float" office:value="51307.07" calcext:value-type="float">
            <text:p>51,307.0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1:010102:1208</text:p>
          </table:table-cell>
          <table:table-cell table:style-name="ce15" office:value-type="float" office:value="420915.22" calcext:value-type="float">
            <text:p>420,915.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9:010109:32603</text:p>
          </table:table-cell>
          <table:table-cell table:style-name="ce15" office:value-type="float" office:value="4260224.4" calcext:value-type="float">
            <text:p>4,260,224.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1:240301:3777</text:p>
          </table:table-cell>
          <table:table-cell table:style-name="ce15" office:value-type="float" office:value="4575342.73" calcext:value-type="float">
            <text:p>4,575,342.7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2:120102:1194</text:p>
          </table:table-cell>
          <table:table-cell table:style-name="ce15" office:value-type="float" office:value="604435.36" calcext:value-type="float">
            <text:p>604,435.3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1:090101:5280</text:p>
          </table:table-cell>
          <table:table-cell table:style-name="ce15" office:value-type="float" office:value="1451358.24" calcext:value-type="float">
            <text:p>1,451,358.2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3:050102:1154</text:p>
          </table:table-cell>
          <table:table-cell table:style-name="ce15" office:value-type="float" office:value="368335.14" calcext:value-type="float">
            <text:p>368,335.1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1:050801:136</text:p>
          </table:table-cell>
          <table:table-cell table:style-name="ce15" office:value-type="float" office:value="5510234.55" calcext:value-type="float">
            <text:p>5,510,234.5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1:160901:337</text:p>
          </table:table-cell>
          <table:table-cell table:style-name="ce15" office:value-type="float" office:value="114065.73" calcext:value-type="float">
            <text:p>114,065.7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3:110201:646</text:p>
          </table:table-cell>
          <table:table-cell table:style-name="ce15" office:value-type="float" office:value="1703858.7" calcext:value-type="float">
            <text:p>1,703,858.7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190102:3921</text:p>
          </table:table-cell>
          <table:table-cell table:style-name="ce15" office:value-type="float" office:value="1825982" calcext:value-type="float">
            <text:p>1,825,982.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1:160101:6240</text:p>
          </table:table-cell>
          <table:table-cell table:style-name="ce15" office:value-type="float" office:value="1523513.96" calcext:value-type="float">
            <text:p>1,523,513.9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9:010109:32605</text:p>
          </table:table-cell>
          <table:table-cell table:style-name="ce15" office:value-type="float" office:value="4884649.94" calcext:value-type="float">
            <text:p>4,884,649.9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2:010108:3063</text:p>
          </table:table-cell>
          <table:table-cell table:style-name="ce15" office:value-type="float" office:value="259392.13" calcext:value-type="float">
            <text:p>259,392.1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4:070101:12112</text:p>
          </table:table-cell>
          <table:table-cell table:style-name="ce15" office:value-type="float" office:value="989546.02" calcext:value-type="float">
            <text:p>989,546.0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2:042301:2662</text:p>
          </table:table-cell>
          <table:table-cell table:style-name="ce15" office:value-type="float" office:value="25779.65" calcext:value-type="float">
            <text:p>25,779.6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1:240301:3778</text:p>
          </table:table-cell>
          <table:table-cell table:style-name="ce15" office:value-type="float" office:value="6459824.08" calcext:value-type="float">
            <text:p>6,459,824.0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7:110101:2961</text:p>
          </table:table-cell>
          <table:table-cell table:style-name="ce15" office:value-type="float" office:value="4096698.53" calcext:value-type="float">
            <text:p>4,096,698.5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4:070101:12111</text:p>
          </table:table-cell>
          <table:table-cell table:style-name="ce15" office:value-type="float" office:value="5219147.05" calcext:value-type="float">
            <text:p>5,219,147.0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5:110501:830</text:p>
          </table:table-cell>
          <table:table-cell table:style-name="ce15" office:value-type="float" office:value="871173.86" calcext:value-type="float">
            <text:p>871,173.8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7:080101:12510</text:p>
          </table:table-cell>
          <table:table-cell table:style-name="ce15" office:value-type="float" office:value="1295839.18" calcext:value-type="float">
            <text:p>1,295,839.1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9:010109:32604</text:p>
          </table:table-cell>
          <table:table-cell table:style-name="ce15" office:value-type="float" office:value="4472185.36" calcext:value-type="float">
            <text:p>4,472,185.3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9:010109:32598</text:p>
          </table:table-cell>
          <table:table-cell table:style-name="ce15" office:value-type="float" office:value="1575385.54" calcext:value-type="float">
            <text:p>1,575,385.5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9:010113:3751</text:p>
          </table:table-cell>
          <table:table-cell table:style-name="ce15" office:value-type="float" office:value="2335164.25" calcext:value-type="float">
            <text:p>2,335,164.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2:140101:1617</text:p>
          </table:table-cell>
          <table:table-cell table:style-name="ce15" office:value-type="float" office:value="2114684.81" calcext:value-type="float">
            <text:p>2,114,684.8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1:090901:1385</text:p>
          </table:table-cell>
          <table:table-cell table:style-name="ce15" office:value-type="float" office:value="5132263.49" calcext:value-type="float">
            <text:p>5,132,263.4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2:010108:3064</text:p>
          </table:table-cell>
          <table:table-cell table:style-name="ce15" office:value-type="float" office:value="291909.74" calcext:value-type="float">
            <text:p>291,909.7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9:000000:152</text:p>
          </table:table-cell>
          <table:table-cell table:style-name="ce15" office:value-type="float" office:value="24045250.68" calcext:value-type="float">
            <text:p>24,045,250.6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0:080101:3025</text:p>
          </table:table-cell>
          <table:table-cell table:style-name="ce15" office:value-type="float" office:value="1999946.48" calcext:value-type="float">
            <text:p>1,999,946.4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1:160201:6953</text:p>
          </table:table-cell>
          <table:table-cell table:style-name="ce15" office:value-type="float" office:value="1267757.58" calcext:value-type="float">
            <text:p>1,267,757.5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2:200801:2641</text:p>
          </table:table-cell>
          <table:table-cell table:style-name="ce15" office:value-type="float" office:value="596589.92" calcext:value-type="float">
            <text:p>596,589.9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1:010106:11333</text:p>
          </table:table-cell>
          <table:table-cell table:style-name="ce15" office:value-type="float" office:value="454670.91" calcext:value-type="float">
            <text:p>454,670.9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3:010107:1831</text:p>
          </table:table-cell>
          <table:table-cell table:style-name="ce15" office:value-type="float" office:value="512429.05" calcext:value-type="float">
            <text:p>512,429.0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9:010109:32601</text:p>
          </table:table-cell>
          <table:table-cell table:style-name="ce15" office:value-type="float" office:value="7915118.84" calcext:value-type="float">
            <text:p>7,915,118.8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2:200801:2644</text:p>
          </table:table-cell>
          <table:table-cell table:style-name="ce15" office:value-type="float" office:value="602555.81" calcext:value-type="float">
            <text:p>602,555.8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5:040101:4937</text:p>
          </table:table-cell>
          <table:table-cell table:style-name="ce15" office:value-type="float" office:value="722063.25" calcext:value-type="float">
            <text:p>722,063.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1:090901:1389</text:p>
          </table:table-cell>
          <table:table-cell table:style-name="ce15" office:value-type="float" office:value="724606.32" calcext:value-type="float">
            <text:p>724,606.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2:150501:1087</text:p>
          </table:table-cell>
          <table:table-cell table:style-name="ce15" office:value-type="float" office:value="734274.48" calcext:value-type="float">
            <text:p>734,274.4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9:010109:32596</text:p>
          </table:table-cell>
          <table:table-cell table:style-name="ce15" office:value-type="float" office:value="3828664.24" calcext:value-type="float">
            <text:p>3,828,664.2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1:010106:11335</text:p>
          </table:table-cell>
          <table:table-cell table:style-name="ce15" office:value-type="float" office:value="335203.69" calcext:value-type="float">
            <text:p>335,203.6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2:080102:5593</text:p>
          </table:table-cell>
          <table:table-cell table:style-name="ce15" office:value-type="float" office:value="707395.33" calcext:value-type="float">
            <text:p>707,395.3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2:180301:1368</text:p>
          </table:table-cell>
          <table:table-cell table:style-name="ce15" office:value-type="float" office:value="5049185.22" calcext:value-type="float">
            <text:p>5,049,185.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5:010109:891</text:p>
          </table:table-cell>
          <table:table-cell table:style-name="ce15" office:value-type="float" office:value="5166202.8" calcext:value-type="float">
            <text:p>5,166,202.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6" office:value-type="string" calcext:value-type="string">
            <text:p>14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2:180301:69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191001:59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0:070501:3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171501: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8:050401:3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171101:118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1:130701:396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8:130601:25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5:000000:919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7:010301:200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4:120401:120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1:130701:39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7:010301:201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172001:9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0:081101:1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170801:1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0:081101:1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4:120401:120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171801:273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7:010301:227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2:071101:211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1:161301:5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020401:60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8:160501:30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171301:54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8:040301:435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3:010141:13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6:030201:1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2:100101:12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4:110101:90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4:110101:107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2:010213:17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1:031501:97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1:031501:348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4:040103:157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010801:73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4:110101:6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4:010102:1433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4:110101:59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2:010222:20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4:110101:784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7:110101:35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4:110101:271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4:110101:25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4:110101:106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0:010127:39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1:031501:2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1:031501:15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4:110101:96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4:110101:814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4:110501:89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4:110501:117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4:110501:69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5:130102:18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203:79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308:769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4:010106:991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4:110101:212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4:110101:7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4:110501:116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2:010308:821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4:110101:105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2:010211:175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4:090101:936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1:031501:2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5:000000:472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4:110601:158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2:010103:65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4:110501:74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4:110101:775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090501:1370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308:797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4:110101:78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4:110101:702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4:110101:106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4:110201:196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0:010127:53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2:040401:295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4:110101:185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4:110101:814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1:031501:251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0:010127:55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4:110101:78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1:031501:274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4:110601:143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0:010127:39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2:030301:103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2:030702:31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2:070102:1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4:110601:143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4:110601:142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2:150103:76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4:110601:143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1:031501:40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4:110501:117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8:150101:223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2:090801:560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4:110501:74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4:090101:95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4:110501:69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000000:1008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5:040102: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7:010301:39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4:110101:12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5:130102:3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2:040103:340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2:000000:1430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4:110101:670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0:010127:51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0:010126:38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1:031501:7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4:110601:144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4:110101:71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2:070201:16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4:110501:69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2:010201:3950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4:110101:68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4:110101:797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2:010501:58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4:060101:553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4:110101:209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4:040103:65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3:180101:104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4:110101:812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4:110501:68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5:000000:46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4:110101:712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1:031501:73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7:110101:356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0:010126:39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4:110601:143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2:000000:1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4:110101:793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2:010303:66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2:010211:4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4:110601:14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4:110101:784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4:110601:143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4:110101:68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4:110501:68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7:110101:347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4:110401:101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4:110101:738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4:110501:69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4:110501:87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4:110501:89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5:010116:1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2:010308:799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0:010127:5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4:110101:730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4:110501:69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1:031501:280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4:110401:7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2:040103:340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4:110101:685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4:110101:670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4:110101:812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2:010308:835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2:010220:9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4:110601:158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1:130501:5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4:110601:141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2:010201:68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4:110101:17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0:010121:2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4:090101:11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4:110101:127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4:110101:785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1:180101:79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1:031501:116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4:070801:50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1:031501:23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4:110101:68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4:110101:73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4:110101:13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4:110601:143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4:110501:87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4:110201:196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2:010103:1237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4:110101:73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04:000000:202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4:110601:143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4:110101:96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0:010126:39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4:110101:706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5:190301:6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4:110101:702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4:110601:143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2:010308:799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4:110101:670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4:110101:67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4:110101:90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4:110501:69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4:110101:685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5:060102:579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4:110101:825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4:110501:68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5:130101: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0:010127:51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1:031501:3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4:110601:143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1:130101:1317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4:110101:721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1:031501:72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4:110101:159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4:110101:8250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3:120101:12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4:110501:698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2:010308:8413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4:000000:222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4:110101:726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4:110101:775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2:190101:208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4:110501:694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4:110501:69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4:110101:793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01:050801:137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4:110501:117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4:110601:142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4:110601:1889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5:130101:71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1:070101:2472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4:010101:32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1:160901:896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9:160201:45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2:020201:51</text:p>
          </table:table-cell>
          <table:table-cell table:style-name="ce9" office:value-type="string" calcext:value-type="string" table:number-columns-spanned="2" table:number-rows-spanned="1">
            <text:p>18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4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A0CC29F5EAF9D60E71C9E0B975892D43315D504612FDF68164BCC512444A87FE1134FA7E75DD579CC72FCD5F0068F5C837CE5D791F29A36B30C6F497AE0E95FA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200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31T07:08:23</meta:creation-date>
    <dc:date>2024-05-29T08:16:14</dc:date>
    <meta:generator>LibreOffice/6.4.6.2$Linux_X86_64 LibreOffice_project/17c4c786810c925eb6e0da4181cd43069b44ed29</meta:generator>
    <meta:document-statistic meta:table-count="1" meta:cell-count="1600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