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5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6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53" calcext:value-type="float">
            <text:p>35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880" calcext:value-type="float">
            <text:p>88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20:8940</text:p>
          </table:table-cell>
          <table:table-cell table:style-name="ce15" office:value-type="float" office:value="148076.33" calcext:value-type="float">
            <text:p>148,076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40102:6196</text:p>
          </table:table-cell>
          <table:table-cell table:style-name="ce15" office:value-type="float" office:value="4751874.25" calcext:value-type="float">
            <text:p>4,751,874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12:2431</text:p>
          </table:table-cell>
          <table:table-cell table:style-name="ce15" office:value-type="float" office:value="3330787.84" calcext:value-type="float">
            <text:p>3,330,787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9:010103:36291</text:p>
          </table:table-cell>
          <table:table-cell table:style-name="ce15" office:value-type="float" office:value="1879862.34" calcext:value-type="float">
            <text:p>1,879,862.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222:1131</text:p>
          </table:table-cell>
          <table:table-cell table:style-name="ce15" office:value-type="float" office:value="1507246.77" calcext:value-type="float">
            <text:p>1,507,246.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02:9415</text:p>
          </table:table-cell>
          <table:table-cell table:style-name="ce15" office:value-type="float" office:value="1088637.68" calcext:value-type="float">
            <text:p>1,088,637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020104:3334</text:p>
          </table:table-cell>
          <table:table-cell table:style-name="ce15" office:value-type="float" office:value="13857225.88" calcext:value-type="float">
            <text:p>13,857,225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210101:4746</text:p>
          </table:table-cell>
          <table:table-cell table:style-name="ce15" office:value-type="float" office:value="4697879.72" calcext:value-type="float">
            <text:p>4,697,879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10168:4190</text:p>
          </table:table-cell>
          <table:table-cell table:style-name="ce15" office:value-type="float" office:value="4293098.33" calcext:value-type="float">
            <text:p>4,293,098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20601:635</text:p>
          </table:table-cell>
          <table:table-cell table:style-name="ce15" office:value-type="float" office:value="1516820.15" calcext:value-type="float">
            <text:p>1,516,820.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0:8936</text:p>
          </table:table-cell>
          <table:table-cell table:style-name="ce15" office:value-type="float" office:value="76547.93" calcext:value-type="float">
            <text:p>76,547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5:030104:646</text:p>
          </table:table-cell>
          <table:table-cell table:style-name="ce15" office:value-type="float" office:value="18118664.84" calcext:value-type="float">
            <text:p>18,118,664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8:080101:136</text:p>
          </table:table-cell>
          <table:table-cell table:style-name="ce15" office:value-type="float" office:value="783294.43" calcext:value-type="float">
            <text:p>783,294.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5:020104:1964</text:p>
          </table:table-cell>
          <table:table-cell table:style-name="ce15" office:value-type="float" office:value="1756947.92" calcext:value-type="float">
            <text:p>1,756,947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309:1259</text:p>
          </table:table-cell>
          <table:table-cell table:style-name="ce15" office:value-type="float" office:value="4475836.01" calcext:value-type="float">
            <text:p>4,475,836.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1:010106:5552</text:p>
          </table:table-cell>
          <table:table-cell table:style-name="ce15" office:value-type="float" office:value="5408932.29" calcext:value-type="float">
            <text:p>5,408,932.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1:220102:5717</text:p>
          </table:table-cell>
          <table:table-cell table:style-name="ce15" office:value-type="float" office:value="938309.3" calcext:value-type="float">
            <text:p>938,309.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90105:4720</text:p>
          </table:table-cell>
          <table:table-cell table:style-name="ce15" office:value-type="float" office:value="8439507.26" calcext:value-type="float">
            <text:p>8,439,507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9:010114:3301</text:p>
          </table:table-cell>
          <table:table-cell table:style-name="ce15" office:value-type="float" office:value="227442.05" calcext:value-type="float">
            <text:p>227,442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010102:14351</text:p>
          </table:table-cell>
          <table:table-cell table:style-name="ce15" office:value-type="float" office:value="5285247.9" calcext:value-type="float">
            <text:p>5,285,247.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09:2785</text:p>
          </table:table-cell>
          <table:table-cell table:style-name="ce15" office:value-type="float" office:value="4024546.56" calcext:value-type="float">
            <text:p>4,024,546.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20:8937</text:p>
          </table:table-cell>
          <table:table-cell table:style-name="ce15" office:value-type="float" office:value="157278.81" calcext:value-type="float">
            <text:p>157,278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90103:8020</text:p>
          </table:table-cell>
          <table:table-cell table:style-name="ce15" office:value-type="float" office:value="1478139.85" calcext:value-type="float">
            <text:p>1,478,139.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2:030102:2151</text:p>
          </table:table-cell>
          <table:table-cell table:style-name="ce15" office:value-type="float" office:value="3081209.84" calcext:value-type="float">
            <text:p>3,081,209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20:8946</text:p>
          </table:table-cell>
          <table:table-cell table:style-name="ce15" office:value-type="float" office:value="63580.8" calcext:value-type="float">
            <text:p>63,580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90601:85</text:p>
          </table:table-cell>
          <table:table-cell table:style-name="ce15" office:value-type="float" office:value="2347687.39" calcext:value-type="float">
            <text:p>2,347,687.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2:180105:1084</text:p>
          </table:table-cell>
          <table:table-cell table:style-name="ce15" office:value-type="float" office:value="310171.71" calcext:value-type="float">
            <text:p>310,171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315:8977</text:p>
          </table:table-cell>
          <table:table-cell table:style-name="ce15" office:value-type="float" office:value="246351.89" calcext:value-type="float">
            <text:p>246,351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1:000000:3022</text:p>
          </table:table-cell>
          <table:table-cell table:style-name="ce15" office:value-type="float" office:value="777673.16" calcext:value-type="float">
            <text:p>777,673.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5:020104:6629</text:p>
          </table:table-cell>
          <table:table-cell table:style-name="ce15" office:value-type="float" office:value="9954290.61" calcext:value-type="float">
            <text:p>9,954,290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220102:5716</text:p>
          </table:table-cell>
          <table:table-cell table:style-name="ce15" office:value-type="float" office:value="1724349.1" calcext:value-type="float">
            <text:p>1,724,349.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0:010144:1295</text:p>
          </table:table-cell>
          <table:table-cell table:style-name="ce15" office:value-type="float" office:value="173917.17" calcext:value-type="float">
            <text:p>173,917.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10111:11303</text:p>
          </table:table-cell>
          <table:table-cell table:style-name="ce15" office:value-type="float" office:value="486366.32" calcext:value-type="float">
            <text:p>486,366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25:9883</text:p>
          </table:table-cell>
          <table:table-cell table:style-name="ce15" office:value-type="float" office:value="6491065.26" calcext:value-type="float">
            <text:p>6,491,065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0:010144:1294</text:p>
          </table:table-cell>
          <table:table-cell table:style-name="ce15" office:value-type="float" office:value="170410.78" calcext:value-type="float">
            <text:p>170,410.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9:010110:34073</text:p>
          </table:table-cell>
          <table:table-cell table:style-name="ce15" office:value-type="float" office:value="2983908.48" calcext:value-type="float">
            <text:p>2,983,908.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90301:3300</text:p>
          </table:table-cell>
          <table:table-cell table:style-name="ce15" office:value-type="float" office:value="3049526.84" calcext:value-type="float">
            <text:p>3,049,526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1:160101:3852</text:p>
          </table:table-cell>
          <table:table-cell table:style-name="ce15" office:value-type="float" office:value="3312989.19" calcext:value-type="float">
            <text:p>3,312,989.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01:41652</text:p>
          </table:table-cell>
          <table:table-cell table:style-name="ce15" office:value-type="float" office:value="125666.34" calcext:value-type="float">
            <text:p>125,666.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2:180105:1086</text:p>
          </table:table-cell>
          <table:table-cell table:style-name="ce15" office:value-type="float" office:value="172261.58" calcext:value-type="float">
            <text:p>172,261.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80102:873</text:p>
          </table:table-cell>
          <table:table-cell table:style-name="ce15" office:value-type="float" office:value="307178.73" calcext:value-type="float">
            <text:p>307,178.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20:8947</text:p>
          </table:table-cell>
          <table:table-cell table:style-name="ce15" office:value-type="float" office:value="151422.69" calcext:value-type="float">
            <text:p>151,422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1:010102:9895</text:p>
          </table:table-cell>
          <table:table-cell table:style-name="ce15" office:value-type="float" office:value="217256.46" calcext:value-type="float">
            <text:p>217,256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1:060102:4036</text:p>
          </table:table-cell>
          <table:table-cell table:style-name="ce15" office:value-type="float" office:value="3054776.31" calcext:value-type="float">
            <text:p>3,054,776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25:10121</text:p>
          </table:table-cell>
          <table:table-cell table:style-name="ce15" office:value-type="float" office:value="101523.18" calcext:value-type="float">
            <text:p>101,523.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4:010106:10023</text:p>
          </table:table-cell>
          <table:table-cell table:style-name="ce15" office:value-type="float" office:value="53564.92" calcext:value-type="float">
            <text:p>53,564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90102:3900</text:p>
          </table:table-cell>
          <table:table-cell table:style-name="ce15" office:value-type="float" office:value="17693.27" calcext:value-type="float">
            <text:p>17,693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10201:1790</text:p>
          </table:table-cell>
          <table:table-cell table:style-name="ce15" office:value-type="float" office:value="2372207.24" calcext:value-type="float">
            <text:p>2,372,207.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60101:794</text:p>
          </table:table-cell>
          <table:table-cell table:style-name="ce15" office:value-type="float" office:value="216600.38" calcext:value-type="float">
            <text:p>216,600.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40102:5933</text:p>
          </table:table-cell>
          <table:table-cell table:style-name="ce15" office:value-type="float" office:value="3714966.06" calcext:value-type="float">
            <text:p>3,714,966.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8:010301:949</text:p>
          </table:table-cell>
          <table:table-cell table:style-name="ce15" office:value-type="float" office:value="938591.61" calcext:value-type="float">
            <text:p>938,591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4:050101:5732</text:p>
          </table:table-cell>
          <table:table-cell table:style-name="ce15" office:value-type="float" office:value="3081267.05" calcext:value-type="float">
            <text:p>3,081,267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90601:1832</text:p>
          </table:table-cell>
          <table:table-cell table:style-name="ce15" office:value-type="float" office:value="2446893.37" calcext:value-type="float">
            <text:p>2,446,893.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9:010109:9092</text:p>
          </table:table-cell>
          <table:table-cell table:style-name="ce15" office:value-type="float" office:value="1332315.14" calcext:value-type="float">
            <text:p>1,332,315.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120101:4595</text:p>
          </table:table-cell>
          <table:table-cell table:style-name="ce15" office:value-type="float" office:value="1724983.28" calcext:value-type="float">
            <text:p>1,724,983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20:8939</text:p>
          </table:table-cell>
          <table:table-cell table:style-name="ce15" office:value-type="float" office:value="183977.49" calcext:value-type="float">
            <text:p>183,977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2:010102:3557</text:p>
          </table:table-cell>
          <table:table-cell table:style-name="ce15" office:value-type="float" office:value="3647015.34" calcext:value-type="float">
            <text:p>3,647,015.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5:030201:1546</text:p>
          </table:table-cell>
          <table:table-cell table:style-name="ce15" office:value-type="float" office:value="1059336.1" calcext:value-type="float">
            <text:p>1,059,336.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90201:1875</text:p>
          </table:table-cell>
          <table:table-cell table:style-name="ce15" office:value-type="float" office:value="187136.69" calcext:value-type="float">
            <text:p>187,136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309:14573</text:p>
          </table:table-cell>
          <table:table-cell table:style-name="ce15" office:value-type="float" office:value="55250.92" calcext:value-type="float">
            <text:p>55,250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4:050101:5731</text:p>
          </table:table-cell>
          <table:table-cell table:style-name="ce15" office:value-type="float" office:value="176192.69" calcext:value-type="float">
            <text:p>176,192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230102:4116</text:p>
          </table:table-cell>
          <table:table-cell table:style-name="ce15" office:value-type="float" office:value="114727.85" calcext:value-type="float">
            <text:p>114,727.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10102:7577</text:p>
          </table:table-cell>
          <table:table-cell table:style-name="ce15" office:value-type="float" office:value="197203.47" calcext:value-type="float">
            <text:p>197,203.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03:8128</text:p>
          </table:table-cell>
          <table:table-cell table:style-name="ce15" office:value-type="float" office:value="145936.92" calcext:value-type="float">
            <text:p>145,936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309:14574</text:p>
          </table:table-cell>
          <table:table-cell table:style-name="ce15" office:value-type="float" office:value="94516.53" calcext:value-type="float">
            <text:p>94,516.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4:060301:10961</text:p>
          </table:table-cell>
          <table:table-cell table:style-name="ce15" office:value-type="float" office:value="2410611.25" calcext:value-type="float">
            <text:p>2,410,611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20:8945</text:p>
          </table:table-cell>
          <table:table-cell table:style-name="ce15" office:value-type="float" office:value="123396.95" calcext:value-type="float">
            <text:p>123,396.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1:080101:3528</text:p>
          </table:table-cell>
          <table:table-cell table:style-name="ce15" office:value-type="float" office:value="7118455.77" calcext:value-type="float">
            <text:p>7,118,455.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108:14218</text:p>
          </table:table-cell>
          <table:table-cell table:style-name="ce15" office:value-type="float" office:value="166036.09" calcext:value-type="float">
            <text:p>166,036.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31601:4084</text:p>
          </table:table-cell>
          <table:table-cell table:style-name="ce15" office:value-type="float" office:value="8380084.1" calcext:value-type="float">
            <text:p>8,380,084.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20:8944</text:p>
          </table:table-cell>
          <table:table-cell table:style-name="ce15" office:value-type="float" office:value="186559.45" calcext:value-type="float">
            <text:p>186,559.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105:9083</text:p>
          </table:table-cell>
          <table:table-cell table:style-name="ce15" office:value-type="float" office:value="210855.65" calcext:value-type="float">
            <text:p>210,855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20:8938</text:p>
          </table:table-cell>
          <table:table-cell table:style-name="ce15" office:value-type="float" office:value="189681.92" calcext:value-type="float">
            <text:p>189,681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4:060101:841</text:p>
          </table:table-cell>
          <table:table-cell table:style-name="ce15" office:value-type="float" office:value="1223351.97" calcext:value-type="float">
            <text:p>1,223,351.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220:8941</text:p>
          </table:table-cell>
          <table:table-cell table:style-name="ce15" office:value-type="float" office:value="136343.88" calcext:value-type="float">
            <text:p>136,343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217:22801</text:p>
          </table:table-cell>
          <table:table-cell table:style-name="ce15" office:value-type="float" office:value="26845621.98" calcext:value-type="float">
            <text:p>26,845,621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5:010116:6146</text:p>
          </table:table-cell>
          <table:table-cell table:style-name="ce15" office:value-type="float" office:value="16476388.99" calcext:value-type="float">
            <text:p>16,476,388.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42301:2661</text:p>
          </table:table-cell>
          <table:table-cell table:style-name="ce15" office:value-type="float" office:value="195236.71" calcext:value-type="float">
            <text:p>195,236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25:9662</text:p>
          </table:table-cell>
          <table:table-cell table:style-name="ce15" office:value-type="float" office:value="6540591.46" calcext:value-type="float">
            <text:p>6,540,591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80202:468</text:p>
          </table:table-cell>
          <table:table-cell table:style-name="ce15" office:value-type="float" office:value="8031610.3" calcext:value-type="float">
            <text:p>8,031,610.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2:180105:1083</text:p>
          </table:table-cell>
          <table:table-cell table:style-name="ce15" office:value-type="float" office:value="1911705.58" calcext:value-type="float">
            <text:p>1,911,705.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3:080102:874</text:p>
          </table:table-cell>
          <table:table-cell table:style-name="ce15" office:value-type="float" office:value="557253.72" calcext:value-type="float">
            <text:p>557,253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306:8725</text:p>
          </table:table-cell>
          <table:table-cell table:style-name="ce15" office:value-type="float" office:value="4795977.21" calcext:value-type="float">
            <text:p>4,795,977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04:12954</text:p>
          </table:table-cell>
          <table:table-cell table:style-name="ce15" office:value-type="float" office:value="1239883.19" calcext:value-type="float">
            <text:p>1,239,883.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20:8943</text:p>
          </table:table-cell>
          <table:table-cell table:style-name="ce15" office:value-type="float" office:value="74456.46" calcext:value-type="float">
            <text:p>74,456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230201:1843</text:p>
          </table:table-cell>
          <table:table-cell table:style-name="ce15" office:value-type="float" office:value="1277714.63" calcext:value-type="float">
            <text:p>1,277,714.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020101:2387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00000:4436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000000:8185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140201:2236</text:p>
          </table:table-cell>
          <table:table-cell table:style-name="ce15" office:value-type="float" office:value="97917.72" calcext:value-type="float">
            <text:p>97,917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6:010109:273</text:p>
          </table:table-cell>
          <table:table-cell table:style-name="ce15" office:value-type="float" office:value="68352" calcext:value-type="float">
            <text:p>68,3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7:070101:2603</text:p>
          </table:table-cell>
          <table:table-cell table:style-name="ce15" office:value-type="float" office:value="60499.75" calcext:value-type="float">
            <text:p>60,499.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06:4713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00000:18036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00000:4439</text:p>
          </table:table-cell>
          <table:table-cell table:style-name="ce15" office:value-type="float" office:value="23882.37" calcext:value-type="float">
            <text:p>23,882.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000000:18001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00000:17990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00000:18013</text:p>
          </table:table-cell>
          <table:table-cell table:style-name="ce15" office:value-type="float" office:value="14746.59" calcext:value-type="float">
            <text:p>14,746.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8:050101:4878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00000:18019</text:p>
          </table:table-cell>
          <table:table-cell table:style-name="ce15" office:value-type="float" office:value="46424.06" calcext:value-type="float">
            <text:p>46,424.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1:020102:3497</text:p>
          </table:table-cell>
          <table:table-cell table:style-name="ce15" office:value-type="float" office:value="27713.68" calcext:value-type="float">
            <text:p>27,713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00000:17998</text:p>
          </table:table-cell>
          <table:table-cell table:style-name="ce15" office:value-type="float" office:value="34642.1" calcext:value-type="float">
            <text:p>34,642.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00000:18004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000000:18005</text:p>
          </table:table-cell>
          <table:table-cell table:style-name="ce15" office:value-type="float" office:value="42838.05" calcext:value-type="float">
            <text:p>42,838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00000:18007</text:p>
          </table:table-cell>
          <table:table-cell table:style-name="ce15" office:value-type="float" office:value="65579.47" calcext:value-type="float">
            <text:p>65,579.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9:010110:34070</text:p>
          </table:table-cell>
          <table:table-cell table:style-name="ce15" office:value-type="float" office:value="2205636.89" calcext:value-type="float">
            <text:p>2,205,636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10104:5235</text:p>
          </table:table-cell>
          <table:table-cell table:style-name="ce15" office:value-type="float" office:value="48700.8" calcext:value-type="float">
            <text:p>48,700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00000:4438</text:p>
          </table:table-cell>
          <table:table-cell table:style-name="ce15" office:value-type="float" office:value="12826.72" calcext:value-type="float">
            <text:p>12,826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40201:2244</text:p>
          </table:table-cell>
          <table:table-cell table:style-name="ce15" office:value-type="float" office:value="123326.42" calcext:value-type="float">
            <text:p>123,326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7:230201:1859</text:p>
          </table:table-cell>
          <table:table-cell table:style-name="ce15" office:value-type="float" office:value="6477684.16" calcext:value-type="float">
            <text:p>6,477,684.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00000:8170</text:p>
          </table:table-cell>
          <table:table-cell table:style-name="ce15" office:value-type="float" office:value="7164.71" calcext:value-type="float">
            <text:p>7,164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020101:2386</text:p>
          </table:table-cell>
          <table:table-cell table:style-name="ce15" office:value-type="float" office:value="18959.9" calcext:value-type="float">
            <text:p>18,959.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00000:18008</text:p>
          </table:table-cell>
          <table:table-cell table:style-name="ce15" office:value-type="float" office:value="50528.51" calcext:value-type="float">
            <text:p>50,528.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1:020102:3492</text:p>
          </table:table-cell>
          <table:table-cell table:style-name="ce15" office:value-type="float" office:value="18013.89" calcext:value-type="float">
            <text:p>18,013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00000:4444</text:p>
          </table:table-cell>
          <table:table-cell table:style-name="ce15" office:value-type="float" office:value="32338.25" calcext:value-type="float">
            <text:p>32,338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9:010105:20650</text:p>
          </table:table-cell>
          <table:table-cell table:style-name="ce15" office:value-type="float" office:value="10551.28" calcext:value-type="float">
            <text:p>10,551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230201:1844</text:p>
          </table:table-cell>
          <table:table-cell table:style-name="ce15" office:value-type="float" office:value="3886610.49" calcext:value-type="float">
            <text:p>3,886,610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9:010110:34069</text:p>
          </table:table-cell>
          <table:table-cell table:style-name="ce15" office:value-type="float" office:value="11619550.85" calcext:value-type="float">
            <text:p>11,619,550.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7:070101:2605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7:230201:1848</text:p>
          </table:table-cell>
          <table:table-cell table:style-name="ce15" office:value-type="float" office:value="2385432.9" calcext:value-type="float">
            <text:p>2,385,432.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8:050101:4874</text:p>
          </table:table-cell>
          <table:table-cell table:style-name="ce15" office:value-type="float" office:value="6778.2" calcext:value-type="float">
            <text:p>6,778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00000:8169</text:p>
          </table:table-cell>
          <table:table-cell table:style-name="ce15" office:value-type="float" office:value="2106.66" calcext:value-type="float">
            <text:p>2,106.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7:230201:1858</text:p>
          </table:table-cell>
          <table:table-cell table:style-name="ce15" office:value-type="float" office:value="386604.64" calcext:value-type="float">
            <text:p>386,604.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0:010143:1301</text:p>
          </table:table-cell>
          <table:table-cell table:style-name="ce15" office:value-type="float" office:value="24179.52" calcext:value-type="float">
            <text:p>24,179.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20102:3494</text:p>
          </table:table-cell>
          <table:table-cell table:style-name="ce15" office:value-type="float" office:value="19446.83" calcext:value-type="float">
            <text:p>19,446.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30103:753</text:p>
          </table:table-cell>
          <table:table-cell table:style-name="ce15" office:value-type="float" office:value="25279.87" calcext:value-type="float">
            <text:p>25,279.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020101:2404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1:000000:8184</text:p>
          </table:table-cell>
          <table:table-cell table:style-name="ce15" office:value-type="float" office:value="5913664.12" calcext:value-type="float">
            <text:p>5,913,664.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1:160101:3854</text:p>
          </table:table-cell>
          <table:table-cell table:style-name="ce15" office:value-type="float" office:value="45905.63" calcext:value-type="float">
            <text:p>45,905.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200301:2549</text:p>
          </table:table-cell>
          <table:table-cell table:style-name="ce15" office:value-type="float" office:value="25086.33" calcext:value-type="float">
            <text:p>25,086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000000:8193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1:000000:8173</text:p>
          </table:table-cell>
          <table:table-cell table:style-name="ce15" office:value-type="float" office:value="9723.42" calcext:value-type="float">
            <text:p>9,723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020101:2409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8:050101:4879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6:010103:4296</text:p>
          </table:table-cell>
          <table:table-cell table:style-name="ce15" office:value-type="float" office:value="1993.6" calcext:value-type="float">
            <text:p>1,993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000000:17997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050102:1807</text:p>
          </table:table-cell>
          <table:table-cell table:style-name="ce15" office:value-type="float" office:value="22594.02" calcext:value-type="float">
            <text:p>22,594.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00000:4443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20102:3491</text:p>
          </table:table-cell>
          <table:table-cell table:style-name="ce15" office:value-type="float" office:value="29493.18" calcext:value-type="float">
            <text:p>29,493.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00000:8196</text:p>
          </table:table-cell>
          <table:table-cell table:style-name="ce15" office:value-type="float" office:value="4042.28" calcext:value-type="float">
            <text:p>4,042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230201:1856</text:p>
          </table:table-cell>
          <table:table-cell table:style-name="ce15" office:value-type="float" office:value="11326693.44" calcext:value-type="float">
            <text:p>11,326,693.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140201:2239</text:p>
          </table:table-cell>
          <table:table-cell table:style-name="ce15" office:value-type="float" office:value="93818.61" calcext:value-type="float">
            <text:p>93,818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7:230201:1839</text:p>
          </table:table-cell>
          <table:table-cell table:style-name="ce15" office:value-type="float" office:value="1960441.98" calcext:value-type="float">
            <text:p>1,960,441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00000:4440</text:p>
          </table:table-cell>
          <table:table-cell table:style-name="ce15" office:value-type="float" office:value="13115.89" calcext:value-type="float">
            <text:p>13,115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00000:18026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1:170401:819</text:p>
          </table:table-cell>
          <table:table-cell table:style-name="ce15" office:value-type="float" office:value="19105.9" calcext:value-type="float">
            <text:p>19,105.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00000:8192</text:p>
          </table:table-cell>
          <table:table-cell table:style-name="ce15" office:value-type="float" office:value="23629.2" calcext:value-type="float">
            <text:p>23,629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030103:750</text:p>
          </table:table-cell>
          <table:table-cell table:style-name="ce15" office:value-type="float" office:value="4371.96" calcext:value-type="float">
            <text:p>4,371.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00000:8200</text:p>
          </table:table-cell>
          <table:table-cell table:style-name="ce15" office:value-type="float" office:value="13554.72" calcext:value-type="float">
            <text:p>13,554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1:020101:2388</text:p>
          </table:table-cell>
          <table:table-cell table:style-name="ce15" office:value-type="float" office:value="31505.6" calcext:value-type="float">
            <text:p>31,505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20101:2397</text:p>
          </table:table-cell>
          <table:table-cell table:style-name="ce15" office:value-type="float" office:value="29400.35" calcext:value-type="float">
            <text:p>29,400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20101:2394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00000:8186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00000:8199</text:p>
          </table:table-cell>
          <table:table-cell table:style-name="ce15" office:value-type="float" office:value="55099.36" calcext:value-type="float">
            <text:p>55,099.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1:000000:8188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00000:18029</text:p>
          </table:table-cell>
          <table:table-cell table:style-name="ce15" office:value-type="float" office:value="24253.69" calcext:value-type="float">
            <text:p>24,253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8:050102:1808</text:p>
          </table:table-cell>
          <table:table-cell table:style-name="ce15" office:value-type="float" office:value="44211.36" calcext:value-type="float">
            <text:p>44,211.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1:170401:823</text:p>
          </table:table-cell>
          <table:table-cell table:style-name="ce15" office:value-type="float" office:value="28658.84" calcext:value-type="float">
            <text:p>28,658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170401:822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000000:8180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7:230201:1860</text:p>
          </table:table-cell>
          <table:table-cell table:style-name="ce15" office:value-type="float" office:value="10475340.67" calcext:value-type="float">
            <text:p>10,475,340.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1:140301:3284</text:p>
          </table:table-cell>
          <table:table-cell table:style-name="ce15" office:value-type="float" office:value="21360" calcext:value-type="float">
            <text:p>21,360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00000:18017</text:p>
          </table:table-cell>
          <table:table-cell table:style-name="ce15" office:value-type="float" office:value="21859.82" calcext:value-type="float">
            <text:p>21,859.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170401:821</text:p>
          </table:table-cell>
          <table:table-cell table:style-name="ce15" office:value-type="float" office:value="112247.14" calcext:value-type="float">
            <text:p>112,247.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20102:3498</text:p>
          </table:table-cell>
          <table:table-cell table:style-name="ce15" office:value-type="float" office:value="51657.65" calcext:value-type="float">
            <text:p>51,657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7:230201:1838</text:p>
          </table:table-cell>
          <table:table-cell table:style-name="ce15" office:value-type="float" office:value="3077756.81" calcext:value-type="float">
            <text:p>3,077,756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20102:3501</text:p>
          </table:table-cell>
          <table:table-cell table:style-name="ce15" office:value-type="float" office:value="12048.64" calcext:value-type="float">
            <text:p>12,048.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00000:8172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000000:18043</text:p>
          </table:table-cell>
          <table:table-cell table:style-name="ce15" office:value-type="float" office:value="17487.86" calcext:value-type="float">
            <text:p>17,487.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000000:8201</text:p>
          </table:table-cell>
          <table:table-cell table:style-name="ce15" office:value-type="float" office:value="7477.8" calcext:value-type="float">
            <text:p>7,477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20101:2411</text:p>
          </table:table-cell>
          <table:table-cell table:style-name="ce15" office:value-type="float" office:value="9001.6" calcext:value-type="float">
            <text:p>9,001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170401:825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00000:18041</text:p>
          </table:table-cell>
          <table:table-cell table:style-name="ce15" office:value-type="float" office:value="27713.68" calcext:value-type="float">
            <text:p>27,713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2:000000:17994</text:p>
          </table:table-cell>
          <table:table-cell table:style-name="ce15" office:value-type="float" office:value="12639.93" calcext:value-type="float">
            <text:p>12,63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000000:18002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2:000000:18030</text:p>
          </table:table-cell>
          <table:table-cell table:style-name="ce15" office:value-type="float" office:value="143294.22" calcext:value-type="float">
            <text:p>143,294.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00000:18003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7:230201:1862</text:p>
          </table:table-cell>
          <table:table-cell table:style-name="ce15" office:value-type="float" office:value="780063.98" calcext:value-type="float">
            <text:p>780,063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20101:2396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00000:18014</text:p>
          </table:table-cell>
          <table:table-cell table:style-name="ce15" office:value-type="float" office:value="42134.8" calcext:value-type="float">
            <text:p>42,134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1:170401:818</text:p>
          </table:table-cell>
          <table:table-cell table:style-name="ce15" office:value-type="float" office:value="47764.74" calcext:value-type="float">
            <text:p>47,764.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20101:2407</text:p>
          </table:table-cell>
          <table:table-cell table:style-name="ce15" office:value-type="float" office:value="18003.2" calcext:value-type="float">
            <text:p>18,003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00000:17993</text:p>
          </table:table-cell>
          <table:table-cell table:style-name="ce15" office:value-type="float" office:value="23173.21" calcext:value-type="float">
            <text:p>23,173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6:110101:2966</text:p>
          </table:table-cell>
          <table:table-cell table:style-name="ce15" office:value-type="float" office:value="15592.8" calcext:value-type="float">
            <text:p>15,592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1:020101:2401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20101:2390</text:p>
          </table:table-cell>
          <table:table-cell table:style-name="ce15" office:value-type="float" office:value="16878" calcext:value-type="float">
            <text:p>16,878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000000:18006</text:p>
          </table:table-cell>
          <table:table-cell table:style-name="ce15" office:value-type="float" office:value="47359.39" calcext:value-type="float">
            <text:p>47,359.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140201:2237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20102:3503</text:p>
          </table:table-cell>
          <table:table-cell table:style-name="ce15" office:value-type="float" office:value="36145.92" calcext:value-type="float">
            <text:p>36,145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7:230201:1863</text:p>
          </table:table-cell>
          <table:table-cell table:style-name="ce15" office:value-type="float" office:value="35307941.54" calcext:value-type="float">
            <text:p>35,307,941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1:020101:2393</text:p>
          </table:table-cell>
          <table:table-cell table:style-name="ce15" office:value-type="float" office:value="26274.83" calcext:value-type="float">
            <text:p>26,274.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7:230201:1847</text:p>
          </table:table-cell>
          <table:table-cell table:style-name="ce15" office:value-type="float" office:value="517363.89" calcext:value-type="float">
            <text:p>517,363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2:000000:18012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00000:1689</text:p>
          </table:table-cell>
          <table:table-cell table:style-name="ce15" office:value-type="float" office:value="100309.58" calcext:value-type="float">
            <text:p>100,309.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000000:18027</text:p>
          </table:table-cell>
          <table:table-cell table:style-name="ce15" office:value-type="float" office:value="69807.41" calcext:value-type="float">
            <text:p>69,807.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7:230201:1841</text:p>
          </table:table-cell>
          <table:table-cell table:style-name="ce15" office:value-type="float" office:value="39603441.34" calcext:value-type="float">
            <text:p>39,603,441.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1:020101:2384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20102:3506</text:p>
          </table:table-cell>
          <table:table-cell table:style-name="ce15" office:value-type="float" office:value="31870.73" calcext:value-type="float">
            <text:p>31,870.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7:230201:1849</text:p>
          </table:table-cell>
          <table:table-cell table:style-name="ce15" office:value-type="float" office:value="8635541.27" calcext:value-type="float">
            <text:p>8,635,541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20102:3499</text:p>
          </table:table-cell>
          <table:table-cell table:style-name="ce15" office:value-type="float" office:value="14659.11" calcext:value-type="float">
            <text:p>14,659.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140201:2241</text:p>
          </table:table-cell>
          <table:table-cell table:style-name="ce15" office:value-type="float" office:value="23269.14" calcext:value-type="float">
            <text:p>23,269.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000000:18020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7:230201:1852</text:p>
          </table:table-cell>
          <table:table-cell table:style-name="ce15" office:value-type="float" office:value="2151002.42" calcext:value-type="float">
            <text:p>2,151,002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00000:8198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00000:18044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00000:8190</text:p>
          </table:table-cell>
          <table:table-cell table:style-name="ce15" office:value-type="float" office:value="14627.6" calcext:value-type="float">
            <text:p>14,627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000000:17999</text:p>
          </table:table-cell>
          <table:table-cell table:style-name="ce15" office:value-type="float" office:value="61003.84" calcext:value-type="float">
            <text:p>61,003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4:010111:11304</text:p>
          </table:table-cell>
          <table:table-cell table:style-name="ce15" office:value-type="float" office:value="114067.4" calcext:value-type="float">
            <text:p>114,067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1:000000:8194</text:p>
          </table:table-cell>
          <table:table-cell table:style-name="ce15" office:value-type="float" office:value="29372.22" calcext:value-type="float">
            <text:p>29,372.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000000:18015</text:p>
          </table:table-cell>
          <table:table-cell table:style-name="ce15" office:value-type="float" office:value="185944.93" calcext:value-type="float">
            <text:p>185,944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1:020101:2405</text:p>
          </table:table-cell>
          <table:table-cell table:style-name="ce15" office:value-type="float" office:value="28130" calcext:value-type="float">
            <text:p>28,130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9:010109:32586</text:p>
          </table:table-cell>
          <table:table-cell table:style-name="ce15" office:value-type="float" office:value="2285551.27" calcext:value-type="float">
            <text:p>2,285,551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9:010109:32588</text:p>
          </table:table-cell>
          <table:table-cell table:style-name="ce15" office:value-type="float" office:value="1118801.32" calcext:value-type="float">
            <text:p>1,118,801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1:020101:2408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1:000000:8187</text:p>
          </table:table-cell>
          <table:table-cell table:style-name="ce15" office:value-type="float" office:value="10079.54" calcext:value-type="float">
            <text:p>10,079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4:010103:6074</text:p>
          </table:table-cell>
          <table:table-cell table:style-name="ce15" office:value-type="float" office:value="6063.2" calcext:value-type="float">
            <text:p>6,063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8:050101:4875</text:p>
          </table:table-cell>
          <table:table-cell table:style-name="ce15" office:value-type="float" office:value="19940.79" calcext:value-type="float">
            <text:p>19,940.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7:230201:1861</text:p>
          </table:table-cell>
          <table:table-cell table:style-name="ce15" office:value-type="float" office:value="10672755.8" calcext:value-type="float">
            <text:p>10,672,755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00000:4445</text:p>
          </table:table-cell>
          <table:table-cell table:style-name="ce15" office:value-type="float" office:value="14746.59" calcext:value-type="float">
            <text:p>14,746.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000000:18000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205:2847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000000:18032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6:010109:274</text:p>
          </table:table-cell>
          <table:table-cell table:style-name="ce15" office:value-type="float" office:value="70060.8" calcext:value-type="float">
            <text:p>70,060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000000:18021</text:p>
          </table:table-cell>
          <table:table-cell table:style-name="ce15" office:value-type="float" office:value="32338.25" calcext:value-type="float">
            <text:p>32,338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2:000000:18028</text:p>
          </table:table-cell>
          <table:table-cell table:style-name="ce15" office:value-type="float" office:value="110198.71" calcext:value-type="float">
            <text:p>110,198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2:000000:17995</text:p>
          </table:table-cell>
          <table:table-cell table:style-name="ce15" office:value-type="float" office:value="21226.9" calcext:value-type="float">
            <text:p>21,226.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2:030103:752</text:p>
          </table:table-cell>
          <table:table-cell table:style-name="ce15" office:value-type="float" office:value="16853.25" calcext:value-type="float">
            <text:p>16,853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7:230201:1851</text:p>
          </table:table-cell>
          <table:table-cell table:style-name="ce15" office:value-type="float" office:value="1673915.84" calcext:value-type="float">
            <text:p>1,673,915.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00000:18040</text:p>
          </table:table-cell>
          <table:table-cell table:style-name="ce15" office:value-type="float" office:value="56197.55" calcext:value-type="float">
            <text:p>56,197.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140201:2238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000000:17996</text:p>
          </table:table-cell>
          <table:table-cell table:style-name="ce15" office:value-type="float" office:value="52463.58" calcext:value-type="float">
            <text:p>52,463.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000000:18033</text:p>
          </table:table-cell>
          <table:table-cell table:style-name="ce15" office:value-type="float" office:value="24433.72" calcext:value-type="float">
            <text:p>24,433.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2:000000:18023</text:p>
          </table:table-cell>
          <table:table-cell table:style-name="ce15" office:value-type="float" office:value="69258.87" calcext:value-type="float">
            <text:p>69,258.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1:000000:8178</text:p>
          </table:table-cell>
          <table:table-cell table:style-name="ce15" office:value-type="float" office:value="10542.56" calcext:value-type="float">
            <text:p>10,542.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7:230201:1842</text:p>
          </table:table-cell>
          <table:table-cell table:style-name="ce15" office:value-type="float" office:value="3077756.81" calcext:value-type="float">
            <text:p>3,077,756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1:020102:3493</text:p>
          </table:table-cell>
          <table:table-cell table:style-name="ce15" office:value-type="float" office:value="17826.26" calcext:value-type="float">
            <text:p>17,826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2:000000:18024</text:p>
          </table:table-cell>
          <table:table-cell table:style-name="ce15" office:value-type="float" office:value="68718.78" calcext:value-type="float">
            <text:p>68,718.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2:000000:18018</text:p>
          </table:table-cell>
          <table:table-cell table:style-name="ce15" office:value-type="float" office:value="15301.88" calcext:value-type="float">
            <text:p>15,301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000000:18039</text:p>
          </table:table-cell>
          <table:table-cell table:style-name="ce15" office:value-type="float" office:value="57891.54" calcext:value-type="float">
            <text:p>57,891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8:050102:1805</text:p>
          </table:table-cell>
          <table:table-cell table:style-name="ce15" office:value-type="float" office:value="42988.27" calcext:value-type="float">
            <text:p>42,988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00000:17991</text:p>
          </table:table-cell>
          <table:table-cell table:style-name="ce15" office:value-type="float" office:value="69258.87" calcext:value-type="float">
            <text:p>69,258.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2:000000:4447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60201:5241</text:p>
          </table:table-cell>
          <table:table-cell table:style-name="ce15" office:value-type="float" office:value="854.4" calcext:value-type="float">
            <text:p>854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20101:2395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1:020102:3500</text:p>
          </table:table-cell>
          <table:table-cell table:style-name="ce15" office:value-type="float" office:value="51858.22" calcext:value-type="float">
            <text:p>51,858.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1:000000:8182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000000:8171</text:p>
          </table:table-cell>
          <table:table-cell table:style-name="ce15" office:value-type="float" office:value="26877.09" calcext:value-type="float">
            <text:p>26,877.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1:020101:2398</text:p>
          </table:table-cell>
          <table:table-cell table:style-name="ce15" office:value-type="float" office:value="13502.4" calcext:value-type="float">
            <text:p>13,502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1:000000:8179</text:p>
          </table:table-cell>
          <table:table-cell table:style-name="ce15" office:value-type="float" office:value="30380.4" calcext:value-type="float">
            <text:p>30,380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1:020101:2389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8:050102:1803</text:p>
          </table:table-cell>
          <table:table-cell table:style-name="ce15" office:value-type="float" office:value="83597.86" calcext:value-type="float">
            <text:p>83,597.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1:000000:8197</text:p>
          </table:table-cell>
          <table:table-cell table:style-name="ce15" office:value-type="float" office:value="19023.76" calcext:value-type="float">
            <text:p>19,023.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1:020102:3496</text:p>
          </table:table-cell>
          <table:table-cell table:style-name="ce15" office:value-type="float" office:value="78604.78" calcext:value-type="float">
            <text:p>78,604.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000000:18031</text:p>
          </table:table-cell>
          <table:table-cell table:style-name="ce15" office:value-type="float" office:value="56591.93" calcext:value-type="float">
            <text:p>56,591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8:050101:4877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1:000000:8189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1:020101:2412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1:020101:2382</text:p>
          </table:table-cell>
          <table:table-cell table:style-name="ce15" office:value-type="float" office:value="16878" calcext:value-type="float">
            <text:p>16,878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1:020101:2391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000000:18038</text:p>
          </table:table-cell>
          <table:table-cell table:style-name="ce15" office:value-type="float" office:value="27549.68" calcext:value-type="float">
            <text:p>27,549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8:050102:1804</text:p>
          </table:table-cell>
          <table:table-cell table:style-name="ce15" office:value-type="float" office:value="27112.82" calcext:value-type="float">
            <text:p>27,112.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1:020101:2402</text:p>
          </table:table-cell>
          <table:table-cell table:style-name="ce15" office:value-type="float" office:value="42133.11" calcext:value-type="float">
            <text:p>42,133.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2:000000:18016</text:p>
          </table:table-cell>
          <table:table-cell table:style-name="ce15" office:value-type="float" office:value="22482.62" calcext:value-type="float">
            <text:p>22,482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140201:2242</text:p>
          </table:table-cell>
          <table:table-cell table:style-name="ce15" office:value-type="float" office:value="57317.69" calcext:value-type="float">
            <text:p>57,317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00000:18037</text:p>
          </table:table-cell>
          <table:table-cell table:style-name="ce15" office:value-type="float" office:value="22482.62" calcext:value-type="float">
            <text:p>22,482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000000:8168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7:230201:1857</text:p>
          </table:table-cell>
          <table:table-cell table:style-name="ce15" office:value-type="float" office:value="30249871.06" calcext:value-type="float">
            <text:p>30,249,871.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10:34071</text:p>
          </table:table-cell>
          <table:table-cell table:style-name="ce15" office:value-type="float" office:value="8263146.89" calcext:value-type="float">
            <text:p>8,263,146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1:020102:3505</text:p>
          </table:table-cell>
          <table:table-cell table:style-name="ce15" office:value-type="float" office:value="16379.26" calcext:value-type="float">
            <text:p>16,37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1:000000:8175</text:p>
          </table:table-cell>
          <table:table-cell table:style-name="ce15" office:value-type="float" office:value="12048.64" calcext:value-type="float">
            <text:p>12,048.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2:000000:18010</text:p>
          </table:table-cell>
          <table:table-cell table:style-name="ce15" office:value-type="float" office:value="29170.25" calcext:value-type="float">
            <text:p>29,170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1:020102:3504</text:p>
          </table:table-cell>
          <table:table-cell table:style-name="ce15" office:value-type="float" office:value="20156.27" calcext:value-type="float">
            <text:p>20,156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9:010110:34074</text:p>
          </table:table-cell>
          <table:table-cell table:style-name="ce15" office:value-type="float" office:value="9174170.82" calcext:value-type="float">
            <text:p>9,174,170.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8:050102:1806</text:p>
          </table:table-cell>
          <table:table-cell table:style-name="ce15" office:value-type="float" office:value="2388.24" calcext:value-type="float">
            <text:p>2,388.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7:070101:2602</text:p>
          </table:table-cell>
          <table:table-cell table:style-name="ce15" office:value-type="float" office:value="62826.67" calcext:value-type="float">
            <text:p>62,826.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7:230201:1855</text:p>
          </table:table-cell>
          <table:table-cell table:style-name="ce15" office:value-type="float" office:value="6942432.29" calcext:value-type="float">
            <text:p>6,942,432.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1:000000:8177</text:p>
          </table:table-cell>
          <table:table-cell table:style-name="ce15" office:value-type="float" office:value="40026.46" calcext:value-type="float">
            <text:p>40,026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2:140201:2243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00000:18022</text:p>
          </table:table-cell>
          <table:table-cell table:style-name="ce15" office:value-type="float" office:value="18190.26" calcext:value-type="float">
            <text:p>18,190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7:230201:1850</text:p>
          </table:table-cell>
          <table:table-cell table:style-name="ce15" office:value-type="float" office:value="2671959.03" calcext:value-type="float">
            <text:p>2,671,959.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9:010105:20649</text:p>
          </table:table-cell>
          <table:table-cell table:style-name="ce15" office:value-type="float" office:value="376783.46" calcext:value-type="float">
            <text:p>376,783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2:000000:17992</text:p>
          </table:table-cell>
          <table:table-cell table:style-name="ce15" office:value-type="float" office:value="32982.99" calcext:value-type="float">
            <text:p>32,982.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00000:4437</text:p>
          </table:table-cell>
          <table:table-cell table:style-name="ce15" office:value-type="float" office:value="25941.49" calcext:value-type="float">
            <text:p>25,941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1:020101:2410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1:020101:2385</text:p>
          </table:table-cell>
          <table:table-cell table:style-name="ce15" office:value-type="float" office:value="44239.77" calcext:value-type="float">
            <text:p>44,239.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1:170401:824</text:p>
          </table:table-cell>
          <table:table-cell table:style-name="ce15" office:value-type="float" office:value="33435.32" calcext:value-type="float">
            <text:p>33,435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1:020101:2406</text:p>
          </table:table-cell>
          <table:table-cell table:style-name="ce15" office:value-type="float" office:value="16878" calcext:value-type="float">
            <text:p>16,878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7:070101:2606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1:170401:826</text:p>
          </table:table-cell>
          <table:table-cell table:style-name="ce15" office:value-type="float" office:value="59705.93" calcext:value-type="float">
            <text:p>59,705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7:230201:1846</text:p>
          </table:table-cell>
          <table:table-cell table:style-name="ce15" office:value-type="float" office:value="168411897.13" calcext:value-type="float">
            <text:p>168,411,897.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00000:4441</text:p>
          </table:table-cell>
          <table:table-cell table:style-name="ce15" office:value-type="float" office:value="21067.4" calcext:value-type="float">
            <text:p>21,067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1:020101:2383</text:p>
          </table:table-cell>
          <table:table-cell table:style-name="ce15" office:value-type="float" office:value="15752.8" calcext:value-type="float">
            <text:p>15,752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2:140201:2240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1:000000:8195</text:p>
          </table:table-cell>
          <table:table-cell table:style-name="ce15" office:value-type="float" office:value="81338.46" calcext:value-type="float">
            <text:p>81,338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6:010112:1521</text:p>
          </table:table-cell>
          <table:table-cell table:style-name="ce15" office:value-type="float" office:value="21360" calcext:value-type="float">
            <text:p>21,360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4:020101:7082</text:p>
          </table:table-cell>
          <table:table-cell table:style-name="ce15" office:value-type="float" office:value="159554.07" calcext:value-type="float">
            <text:p>159,554.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2:140201:2245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2:030103:751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020101:2399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7:070101:2601</text:p>
          </table:table-cell>
          <table:table-cell table:style-name="ce15" office:value-type="float" office:value="76509.38" calcext:value-type="float">
            <text:p>76,509.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7:230201:1840</text:p>
          </table:table-cell>
          <table:table-cell table:style-name="ce15" office:value-type="float" office:value="5705845.81" calcext:value-type="float">
            <text:p>5,705,845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7:230201:1845</text:p>
          </table:table-cell>
          <table:table-cell table:style-name="ce15" office:value-type="float" office:value="26045088.6" calcext:value-type="float">
            <text:p>26,045,088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1:020102:3502</text:p>
          </table:table-cell>
          <table:table-cell table:style-name="ce15" office:value-type="float" office:value="22482.62" calcext:value-type="float">
            <text:p>22,482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1:000000:8183</text:p>
          </table:table-cell>
          <table:table-cell table:style-name="ce15" office:value-type="float" office:value="48091.61" calcext:value-type="float">
            <text:p>48,091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0:000000:3572</text:p>
          </table:table-cell>
          <table:table-cell table:style-name="ce15" office:value-type="float" office:value="3587880" calcext:value-type="float">
            <text:p>3,587,880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7:230201:1853</text:p>
          </table:table-cell>
          <table:table-cell table:style-name="ce15" office:value-type="float" office:value="638857.32" calcext:value-type="float">
            <text:p>638,857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6:110101:2967</text:p>
          </table:table-cell>
          <table:table-cell table:style-name="ce15" office:value-type="float" office:value="6835.2" calcext:value-type="float">
            <text:p>6,835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1:000000:8174</text:p>
          </table:table-cell>
          <table:table-cell table:style-name="ce15" office:value-type="float" office:value="20253.6" calcext:value-type="float">
            <text:p>20,253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1:020101:2403</text:p>
          </table:table-cell>
          <table:table-cell table:style-name="ce15" office:value-type="float" office:value="12463" calcext:value-type="float">
            <text:p>12,463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2:000000:18025</text:p>
          </table:table-cell>
          <table:table-cell table:style-name="ce15" office:value-type="float" office:value="46313.23" calcext:value-type="float">
            <text:p>46,313.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00000:18042</text:p>
          </table:table-cell>
          <table:table-cell table:style-name="ce15" office:value-type="float" office:value="18190.26" calcext:value-type="float">
            <text:p>18,190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140201:2246</text:p>
          </table:table-cell>
          <table:table-cell table:style-name="ce15" office:value-type="float" office:value="72134.32" calcext:value-type="float">
            <text:p>72,134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7:230201:1837</text:p>
          </table:table-cell>
          <table:table-cell table:style-name="ce15" office:value-type="float" office:value="21430509.79" calcext:value-type="float">
            <text:p>21,430,509.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2:000000:18011</text:p>
          </table:table-cell>
          <table:table-cell table:style-name="ce15" office:value-type="float" office:value="58800.7" calcext:value-type="float">
            <text:p>58,800.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1:000000:8176</text:p>
          </table:table-cell>
          <table:table-cell table:style-name="ce15" office:value-type="float" office:value="15564.89" calcext:value-type="float">
            <text:p>15,564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000000:18035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1:020102:3495</text:p>
          </table:table-cell>
          <table:table-cell table:style-name="ce15" office:value-type="float" office:value="80052.92" calcext:value-type="float">
            <text:p>80,052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7:230201:1854</text:p>
          </table:table-cell>
          <table:table-cell table:style-name="ce15" office:value-type="float" office:value="7000011.71" calcext:value-type="float">
            <text:p>7,000,011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1:000000:8191</text:p>
          </table:table-cell>
          <table:table-cell table:style-name="ce15" office:value-type="float" office:value="12216.86" calcext:value-type="float">
            <text:p>12,216.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1:170401:820</text:p>
          </table:table-cell>
          <table:table-cell table:style-name="ce15" office:value-type="float" office:value="59705.93" calcext:value-type="float">
            <text:p>59,705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8:050101:4873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1:000000:8181</text:p>
          </table:table-cell>
          <table:table-cell table:style-name="ce15" office:value-type="float" office:value="33756" calcext:value-type="float">
            <text:p>33,75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2:000000:18009</text:p>
          </table:table-cell>
          <table:table-cell table:style-name="ce15" office:value-type="float" office:value="29170.25" calcext:value-type="float">
            <text:p>29,170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9:010110:34072</text:p>
          </table:table-cell>
          <table:table-cell table:style-name="ce15" office:value-type="float" office:value="16877917.06" calcext:value-type="float">
            <text:p>16,877,917.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1:020101:2392</text:p>
          </table:table-cell>
          <table:table-cell table:style-name="ce15" office:value-type="float" office:value="15752.8" calcext:value-type="float">
            <text:p>15,752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1:160101:3853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8:050101:4876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00000:4446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2:000000:18034</text:p>
          </table:table-cell>
          <table:table-cell table:style-name="ce15" office:value-type="float" office:value="43719.65" calcext:value-type="float">
            <text:p>43,719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00000:4442</text:p>
          </table:table-cell>
          <table:table-cell table:style-name="ce15" office:value-type="float" office:value="7329.55" calcext:value-type="float">
            <text:p>7,329.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1:020101:2400</text:p>
          </table:table-cell>
          <table:table-cell table:style-name="ce15" office:value-type="float" office:value="13502.4" calcext:value-type="float">
            <text:p>13,502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5:010110:770</text:p>
          </table:table-cell>
          <table:table-cell table:style-name="ce15" office:value-type="float" office:value="3702.4" calcext:value-type="float">
            <text:p>3,702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9:010103:36290</text:p>
          </table:table-cell>
          <table:table-cell table:style-name="ce15" office:value-type="float" office:value="419949.54" calcext:value-type="float">
            <text:p>419,949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7:070101:2604</text:p>
          </table:table-cell>
          <table:table-cell table:style-name="ce15" office:value-type="float" office:value="33435.32" calcext:value-type="float">
            <text:p>33,435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10123:4234</text:p>
          </table:table-cell>
          <table:table-cell table:style-name="ce15" office:value-type="float" office:value="1723351.4" calcext:value-type="float">
            <text:p>1,723,351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3:060301:1038</text:p>
          </table:table-cell>
          <table:table-cell table:style-name="ce15" office:value-type="float" office:value="1112942.46" calcext:value-type="float">
            <text:p>1,112,942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5:010105:6112</text:p>
          </table:table-cell>
          <table:table-cell table:style-name="ce15" office:value-type="float" office:value="4249595.05" calcext:value-type="float">
            <text:p>4,249,595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5:010123:4232</text:p>
          </table:table-cell>
          <table:table-cell table:style-name="ce15" office:value-type="float" office:value="1759068.53" calcext:value-type="float">
            <text:p>1,759,068.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5:060301:2612</text:p>
          </table:table-cell>
          <table:table-cell table:style-name="ce15" office:value-type="float" office:value="1791020.03" calcext:value-type="float">
            <text:p>1,791,020.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4:020103:4739</text:p>
          </table:table-cell>
          <table:table-cell table:style-name="ce15" office:value-type="float" office:value="2152007.33" calcext:value-type="float">
            <text:p>2,152,007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5:010123:4233</text:p>
          </table:table-cell>
          <table:table-cell table:style-name="ce15" office:value-type="float" office:value="1741209.97" calcext:value-type="float">
            <text:p>1,741,209.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222:8750</text:p>
          </table:table-cell>
          <table:table-cell table:style-name="ce15" office:value-type="float" office:value="2408097.75" calcext:value-type="float">
            <text:p>2,408,097.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106:15663</text:p>
          </table:table-cell>
          <table:table-cell table:style-name="ce15" office:value-type="float" office:value="4232200.85" calcext:value-type="float">
            <text:p>4,232,200.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4:010102:7143</text:p>
          </table:table-cell>
          <table:table-cell table:style-name="ce15" office:value-type="float" office:value="4871018.41" calcext:value-type="float">
            <text:p>4,871,018.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2:150101:213</text:p>
          </table:table-cell>
          <table:table-cell table:style-name="ce15" office:value-type="float" office:value="1266496.29" calcext:value-type="float">
            <text:p>1,266,496.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2:010201:15185</text:p>
          </table:table-cell>
          <table:table-cell table:style-name="ce15" office:value-type="float" office:value="3324101.42" calcext:value-type="float">
            <text:p>3,324,101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9:010113:12284</text:p>
          </table:table-cell>
          <table:table-cell table:style-name="ce15" office:value-type="float" office:value="3883454.74" calcext:value-type="float">
            <text:p>3,883,454.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2:171501:1254</text:p>
          </table:table-cell>
          <table:table-cell table:style-name="ce15" office:value-type="float" office:value="6125792.47" calcext:value-type="float">
            <text:p>6,125,792.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106:2435</text:p>
          </table:table-cell>
          <table:table-cell table:style-name="ce15" office:value-type="float" office:value="3010352.63" calcext:value-type="float">
            <text:p>3,010,352.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2:010106:2474</text:p>
          </table:table-cell>
          <table:table-cell table:style-name="ce15" office:value-type="float" office:value="5081208.69" calcext:value-type="float">
            <text:p>5,081,208.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2:010106:2505</text:p>
          </table:table-cell>
          <table:table-cell table:style-name="ce15" office:value-type="float" office:value="2770129.35" calcext:value-type="float">
            <text:p>2,770,129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2:010106:2506</text:p>
          </table:table-cell>
          <table:table-cell table:style-name="ce15" office:value-type="float" office:value="489132.6" calcext:value-type="float">
            <text:p>489,132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106:2273</text:p>
          </table:table-cell>
          <table:table-cell table:style-name="ce15" office:value-type="float" office:value="564689.66" calcext:value-type="float">
            <text:p>564,689.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15:38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215:40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15:40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15:40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215:40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15:40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215:41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15:43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215:44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19:56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19:56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219:56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19:56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19:56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19:56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19:56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19:56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19:56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219:56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19:56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19:56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19:56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219:56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19:56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19:56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219:56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19:56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19:56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19:56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19:56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19:56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219:56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19:56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19:56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19:56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219:56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19:56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219:56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19:56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19:56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19:56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19:56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19:56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19:56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19:56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19:56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19:56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19:56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219:56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19:56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219:56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19:56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219:56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19:57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19:57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19:57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19:57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19:57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19:57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19:57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219:57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219:57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19:57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19:57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219:57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19:57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19:57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19:57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19:57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219:57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19:57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19:57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19:57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19:57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219:57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219:57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19:57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19:57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19:57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2:010219:57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219:57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19:57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19:57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19:57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19:57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19:57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19:57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219:57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219:57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19:57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19:57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19:57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19:57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19:57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219:57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219:57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219:57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219:57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19:57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19:57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219:57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219:57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219:57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19:57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219:57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19:57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219:57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19:57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19:57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19:57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219:57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219:57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219:57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219:57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219:57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219:57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19:57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219:57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19:57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19:57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219:57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219:57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219:57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219:57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19:57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19:57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19:57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19:57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219:57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219:57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219:57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19:57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219:57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219:57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219:57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219:57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219:57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219:57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219:57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219:57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219:57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219:57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219:57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219:57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10219:57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19:57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219:57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219:57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219:57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19:57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2:010219:57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219:58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219:58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219:58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19:58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219:58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219:58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219:58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219:58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219:58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219:58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219:58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219:58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19:58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2:010219:58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19:58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19:58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219:58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19:58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219:58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219:58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219:58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2:010219:58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219:58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219:58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219:58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219:58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219:58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219:58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219:58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219:58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19:58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219:58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219:58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219:58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219:58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219:58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219:58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219:58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19:58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219:58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219:58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219:58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2:010219:58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2:010219:58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10219:58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2:010219:58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219:58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2:010219:58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219:58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10219:58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2:010219:58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2:010219:58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2:010219:58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2:010219:58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2:010219:58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2:010219:58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219:58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219:58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219:58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2:010219:58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2:010219:58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2:010219:58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219:58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2:010219:58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2:010219:58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219:58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2:010219:58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10219:58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219:58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219:58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2:010219:58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2:010219:58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2:010219:58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2:010219:58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219:58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219:58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2:010219:58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219:58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19:58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2:010219:58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2:010219:58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2:010219:58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2:010219:58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10219:58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2:010219:58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2:010219:58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219:58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2:010219:58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219:58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2:010219:58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2:010219:58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2:010219:58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2:010219:58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2:010219:58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2:010219:58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2:010219:58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2:010219:58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2:010219:58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10219:58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2:010219:59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2:010219:59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2:010219:59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10219:59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2:010219:59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19:59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2:010219:59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2:010219:59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2:010219:59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2:010219:59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2:010219:59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2:010219:59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2:010219:59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219:59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2:010219:59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2:010219:59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219:59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219:59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219:59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2:010219:59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219:60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219:60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219:60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2:010219:60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219:60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2:010219:60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219:60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219:60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2:010219:60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2:010219:60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2:010219:60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2:010219:60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10219:60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2:010219:60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219:60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10219:60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219:60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2:010219:60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2:010219:60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219:60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219:60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2:010219:60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2:010219:60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2:010219:60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2:010219:60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219:60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2:010219:60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2:010219:60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2:010219:60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219:60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219:60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2:010219:60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2:010219:60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2:010219:60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2:010219:60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2:010219:60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2:010219:60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219:60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219:60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219:60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2:010219:60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2:010219:60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219:60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219:60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219:60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2:010219:60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219:60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2:010219:60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2:010219:60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219:60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2:010219:60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2:010219:60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219:60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219:60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219:60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219:60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2:010219:60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10219:60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2:010219:60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219:60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2:010219:60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219:60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2:010219:60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2:010219:60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2:010219:60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219:60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219:60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219:60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219:60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219:60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219:60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219:60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219:60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2:010219:60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2:010219:60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2:010219:60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2:010219:60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2:010219:60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219:60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2:010219:60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2:010219:60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2:010219:60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219:60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219:60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2:010219:60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219:60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219:60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2:010219:60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2:010219:60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219:60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2:010219:60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2:010219:61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2:010219:61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2:010219:61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2:010219:61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2:010219:61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2:010219:61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219:61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2:010219:61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2:010219:61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219:61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2:010219:61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2:010219:61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2:010219:61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2:010219:61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2:010219:61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2:010219:61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2:010219:61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2:010219:61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2:010219:61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2:010219:61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2:010219:61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2:010219:61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2:010219:61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219:61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219:61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2:010219:61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2:010219:61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2:010219:61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2:010219:61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2:010219:61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2:010219:61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2:010219:61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2:010219:61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2:010219:61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2:010219:61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2:010219:61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2:010219:61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2:010219:61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2:010219:61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2:010219:61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2:010219:61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2:010219:61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2:010219:61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219:61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2:010219:61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10219:61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2:010219:61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2:010219:61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2:010219:61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2:010219:61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2:010219:61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2:010219:61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2:010219:61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2:010219:61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2:010219:61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2:010219:61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2:010219:61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2:010219:61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2:010219:61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2:010219:61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2:010219:61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2:010219:61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2:010219:61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2:010219:61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2:010219:61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2:010219:61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2:010219:61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2:010219:61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2:010219:61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2:010219:61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2:010219:61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2:010219:61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2:010219:61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2:010219:61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2:010219:61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2:010219:61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2:010219:61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2:010219:61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2:010219:61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2:010219:61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2:010219:61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2:010219:61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2:010219:61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2:010219:61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2:010219:61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2:010219:62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2:010219:62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2:010219:62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2:010219:62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2:010219:62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2:010219:62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2:010219:62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2:010219:62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2:010219:62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2:010219:62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2:010219:62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2:010219:62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2:010219:62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2:010219:62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2:010219:62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2:010219:62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2:010219:62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2:010219:62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2:010219:62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2:010219:62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2:010219:62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2:010219:62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2:010219:62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2:010219:66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2:010219:66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2:010219:66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2:010219:66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2:010219:66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2:010219:66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2:010219:66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2:010219:66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2:010219:66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2:010219:66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2:010219:66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2:010219:66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2:010219:66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2:010219:66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2:010219:66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2:010219:66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2:010219:66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2:010219:66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2:010219:66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2:010219:66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2:010219:66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2:010219:66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2:010219:66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2:010219:66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2:010219:66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2:010219:66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2:010219:66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2:010219:66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2:010219:66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2:010219:66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2:010219:66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2:010219:66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2:010219:66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2:010219:66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2:010219:66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2:010219:66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2:010219:66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2:010219:66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2:010219:66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2:010219:68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2:010219:68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2:010219:68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2:010219:68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2:010219:68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2:010219:68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2:010219:68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2:010219:68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2:010219:68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2:010219:68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2:010219:68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2:010219:68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2:010219:68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2:010219:68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2:010219:68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2:010219:68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2:010219:68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2:010219:68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2:010219:68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2:010219:68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2:010219:68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2:010219:68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2:010219:68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2:010219:68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2:010219:68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2:010219:68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2:010219:68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2:010219:68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2:010219:68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2:010219:68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2:010219:68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2:010219:66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2:010219:66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2:010219:66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2:010219:66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2:010219:66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2:010219:66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2:010219:66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2:010219:66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2:010219:66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2:010219:66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2:010219:67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2:010219:67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2:010219:67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2:010219:67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2:010219:67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2:010219:67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2:010219:67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2:010219:67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2:010219:67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2:010219:67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2:010219:67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2:010219:67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2:010219:67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2:010219:67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2:010219:67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2:010219:67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2:010219:67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2:010219:67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2:010219:67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2:010219:67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2:010219:67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2:010219:67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2:010219:67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2:010219:67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2:010219:67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2:010219:67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2:010219:67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2:010219:67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2:010219:67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2:010219:67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2:010219:67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2:010219:67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2:010219:67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2:010219:67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2:010219:67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2:010219:67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2:010219:67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2:010219:67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2:010219:67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2:010219:67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2:010219:67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2:010219:67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2:010219:67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2:010219:67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2:010219:67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2:010219:67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2:010219:67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2:010219:67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2:010219:67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2:010219:67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2:010219:67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2:010219:67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2:010219:67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2:010219:67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2:010219:67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2:010219:67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2:010219:67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2:010219:67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2:010219:67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2:010219:67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2:010219:67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2:010219:67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2:010225: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2:010225:1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2:010225:26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2:010225:27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2:010225:68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2:010225:70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2:010225:96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2:010225:98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2:010225:13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2:010225:2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2:010225:6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2:010225:67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2:010225:73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2:010225:83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2:010225:92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5:030501:14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5:030501:14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5:030501:15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5:030501:16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5:030501:16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5:030501:16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5:030501:17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5:030501:20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5:030501:3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5:030501:9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5:030501:9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2:010220:84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2:010220:74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17:010469:3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17:010230: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17:010468: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2:100102:18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2:010219:54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0:000000: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22:010212:23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2:010309:118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9:010116:30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12:010102:2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17:010469:3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0:010111:12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22:010219:53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12:010102:3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2:040401:41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12:160301:1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02:020102:18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01:080401:11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2:010219:54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2:010214:16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04:130601:12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2:010219:55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4:050101:29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2:010219:55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2:010220:20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17:010469:3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12:090501:19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12:150401: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2:010304:4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12:160301: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12:010103:31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11:120101:25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2:010220:25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25:030501:22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2:010225:26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2:020102:18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12:200601:11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5:020104:25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2:010219:55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10:120201:1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2:010220:18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17:010469:3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12:020104:31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23:050301:17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4:010115:36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4:060301:85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2:150601:1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22:010601:5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2:010219:53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2:010219:54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01:100701:9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22:010209:25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2:160102:23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2:010219:53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01:080301: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2:010207:4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2:010309:145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23:010156:2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5:010115:39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12:030101:41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2:040301:43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2:170601:21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2:010219:54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04:050101:3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2:010311:34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2:010219:54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2:010219:55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2:160301:1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9:010116:29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22:010219:55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17:010947:20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17:010230:15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2:172201:7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07:080101:105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7:010460: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2:010309:118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22:010219:53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22:010219:54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24:010111:14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22:010219:54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2:170602:30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2:190102:4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02:010105:38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06:080201:8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18:010132:10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01:150101:48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8:010168:4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22:010219:54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2:171401:29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22:010226:17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12:190102:10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22:010212:23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20:010120: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01:150101:39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12:190102:10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22:010215:31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12:040301:45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04:010102:100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4:100301:6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12:190102:10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22:010219:54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15:060101:11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22:010226:17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12:160102:13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17:010230:15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20:010120: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22:010219:43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12:040702:5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12:090103:26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22:010219:53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12:090102:107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17:010947:14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23:050201:2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11:120101:25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18:010168:27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12:160102:23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2:010212:23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13:070101:6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17:010230:15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14:070101:88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12:040401:41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03:270601:10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22:010219:53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22:010601:5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02:020102:18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22:010219:54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22:010219:5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05:201001:6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11:240101:62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12:170602:30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22:010309:118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02:020102:18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17:010469:3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02:170301:6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23:010156:2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20:010120: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19:010116:30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22:010226:17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12:190102:10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22:010309:118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22:010219:54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25:060401:2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10:010115:3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22:010309:118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22:010220:26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04:010102:115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12:041801:70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22:010218:36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22:010219:54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11:240101:62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12:100102:14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22:000000:40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01:000000:51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19:010109:324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19:010109:2807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19:000000:2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10:120201:1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19:010109:265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01:080301:21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19:010109:61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06:080101:22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03:030901: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12:000000:133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00:000000:22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15:000000:15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19:010109:307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20:010112:45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23:010144: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19:010109:324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12:000000:95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00:000000:26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12:000000:172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12:000000:86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00:000000:4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22:000000:39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00:000000:21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03:030901: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19:000000:7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12:000000:78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19:000000:1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12:000000:144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10:000000:20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03:000000:13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10:040101:37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00:000000:25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02:020103:43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19:010109:323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19:010109:314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02:000000:8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19:010109:324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17:000000: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19:000000:10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25:060201:4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22:010601:10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15:000000:3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19:010109:309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20:000000:4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19:010110:339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01:080301:1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20:010109:2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00:000000:21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20:000000: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20:000000:4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19:010109:324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10:010125:2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03:000000:2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06:080101:22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17:010230:18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19:010109:306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02:000000:23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12:160301:1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00:000000:33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00:000000:22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08:000000:54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22:010601:10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19:010116:102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22:010308:47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24:010110:104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22:010601:23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15:010101:59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15:010101:20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15:030202:9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19:010109:155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15:030202:9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15:030202:9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15:030202:9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12:130901:20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15:030202:9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25:010114:61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12:041401:3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09:090101:17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19:010109:157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15:030202:9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12:130701:9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09:010101:1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19:010103:198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19:010103:198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05:010110: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12:030102:6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2A6AF9F455AF6A2EE3D1A8C5CF3DE1907EA6943AC93A1100575CF88642775446E59E090969904F356D6F4F5D8A02F18189FEC9FE60ABBA7238F24581ADC207E7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326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6T10:38:55</meta:creation-date>
    <dc:date>2024-05-29T08:16:14</dc:date>
    <meta:generator>LibreOffice/6.4.6.2$Linux_X86_64 LibreOffice_project/17c4c786810c925eb6e0da4181cd43069b44ed29</meta:generator>
    <meta:document-statistic meta:table-count="1" meta:cell-count="531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