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464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28.08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165" calcext:value-type="float">
            <text:p>165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243" calcext:value-type="float">
            <text:p>243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1:200301:994</text:p>
          </table:table-cell>
          <table:table-cell table:style-name="ce15" office:value-type="float" office:value="383822766" calcext:value-type="float">
            <text:p>383,822,766.0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4:080701:2057</text:p>
          </table:table-cell>
          <table:table-cell table:style-name="ce15" office:value-type="float" office:value="7099.93" calcext:value-type="float">
            <text:p>7,099.9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03:030802:864</text:p>
          </table:table-cell>
          <table:table-cell table:style-name="ce15" office:value-type="float" office:value="293700.93" calcext:value-type="float">
            <text:p>293,700.9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4:080701:2066</text:p>
          </table:table-cell>
          <table:table-cell table:style-name="ce15" office:value-type="float" office:value="7099.93" calcext:value-type="float">
            <text:p>7,099.9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4:080701:2070</text:p>
          </table:table-cell>
          <table:table-cell table:style-name="ce15" office:value-type="float" office:value="7099.93" calcext:value-type="float">
            <text:p>7,099.9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1:070601:1050</text:p>
          </table:table-cell>
          <table:table-cell table:style-name="ce15" office:value-type="float" office:value="663984.4" calcext:value-type="float">
            <text:p>663,984.4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2:170901:1510</text:p>
          </table:table-cell>
          <table:table-cell table:style-name="ce15" office:value-type="float" office:value="704151.63" calcext:value-type="float">
            <text:p>704,151.6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04:090901:2282</text:p>
          </table:table-cell>
          <table:table-cell table:style-name="ce15" office:value-type="float" office:value="149299.5" calcext:value-type="float">
            <text:p>149,299.5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08:030401:832</text:p>
          </table:table-cell>
          <table:table-cell table:style-name="ce15" office:value-type="float" office:value="439282.5" calcext:value-type="float">
            <text:p>439,282.5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02:170301:728</text:p>
          </table:table-cell>
          <table:table-cell table:style-name="ce15" office:value-type="float" office:value="505634.18" calcext:value-type="float">
            <text:p>505,634.1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07:070301:360</text:p>
          </table:table-cell>
          <table:table-cell table:style-name="ce15" office:value-type="float" office:value="269058860.07" calcext:value-type="float">
            <text:p>269,058,860.0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4:080701:2069</text:p>
          </table:table-cell>
          <table:table-cell table:style-name="ce15" office:value-type="float" office:value="7099.93" calcext:value-type="float">
            <text:p>7,099.9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03:030901:461</text:p>
          </table:table-cell>
          <table:table-cell table:style-name="ce15" office:value-type="float" office:value="99928283.89" calcext:value-type="float">
            <text:p>99,928,283.8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4:080701:2056</text:p>
          </table:table-cell>
          <table:table-cell table:style-name="ce15" office:value-type="float" office:value="7099.93" calcext:value-type="float">
            <text:p>7,099.9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4:080701:2063</text:p>
          </table:table-cell>
          <table:table-cell table:style-name="ce15" office:value-type="float" office:value="7099.93" calcext:value-type="float">
            <text:p>7,099.9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07:070301:1670</text:p>
          </table:table-cell>
          <table:table-cell table:style-name="ce15" office:value-type="float" office:value="291170.88" calcext:value-type="float">
            <text:p>291,170.8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07:130201:43</text:p>
          </table:table-cell>
          <table:table-cell table:style-name="ce15" office:value-type="float" office:value="290518.34" calcext:value-type="float">
            <text:p>290,518.3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4:080701:2064</text:p>
          </table:table-cell>
          <table:table-cell table:style-name="ce15" office:value-type="float" office:value="7099.93" calcext:value-type="float">
            <text:p>7,099.9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4:080701:2061</text:p>
          </table:table-cell>
          <table:table-cell table:style-name="ce15" office:value-type="float" office:value="7099.93" calcext:value-type="float">
            <text:p>7,099.9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07:130201:3252</text:p>
          </table:table-cell>
          <table:table-cell table:style-name="ce15" office:value-type="float" office:value="3001909.33" calcext:value-type="float">
            <text:p>3,001,909.3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4:080701:2060</text:p>
          </table:table-cell>
          <table:table-cell table:style-name="ce15" office:value-type="float" office:value="7099.93" calcext:value-type="float">
            <text:p>7,099.9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14:080701:2062</text:p>
          </table:table-cell>
          <table:table-cell table:style-name="ce15" office:value-type="float" office:value="8201.05" calcext:value-type="float">
            <text:p>8,201.0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4:080701:2065</text:p>
          </table:table-cell>
          <table:table-cell table:style-name="ce15" office:value-type="float" office:value="7099.93" calcext:value-type="float">
            <text:p>7,099.9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4:080701:2055</text:p>
          </table:table-cell>
          <table:table-cell table:style-name="ce15" office:value-type="float" office:value="7099.93" calcext:value-type="float">
            <text:p>7,099.9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4:080701:2067</text:p>
          </table:table-cell>
          <table:table-cell table:style-name="ce15" office:value-type="float" office:value="7099.93" calcext:value-type="float">
            <text:p>7,099.9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12:170901:1511</text:p>
          </table:table-cell>
          <table:table-cell table:style-name="ce15" office:value-type="float" office:value="704151.63" calcext:value-type="float">
            <text:p>704,151.6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10:081301:162</text:p>
          </table:table-cell>
          <table:table-cell table:style-name="ce15" office:value-type="float" office:value="359439.85" calcext:value-type="float">
            <text:p>359,439.8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02:160501:769</text:p>
          </table:table-cell>
          <table:table-cell table:style-name="ce15" office:value-type="float" office:value="648033.54" calcext:value-type="float">
            <text:p>648,033.5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14:080701:2068</text:p>
          </table:table-cell>
          <table:table-cell table:style-name="ce15" office:value-type="float" office:value="7099.93" calcext:value-type="float">
            <text:p>7,099.9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4:080701:2059</text:p>
          </table:table-cell>
          <table:table-cell table:style-name="ce15" office:value-type="float" office:value="7099.93" calcext:value-type="float">
            <text:p>7,099.9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01:080401:453</text:p>
          </table:table-cell>
          <table:table-cell table:style-name="ce15" office:value-type="float" office:value="133477.2" calcext:value-type="float">
            <text:p>133,477.2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4:080701:2058</text:p>
          </table:table-cell>
          <table:table-cell table:style-name="ce15" office:value-type="float" office:value="7099.93" calcext:value-type="float">
            <text:p>7,099.9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12:030101:7552</text:p>
          </table:table-cell>
          <table:table-cell table:style-name="ce15" office:value-type="float" office:value="123978.68" calcext:value-type="float">
            <text:p>123,978.6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07:010102:6868</text:p>
          </table:table-cell>
          <table:table-cell table:style-name="ce15" office:value-type="float" office:value="71242002.48" calcext:value-type="float">
            <text:p>71,242,002.4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9:010109:32587</text:p>
          </table:table-cell>
          <table:table-cell table:style-name="ce15" office:value-type="float" office:value="4831182.31" calcext:value-type="float">
            <text:p>4,831,182.3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04:130601:1369</text:p>
          </table:table-cell>
          <table:table-cell table:style-name="ce15" office:value-type="float" office:value="2237189.35" calcext:value-type="float">
            <text:p>2,237,189.3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09:010103:4727</text:p>
          </table:table-cell>
          <table:table-cell table:style-name="ce15" office:value-type="float" office:value="397433.42" calcext:value-type="float">
            <text:p>397,433.4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2:150601:930</text:p>
          </table:table-cell>
          <table:table-cell table:style-name="ce15" office:value-type="float" office:value="1290079.12" calcext:value-type="float">
            <text:p>1,290,079.1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19:010109:32583</text:p>
          </table:table-cell>
          <table:table-cell table:style-name="ce15" office:value-type="float" office:value="779099.76" calcext:value-type="float">
            <text:p>779,099.7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15:040101:4936</text:p>
          </table:table-cell>
          <table:table-cell table:style-name="ce15" office:value-type="float" office:value="674969.82" calcext:value-type="float">
            <text:p>674,969.8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06:080201:1369</text:p>
          </table:table-cell>
          <table:table-cell table:style-name="ce15" office:value-type="float" office:value="1962524.42" calcext:value-type="float">
            <text:p>1,962,524.4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7:010230:2167</text:p>
          </table:table-cell>
          <table:table-cell table:style-name="ce15" office:value-type="float" office:value="416009.91" calcext:value-type="float">
            <text:p>416,009.9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2:200801:2643</text:p>
          </table:table-cell>
          <table:table-cell table:style-name="ce15" office:value-type="float" office:value="602555.81" calcext:value-type="float">
            <text:p>602,555.8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22:010311:3687</text:p>
          </table:table-cell>
          <table:table-cell table:style-name="ce15" office:value-type="float" office:value="2133190.4" calcext:value-type="float">
            <text:p>2,133,190.4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23:010166:222</text:p>
          </table:table-cell>
          <table:table-cell table:style-name="ce15" office:value-type="float" office:value="771726.98" calcext:value-type="float">
            <text:p>771,726.9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2:040301:4650</text:p>
          </table:table-cell>
          <table:table-cell table:style-name="ce15" office:value-type="float" office:value="2116928.53" calcext:value-type="float">
            <text:p>2,116,928.5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12:190101:2128</text:p>
          </table:table-cell>
          <table:table-cell table:style-name="ce15" office:value-type="float" office:value="640029.51" calcext:value-type="float">
            <text:p>640,029.5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25:010115:5486</text:p>
          </table:table-cell>
          <table:table-cell table:style-name="ce15" office:value-type="float" office:value="985773.98" calcext:value-type="float">
            <text:p>985,773.9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20:000000:444</text:p>
          </table:table-cell>
          <table:table-cell table:style-name="ce15" office:value-type="float" office:value="55030360.45" calcext:value-type="float">
            <text:p>55,030,360.4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23:010115:1210</text:p>
          </table:table-cell>
          <table:table-cell table:style-name="ce15" office:value-type="float" office:value="1291533.66" calcext:value-type="float">
            <text:p>1,291,533.6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4:100301:457</text:p>
          </table:table-cell>
          <table:table-cell table:style-name="ce15" office:value-type="float" office:value="2751068.54" calcext:value-type="float">
            <text:p>2,751,068.5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22:010219:204</text:p>
          </table:table-cell>
          <table:table-cell table:style-name="ce15" office:value-type="float" office:value="48919146.38" calcext:value-type="float">
            <text:p>48,919,146.3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9:010113:3482</text:p>
          </table:table-cell>
          <table:table-cell table:style-name="ce15" office:value-type="float" office:value="28519402.42" calcext:value-type="float">
            <text:p>28,519,402.4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2:040702:971</text:p>
          </table:table-cell>
          <table:table-cell table:style-name="ce15" office:value-type="float" office:value="660454.82" calcext:value-type="float">
            <text:p>660,454.8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22:010315:8975</text:p>
          </table:table-cell>
          <table:table-cell table:style-name="ce15" office:value-type="float" office:value="68755.8" calcext:value-type="float">
            <text:p>68,755.8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22:010216:512</text:p>
          </table:table-cell>
          <table:table-cell table:style-name="ce15" office:value-type="float" office:value="1783899.99" calcext:value-type="float">
            <text:p>1,783,899.9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2:160301:380</text:p>
          </table:table-cell>
          <table:table-cell table:style-name="ce15" office:value-type="float" office:value="309618.99" calcext:value-type="float">
            <text:p>309,618.9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22:010220:8942</text:p>
          </table:table-cell>
          <table:table-cell table:style-name="ce15" office:value-type="float" office:value="3837977.18" calcext:value-type="float">
            <text:p>3,837,977.1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19:010110:34068</text:p>
          </table:table-cell>
          <table:table-cell table:style-name="ce15" office:value-type="float" office:value="4791328.95" calcext:value-type="float">
            <text:p>4,791,328.9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22:010309:727</text:p>
          </table:table-cell>
          <table:table-cell table:style-name="ce15" office:value-type="float" office:value="3628800.6" calcext:value-type="float">
            <text:p>3,628,800.6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2:090103:8019</text:p>
          </table:table-cell>
          <table:table-cell table:style-name="ce15" office:value-type="float" office:value="2577796.35" calcext:value-type="float">
            <text:p>2,577,796.3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23:050201:1365</text:p>
          </table:table-cell>
          <table:table-cell table:style-name="ce15" office:value-type="float" office:value="618341.99" calcext:value-type="float">
            <text:p>618,341.9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2:040702:972</text:p>
          </table:table-cell>
          <table:table-cell table:style-name="ce15" office:value-type="float" office:value="868375.78" calcext:value-type="float">
            <text:p>868,375.7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23:010166:223</text:p>
          </table:table-cell>
          <table:table-cell table:style-name="ce15" office:value-type="float" office:value="721728.28" calcext:value-type="float">
            <text:p>721,728.2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22:010220:8935</text:p>
          </table:table-cell>
          <table:table-cell table:style-name="ce15" office:value-type="float" office:value="102633.33" calcext:value-type="float">
            <text:p>102,633.3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02:010105:5720</text:p>
          </table:table-cell>
          <table:table-cell table:style-name="ce15" office:value-type="float" office:value="183283.74" calcext:value-type="float">
            <text:p>183,283.7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22:010228:2415</text:p>
          </table:table-cell>
          <table:table-cell table:style-name="ce15" office:value-type="float" office:value="1296941.7" calcext:value-type="float">
            <text:p>1,296,941.7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22:010220:8931</text:p>
          </table:table-cell>
          <table:table-cell table:style-name="ce15" office:value-type="float" office:value="85527.77" calcext:value-type="float">
            <text:p>85,527.7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24:010111:11305</text:p>
          </table:table-cell>
          <table:table-cell table:style-name="ce15" office:value-type="float" office:value="1163709.09" calcext:value-type="float">
            <text:p>1,163,709.0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24:010105:4995</text:p>
          </table:table-cell>
          <table:table-cell table:style-name="ce15" office:value-type="float" office:value="2382025.03" calcext:value-type="float">
            <text:p>2,382,025.0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17:010460:333</text:p>
          </table:table-cell>
          <table:table-cell table:style-name="ce15" office:value-type="float" office:value="362069.61" calcext:value-type="float">
            <text:p>362,069.6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14:080201:834</text:p>
          </table:table-cell>
          <table:table-cell table:style-name="ce15" office:value-type="float" office:value="924864.3" calcext:value-type="float">
            <text:p>924,864.3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12:200601:1142</text:p>
          </table:table-cell>
          <table:table-cell table:style-name="ce15" office:value-type="float" office:value="800109.26" calcext:value-type="float">
            <text:p>800,109.2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19:010109:32578</text:p>
          </table:table-cell>
          <table:table-cell table:style-name="ce15" office:value-type="float" office:value="5350582.15" calcext:value-type="float">
            <text:p>5,350,582.1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2:160102:2485</text:p>
          </table:table-cell>
          <table:table-cell table:style-name="ce15" office:value-type="float" office:value="605305.12" calcext:value-type="float">
            <text:p>605,305.1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23:010139:1387</text:p>
          </table:table-cell>
          <table:table-cell table:style-name="ce15" office:value-type="float" office:value="1585205.4" calcext:value-type="float">
            <text:p>1,585,205.4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22:010220:8929</text:p>
          </table:table-cell>
          <table:table-cell table:style-name="ce15" office:value-type="float" office:value="65001.1" calcext:value-type="float">
            <text:p>65,001.1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23:080113:662</text:p>
          </table:table-cell>
          <table:table-cell table:style-name="ce15" office:value-type="float" office:value="1242956.21" calcext:value-type="float">
            <text:p>1,242,956.2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20:000000:106</text:p>
          </table:table-cell>
          <table:table-cell table:style-name="ce15" office:value-type="float" office:value="7764777.61" calcext:value-type="float">
            <text:p>7,764,777.6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19:010109:32582</text:p>
          </table:table-cell>
          <table:table-cell table:style-name="ce15" office:value-type="float" office:value="1621214.93" calcext:value-type="float">
            <text:p>1,621,214.9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9:010109:32590</text:p>
          </table:table-cell>
          <table:table-cell table:style-name="ce15" office:value-type="float" office:value="1926744.25" calcext:value-type="float">
            <text:p>1,926,744.2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22:010220:8932</text:p>
          </table:table-cell>
          <table:table-cell table:style-name="ce15" office:value-type="float" office:value="68422.21" calcext:value-type="float">
            <text:p>68,422.2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12:200601:1145</text:p>
          </table:table-cell>
          <table:table-cell table:style-name="ce15" office:value-type="float" office:value="800109.26" calcext:value-type="float">
            <text:p>800,109.2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03:270601:1020</text:p>
          </table:table-cell>
          <table:table-cell table:style-name="ce15" office:value-type="float" office:value="2275661.81" calcext:value-type="float">
            <text:p>2,275,661.8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22:010228:2416</text:p>
          </table:table-cell>
          <table:table-cell table:style-name="ce15" office:value-type="float" office:value="964540.35" calcext:value-type="float">
            <text:p>964,540.3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12:100103:2253</text:p>
          </table:table-cell>
          <table:table-cell table:style-name="ce15" office:value-type="float" office:value="492994.91" calcext:value-type="float">
            <text:p>492,994.9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19:010109:32589</text:p>
          </table:table-cell>
          <table:table-cell table:style-name="ce15" office:value-type="float" office:value="1705235.49" calcext:value-type="float">
            <text:p>1,705,235.4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24:010106:1322</text:p>
          </table:table-cell>
          <table:table-cell table:style-name="ce15" office:value-type="float" office:value="1379839.2" calcext:value-type="float">
            <text:p>1,379,839.2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07:010102:7576</text:p>
          </table:table-cell>
          <table:table-cell table:style-name="ce15" office:value-type="float" office:value="40491.17" calcext:value-type="float">
            <text:p>40,491.1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12:200601:1146</text:p>
          </table:table-cell>
          <table:table-cell table:style-name="ce15" office:value-type="float" office:value="800109.26" calcext:value-type="float">
            <text:p>800,109.2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2:190101:2126</text:p>
          </table:table-cell>
          <table:table-cell table:style-name="ce15" office:value-type="float" office:value="1229319.55" calcext:value-type="float">
            <text:p>1,229,319.5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10:120201:2324</text:p>
          </table:table-cell>
          <table:table-cell table:style-name="ce15" office:value-type="float" office:value="1568057.01" calcext:value-type="float">
            <text:p>1,568,057.0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21:010117:3931</text:p>
          </table:table-cell>
          <table:table-cell table:style-name="ce15" office:value-type="float" office:value="24451.65" calcext:value-type="float">
            <text:p>24,451.6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02:020102:3840</text:p>
          </table:table-cell>
          <table:table-cell table:style-name="ce15" office:value-type="float" office:value="750278.37" calcext:value-type="float">
            <text:p>750,278.3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22:010315:6968</text:p>
          </table:table-cell>
          <table:table-cell table:style-name="ce15" office:value-type="float" office:value="11704386.43" calcext:value-type="float">
            <text:p>11,704,386.4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24:010108:709</text:p>
          </table:table-cell>
          <table:table-cell table:style-name="ce15" office:value-type="float" office:value="254332.05" calcext:value-type="float">
            <text:p>254,332.0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19:010112:21229</text:p>
          </table:table-cell>
          <table:table-cell table:style-name="ce15" office:value-type="float" office:value="59919.54" calcext:value-type="float">
            <text:p>59,919.5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12:200601:1143</text:p>
          </table:table-cell>
          <table:table-cell table:style-name="ce15" office:value-type="float" office:value="800109.26" calcext:value-type="float">
            <text:p>800,109.2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22:010220:8930</text:p>
          </table:table-cell>
          <table:table-cell table:style-name="ce15" office:value-type="float" office:value="68422.21" calcext:value-type="float">
            <text:p>68,422.2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12:010103:7589</text:p>
          </table:table-cell>
          <table:table-cell table:style-name="ce15" office:value-type="float" office:value="335422.16" calcext:value-type="float">
            <text:p>335,422.1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15:040101:4934</text:p>
          </table:table-cell>
          <table:table-cell table:style-name="ce15" office:value-type="float" office:value="673565.45" calcext:value-type="float">
            <text:p>673,565.4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12:200801:2647</text:p>
          </table:table-cell>
          <table:table-cell table:style-name="ce15" office:value-type="float" office:value="721873.8" calcext:value-type="float">
            <text:p>721,873.8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15:010102:3757</text:p>
          </table:table-cell>
          <table:table-cell table:style-name="ce15" office:value-type="float" office:value="16117386.21" calcext:value-type="float">
            <text:p>16,117,386.2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12:150201:1241</text:p>
          </table:table-cell>
          <table:table-cell table:style-name="ce15" office:value-type="float" office:value="8155822" calcext:value-type="float">
            <text:p>8,155,822.0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12:160301:379</text:p>
          </table:table-cell>
          <table:table-cell table:style-name="ce15" office:value-type="float" office:value="821006.35" calcext:value-type="float">
            <text:p>821,006.3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12:160102:2484</text:p>
          </table:table-cell>
          <table:table-cell table:style-name="ce15" office:value-type="float" office:value="878285.86" calcext:value-type="float">
            <text:p>878,285.8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19:010109:32579</text:p>
          </table:table-cell>
          <table:table-cell table:style-name="ce15" office:value-type="float" office:value="4008162.71" calcext:value-type="float">
            <text:p>4,008,162.7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04:050101:5730</text:p>
          </table:table-cell>
          <table:table-cell table:style-name="ce15" office:value-type="float" office:value="1255119.07" calcext:value-type="float">
            <text:p>1,255,119.0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01:080301:2247</text:p>
          </table:table-cell>
          <table:table-cell table:style-name="ce15" office:value-type="float" office:value="823035.55" calcext:value-type="float">
            <text:p>823,035.5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19:010109:32585</text:p>
          </table:table-cell>
          <table:table-cell table:style-name="ce15" office:value-type="float" office:value="3093484.32" calcext:value-type="float">
            <text:p>3,093,484.3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04:130601:1370</text:p>
          </table:table-cell>
          <table:table-cell table:style-name="ce15" office:value-type="float" office:value="1467330.14" calcext:value-type="float">
            <text:p>1,467,330.1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19:010109:32580</text:p>
          </table:table-cell>
          <table:table-cell table:style-name="ce15" office:value-type="float" office:value="86664.28" calcext:value-type="float">
            <text:p>86,664.2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01:150101:5209</text:p>
          </table:table-cell>
          <table:table-cell table:style-name="ce15" office:value-type="float" office:value="1162198.07" calcext:value-type="float">
            <text:p>1,162,198.0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24:040103:574</text:p>
          </table:table-cell>
          <table:table-cell table:style-name="ce15" office:value-type="float" office:value="1222475.92" calcext:value-type="float">
            <text:p>1,222,475.9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07:080101:12509</text:p>
          </table:table-cell>
          <table:table-cell table:style-name="ce15" office:value-type="float" office:value="560523.19" calcext:value-type="float">
            <text:p>560,523.1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19:010113:31103</text:p>
          </table:table-cell>
          <table:table-cell table:style-name="ce15" office:value-type="float" office:value="65245.42" calcext:value-type="float">
            <text:p>65,245.4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23:010144:561</text:p>
          </table:table-cell>
          <table:table-cell table:style-name="ce15" office:value-type="float" office:value="1690187" calcext:value-type="float">
            <text:p>1,690,187.0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24:010104:935</text:p>
          </table:table-cell>
          <table:table-cell table:style-name="ce15" office:value-type="float" office:value="684712.32" calcext:value-type="float">
            <text:p>684,712.3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10:010144:1296</text:p>
          </table:table-cell>
          <table:table-cell table:style-name="ce15" office:value-type="float" office:value="22832.61" calcext:value-type="float">
            <text:p>22,832.6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22:010215:7138</text:p>
          </table:table-cell>
          <table:table-cell table:style-name="ce15" office:value-type="float" office:value="8076502.19" calcext:value-type="float">
            <text:p>8,076,502.1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02:050102:1234</text:p>
          </table:table-cell>
          <table:table-cell table:style-name="ce15" office:value-type="float" office:value="911830.46" calcext:value-type="float">
            <text:p>911,830.4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15:040101:4935</text:p>
          </table:table-cell>
          <table:table-cell table:style-name="ce15" office:value-type="float" office:value="674271.61" calcext:value-type="float">
            <text:p>674,271.6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19:010109:32591</text:p>
          </table:table-cell>
          <table:table-cell table:style-name="ce15" office:value-type="float" office:value="6551694.27" calcext:value-type="float">
            <text:p>6,551,694.2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01:010104:13170</text:p>
          </table:table-cell>
          <table:table-cell table:style-name="ce15" office:value-type="float" office:value="7398987.7" calcext:value-type="float">
            <text:p>7,398,987.7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15:010104:772</text:p>
          </table:table-cell>
          <table:table-cell table:style-name="ce15" office:value-type="float" office:value="1028294.21" calcext:value-type="float">
            <text:p>1,028,294.2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19:000000:246</text:p>
          </table:table-cell>
          <table:table-cell table:style-name="ce15" office:value-type="float" office:value="2660427.26" calcext:value-type="float">
            <text:p>2,660,427.2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01:100701:1129</text:p>
          </table:table-cell>
          <table:table-cell table:style-name="ce15" office:value-type="float" office:value="560466.64" calcext:value-type="float">
            <text:p>560,466.6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01:100701:1128</text:p>
          </table:table-cell>
          <table:table-cell table:style-name="ce15" office:value-type="float" office:value="538649.81" calcext:value-type="float">
            <text:p>538,649.8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12:090501:19617</text:p>
          </table:table-cell>
          <table:table-cell table:style-name="ce15" office:value-type="float" office:value="828314.38" calcext:value-type="float">
            <text:p>828,314.3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19:010109:2811</text:p>
          </table:table-cell>
          <table:table-cell table:style-name="ce15" office:value-type="float" office:value="4696481.95" calcext:value-type="float">
            <text:p>4,696,481.9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19:010109:32577</text:p>
          </table:table-cell>
          <table:table-cell table:style-name="ce15" office:value-type="float" office:value="1069352.61" calcext:value-type="float">
            <text:p>1,069,352.6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24:060101:42</text:p>
          </table:table-cell>
          <table:table-cell table:style-name="ce15" office:value-type="float" office:value="2048727.83" calcext:value-type="float">
            <text:p>2,048,727.8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12:040401:4252</text:p>
          </table:table-cell>
          <table:table-cell table:style-name="ce15" office:value-type="float" office:value="284926.8" calcext:value-type="float">
            <text:p>284,926.8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01:080401:1174</text:p>
          </table:table-cell>
          <table:table-cell table:style-name="ce15" office:value-type="float" office:value="1261378.93" calcext:value-type="float">
            <text:p>1,261,378.9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12:000000:2652</text:p>
          </table:table-cell>
          <table:table-cell table:style-name="ce15" office:value-type="float" office:value="1712086.58" calcext:value-type="float">
            <text:p>1,712,086.5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20:010103:288</text:p>
          </table:table-cell>
          <table:table-cell table:style-name="ce15" office:value-type="float" office:value="26258.6" calcext:value-type="float">
            <text:p>26,258.6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21:010106:5553</text:p>
          </table:table-cell>
          <table:table-cell table:style-name="ce15" office:value-type="float" office:value="26515.09" calcext:value-type="float">
            <text:p>26,515.0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19:010109:32584</text:p>
          </table:table-cell>
          <table:table-cell table:style-name="ce15" office:value-type="float" office:value="702717.43" calcext:value-type="float">
            <text:p>702,717.4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13:070101:1793</text:p>
          </table:table-cell>
          <table:table-cell table:style-name="ce15" office:value-type="float" office:value="1355109.42" calcext:value-type="float">
            <text:p>1,355,109.4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12:010102:236</text:p>
          </table:table-cell>
          <table:table-cell table:style-name="ce15" office:value-type="float" office:value="1037216.28" calcext:value-type="float">
            <text:p>1,037,216.2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02:020103:4728</text:p>
          </table:table-cell>
          <table:table-cell table:style-name="ce15" office:value-type="float" office:value="1449504.28" calcext:value-type="float">
            <text:p>1,449,504.2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12:200601:1144</text:p>
          </table:table-cell>
          <table:table-cell table:style-name="ce15" office:value-type="float" office:value="800109.26" calcext:value-type="float">
            <text:p>800,109.2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22:010108:3108</text:p>
          </table:table-cell>
          <table:table-cell table:style-name="ce15" office:value-type="float" office:value="2256973.13" calcext:value-type="float">
            <text:p>2,256,973.1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10:010125:258</text:p>
          </table:table-cell>
          <table:table-cell table:style-name="ce15" office:value-type="float" office:value="796004.98" calcext:value-type="float">
            <text:p>796,004.9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22:010220:8933</text:p>
          </table:table-cell>
          <table:table-cell table:style-name="ce15" office:value-type="float" office:value="112896.65" calcext:value-type="float">
            <text:p>112,896.6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18:010159:1113</text:p>
          </table:table-cell>
          <table:table-cell table:style-name="ce15" office:value-type="float" office:value="556189.93" calcext:value-type="float">
            <text:p>556,189.9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12:190101:2127</text:p>
          </table:table-cell>
          <table:table-cell table:style-name="ce15" office:value-type="float" office:value="713274.22" calcext:value-type="float">
            <text:p>713,274.2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12:150103:35187</text:p>
          </table:table-cell>
          <table:table-cell table:style-name="ce15" office:value-type="float" office:value="964416" calcext:value-type="float">
            <text:p>964,416.0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19:010109:32581</text:p>
          </table:table-cell>
          <table:table-cell table:style-name="ce15" office:value-type="float" office:value="1917196.46" calcext:value-type="float">
            <text:p>1,917,196.4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22:010220:8934</text:p>
          </table:table-cell>
          <table:table-cell table:style-name="ce15" office:value-type="float" office:value="102633.33" calcext:value-type="float">
            <text:p>102,633.3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07:080101:12508</text:p>
          </table:table-cell>
          <table:table-cell table:style-name="ce15" office:value-type="float" office:value="348151.05" calcext:value-type="float">
            <text:p>348,151.0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04:010102:3263</text:p>
          </table:table-cell>
          <table:table-cell table:style-name="ce15" office:value-type="float" office:value="738766.18" calcext:value-type="float">
            <text:p>738,766.1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04:010102:16567</text:p>
          </table:table-cell>
          <table:table-cell table:style-name="ce15" office:value-type="float" office:value="541289.55" calcext:value-type="float">
            <text:p>541,289.5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22:010315:8976</text:p>
          </table:table-cell>
          <table:table-cell table:style-name="ce15" office:value-type="float" office:value="65890.98" calcext:value-type="float">
            <text:p>65,890.9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19:010116:11649</text:p>
          </table:table-cell>
          <table:table-cell table:style-name="ce15" office:value-type="float" office:value="1528442.2" calcext:value-type="float">
            <text:p>1,528,442.2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02:010107:997</text:p>
          </table:table-cell>
          <table:table-cell table:style-name="ce15" office:value-type="float" office:value="738455.62" calcext:value-type="float">
            <text:p>738,455.6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20:010111:2391</text:p>
          </table:table-cell>
          <table:table-cell table:style-name="ce15" office:value-type="float" office:value="694631.68" calcext:value-type="float">
            <text:p>694,631.6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17:010468:640</text:p>
          </table:table-cell>
          <table:table-cell table:style-name="ce15" office:value-type="float" office:value="229357.42" calcext:value-type="float">
            <text:p>229,357.4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12:030102:6370</text:p>
          </table:table-cell>
          <table:table-cell table:style-name="ce15" office:value-type="float" office:value="122248.05" calcext:value-type="float">
            <text:p>122,248.0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17:010945:1052</text:p>
          </table:table-cell>
          <table:table-cell table:style-name="ce15" office:value-type="float" office:value="656268.22" calcext:value-type="float">
            <text:p>656,268.2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17:010468:641</text:p>
          </table:table-cell>
          <table:table-cell table:style-name="ce15" office:value-type="float" office:value="340522.3" calcext:value-type="float">
            <text:p>340,522.3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02:140301:1298</text:p>
          </table:table-cell>
          <table:table-cell table:style-name="ce15" office:value-type="float" office:value="85168.64" calcext:value-type="float">
            <text:p>85,168.6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02:140301:1297</text:p>
          </table:table-cell>
          <table:table-cell table:style-name="ce15" office:value-type="float" office:value="20301.57" calcext:value-type="float">
            <text:p>20,301.5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12:120101:652</text:p>
          </table:table-cell>
          <table:table-cell table:style-name="ce15" office:value-type="float" office:value="622702.21" calcext:value-type="float">
            <text:p>622,702.2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12:130701:555</text:p>
          </table:table-cell>
          <table:table-cell table:style-name="ce15" office:value-type="float" office:value="1858409.49" calcext:value-type="float">
            <text:p>1,858,409.4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6" office:value-type="string" calcext:value-type="string">
            <text:p>12.08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06:030401:164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08:180401:70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12:190401:39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07:220301:214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2:171401:28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03:041201:47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01:120501:157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2:171401:102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08:020501:81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08:180401:68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03:030901:48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1:160801: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0:050601:5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2:041401:33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06:030401:42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07:220301:209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11:160901:240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2:041401:31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24:060301:1095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02:160501:77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0:030901:1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04:120401:121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2:171401:23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1:160901:240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07:220301:209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08:180401:30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22:010210:11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01:031501:52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14:110101:169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09:010101:59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01:031501:285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01:031501:41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22:010201:3951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18:010104:15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09:010101:528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22:010309:1433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14:110101:169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2:000000:1430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02:130102:1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18:000000:93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09:010101:518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01:031501:53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4:110101:47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18:000000:72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14:070401:82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01:031501:266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25:010114:727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09:010101:531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8:000000:96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23:080115:11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4:110101:838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9:010116:115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2:040401:308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2:000000:1560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19:010101:404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25:010114:759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20:010120:10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4:110101:701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14:070401:83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22:010213:73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8:010101:26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8:000000:22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8:010104:56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4:010102:1368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24:010115:232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20:010120: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25:010111:68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09:080101:380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14:110101:825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09:010101:63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09:010101:527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25:010114:78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18:010104:15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06:080101:179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21:010105:89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01:031501:35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14:110101:171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12:200902:128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09:010101:508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09:010101:573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1:050201:14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18:000000:22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18:010104:17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12:000000:1236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25:010114:696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06:050401:10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09:000000:668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25:010114:70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00:000000:175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18:010104:15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8:010104:13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25:010114:78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14:110101:823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12:150401:4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25:010117:23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09:010101:102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22:010226:320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22:010209:46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2:090801:388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04:030301:139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10:040101:323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18:010104:10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09:010101:447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09:010101:129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01:100201:45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01:150101:38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09:010101:107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14:110601:118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06:050401:10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09:010101:531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12:170601:383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24:020101:195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12:090801:560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01:031501: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01:031501:33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14:110101:856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01:031501:352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12:172201:182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01:030401:8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01:031501:257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12:170601:345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09:010101:111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09:010101:466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14:110101:47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01:060102:48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14:110101:692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22:010201:3951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14:110101:701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19:010110:239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18:010104:25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14:070401:83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14:110101:690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01:031501:352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12:020104:164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04:050101:571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25:010114:77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11:230102:51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09:010101:511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09:010101:554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14:110101:46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12:170601:391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09:010101:16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11:240101:108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14:070401:83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22:010214:128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22:010220:139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14:110101:691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18:010101:89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14:110101:838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12:200902:128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01:031501:352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01:050201: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25:010114:751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14:110101:824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18:010114:12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14:070401:84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14:110401:63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25:010114:726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14:110101:824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09:010101:46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01:120301:68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14:110101:53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18:010104:16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25:010117:9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12:000000:1289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09:010101:90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14:110101:171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09:010101:507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14:090101:832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14:070401:84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19:010113:2850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12:000000:1008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09:010101:515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09:010101:452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12:200902:126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10:120801:15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25:010114:35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18:010104:6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01:031501:252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01:031501:69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25:010114:39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09:010101:506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09:010101:101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09:010101:507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12:000000:1207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12:200102:50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18:010104:11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04:130601:136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12:090801:567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22:010212:226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09:010101:530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12:170601:370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14:090101:128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12:170601:347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25:010114:762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09:010101:1094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14:110201:254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14:070401:84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01:031501:180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18:010103:8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14:070401:83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01:031501:41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20:010120:10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19:010117:53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18:000000:71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09:010101:110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12:200601:61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19:010110:3335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09:010103:62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10:060501:8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02:020801:71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12:200902:126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14:110601:82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18:010104:5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14:110101:48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14:110601:83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14:070401:84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09:010101:101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01:031501:180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14:110101:825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14:110401:72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01:031501:270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12:000000:1523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22:010108:1371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19:010103:439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01:031501:43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14:010103:545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09:010101:568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12:040103:432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22:010203:797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20:010112:4203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23:040103:134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01:031501:27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18:010104:10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14:110101:621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12:020301:102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12:000000:934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03:061101:822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11:000000:5798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04:120401:4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12:170603:1709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03:140201:3497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12:130701:886</text:p>
          </table:table-cell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9E0435A5D7646113FFDAD2949B75A1CA2C6964A6A680C42E94A5BF898C6EFDE462DFAAC4165BF5AB8C5B07366441AF902F67C11A51C9868CD700E59EA4119007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8151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8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8-28T09:22:10</meta:creation-date>
    <dc:date>2024-05-29T08:16:14</dc:date>
    <meta:generator>LibreOffice/6.4.6.2$Linux_X86_64 LibreOffice_project/17c4c786810c925eb6e0da4181cd43069b44ed29</meta:generator>
    <meta:document-statistic meta:table-count="1" meta:cell-count="1828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