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3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5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89" calcext:value-type="float">
            <text:p>189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18" calcext:value-type="float">
            <text:p>218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6:040101:880</text:p>
          </table:table-cell>
          <table:table-cell table:style-name="ce15" office:value-type="float" office:value="718184.14" calcext:value-type="float">
            <text:p>718,184.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20301:1746</text:p>
          </table:table-cell>
          <table:table-cell table:style-name="ce15" office:value-type="float" office:value="351713.03" calcext:value-type="float">
            <text:p>351,713.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313:3784</text:p>
          </table:table-cell>
          <table:table-cell table:style-name="ce15" office:value-type="float" office:value="473567.2" calcext:value-type="float">
            <text:p>473,567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32401:5676</text:p>
          </table:table-cell>
          <table:table-cell table:style-name="ce15" office:value-type="float" office:value="10023229.34" calcext:value-type="float">
            <text:p>10,023,229.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8:010159:5282</text:p>
          </table:table-cell>
          <table:table-cell table:style-name="ce15" office:value-type="float" office:value="2610919.92" calcext:value-type="float">
            <text:p>2,610,919.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100401:2191</text:p>
          </table:table-cell>
          <table:table-cell table:style-name="ce15" office:value-type="float" office:value="3412154.6" calcext:value-type="float">
            <text:p>3,412,154.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10115:154</text:p>
          </table:table-cell>
          <table:table-cell table:style-name="ce15" office:value-type="float" office:value="507063.26" calcext:value-type="float">
            <text:p>507,063.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2:010220:8921</text:p>
          </table:table-cell>
          <table:table-cell table:style-name="ce15" office:value-type="float" office:value="151004.4" calcext:value-type="float">
            <text:p>151,004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90601:1412</text:p>
          </table:table-cell>
          <table:table-cell table:style-name="ce15" office:value-type="float" office:value="6262649.32" calcext:value-type="float">
            <text:p>6,262,649.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9:010110:6139</text:p>
          </table:table-cell>
          <table:table-cell table:style-name="ce15" office:value-type="float" office:value="2243131.78" calcext:value-type="float">
            <text:p>2,243,131.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0:8926</text:p>
          </table:table-cell>
          <table:table-cell table:style-name="ce15" office:value-type="float" office:value="187396.04" calcext:value-type="float">
            <text:p>187,396.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8:010154:2770</text:p>
          </table:table-cell>
          <table:table-cell table:style-name="ce15" office:value-type="float" office:value="170664.25" calcext:value-type="float">
            <text:p>170,664.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4:100301:1676</text:p>
          </table:table-cell>
          <table:table-cell table:style-name="ce15" office:value-type="float" office:value="902730.1" calcext:value-type="float">
            <text:p>902,730.1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5:030302:1891</text:p>
          </table:table-cell>
          <table:table-cell table:style-name="ce15" office:value-type="float" office:value="130992.36" calcext:value-type="float">
            <text:p>130,992.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220110:197</text:p>
          </table:table-cell>
          <table:table-cell table:style-name="ce15" office:value-type="float" office:value="2407886.46" calcext:value-type="float">
            <text:p>2,407,886.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12:2430</text:p>
          </table:table-cell>
          <table:table-cell table:style-name="ce15" office:value-type="float" office:value="1495684.13" calcext:value-type="float">
            <text:p>1,495,684.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171301:1679</text:p>
          </table:table-cell>
          <table:table-cell table:style-name="ce15" office:value-type="float" office:value="4496584.31" calcext:value-type="float">
            <text:p>4,496,584.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8:160101:430</text:p>
          </table:table-cell>
          <table:table-cell table:style-name="ce15" office:value-type="float" office:value="398546.38" calcext:value-type="float">
            <text:p>398,546.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3:060102:18</text:p>
          </table:table-cell>
          <table:table-cell table:style-name="ce15" office:value-type="float" office:value="128716.43" calcext:value-type="float">
            <text:p>128,716.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1:240701:4883</text:p>
          </table:table-cell>
          <table:table-cell table:style-name="ce15" office:value-type="float" office:value="3902337" calcext:value-type="float">
            <text:p>3,902,337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9:010108:6456</text:p>
          </table:table-cell>
          <table:table-cell table:style-name="ce15" office:value-type="float" office:value="221523.12" calcext:value-type="float">
            <text:p>221,523.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090501:7207</text:p>
          </table:table-cell>
          <table:table-cell table:style-name="ce15" office:value-type="float" office:value="3174132.65" calcext:value-type="float">
            <text:p>3,174,132.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5:030103:7825</text:p>
          </table:table-cell>
          <table:table-cell table:style-name="ce15" office:value-type="float" office:value="302749.25" calcext:value-type="float">
            <text:p>302,749.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225:10120</text:p>
          </table:table-cell>
          <table:table-cell table:style-name="ce15" office:value-type="float" office:value="261889.56" calcext:value-type="float">
            <text:p>261,889.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8:020101:2838</text:p>
          </table:table-cell>
          <table:table-cell table:style-name="ce15" office:value-type="float" office:value="802706.81" calcext:value-type="float">
            <text:p>802,706.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8:010155:6190</text:p>
          </table:table-cell>
          <table:table-cell table:style-name="ce15" office:value-type="float" office:value="171122.77" calcext:value-type="float">
            <text:p>171,122.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1:230102:4115</text:p>
          </table:table-cell>
          <table:table-cell table:style-name="ce15" office:value-type="float" office:value="212662.2" calcext:value-type="float">
            <text:p>212,662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5:060101:1640</text:p>
          </table:table-cell>
          <table:table-cell table:style-name="ce15" office:value-type="float" office:value="6973211.24" calcext:value-type="float">
            <text:p>6,973,211.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220:8924</text:p>
          </table:table-cell>
          <table:table-cell table:style-name="ce15" office:value-type="float" office:value="194088.75" calcext:value-type="float">
            <text:p>194,088.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20:8928</text:p>
          </table:table-cell>
          <table:table-cell table:style-name="ce15" office:value-type="float" office:value="146200.06" calcext:value-type="float">
            <text:p>146,200.0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9:010110:33463</text:p>
          </table:table-cell>
          <table:table-cell table:style-name="ce15" office:value-type="float" office:value="4040709.4" calcext:value-type="float">
            <text:p>4,040,709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5:060102:261</text:p>
          </table:table-cell>
          <table:table-cell table:style-name="ce15" office:value-type="float" office:value="6323909.23" calcext:value-type="float">
            <text:p>6,323,909.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20:8919</text:p>
          </table:table-cell>
          <table:table-cell table:style-name="ce15" office:value-type="float" office:value="79587.82" calcext:value-type="float">
            <text:p>79,587.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4:060301:10960</text:p>
          </table:table-cell>
          <table:table-cell table:style-name="ce15" office:value-type="float" office:value="2356925.9" calcext:value-type="float">
            <text:p>2,356,925.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9:010106:126</text:p>
          </table:table-cell>
          <table:table-cell table:style-name="ce15" office:value-type="float" office:value="1666795.8" calcext:value-type="float">
            <text:p>1,666,795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401:2072</text:p>
          </table:table-cell>
          <table:table-cell table:style-name="ce15" office:value-type="float" office:value="83462.63" calcext:value-type="float">
            <text:p>83,462.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8:030103:3985</text:p>
          </table:table-cell>
          <table:table-cell table:style-name="ce15" office:value-type="float" office:value="182339.4" calcext:value-type="float">
            <text:p>182,339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3:040102:986</text:p>
          </table:table-cell>
          <table:table-cell table:style-name="ce15" office:value-type="float" office:value="830344.92" calcext:value-type="float">
            <text:p>830,344.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10401:8032</text:p>
          </table:table-cell>
          <table:table-cell table:style-name="ce15" office:value-type="float" office:value="1812343.96" calcext:value-type="float">
            <text:p>1,812,343.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8:010122:247</text:p>
          </table:table-cell>
          <table:table-cell table:style-name="ce15" office:value-type="float" office:value="199202.41" calcext:value-type="float">
            <text:p>199,202.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20:8920</text:p>
          </table:table-cell>
          <table:table-cell table:style-name="ce15" office:value-type="float" office:value="169827.66" calcext:value-type="float">
            <text:p>169,827.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9:010116:4037</text:p>
          </table:table-cell>
          <table:table-cell table:style-name="ce15" office:value-type="float" office:value="151545.76" calcext:value-type="float">
            <text:p>151,545.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3:250101:1434</text:p>
          </table:table-cell>
          <table:table-cell table:style-name="ce15" office:value-type="float" office:value="782295.55" calcext:value-type="float">
            <text:p>782,295.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4:010101:8671</text:p>
          </table:table-cell>
          <table:table-cell table:style-name="ce15" office:value-type="float" office:value="217057.18" calcext:value-type="float">
            <text:p>217,057.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9:010106:134</text:p>
          </table:table-cell>
          <table:table-cell table:style-name="ce15" office:value-type="float" office:value="2289066.56" calcext:value-type="float">
            <text:p>2,289,066.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4:010107:1510</text:p>
          </table:table-cell>
          <table:table-cell table:style-name="ce15" office:value-type="float" office:value="1860502.46" calcext:value-type="float">
            <text:p>1,860,502.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5:120102:287</text:p>
          </table:table-cell>
          <table:table-cell table:style-name="ce15" office:value-type="float" office:value="3300948.76" calcext:value-type="float">
            <text:p>3,300,948.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1:010110:1758</text:p>
          </table:table-cell>
          <table:table-cell table:style-name="ce15" office:value-type="float" office:value="7559512.83" calcext:value-type="float">
            <text:p>7,559,512.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201:41650</text:p>
          </table:table-cell>
          <table:table-cell table:style-name="ce15" office:value-type="float" office:value="585649.63" calcext:value-type="float">
            <text:p>585,649.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201:41651</text:p>
          </table:table-cell>
          <table:table-cell table:style-name="ce15" office:value-type="float" office:value="130183.76" calcext:value-type="float">
            <text:p>130,183.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313:2515</text:p>
          </table:table-cell>
          <table:table-cell table:style-name="ce15" office:value-type="float" office:value="8415769.61" calcext:value-type="float">
            <text:p>8,415,769.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220:8923</text:p>
          </table:table-cell>
          <table:table-cell table:style-name="ce15" office:value-type="float" office:value="181539.91" calcext:value-type="float">
            <text:p>181,539.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220:8917</text:p>
          </table:table-cell>
          <table:table-cell table:style-name="ce15" office:value-type="float" office:value="78509.21" calcext:value-type="float">
            <text:p>78,509.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4:060101:5662</text:p>
          </table:table-cell>
          <table:table-cell table:style-name="ce15" office:value-type="float" office:value="2664204" calcext:value-type="float">
            <text:p>2,664,204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9:010106:125</text:p>
          </table:table-cell>
          <table:table-cell table:style-name="ce15" office:value-type="float" office:value="919657.42" calcext:value-type="float">
            <text:p>919,657.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07:2807</text:p>
          </table:table-cell>
          <table:table-cell table:style-name="ce15" office:value-type="float" office:value="3431323.35" calcext:value-type="float">
            <text:p>3,431,323.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8:100201:1507</text:p>
          </table:table-cell>
          <table:table-cell table:style-name="ce15" office:value-type="float" office:value="329749.69" calcext:value-type="float">
            <text:p>329,749.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4:060101:8840</text:p>
          </table:table-cell>
          <table:table-cell table:style-name="ce15" office:value-type="float" office:value="5572626.7" calcext:value-type="float">
            <text:p>5,572,626.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221:5937</text:p>
          </table:table-cell>
          <table:table-cell table:style-name="ce15" office:value-type="float" office:value="2682505.46" calcext:value-type="float">
            <text:p>2,682,505.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70101:38</text:p>
          </table:table-cell>
          <table:table-cell table:style-name="ce15" office:value-type="float" office:value="555902.15" calcext:value-type="float">
            <text:p>555,902.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220:8918</text:p>
          </table:table-cell>
          <table:table-cell table:style-name="ce15" office:value-type="float" office:value="175683.79" calcext:value-type="float">
            <text:p>175,683.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5:050601:1496</text:p>
          </table:table-cell>
          <table:table-cell table:style-name="ce15" office:value-type="float" office:value="6358919.92" calcext:value-type="float">
            <text:p>6,358,919.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1:010116:2233</text:p>
          </table:table-cell>
          <table:table-cell table:style-name="ce15" office:value-type="float" office:value="1708866.89" calcext:value-type="float">
            <text:p>1,708,866.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9:010116:4036</text:p>
          </table:table-cell>
          <table:table-cell table:style-name="ce15" office:value-type="float" office:value="117471.03" calcext:value-type="float">
            <text:p>117,471.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80201:1773</text:p>
          </table:table-cell>
          <table:table-cell table:style-name="ce15" office:value-type="float" office:value="3645557.75" calcext:value-type="float">
            <text:p>3,645,557.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20:8925</text:p>
          </table:table-cell>
          <table:table-cell table:style-name="ce15" office:value-type="float" office:value="142638.5" calcext:value-type="float">
            <text:p>142,638.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10301:2199</text:p>
          </table:table-cell>
          <table:table-cell table:style-name="ce15" office:value-type="float" office:value="518304.9" calcext:value-type="float">
            <text:p>518,304.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190901:1739</text:p>
          </table:table-cell>
          <table:table-cell table:style-name="ce15" office:value-type="float" office:value="2835403.78" calcext:value-type="float">
            <text:p>2,835,403.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2:160102:2007</text:p>
          </table:table-cell>
          <table:table-cell table:style-name="ce15" office:value-type="float" office:value="7540783.66" calcext:value-type="float">
            <text:p>7,540,783.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4:100301:1677</text:p>
          </table:table-cell>
          <table:table-cell table:style-name="ce15" office:value-type="float" office:value="387268.97" calcext:value-type="float">
            <text:p>387,268.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1:060301:1884</text:p>
          </table:table-cell>
          <table:table-cell table:style-name="ce15" office:value-type="float" office:value="5517961.9" calcext:value-type="float">
            <text:p>5,517,961.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1:040601:3417</text:p>
          </table:table-cell>
          <table:table-cell table:style-name="ce15" office:value-type="float" office:value="3453597.78" calcext:value-type="float">
            <text:p>3,453,597.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1:010104:13169</text:p>
          </table:table-cell>
          <table:table-cell table:style-name="ce15" office:value-type="float" office:value="10367398.49" calcext:value-type="float">
            <text:p>10,367,398.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203:8127</text:p>
          </table:table-cell>
          <table:table-cell table:style-name="ce15" office:value-type="float" office:value="138491.16" calcext:value-type="float">
            <text:p>138,491.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90801:8635</text:p>
          </table:table-cell>
          <table:table-cell table:style-name="ce15" office:value-type="float" office:value="3512308.94" calcext:value-type="float">
            <text:p>3,512,308.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1:010106:5551</text:p>
          </table:table-cell>
          <table:table-cell table:style-name="ce15" office:value-type="float" office:value="421386.2" calcext:value-type="float">
            <text:p>421,386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100101:1394</text:p>
          </table:table-cell>
          <table:table-cell table:style-name="ce15" office:value-type="float" office:value="5733741.75" calcext:value-type="float">
            <text:p>5,733,741.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60102:606</text:p>
          </table:table-cell>
          <table:table-cell table:style-name="ce15" office:value-type="float" office:value="1663528.98" calcext:value-type="float">
            <text:p>1,663,528.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7:060501:2520</text:p>
          </table:table-cell>
          <table:table-cell table:style-name="ce15" office:value-type="float" office:value="1352364.13" calcext:value-type="float">
            <text:p>1,352,364.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5:050101:1977</text:p>
          </table:table-cell>
          <table:table-cell table:style-name="ce15" office:value-type="float" office:value="4458293.75" calcext:value-type="float">
            <text:p>4,458,293.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5:060102:1349</text:p>
          </table:table-cell>
          <table:table-cell table:style-name="ce15" office:value-type="float" office:value="8807189.44" calcext:value-type="float">
            <text:p>8,807,189.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3:010138:1640</text:p>
          </table:table-cell>
          <table:table-cell table:style-name="ce15" office:value-type="float" office:value="7176579.57" calcext:value-type="float">
            <text:p>7,176,579.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4:090101:9586</text:p>
          </table:table-cell>
          <table:table-cell table:style-name="ce15" office:value-type="float" office:value="329380.48" calcext:value-type="float">
            <text:p>329,380.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401:2071</text:p>
          </table:table-cell>
          <table:table-cell table:style-name="ce15" office:value-type="float" office:value="197724.8" calcext:value-type="float">
            <text:p>197,724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9:010106:122</text:p>
          </table:table-cell>
          <table:table-cell table:style-name="ce15" office:value-type="float" office:value="1528187" calcext:value-type="float">
            <text:p>1,528,187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10301:2200</text:p>
          </table:table-cell>
          <table:table-cell table:style-name="ce15" office:value-type="float" office:value="554111.8" calcext:value-type="float">
            <text:p>554,111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4:030201:612</text:p>
          </table:table-cell>
          <table:table-cell table:style-name="ce15" office:value-type="float" office:value="349914.23" calcext:value-type="float">
            <text:p>349,914.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9:010106:123</text:p>
          </table:table-cell>
          <table:table-cell table:style-name="ce15" office:value-type="float" office:value="52865.57" calcext:value-type="float">
            <text:p>52,865.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1:160901:3871</text:p>
          </table:table-cell>
          <table:table-cell table:style-name="ce15" office:value-type="float" office:value="2648218.78" calcext:value-type="float">
            <text:p>2,648,218.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2:180102:1754</text:p>
          </table:table-cell>
          <table:table-cell table:style-name="ce15" office:value-type="float" office:value="3068526.26" calcext:value-type="float">
            <text:p>3,068,526.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220:8922</text:p>
          </table:table-cell>
          <table:table-cell table:style-name="ce15" office:value-type="float" office:value="155135.66" calcext:value-type="float">
            <text:p>155,135.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171801:6082</text:p>
          </table:table-cell>
          <table:table-cell table:style-name="ce15" office:value-type="float" office:value="1723345.29" calcext:value-type="float">
            <text:p>1,723,345.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170701:1884</text:p>
          </table:table-cell>
          <table:table-cell table:style-name="ce15" office:value-type="float" office:value="4404994.89" calcext:value-type="float">
            <text:p>4,404,994.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1:210101:4745</text:p>
          </table:table-cell>
          <table:table-cell table:style-name="ce15" office:value-type="float" office:value="1118717.28" calcext:value-type="float">
            <text:p>1,118,717.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8:040107:668</text:p>
          </table:table-cell>
          <table:table-cell table:style-name="ce15" office:value-type="float" office:value="208956.92" calcext:value-type="float">
            <text:p>208,956.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9:010106:2361</text:p>
          </table:table-cell>
          <table:table-cell table:style-name="ce15" office:value-type="float" office:value="324976.39" calcext:value-type="float">
            <text:p>324,976.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020101:5159</text:p>
          </table:table-cell>
          <table:table-cell table:style-name="ce15" office:value-type="float" office:value="4307129.8" calcext:value-type="float">
            <text:p>4,307,129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230102:610</text:p>
          </table:table-cell>
          <table:table-cell table:style-name="ce15" office:value-type="float" office:value="461511.18" calcext:value-type="float">
            <text:p>461,511.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190103:3578</text:p>
          </table:table-cell>
          <table:table-cell table:style-name="ce15" office:value-type="float" office:value="2965259.05" calcext:value-type="float">
            <text:p>2,965,259.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220:8927</text:p>
          </table:table-cell>
          <table:table-cell table:style-name="ce15" office:value-type="float" office:value="160625.17" calcext:value-type="float">
            <text:p>160,625.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7:230201:1834</text:p>
          </table:table-cell>
          <table:table-cell table:style-name="ce15" office:value-type="float" office:value="101569642.03" calcext:value-type="float">
            <text:p>101,569,642.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3:010107:1829</text:p>
          </table:table-cell>
          <table:table-cell table:style-name="ce15" office:value-type="float" office:value="42133.11" calcext:value-type="float">
            <text:p>42,133.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00000:4434</text:p>
          </table:table-cell>
          <table:table-cell table:style-name="ce15" office:value-type="float" office:value="1387726" calcext:value-type="float">
            <text:p>1,387,726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1:010106:5546</text:p>
          </table:table-cell>
          <table:table-cell table:style-name="ce15" office:value-type="float" office:value="62371.2" calcext:value-type="float">
            <text:p>62,371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00000:17986</text:p>
          </table:table-cell>
          <table:table-cell table:style-name="ce15" office:value-type="float" office:value="38893.66" calcext:value-type="float">
            <text:p>38,893.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000000:17977</text:p>
          </table:table-cell>
          <table:table-cell table:style-name="ce15" office:value-type="float" office:value="47642.09" calcext:value-type="float">
            <text:p>47,642.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3:220301:515</text:p>
          </table:table-cell>
          <table:table-cell table:style-name="ce15" office:value-type="float" office:value="6457081.9" calcext:value-type="float">
            <text:p>6,457,081.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5:020104:6627</text:p>
          </table:table-cell>
          <table:table-cell table:style-name="ce15" office:value-type="float" office:value="3132.8" calcext:value-type="float">
            <text:p>3,132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000000:17974</text:p>
          </table:table-cell>
          <table:table-cell table:style-name="ce15" office:value-type="float" office:value="30790.82" calcext:value-type="float">
            <text:p>30,790.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000000:17989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7:230201:1836</text:p>
          </table:table-cell>
          <table:table-cell table:style-name="ce15" office:value-type="float" office:value="165041364" calcext:value-type="float">
            <text:p>165,041,364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4:010102:14350</text:p>
          </table:table-cell>
          <table:table-cell table:style-name="ce15" office:value-type="float" office:value="29334.4" calcext:value-type="float">
            <text:p>29,334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00000:17987</text:p>
          </table:table-cell>
          <table:table-cell table:style-name="ce15" office:value-type="float" office:value="6319.97" calcext:value-type="float">
            <text:p>6,319.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1:010106:5550</text:p>
          </table:table-cell>
          <table:table-cell table:style-name="ce15" office:value-type="float" office:value="43289.6" calcext:value-type="float">
            <text:p>43,289.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1:010106:5548</text:p>
          </table:table-cell>
          <table:table-cell table:style-name="ce15" office:value-type="float" office:value="88288" calcext:value-type="float">
            <text:p>88,288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9:010102:5831</text:p>
          </table:table-cell>
          <table:table-cell table:style-name="ce15" office:value-type="float" office:value="39017.6" calcext:value-type="float">
            <text:p>39,017.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6:010111:3321</text:p>
          </table:table-cell>
          <table:table-cell table:style-name="ce15" office:value-type="float" office:value="26201.6" calcext:value-type="float">
            <text:p>26,201.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1:020102:3488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5:060201:5240</text:p>
          </table:table-cell>
          <table:table-cell table:style-name="ce15" office:value-type="float" office:value="7120" calcext:value-type="float">
            <text:p>7,120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50101:7958</text:p>
          </table:table-cell>
          <table:table-cell table:style-name="ce15" office:value-type="float" office:value="157838.44" calcext:value-type="float">
            <text:p>157,838.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3:010105:4317</text:p>
          </table:table-cell>
          <table:table-cell table:style-name="ce15" office:value-type="float" office:value="40422.81" calcext:value-type="float">
            <text:p>40,422.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4:100201:1805</text:p>
          </table:table-cell>
          <table:table-cell table:style-name="ce15" office:value-type="float" office:value="789846.47" calcext:value-type="float">
            <text:p>789,846.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1:010113:12517</text:p>
          </table:table-cell>
          <table:table-cell table:style-name="ce15" office:value-type="float" office:value="36169.6" calcext:value-type="float">
            <text:p>36,169.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0:010143:1300</text:p>
          </table:table-cell>
          <table:table-cell table:style-name="ce15" office:value-type="float" office:value="11485.27" calcext:value-type="float">
            <text:p>11,485.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5:130103:624</text:p>
          </table:table-cell>
          <table:table-cell table:style-name="ce15" office:value-type="float" office:value="19651.2" calcext:value-type="float">
            <text:p>19,651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00000:17973</text:p>
          </table:table-cell>
          <table:table-cell table:style-name="ce15" office:value-type="float" office:value="16169.12" calcext:value-type="float">
            <text:p>16,169.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000000:17972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4:010101:8670</text:p>
          </table:table-cell>
          <table:table-cell table:style-name="ce15" office:value-type="float" office:value="8116.8" calcext:value-type="float">
            <text:p>8,116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0:000000:3571</text:p>
          </table:table-cell>
          <table:table-cell table:style-name="ce15" office:value-type="float" office:value="2152728" calcext:value-type="float">
            <text:p>2,152,728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7:020102:5237</text:p>
          </table:table-cell>
          <table:table-cell table:style-name="ce15" office:value-type="float" office:value="112211.2" calcext:value-type="float">
            <text:p>112,211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1:000000:9140</text:p>
          </table:table-cell>
          <table:table-cell table:style-name="ce15" office:value-type="float" office:value="4068407.2" calcext:value-type="float">
            <text:p>4,068,407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9:010106:131</text:p>
          </table:table-cell>
          <table:table-cell table:style-name="ce15" office:value-type="float" office:value="64580.22" calcext:value-type="float">
            <text:p>64,580.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140201:2235</text:p>
          </table:table-cell>
          <table:table-cell table:style-name="ce15" office:value-type="float" office:value="34903.7" calcext:value-type="float">
            <text:p>34,903.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000000:17975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000000:17984</text:p>
          </table:table-cell>
          <table:table-cell table:style-name="ce15" office:value-type="float" office:value="36380.53" calcext:value-type="float">
            <text:p>36,380.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20101:2380</text:p>
          </table:table-cell>
          <table:table-cell table:style-name="ce15" office:value-type="float" office:value="28130" calcext:value-type="float">
            <text:p>28,130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000000:17980</text:p>
          </table:table-cell>
          <table:table-cell table:style-name="ce15" office:value-type="float" office:value="6319.97" calcext:value-type="float">
            <text:p>6,319.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1:010106:5549</text:p>
          </table:table-cell>
          <table:table-cell table:style-name="ce15" office:value-type="float" office:value="15094.4" calcext:value-type="float">
            <text:p>15,094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00000:4435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7:230201:1833</text:p>
          </table:table-cell>
          <table:table-cell table:style-name="ce15" office:value-type="float" office:value="18944322.51" calcext:value-type="float">
            <text:p>18,944,322.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9:010110:34065</text:p>
          </table:table-cell>
          <table:table-cell table:style-name="ce15" office:value-type="float" office:value="1742133.48" calcext:value-type="float">
            <text:p>1,742,133.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1:010113:12516</text:p>
          </table:table-cell>
          <table:table-cell table:style-name="ce15" office:value-type="float" office:value="38448" calcext:value-type="float">
            <text:p>38,448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000000:17982</text:p>
          </table:table-cell>
          <table:table-cell table:style-name="ce15" office:value-type="float" office:value="73441.24" calcext:value-type="float">
            <text:p>73,441.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9:010110:34067</text:p>
          </table:table-cell>
          <table:table-cell table:style-name="ce15" office:value-type="float" office:value="1901962.24" calcext:value-type="float">
            <text:p>1,901,962.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000000:17983</text:p>
          </table:table-cell>
          <table:table-cell table:style-name="ce15" office:value-type="float" office:value="67765.45" calcext:value-type="float">
            <text:p>67,765.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1:020102:3489</text:p>
          </table:table-cell>
          <table:table-cell table:style-name="ce15" office:value-type="float" office:value="55099.36" calcext:value-type="float">
            <text:p>55,099.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20101:2381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9:010108:6455</text:p>
          </table:table-cell>
          <table:table-cell table:style-name="ce15" office:value-type="float" office:value="32108.58" calcext:value-type="float">
            <text:p>32,108.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000000:17981</text:p>
          </table:table-cell>
          <table:table-cell table:style-name="ce15" office:value-type="float" office:value="15301.88" calcext:value-type="float">
            <text:p>15,301.8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000000:17976</text:p>
          </table:table-cell>
          <table:table-cell table:style-name="ce15" office:value-type="float" office:value="85253.31" calcext:value-type="float">
            <text:p>85,253.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3:220201:1223</text:p>
          </table:table-cell>
          <table:table-cell table:style-name="ce15" office:value-type="float" office:value="3100677.94" calcext:value-type="float">
            <text:p>3,100,677.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0:000000:3570</text:p>
          </table:table-cell>
          <table:table-cell table:style-name="ce15" office:value-type="float" office:value="5863002.55" calcext:value-type="float">
            <text:p>5,863,002.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00000:5283</text:p>
          </table:table-cell>
          <table:table-cell table:style-name="ce15" office:value-type="float" office:value="2189159.7" calcext:value-type="float">
            <text:p>2,189,159.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8:000000:1802</text:p>
          </table:table-cell>
          <table:table-cell table:style-name="ce15" office:value-type="float" office:value="12388.8" calcext:value-type="float">
            <text:p>12,388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1:020102:3490</text:p>
          </table:table-cell>
          <table:table-cell table:style-name="ce15" office:value-type="float" office:value="29170.25" calcext:value-type="float">
            <text:p>29,170.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1:010114:6443</text:p>
          </table:table-cell>
          <table:table-cell table:style-name="ce15" office:value-type="float" office:value="7262.4" calcext:value-type="float">
            <text:p>7,262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9:010109:32573</text:p>
          </table:table-cell>
          <table:table-cell table:style-name="ce15" office:value-type="float" office:value="502639.7" calcext:value-type="float">
            <text:p>502,639.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000000:17985</text:p>
          </table:table-cell>
          <table:table-cell table:style-name="ce15" office:value-type="float" office:value="35823.56" calcext:value-type="float">
            <text:p>35,823.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9:010109:32575</text:p>
          </table:table-cell>
          <table:table-cell table:style-name="ce15" office:value-type="float" office:value="137564.55" calcext:value-type="float">
            <text:p>137,564.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3:220401:956</text:p>
          </table:table-cell>
          <table:table-cell table:style-name="ce15" office:value-type="float" office:value="2653157.42" calcext:value-type="float">
            <text:p>2,653,157.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1:010106:5547</text:p>
          </table:table-cell>
          <table:table-cell table:style-name="ce15" office:value-type="float" office:value="15440.72" calcext:value-type="float">
            <text:p>15,440.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000000:17978</text:p>
          </table:table-cell>
          <table:table-cell table:style-name="ce15" office:value-type="float" office:value="65971.04" calcext:value-type="float">
            <text:p>65,971.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000000:17988</text:p>
          </table:table-cell>
          <table:table-cell table:style-name="ce15" office:value-type="float" office:value="2106.66" calcext:value-type="float">
            <text:p>2,106.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170401:817</text:p>
          </table:table-cell>
          <table:table-cell table:style-name="ce15" office:value-type="float" office:value="19940.79" calcext:value-type="float">
            <text:p>19,940.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9:010110:34066</text:p>
          </table:table-cell>
          <table:table-cell table:style-name="ce15" office:value-type="float" office:value="8934427.68" calcext:value-type="float">
            <text:p>8,934,427.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070101:4542</text:p>
          </table:table-cell>
          <table:table-cell table:style-name="ce15" office:value-type="float" office:value="44097.99" calcext:value-type="float">
            <text:p>44,097.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8:010138:833</text:p>
          </table:table-cell>
          <table:table-cell table:style-name="ce15" office:value-type="float" office:value="9612" calcext:value-type="float">
            <text:p>9,612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020101:2378</text:p>
          </table:table-cell>
          <table:table-cell table:style-name="ce15" office:value-type="float" office:value="27004.8" calcext:value-type="float">
            <text:p>27,004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1:020101:2379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0:100101:2906</text:p>
          </table:table-cell>
          <table:table-cell table:style-name="ce15" office:value-type="float" office:value="66493.68" calcext:value-type="float">
            <text:p>66,493.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5:120104:259</text:p>
          </table:table-cell>
          <table:table-cell table:style-name="ce15" office:value-type="float" office:value="12608.7" calcext:value-type="float">
            <text:p>12,608.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000000:17979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7:230201:1835</text:p>
          </table:table-cell>
          <table:table-cell table:style-name="ce15" office:value-type="float" office:value="265099" calcext:value-type="float">
            <text:p>265,099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20104:6628</text:p>
          </table:table-cell>
          <table:table-cell table:style-name="ce15" office:value-type="float" office:value="3417.6" calcext:value-type="float">
            <text:p>3,417.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10111:11302</text:p>
          </table:table-cell>
          <table:table-cell table:style-name="ce15" office:value-type="float" office:value="203258112.23" calcext:value-type="float">
            <text:p>203,258,112.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0:010106:6351</text:p>
          </table:table-cell>
          <table:table-cell table:style-name="ce15" office:value-type="float" office:value="2574851.55" calcext:value-type="float">
            <text:p>2,574,851.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8:010123:2334</text:p>
          </table:table-cell>
          <table:table-cell table:style-name="ce15" office:value-type="float" office:value="7230034.41" calcext:value-type="float">
            <text:p>7,230,034.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180201:560</text:p>
          </table:table-cell>
          <table:table-cell table:style-name="ce15" office:value-type="float" office:value="3567847.4" calcext:value-type="float">
            <text:p>3,567,847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5:030104:3579</text:p>
          </table:table-cell>
          <table:table-cell table:style-name="ce15" office:value-type="float" office:value="3550749.32" calcext:value-type="float">
            <text:p>3,550,749.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5:060102:2477</text:p>
          </table:table-cell>
          <table:table-cell table:style-name="ce15" office:value-type="float" office:value="5049019.41" calcext:value-type="float">
            <text:p>5,049,019.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501:6308</text:p>
          </table:table-cell>
          <table:table-cell table:style-name="ce15" office:value-type="float" office:value="2939966.38" calcext:value-type="float">
            <text:p>2,939,966.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8:010147:8052</text:p>
          </table:table-cell>
          <table:table-cell table:style-name="ce15" office:value-type="float" office:value="1205287.07" calcext:value-type="float">
            <text:p>1,205,287.0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150103:35185</text:p>
          </table:table-cell>
          <table:table-cell table:style-name="ce15" office:value-type="float" office:value="344143.99" calcext:value-type="float">
            <text:p>344,143.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150103:35186</text:p>
          </table:table-cell>
          <table:table-cell table:style-name="ce15" office:value-type="float" office:value="173102.37" calcext:value-type="float">
            <text:p>173,102.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8:010114:1622</text:p>
          </table:table-cell>
          <table:table-cell table:style-name="ce15" office:value-type="float" office:value="1470032.12" calcext:value-type="float">
            <text:p>1,470,032.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8:020104:797</text:p>
          </table:table-cell>
          <table:table-cell table:style-name="ce15" office:value-type="float" office:value="1401253.21" calcext:value-type="float">
            <text:p>1,401,253.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9:010105:10467</text:p>
          </table:table-cell>
          <table:table-cell table:style-name="ce15" office:value-type="float" office:value="2376630.08" calcext:value-type="float">
            <text:p>2,376,630.0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7:010101:1316</text:p>
          </table:table-cell>
          <table:table-cell table:style-name="ce15" office:value-type="float" office:value="1309534.6" calcext:value-type="float">
            <text:p>1,309,534.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1:210401:2168</text:p>
          </table:table-cell>
          <table:table-cell table:style-name="ce15" office:value-type="float" office:value="1595037.48" calcext:value-type="float">
            <text:p>1,595,037.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2:010108:270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2:010108:29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2:010108:3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5:040301:71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5:040301:713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5:040301:71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5:040301:71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5:040301:71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5:040301:71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5:040301:71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5:040301:71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5:040301:71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5:040301:71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5:040301:71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5:040301:71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5:040301:71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5:040301:71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5:040301:71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5:040301:71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5:040301:71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5:040301:71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5:040301:71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5:040301:71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5:040301:71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5:040301:71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5:040301:71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5:040301:71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5:040301:71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5:040301:71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5:040301:71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5:040301:71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5:040301:71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5:040301:71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5:040301:71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5:040301:71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5:040301:71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5:040301:71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3:010123: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3:010123:1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3:010123: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3:010123:2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3:010123:27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3:010123:27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3:010123:27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3:010123:27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3:010123:27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3:010123:27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10123:27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3:010123:27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3:010123:27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3:010123:27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3:010123:27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3:010123:27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3:010123:27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3:010123:27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3:010123:27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3:010123:27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3:010123:27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3:010123:27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3:010123:27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3:010123:27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3:010123:27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3:010123:27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3:010123:29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3:010123:3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3:010123:3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3:010123:33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3:010123:3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3:010123:33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3:010123:33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3:010123:33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3:010123:33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3:010123:3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3:010123: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3:010123:3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3:010123:4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3:010123:4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3:010123:7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3:010123:7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3:010123: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3:010123:8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4:010102:57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4:010102:57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10102:58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4:010102:58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4:010102:58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4:010102:58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10102:58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4:010102:6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3:060101:8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150201:4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10110:12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190103:20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140601:12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101:14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3:010101:38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6:010201:6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1:010105:11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218:37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8:140101:6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2:010221:11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3:040102:14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8:010102:47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4:130101:29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170201:5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309:145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5:080201:180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1:010113:44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4:090101:758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90201:4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3:081401:19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4:010102:90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100301:5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030101:8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2:150401:2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7:010945: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3:060101:8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2:010213:11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1:160801:8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1:010105:3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050101:4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10105:5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311:28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3:060101:7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90201:1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9:010110:323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1:160801:8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3:060101:8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3:060101:7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1:010106:33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2:060102:2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3:060101:7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41401:17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9:010107:23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3:060101:8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9:010110:323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2:010207:15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171401:29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4:130101:29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3:010123:16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3:060101:7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3:060101:8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9:010103:62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080201:1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3:060101:7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1:010116:19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4:130101:28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1:020102:34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060102:3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3:010105:3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060102:3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9:010109:139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9:010110:323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3:060101:7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4:010108:45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1:010105:11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4:130101:29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210:14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2:010301:6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2:010108:24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9:120101:1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302:41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1:010105:5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3:060101:8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4:130101:29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9:010110:323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7:010945: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214:17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1:010116:19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4:130601:2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4:080201:1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8:160101:9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5:130101:23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4:130101:76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0:000000:33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3:010101: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0:000000:10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040302:29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8:000000:49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0:000000:7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3:000000:5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8:000000:50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1:000000:21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9:120101:4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8:010102:67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9:000000:2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6:070101:15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9:000000:1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1:000000:24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9:010109:324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7:120101:45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0:000000:10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3:010123:33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000000:54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4:030101:35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1:090201:2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7:000000:5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1:000000:15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9:010109:324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00000:23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5:040301:72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5:040301:70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3:000000:5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9:000000:75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0:000000:23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5:090105:34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2:010108:140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108:140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2:010108:140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2:010108:140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2:010108:140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2:010108:140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30104:24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2:010108:140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2:010108:140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5:010105:97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4:010102:52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9:010113:308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37A6B12D67D9D75C0F5F4E843B2756A7ACCD00FFDE8D529C30DF9585442D532DC9AB7F8EEBA6A75D0DCB48810CDF4DEBF00F15A7E1B43BB533F67566E06CB807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152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5T14:26:40</meta:creation-date>
    <dc:date>2024-05-29T08:16:14</dc:date>
    <meta:generator>LibreOffice/6.4.6.2$Linux_X86_64 LibreOffice_project/17c4c786810c925eb6e0da4181cd43069b44ed29</meta:generator>
    <meta:document-statistic meta:table-count="1" meta:cell-count="184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