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2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12" calcext:value-type="float">
            <text:p>11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15" calcext:value-type="float">
            <text:p>71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5:130401:780</text:p>
          </table:table-cell>
          <table:table-cell table:style-name="ce15" office:value-type="float" office:value="584463.15" calcext:value-type="float">
            <text:p>584,463.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31801:3725</text:p>
          </table:table-cell>
          <table:table-cell table:style-name="ce15" office:value-type="float" office:value="584490.02" calcext:value-type="float">
            <text:p>584,490.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0:100801:612</text:p>
          </table:table-cell>
          <table:table-cell table:style-name="ce15" office:value-type="float" office:value="369516.16" calcext:value-type="float">
            <text:p>369,516.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2:160601:1027</text:p>
          </table:table-cell>
          <table:table-cell table:style-name="ce15" office:value-type="float" office:value="556807.35" calcext:value-type="float">
            <text:p>556,807.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060401:797</text:p>
          </table:table-cell>
          <table:table-cell table:style-name="ce15" office:value-type="float" office:value="5408.21" calcext:value-type="float">
            <text:p>5,408.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5:130401:781</text:p>
          </table:table-cell>
          <table:table-cell table:style-name="ce15" office:value-type="float" office:value="493258.05" calcext:value-type="float">
            <text:p>493,258.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1:000000:930</text:p>
          </table:table-cell>
          <table:table-cell table:style-name="ce15" office:value-type="float" office:value="171435962" calcext:value-type="float">
            <text:p>171,435,962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141201:716</text:p>
          </table:table-cell>
          <table:table-cell table:style-name="ce15" office:value-type="float" office:value="270300.63" calcext:value-type="float">
            <text:p>270,300.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110501:23</text:p>
          </table:table-cell>
          <table:table-cell table:style-name="ce15" office:value-type="float" office:value="53243.09" calcext:value-type="float">
            <text:p>53,243.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6:060501:664</text:p>
          </table:table-cell>
          <table:table-cell table:style-name="ce15" office:value-type="float" office:value="173204.49" calcext:value-type="float">
            <text:p>173,204.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4:040401:106</text:p>
          </table:table-cell>
          <table:table-cell table:style-name="ce15" office:value-type="float" office:value="129194.67" calcext:value-type="float">
            <text:p>129,194.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200301:959</text:p>
          </table:table-cell>
          <table:table-cell table:style-name="ce15" office:value-type="float" office:value="447194709" calcext:value-type="float">
            <text:p>447,194,709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2:170401:471</text:p>
          </table:table-cell>
          <table:table-cell table:style-name="ce15" office:value-type="float" office:value="1281848.75" calcext:value-type="float">
            <text:p>1,281,848.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0:120801:698</text:p>
          </table:table-cell>
          <table:table-cell table:style-name="ce15" office:value-type="float" office:value="372386.32" calcext:value-type="float">
            <text:p>372,386.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150901:215</text:p>
          </table:table-cell>
          <table:table-cell table:style-name="ce15" office:value-type="float" office:value="338526.4" calcext:value-type="float">
            <text:p>338,526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8:160501:690</text:p>
          </table:table-cell>
          <table:table-cell table:style-name="ce15" office:value-type="float" office:value="198894.08" calcext:value-type="float">
            <text:p>198,894.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000000:1680</text:p>
          </table:table-cell>
          <table:table-cell table:style-name="ce15" office:value-type="float" office:value="419969.4" calcext:value-type="float">
            <text:p>419,969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6:060501:665</text:p>
          </table:table-cell>
          <table:table-cell table:style-name="ce15" office:value-type="float" office:value="943255.98" calcext:value-type="float">
            <text:p>943,255.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0:040401:326</text:p>
          </table:table-cell>
          <table:table-cell table:style-name="ce15" office:value-type="float" office:value="141424.36" calcext:value-type="float">
            <text:p>141,424.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8:110501:75</text:p>
          </table:table-cell>
          <table:table-cell table:style-name="ce15" office:value-type="float" office:value="291600.46" calcext:value-type="float">
            <text:p>291,600.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000000:220</text:p>
          </table:table-cell>
          <table:table-cell table:style-name="ce15" office:value-type="float" office:value="270611" calcext:value-type="float">
            <text:p>270,611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5:160501:3</text:p>
          </table:table-cell>
          <table:table-cell table:style-name="ce15" office:value-type="float" office:value="298272.8" calcext:value-type="float">
            <text:p>298,272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4:080301:1124</text:p>
          </table:table-cell>
          <table:table-cell table:style-name="ce15" office:value-type="float" office:value="147500" calcext:value-type="float">
            <text:p>147,50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87127078.89" calcext:value-type="float">
            <text:p>287,127,078.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00000:7170</text:p>
          </table:table-cell>
          <table:table-cell table:style-name="ce15" office:value-type="float" office:value="474128.76" calcext:value-type="float">
            <text:p>474,128.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020501:1855</text:p>
          </table:table-cell>
          <table:table-cell table:style-name="ce15" office:value-type="float" office:value="50900" calcext:value-type="float">
            <text:p>50,90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8:060401:33</text:p>
          </table:table-cell>
          <table:table-cell table:style-name="ce15" office:value-type="float" office:value="2003813.11" calcext:value-type="float">
            <text:p>2,003,813.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130701:1643</text:p>
          </table:table-cell>
          <table:table-cell table:style-name="ce15" office:value-type="float" office:value="805269" calcext:value-type="float">
            <text:p>805,269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2:180301:1043</text:p>
          </table:table-cell>
          <table:table-cell table:style-name="ce15" office:value-type="float" office:value="153115.31" calcext:value-type="float">
            <text:p>153,115.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8:080601:545</text:p>
          </table:table-cell>
          <table:table-cell table:style-name="ce15" office:value-type="float" office:value="407700" calcext:value-type="float">
            <text:p>407,70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070701:596</text:p>
          </table:table-cell>
          <table:table-cell table:style-name="ce15" office:value-type="float" office:value="1359220.68" calcext:value-type="float">
            <text:p>1,359,220.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8:000000:1048</text:p>
          </table:table-cell>
          <table:table-cell table:style-name="ce15" office:value-type="float" office:value="198912" calcext:value-type="float">
            <text:p>198,912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31801:3726</text:p>
          </table:table-cell>
          <table:table-cell table:style-name="ce15" office:value-type="float" office:value="584490.02" calcext:value-type="float">
            <text:p>584,490.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9:010109:32574</text:p>
          </table:table-cell>
          <table:table-cell table:style-name="ce15" office:value-type="float" office:value="3687356.93" calcext:value-type="float">
            <text:p>3,687,356.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3:030102:2110</text:p>
          </table:table-cell>
          <table:table-cell table:style-name="ce15" office:value-type="float" office:value="1832394.07" calcext:value-type="float">
            <text:p>1,832,394.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5:010126:36</text:p>
          </table:table-cell>
          <table:table-cell table:style-name="ce15" office:value-type="float" office:value="495348.03" calcext:value-type="float">
            <text:p>495,348.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3:060601:1699</text:p>
          </table:table-cell>
          <table:table-cell table:style-name="ce15" office:value-type="float" office:value="1644226.83" calcext:value-type="float">
            <text:p>1,644,226.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3:010105:4318</text:p>
          </table:table-cell>
          <table:table-cell table:style-name="ce15" office:value-type="float" office:value="355730.05" calcext:value-type="float">
            <text:p>355,730.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0:010123:514</text:p>
          </table:table-cell>
          <table:table-cell table:style-name="ce15" office:value-type="float" office:value="210827.78" calcext:value-type="float">
            <text:p>210,827.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1:010109:1921</text:p>
          </table:table-cell>
          <table:table-cell table:style-name="ce15" office:value-type="float" office:value="21864.48" calcext:value-type="float">
            <text:p>21,864.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9:010102:5830</text:p>
          </table:table-cell>
          <table:table-cell table:style-name="ce15" office:value-type="float" office:value="1005271.65" calcext:value-type="float">
            <text:p>1,005,271.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7:010945:1492</text:p>
          </table:table-cell>
          <table:table-cell table:style-name="ce15" office:value-type="float" office:value="1190243.51" calcext:value-type="float">
            <text:p>1,190,243.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1:031501:1700</text:p>
          </table:table-cell>
          <table:table-cell table:style-name="ce15" office:value-type="float" office:value="202647.51" calcext:value-type="float">
            <text:p>202,647.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9:010110:34064</text:p>
          </table:table-cell>
          <table:table-cell table:style-name="ce15" office:value-type="float" office:value="1444860.97" calcext:value-type="float">
            <text:p>1,444,860.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10102:7574</text:p>
          </table:table-cell>
          <table:table-cell table:style-name="ce15" office:value-type="float" office:value="46012.69" calcext:value-type="float">
            <text:p>46,012.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1:170201:558</text:p>
          </table:table-cell>
          <table:table-cell table:style-name="ce15" office:value-type="float" office:value="567940.67" calcext:value-type="float">
            <text:p>567,940.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1:031501:3535</text:p>
          </table:table-cell>
          <table:table-cell table:style-name="ce15" office:value-type="float" office:value="118211.05" calcext:value-type="float">
            <text:p>118,211.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03:36289</text:p>
          </table:table-cell>
          <table:table-cell table:style-name="ce15" office:value-type="float" office:value="56880.19" calcext:value-type="float">
            <text:p>56,880.1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90103:3909</text:p>
          </table:table-cell>
          <table:table-cell table:style-name="ce15" office:value-type="float" office:value="47374.5" calcext:value-type="float">
            <text:p>47,374.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10102:657</text:p>
          </table:table-cell>
          <table:table-cell table:style-name="ce15" office:value-type="float" office:value="1851962.46" calcext:value-type="float">
            <text:p>1,851,962.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1:031501:3818</text:p>
          </table:table-cell>
          <table:table-cell table:style-name="ce15" office:value-type="float" office:value="39227.15" calcext:value-type="float">
            <text:p>39,227.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7:010102:7573</text:p>
          </table:table-cell>
          <table:table-cell table:style-name="ce15" office:value-type="float" office:value="40491.17" calcext:value-type="float">
            <text:p>40,491.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1:010105:1676</text:p>
          </table:table-cell>
          <table:table-cell table:style-name="ce15" office:value-type="float" office:value="5146315.8" calcext:value-type="float">
            <text:p>5,146,315.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5:010102:3756</text:p>
          </table:table-cell>
          <table:table-cell table:style-name="ce15" office:value-type="float" office:value="1867707.85" calcext:value-type="float">
            <text:p>1,867,707.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1:170201:557</text:p>
          </table:table-cell>
          <table:table-cell table:style-name="ce15" office:value-type="float" office:value="689844.74" calcext:value-type="float">
            <text:p>689,844.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0:000000:434</text:p>
          </table:table-cell>
          <table:table-cell table:style-name="ce15" office:value-type="float" office:value="267471956.02" calcext:value-type="float">
            <text:p>267,471,956.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0:010123:516</text:p>
          </table:table-cell>
          <table:table-cell table:style-name="ce15" office:value-type="float" office:value="213289.51" calcext:value-type="float">
            <text:p>213,289.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1:010113:12519</text:p>
          </table:table-cell>
          <table:table-cell table:style-name="ce15" office:value-type="float" office:value="157587.24" calcext:value-type="float">
            <text:p>157,587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10108:6108</text:p>
          </table:table-cell>
          <table:table-cell table:style-name="ce15" office:value-type="float" office:value="38101.99" calcext:value-type="float">
            <text:p>38,101.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2:000000:1918</text:p>
          </table:table-cell>
          <table:table-cell table:style-name="ce15" office:value-type="float" office:value="1633893.91" calcext:value-type="float">
            <text:p>1,633,893.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9:010103:29458</text:p>
          </table:table-cell>
          <table:table-cell table:style-name="ce15" office:value-type="float" office:value="142030239.55" calcext:value-type="float">
            <text:p>142,030,239.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10102:6868</text:p>
          </table:table-cell>
          <table:table-cell table:style-name="ce15" office:value-type="float" office:value="71266297.18" calcext:value-type="float">
            <text:p>71,266,297.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4:060101:3280</text:p>
          </table:table-cell>
          <table:table-cell table:style-name="ce15" office:value-type="float" office:value="2285021.08" calcext:value-type="float">
            <text:p>2,285,021.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9:010103:36288</text:p>
          </table:table-cell>
          <table:table-cell table:style-name="ce15" office:value-type="float" office:value="48754.45" calcext:value-type="float">
            <text:p>48,754.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5:040301:7538</text:p>
          </table:table-cell>
          <table:table-cell table:style-name="ce15" office:value-type="float" office:value="6465149.5" calcext:value-type="float">
            <text:p>6,465,149.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4:010108:6106</text:p>
          </table:table-cell>
          <table:table-cell table:style-name="ce15" office:value-type="float" office:value="36483.61" calcext:value-type="float">
            <text:p>36,483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9:010107:3180</text:p>
          </table:table-cell>
          <table:table-cell table:style-name="ce15" office:value-type="float" office:value="26654.97" calcext:value-type="float">
            <text:p>26,654.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30101:7551</text:p>
          </table:table-cell>
          <table:table-cell table:style-name="ce15" office:value-type="float" office:value="320770.24" calcext:value-type="float">
            <text:p>320,770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10102:7575</text:p>
          </table:table-cell>
          <table:table-cell table:style-name="ce15" office:value-type="float" office:value="40491.17" calcext:value-type="float">
            <text:p>40,491.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5:040301:7537</text:p>
          </table:table-cell>
          <table:table-cell table:style-name="ce15" office:value-type="float" office:value="22559143.61" calcext:value-type="float">
            <text:p>22,559,143.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010114:313</text:p>
          </table:table-cell>
          <table:table-cell table:style-name="ce15" office:value-type="float" office:value="16877.06" calcext:value-type="float">
            <text:p>16,877.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4:010104:564</text:p>
          </table:table-cell>
          <table:table-cell table:style-name="ce15" office:value-type="float" office:value="631034.64" calcext:value-type="float">
            <text:p>631,034.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4:030101:9139</text:p>
          </table:table-cell>
          <table:table-cell table:style-name="ce15" office:value-type="float" office:value="6120236.82" calcext:value-type="float">
            <text:p>6,120,236.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080201:833</text:p>
          </table:table-cell>
          <table:table-cell table:style-name="ce15" office:value-type="float" office:value="747598.64" calcext:value-type="float">
            <text:p>747,598.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30101:323</text:p>
          </table:table-cell>
          <table:table-cell table:style-name="ce15" office:value-type="float" office:value="8920266.27" calcext:value-type="float">
            <text:p>8,920,266.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02:5395</text:p>
          </table:table-cell>
          <table:table-cell table:style-name="ce15" office:value-type="float" office:value="3336080.34" calcext:value-type="float">
            <text:p>3,336,080.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0:070101:66</text:p>
          </table:table-cell>
          <table:table-cell table:style-name="ce15" office:value-type="float" office:value="1132704.67" calcext:value-type="float">
            <text:p>1,132,704.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9:120101:4161</text:p>
          </table:table-cell>
          <table:table-cell table:style-name="ce15" office:value-type="float" office:value="1457514.5" calcext:value-type="float">
            <text:p>1,457,514.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1:010102:1312</text:p>
          </table:table-cell>
          <table:table-cell table:style-name="ce15" office:value-type="float" office:value="1443039.62" calcext:value-type="float">
            <text:p>1,443,039.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10139:1386</text:p>
          </table:table-cell>
          <table:table-cell table:style-name="ce15" office:value-type="float" office:value="1273701.83" calcext:value-type="float">
            <text:p>1,273,701.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3:040102:1488</text:p>
          </table:table-cell>
          <table:table-cell table:style-name="ce15" office:value-type="float" office:value="177087.02" calcext:value-type="float">
            <text:p>177,087.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9:100201:695</text:p>
          </table:table-cell>
          <table:table-cell table:style-name="ce15" office:value-type="float" office:value="1618849.9" calcext:value-type="float">
            <text:p>1,618,849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9:000000:240</text:p>
          </table:table-cell>
          <table:table-cell table:style-name="ce15" office:value-type="float" office:value="19669373.26" calcext:value-type="float">
            <text:p>19,669,373.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00000:1019</text:p>
          </table:table-cell>
          <table:table-cell table:style-name="ce15" office:value-type="float" office:value="12851902.16" calcext:value-type="float">
            <text:p>12,851,902.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3:010123:3434</text:p>
          </table:table-cell>
          <table:table-cell table:style-name="ce15" office:value-type="float" office:value="12257437.12" calcext:value-type="float">
            <text:p>12,257,437.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1:010105:8254</text:p>
          </table:table-cell>
          <table:table-cell table:style-name="ce15" office:value-type="float" office:value="507644.34" calcext:value-type="float">
            <text:p>507,644.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07:2808</text:p>
          </table:table-cell>
          <table:table-cell table:style-name="ce15" office:value-type="float" office:value="2331490.83" calcext:value-type="float">
            <text:p>2,331,490.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8:010102:634</text:p>
          </table:table-cell>
          <table:table-cell table:style-name="ce15" office:value-type="float" office:value="517432.09" calcext:value-type="float">
            <text:p>517,432.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8:010101:4059</text:p>
          </table:table-cell>
          <table:table-cell table:style-name="ce15" office:value-type="float" office:value="1129799.01" calcext:value-type="float">
            <text:p>1,129,799.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0:010123:515</text:p>
          </table:table-cell>
          <table:table-cell table:style-name="ce15" office:value-type="float" office:value="205493.42" calcext:value-type="float">
            <text:p>205,493.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8:010106:646</text:p>
          </table:table-cell>
          <table:table-cell table:style-name="ce15" office:value-type="float" office:value="3192661.02" calcext:value-type="float">
            <text:p>3,192,661.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9:010109:32576</text:p>
          </table:table-cell>
          <table:table-cell table:style-name="ce15" office:value-type="float" office:value="790523.92" calcext:value-type="float">
            <text:p>790,523.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170201:556</text:p>
          </table:table-cell>
          <table:table-cell table:style-name="ce15" office:value-type="float" office:value="596290.45" calcext:value-type="float">
            <text:p>596,290.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5:080201:2172</text:p>
          </table:table-cell>
          <table:table-cell table:style-name="ce15" office:value-type="float" office:value="1412712.03" calcext:value-type="float">
            <text:p>1,412,712.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4:010108:6107</text:p>
          </table:table-cell>
          <table:table-cell table:style-name="ce15" office:value-type="float" office:value="59224.81" calcext:value-type="float">
            <text:p>59,224.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4:130101:10555</text:p>
          </table:table-cell>
          <table:table-cell table:style-name="ce15" office:value-type="float" office:value="1482172.93" calcext:value-type="float">
            <text:p>1,482,172.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40103:2854</text:p>
          </table:table-cell>
          <table:table-cell table:style-name="ce15" office:value-type="float" office:value="1204595.9" calcext:value-type="float">
            <text:p>1,204,595.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4:130601:1368</text:p>
          </table:table-cell>
          <table:table-cell table:style-name="ce15" office:value-type="float" office:value="2054262.2" calcext:value-type="float">
            <text:p>2,054,262.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40102:6195</text:p>
          </table:table-cell>
          <table:table-cell table:style-name="ce15" office:value-type="float" office:value="524566.22" calcext:value-type="float">
            <text:p>524,566.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1:010113:12518</text:p>
          </table:table-cell>
          <table:table-cell table:style-name="ce15" office:value-type="float" office:value="750346.56" calcext:value-type="float">
            <text:p>750,346.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2:140301:1296</text:p>
          </table:table-cell>
          <table:table-cell table:style-name="ce15" office:value-type="float" office:value="211029.45" calcext:value-type="float">
            <text:p>211,029.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120401:124</text:p>
          </table:table-cell>
          <table:table-cell table:style-name="ce15" office:value-type="float" office:value="100100" calcext:value-type="float">
            <text:p>100,100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190301:3232</text:p>
          </table:table-cell>
          <table:table-cell table:style-name="ce15" office:value-type="float" office:value="1283545.57" calcext:value-type="float">
            <text:p>1,283,545.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170401:2346</text:p>
          </table:table-cell>
          <table:table-cell table:style-name="ce15" office:value-type="float" office:value="50599.7" calcext:value-type="float">
            <text:p>50,599.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70401:2225</text:p>
          </table:table-cell>
          <table:table-cell table:style-name="ce15" office:value-type="float" office:value="9354906.86" calcext:value-type="float">
            <text:p>9,354,906.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110101:8602</text:p>
          </table:table-cell>
          <table:table-cell table:style-name="ce15" office:value-type="float" office:value="252228.48" calcext:value-type="float">
            <text:p>252,228.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040102:222</text:p>
          </table:table-cell>
          <table:table-cell table:style-name="ce15" office:value-type="float" office:value="2615870.4" calcext:value-type="float">
            <text:p>2,615,870.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0:020118:261</text:p>
          </table:table-cell>
          <table:table-cell table:style-name="ce15" office:value-type="float" office:value="6932089.23" calcext:value-type="float">
            <text:p>6,932,089.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220105:245</text:p>
          </table:table-cell>
          <table:table-cell table:style-name="ce15" office:value-type="float" office:value="1684397.51" calcext:value-type="float">
            <text:p>1,684,397.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041301:364</text:p>
          </table:table-cell>
          <table:table-cell table:style-name="ce15" office:value-type="float" office:value="6078.87" calcext:value-type="float">
            <text:p>6,078.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70101:4479</text:p>
          </table:table-cell>
          <table:table-cell table:style-name="ce15" office:value-type="float" office:value="1047601.24" calcext:value-type="float">
            <text:p>1,047,601.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41601:1546</text:p>
          </table:table-cell>
          <table:table-cell table:style-name="ce15" office:value-type="float" office:value="23317962" calcext:value-type="float">
            <text:p>23,317,962.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6" office:value-type="string" calcext:value-type="string">
            <text:p>11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1:050801: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160501:5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71301:9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0901:12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110401: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5:161701:1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0:120801:1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8:030501:2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3:110901: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4:100301:15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3:061001:1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1:150601:1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3:061001:4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1:150601:1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8:030501:4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190601:2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5:161401:2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3:061001:4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2:180301:4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41801:67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8:050401:6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220301:21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42101:19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8:160501:6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1:160901:13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4:120401:12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1:080401: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40601:6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71301: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60301:38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2:080901:2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90501:1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110501: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070701: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1:000000:10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160801:6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1:080401: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8:050401:6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8:110401: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70901:12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1:080401: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8:110501: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161401:2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30101: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5:130101:1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5:130102:1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5:130101:4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5:130101: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5:130101:7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130101: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5:130101:1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5:130101:4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5:130102:2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5:130101:1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5:130101: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5:130102:28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5:130101:4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5:130102:1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5:130101: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5:130101:6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5:130101:1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5:130101: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5:130102:3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5:130101: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5:130101:1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130102:1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5:130101:1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5:010132:17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5:130102:1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5:010112: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130104: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5:010134:1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5:010131: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5:130102:31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160101: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5:130102:3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5:130104: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5:010134:17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130102:27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5:010134:4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5:000000:82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5:010134:18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5:010134:7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5:010134:18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5:010134:16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5:010132:21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8:010104:1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5:010114:9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5:000000:64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5:000000:81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5:010134:16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5:130103:3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5:010134: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8:140101: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5:010134:4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010134:17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5:010134:20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5:130102:28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5:010134:19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5:000000:81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000000:26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5:130104: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5:130102:27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5:010101:9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8:000000:9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5:130104: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010134:19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5:010107:3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5:000000:91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010132:17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5:010134:1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5:010114:1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130104: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010121:11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5:010132:17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6:010201:14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5:010123:2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5:010106:39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5:010134:15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5:010132: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010134:18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2:010109:36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5:000000:46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000000:80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010134: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5:010134:19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5:010134:7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5:010131:1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5:010132:1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5:130102:2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10114:7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5:130104:1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5:130102:28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5:130102:1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5:130104: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5:010134:7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5:010132: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5:010134:15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5:130104: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5:130102:31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5:010132: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010131: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5:130102:1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5:130104: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5:010134:7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5:130102:28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5:010119: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5:010119:3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5:130102: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130102:28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31501:11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5:010121:1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5:130102:31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5:010110:6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5:130104: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5:000000:79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90201:1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201:3951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5:130102:1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031501:19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5:010132:21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0:010127:4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5:130102:3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5:130104: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5:010134:18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5:010102:4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5:010134:18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5:130102:3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5:010134:17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5:130102:2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5:010104:9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5:010134:19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5:130104: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5:010134:18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5:130102:1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5:130102:1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5:010132:18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00000:42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5:010134: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5:010107:1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50102:3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5:010132: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10114:69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5:010134:19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00000:28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5:010134:7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5:010134:19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5:010132:20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5:130102:2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5:130102:3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5:010134:7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5:130102:1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5:010119: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5:000000:86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5:010138: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5:000000:80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5:010137:6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5:000000:47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9:080101:2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5:130102:3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5:130102:28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5:000000:82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5:130102:27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5:130102:28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5:010134:19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5:010134:4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1:031501:11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5:130102: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5:000000:83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5:010134:18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5:130102:3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5:010132:21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5:130102:2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5:130102:31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5:010114: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5:130102: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5:130102:1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5:130102:27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5:000000:83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5:010134:19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5:010134: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5:010134:5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5:010134:17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5:010121:11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5:010132:18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5:130102:3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101:2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5:130104: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5:010134:18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5:010134:19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5:010112: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5:130103:3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31501:19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5:010134: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5:010120:1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5:010137:2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5:010114:2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2:020201: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5:130102:3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5:010106: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10114:3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5:130102:3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5:130102:2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7:120101:42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5:010138: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5:130103: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5:010132:21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0:080601: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5:010134:15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5:010128:2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5:010134:12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5:010121:1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5:010134:7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7:000000:1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5:010134:19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5:130102: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5:010134: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5:130104: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5:010134:18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5:010134:17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5:130102:2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000000:31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5:010134:17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5:010137:1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5:010107: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5:010105:94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5:010134:19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5:010134:1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5:010114:2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5:130102:1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5:010134:19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5:010114:1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5:130102: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5:130102:27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5:010134:3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5:010132: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5:010134: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5:010134: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5:130102:28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5:010134:19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5:010107: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5:010137:6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5:130104: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5:010134:18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5:000000:81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5:130104: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5:000000:88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5:130104: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5:130102: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5:010132:181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5:130102:31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5:010112:2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5:010134:19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5:010134:7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5:010134:4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1:050701:3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5:010132:18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5:130104: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5:010137:2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5:130102:3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5:130102:1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1:010105:3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5:000000:25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5:010102:7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5:130102:3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5:010116:4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05:010128:2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5:010134: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5:130102:3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5:130102: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5:010134:19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5:010137: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5:010134:18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5:010132:21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8:010104:1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5:130102:3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5:130104:1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5:010114:2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5:010134:4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5:130102:16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5:010134:1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5:130104: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5:010132:20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5:130102:31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5:010134:1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5:010134:4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5:000000:26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5:010121:1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5:010134:4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5:130102:31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8:010104:5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5:010134:17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5:010112: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2:010221:1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5:010132:21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5:130101:1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5:010134:4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05:130104: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5:130103:3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05:010132:21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5:010134:18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5:010134:19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5:010134:17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5:010134:1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5:130102: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5:000000:81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1:031501:11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1:031501:17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5:130104: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5:000000:82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5:010132:17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5:130102:3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2:190101:16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5:010134:18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5:010134:4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2:040102:58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5:130104: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5:000000:80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5:130102:3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8:010104:1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5:130104:4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5:010109:28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2:010309:143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1:130501:14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5:130102: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5:010134:4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5:010134:18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306:788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5:130102:1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5:130102:3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05:010110:1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5:000000:81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8:010104:1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5:130102:1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5:010138: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5:000000:92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5:010102: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5:010134: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5:130102:3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5:010132: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5:130104:1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8:010104:1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8:010104:1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5:130102:2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05:010134: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5:130104: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5:130102:2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5:130102:1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8:010104: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05:010134:19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5:010134:18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05:010134:17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5:130102:31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5:130102:3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05:010134:4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5:010132:20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5:000000:86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5:000000:82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5:010134:7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01:150101:117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8:000000:7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5:130102:1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05:010107:3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05:130102: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5:130102: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5:000000:51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5:130102:28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5:000000:80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5:010104:6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5:010134:1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05:130104: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5:010134:17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5:010134:1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5:010134:19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02:010107:11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1:020701:16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3:010159:6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5:130104: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05:010125:6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05:130102:2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5:010120: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8:010104: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5:130102:1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05:130701: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05:130102:28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7:011697: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5:010114:1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1:010104:11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5:130102:3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05:130103: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5:010132:17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5:130104: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5:010110:6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5:010134:165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05:130102:33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5:010107:3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5:010114:2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5:010134:78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8:010104:1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5:130102:3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5:010132:20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5:130102:4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5:130102:1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5:010114:2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5:010132:21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5:000000:26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5:010134:16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5:010106:1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5:010134:7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5:010137:1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5:130102:1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05:010134:55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05:000000:32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2:010213:4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2:060102:1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5:130102:28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05:010132:21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05:130102:2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5:130104:4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05:010132:21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2:010210:18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5:010134:4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05:010134:4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5:010137:2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5:010134:40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05:010134:19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05:010134: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5:010112: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5:000000:809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5:010132:21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5:000000:9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05:010134:16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05:000000:96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5:010114:7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5:130102:28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05:000000:83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5:130102:18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2:010207:1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05:130102:27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5:010134:17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05:000000:26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5:000000:31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05:010132:21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05:130102:3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5:000000:40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5:130102:2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05:130102:31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05:010134:7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05:010107: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5:130102:3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05:130102:31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5:010134:1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05:000000:81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5:010134:11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10114:3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05:010121:12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05:010111: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05:010121:90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05:010134:17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5:010134:7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05:010134:19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05:010137:17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1:031501:26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0:010127:5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5:010134:18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5:130104: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05:130102:2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5:010137:20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0:010128:2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1:031501: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05:010134:17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05:130701:2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4:110401:16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05:000000:83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5:130102:3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05:130102:1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5:010137:6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5:010134:4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05:010134:17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5:010134:79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18:010104:1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5:130102:3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05:130102:3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5:010134:199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5:010134:13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5:130102:1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05:010134: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5:010114:2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5:010112:4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5:010134:16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5:000000:83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5:010106:2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05:010112: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05:130102:1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5:010107:36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5:010114:7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6:070101:1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05:130104:3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5:010134:19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05:000000:81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5:010137:19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05:130102: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05:010109: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5:130102:3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05:010134:191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5:130104: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5:130102:28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5:010134:11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05:010134:3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2:010208:12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5:000000:82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5:010132:20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05:010134:4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0:010127:55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2:010212:7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17:011697: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5:130102: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18:010104:1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5:010134:5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5:130102:28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5:010134:159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2:040901:11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5:010134:4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05:010134:3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5:130102:3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05:130104: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5:130102:2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5:010112: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5:000000:83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7:011697: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5:010134:4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05:010112:2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0:010128:2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5:010112:2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5:010134:18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05:010110:2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5:000000:87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05:130102:28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5:130102:1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5:130102:20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4:050301:41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5:130102: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05:010112:6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5:010104:93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5:130104: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5:010138: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05:130102:27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5:010134:18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05:130101:44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5:010134:17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5:010107:3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05:010114:16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1:031501:19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8:000000:7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5:130104:1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05:010110:62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5:010107:3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5:130102:3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5:010134:12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5:130102:1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5:010134:16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5:010107: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5:010109:13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05:130102: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05:130102:31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05:130102:284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5:010134: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5:010106:1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05:130104:19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05:010134:16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05:010134:182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5:010132:20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05:130104: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5:130102: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05:130102:1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05:010114:16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05:010114:10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05:010131:9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05:000000:271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05:010112:2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05:010132:211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05:010106:346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2:180201:1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05:130102:28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05:010121:8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05:130102:4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5:010134:186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5:010134:7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08:080301:2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4:010108:58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05:010134:195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05:010134:19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05:010134:19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5:130102:3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05:130102:2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05:010134:8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05:010104:8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5:130104:3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05:010137:1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5:010111:7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05:010132:205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05:130102:3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01:031501:11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5:010134:48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15:010105:6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05:130102:287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5:130102:31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05:010134:17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05:130102:32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05:010132:215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05:130103:6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5:010138: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12:040904:61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05:010132:203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05:010134:4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05:010134:169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7:000000:5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05:010134:190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05:010137:2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05:000000:600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05:130102: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1:031501: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05:000000:823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05:010134:78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17:000000:1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05:130102:4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05:000000:16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04:130101:105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05:010134:4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05:130102:34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05:000000:480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12:020301:169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07:240701:766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12:090501:177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3:070501:92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5:050201:77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1:010113:1247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03:070301:98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12:170501:4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12:070102:15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3:010114:34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03:020101:162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8:040104:34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07:080601:166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12:170602:325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9:010105:2053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12:172201:32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5:010115:54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11:230102:3946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01:110301:117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19:010113:3101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2:200102:29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2:110102:17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07:010101:40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19:010109:3232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11:240301:37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04:020104:3314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12:090501:1768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19:010101:493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2:170603:170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2:170602:3252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03:150101:2773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12:090801:847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14:100501:115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01:050501:174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07:010103:1678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9:010109:3245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04:091001:174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25:040103:7289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05:070301:1495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03:220201:122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2:042301:26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11:230201:877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2:171201:780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2:010210:2921</text:p>
          </table:table-cell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38A5DD24BB6C0D26380C9E1951BB5184BC1000A05AE70DC8A7D028F9F937F834E8FE677E9AE8E72C44A11EC6E138751588CD16E24F41BA06D4B916323772D84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732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7T12:31:23</meta:creation-date>
    <dc:date>2024-05-29T08:16:14</dc:date>
    <meta:generator>LibreOffice/6.4.6.2$Linux_X86_64 LibreOffice_project/17c4c786810c925eb6e0da4181cd43069b44ed29</meta:generator>
    <meta:document-statistic meta:table-count="1" meta:cell-count="345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