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1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5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91" calcext:value-type="float">
            <text:p>19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448" calcext:value-type="float">
            <text:p>448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010102:1368</text:p>
          </table:table-cell>
          <table:table-cell table:style-name="ce15" office:value-type="float" office:value="20210950.27" calcext:value-type="float">
            <text:p>20,210,950.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170201:2783</text:p>
          </table:table-cell>
          <table:table-cell table:style-name="ce15" office:value-type="float" office:value="1624932.77" calcext:value-type="float">
            <text:p>1,624,932.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04:14791</text:p>
          </table:table-cell>
          <table:table-cell table:style-name="ce15" office:value-type="float" office:value="73586.94" calcext:value-type="float">
            <text:p>73,586.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2:010101:1867</text:p>
          </table:table-cell>
          <table:table-cell table:style-name="ce15" office:value-type="float" office:value="6203784.39" calcext:value-type="float">
            <text:p>6,203,784.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9:010113:31102</text:p>
          </table:table-cell>
          <table:table-cell table:style-name="ce15" office:value-type="float" office:value="96899.98" calcext:value-type="float">
            <text:p>96,899.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9:060301:1319</text:p>
          </table:table-cell>
          <table:table-cell table:style-name="ce15" office:value-type="float" office:value="229200.24" calcext:value-type="float">
            <text:p>229,200.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10105:3779</text:p>
          </table:table-cell>
          <table:table-cell table:style-name="ce15" office:value-type="float" office:value="39980121.33" calcext:value-type="float">
            <text:p>39,980,121.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070101:12110</text:p>
          </table:table-cell>
          <table:table-cell table:style-name="ce15" office:value-type="float" office:value="48878.33" calcext:value-type="float">
            <text:p>48,878.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41801:5856</text:p>
          </table:table-cell>
          <table:table-cell table:style-name="ce15" office:value-type="float" office:value="2753849.14" calcext:value-type="float">
            <text:p>2,753,849.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270101:5313</text:p>
          </table:table-cell>
          <table:table-cell table:style-name="ce15" office:value-type="float" office:value="125605.53" calcext:value-type="float">
            <text:p>125,605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1:100401:213</text:p>
          </table:table-cell>
          <table:table-cell table:style-name="ce15" office:value-type="float" office:value="3249556.64" calcext:value-type="float">
            <text:p>3,249,556.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104:8277</text:p>
          </table:table-cell>
          <table:table-cell table:style-name="ce15" office:value-type="float" office:value="749843.07" calcext:value-type="float">
            <text:p>749,843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1:060301:1883</text:p>
          </table:table-cell>
          <table:table-cell table:style-name="ce15" office:value-type="float" office:value="6596026.97" calcext:value-type="float">
            <text:p>6,596,026.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315:8974</text:p>
          </table:table-cell>
          <table:table-cell table:style-name="ce15" office:value-type="float" office:value="3397925.78" calcext:value-type="float">
            <text:p>3,397,925.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3:100401:44</text:p>
          </table:table-cell>
          <table:table-cell table:style-name="ce15" office:value-type="float" office:value="679070.85" calcext:value-type="float">
            <text:p>679,070.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8:010159:5281</text:p>
          </table:table-cell>
          <table:table-cell table:style-name="ce15" office:value-type="float" office:value="3502362.58" calcext:value-type="float">
            <text:p>3,502,362.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220114:123</text:p>
          </table:table-cell>
          <table:table-cell table:style-name="ce15" office:value-type="float" office:value="4371425.92" calcext:value-type="float">
            <text:p>4,371,425.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215:5441</text:p>
          </table:table-cell>
          <table:table-cell table:style-name="ce15" office:value-type="float" office:value="3456025.27" calcext:value-type="float">
            <text:p>3,456,025.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90501:1953</text:p>
          </table:table-cell>
          <table:table-cell table:style-name="ce15" office:value-type="float" office:value="1726798.89" calcext:value-type="float">
            <text:p>1,726,798.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4:060301:10959</text:p>
          </table:table-cell>
          <table:table-cell table:style-name="ce15" office:value-type="float" office:value="2510765.58" calcext:value-type="float">
            <text:p>2,510,765.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11:1974</text:p>
          </table:table-cell>
          <table:table-cell table:style-name="ce15" office:value-type="float" office:value="154824" calcext:value-type="float">
            <text:p>154,824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03:8126</text:p>
          </table:table-cell>
          <table:table-cell table:style-name="ce15" office:value-type="float" office:value="90838.29" calcext:value-type="float">
            <text:p>90,838.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1:050801:1385</text:p>
          </table:table-cell>
          <table:table-cell table:style-name="ce15" office:value-type="float" office:value="1028978.81" calcext:value-type="float">
            <text:p>1,028,978.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5:050201:1133</text:p>
          </table:table-cell>
          <table:table-cell table:style-name="ce15" office:value-type="float" office:value="10046173.32" calcext:value-type="float">
            <text:p>10,046,173.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1:170102:2644</text:p>
          </table:table-cell>
          <table:table-cell table:style-name="ce15" office:value-type="float" office:value="8067322.71" calcext:value-type="float">
            <text:p>8,067,322.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204:14792</text:p>
          </table:table-cell>
          <table:table-cell table:style-name="ce15" office:value-type="float" office:value="532767.62" calcext:value-type="float">
            <text:p>532,767.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9:010108:6454</text:p>
          </table:table-cell>
          <table:table-cell table:style-name="ce15" office:value-type="float" office:value="3468793.61" calcext:value-type="float">
            <text:p>3,468,793.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3:010140:25</text:p>
          </table:table-cell>
          <table:table-cell table:style-name="ce15" office:value-type="float" office:value="669089.42" calcext:value-type="float">
            <text:p>669,089.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210101:964</text:p>
          </table:table-cell>
          <table:table-cell table:style-name="ce15" office:value-type="float" office:value="193615.43" calcext:value-type="float">
            <text:p>193,615.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20:8913</text:p>
          </table:table-cell>
          <table:table-cell table:style-name="ce15" office:value-type="float" office:value="79476" calcext:value-type="float">
            <text:p>79,476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220:8916</text:p>
          </table:table-cell>
          <table:table-cell table:style-name="ce15" office:value-type="float" office:value="88260.19" calcext:value-type="float">
            <text:p>88,260.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306:8723</text:p>
          </table:table-cell>
          <table:table-cell table:style-name="ce15" office:value-type="float" office:value="179278.23" calcext:value-type="float">
            <text:p>179,278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20:8912</text:p>
          </table:table-cell>
          <table:table-cell table:style-name="ce15" office:value-type="float" office:value="171420.61" calcext:value-type="float">
            <text:p>171,420.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5:040104:2802</text:p>
          </table:table-cell>
          <table:table-cell table:style-name="ce15" office:value-type="float" office:value="2726818.2" calcext:value-type="float">
            <text:p>2,726,818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1:050401:843</text:p>
          </table:table-cell>
          <table:table-cell table:style-name="ce15" office:value-type="float" office:value="314803.73" calcext:value-type="float">
            <text:p>314,803.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80201:1772</text:p>
          </table:table-cell>
          <table:table-cell table:style-name="ce15" office:value-type="float" office:value="665541.33" calcext:value-type="float">
            <text:p>665,541.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212:2429</text:p>
          </table:table-cell>
          <table:table-cell table:style-name="ce15" office:value-type="float" office:value="4412454.66" calcext:value-type="float">
            <text:p>4,412,454.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306:8722</text:p>
          </table:table-cell>
          <table:table-cell table:style-name="ce15" office:value-type="float" office:value="181315.49" calcext:value-type="float">
            <text:p>181,315.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27:4769</text:p>
          </table:table-cell>
          <table:table-cell table:style-name="ce15" office:value-type="float" office:value="1740698.82" calcext:value-type="float">
            <text:p>1,740,698.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5:030201:923</text:p>
          </table:table-cell>
          <table:table-cell table:style-name="ce15" office:value-type="float" office:value="647508.14" calcext:value-type="float">
            <text:p>647,508.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28:2414</text:p>
          </table:table-cell>
          <table:table-cell table:style-name="ce15" office:value-type="float" office:value="2752025.53" calcext:value-type="float">
            <text:p>2,752,025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080101:11894</text:p>
          </table:table-cell>
          <table:table-cell table:style-name="ce15" office:value-type="float" office:value="1512742.02" calcext:value-type="float">
            <text:p>1,512,742.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060102:607</text:p>
          </table:table-cell>
          <table:table-cell table:style-name="ce15" office:value-type="float" office:value="147682.08" calcext:value-type="float">
            <text:p>147,682.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171701:843</text:p>
          </table:table-cell>
          <table:table-cell table:style-name="ce15" office:value-type="float" office:value="632008.39" calcext:value-type="float">
            <text:p>632,008.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01:41649</text:p>
          </table:table-cell>
          <table:table-cell table:style-name="ce15" office:value-type="float" office:value="5344926.06" calcext:value-type="float">
            <text:p>5,344,926.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9:010103:36287</text:p>
          </table:table-cell>
          <table:table-cell table:style-name="ce15" office:value-type="float" office:value="76574.41" calcext:value-type="float">
            <text:p>76,574.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04:14790</text:p>
          </table:table-cell>
          <table:table-cell table:style-name="ce15" office:value-type="float" office:value="134225.36" calcext:value-type="float">
            <text:p>134,225.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9:010106:132</text:p>
          </table:table-cell>
          <table:table-cell table:style-name="ce15" office:value-type="float" office:value="122264.95" calcext:value-type="float">
            <text:p>122,264.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4:090101:9585</text:p>
          </table:table-cell>
          <table:table-cell table:style-name="ce15" office:value-type="float" office:value="301271.44" calcext:value-type="float">
            <text:p>301,271.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5:030201:922</text:p>
          </table:table-cell>
          <table:table-cell table:style-name="ce15" office:value-type="float" office:value="575894.34" calcext:value-type="float">
            <text:p>575,894.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80201:1771</text:p>
          </table:table-cell>
          <table:table-cell table:style-name="ce15" office:value-type="float" office:value="617539.32" calcext:value-type="float">
            <text:p>617,539.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3:010142:438</text:p>
          </table:table-cell>
          <table:table-cell table:style-name="ce15" office:value-type="float" office:value="6304885.41" calcext:value-type="float">
            <text:p>6,304,885.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9:010116:11648</text:p>
          </table:table-cell>
          <table:table-cell table:style-name="ce15" office:value-type="float" office:value="413579.2" calcext:value-type="float">
            <text:p>413,579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205:2845</text:p>
          </table:table-cell>
          <table:table-cell table:style-name="ce15" office:value-type="float" office:value="127349.85" calcext:value-type="float">
            <text:p>127,349.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20:8915</text:p>
          </table:table-cell>
          <table:table-cell table:style-name="ce15" office:value-type="float" office:value="168991.07" calcext:value-type="float">
            <text:p>168,991.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9:010112:21227</text:p>
          </table:table-cell>
          <table:table-cell table:style-name="ce15" office:value-type="float" office:value="120033.63" calcext:value-type="float">
            <text:p>120,033.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5:010103:9229</text:p>
          </table:table-cell>
          <table:table-cell table:style-name="ce15" office:value-type="float" office:value="1475558.66" calcext:value-type="float">
            <text:p>1,475,558.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30702:1912</text:p>
          </table:table-cell>
          <table:table-cell table:style-name="ce15" office:value-type="float" office:value="4942098.42" calcext:value-type="float">
            <text:p>4,942,098.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1:010106:11326</text:p>
          </table:table-cell>
          <table:table-cell table:style-name="ce15" office:value-type="float" office:value="4207310.96" calcext:value-type="float">
            <text:p>4,207,310.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9:100101:2955</text:p>
          </table:table-cell>
          <table:table-cell table:style-name="ce15" office:value-type="float" office:value="127502.12" calcext:value-type="float">
            <text:p>127,502.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7:270101:5314</text:p>
          </table:table-cell>
          <table:table-cell table:style-name="ce15" office:value-type="float" office:value="2424425.64" calcext:value-type="float">
            <text:p>2,424,425.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171801:6081</text:p>
          </table:table-cell>
          <table:table-cell table:style-name="ce15" office:value-type="float" office:value="4720184.27" calcext:value-type="float">
            <text:p>4,720,184.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1:040601:3416</text:p>
          </table:table-cell>
          <table:table-cell table:style-name="ce15" office:value-type="float" office:value="393476.84" calcext:value-type="float">
            <text:p>393,476.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4:030102:7727</text:p>
          </table:table-cell>
          <table:table-cell table:style-name="ce15" office:value-type="float" office:value="8266767.11" calcext:value-type="float">
            <text:p>8,266,767.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2:010107:13238</text:p>
          </table:table-cell>
          <table:table-cell table:style-name="ce15" office:value-type="float" office:value="4841391.51" calcext:value-type="float">
            <text:p>4,841,391.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41901:1726</text:p>
          </table:table-cell>
          <table:table-cell table:style-name="ce15" office:value-type="float" office:value="4696892.98" calcext:value-type="float">
            <text:p>4,696,892.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313:3783</text:p>
          </table:table-cell>
          <table:table-cell table:style-name="ce15" office:value-type="float" office:value="5723484.61" calcext:value-type="float">
            <text:p>5,723,484.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171301:1882</text:p>
          </table:table-cell>
          <table:table-cell table:style-name="ce15" office:value-type="float" office:value="2849218.17" calcext:value-type="float">
            <text:p>2,849,218.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205:2846</text:p>
          </table:table-cell>
          <table:table-cell table:style-name="ce15" office:value-type="float" office:value="43274.22" calcext:value-type="float">
            <text:p>43,274.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9:010106:129</text:p>
          </table:table-cell>
          <table:table-cell table:style-name="ce15" office:value-type="float" office:value="7006597.09" calcext:value-type="float">
            <text:p>7,006,597.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306:8724</text:p>
          </table:table-cell>
          <table:table-cell table:style-name="ce15" office:value-type="float" office:value="182334.11" calcext:value-type="float">
            <text:p>182,334.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220114:124</text:p>
          </table:table-cell>
          <table:table-cell table:style-name="ce15" office:value-type="float" office:value="8174587.88" calcext:value-type="float">
            <text:p>8,174,587.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2:020102:3839</text:p>
          </table:table-cell>
          <table:table-cell table:style-name="ce15" office:value-type="float" office:value="190410.8" calcext:value-type="float">
            <text:p>190,410.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090501:19616</text:p>
          </table:table-cell>
          <table:table-cell table:style-name="ce15" office:value-type="float" office:value="8044043.13" calcext:value-type="float">
            <text:p>8,044,043.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5:010105:3778</text:p>
          </table:table-cell>
          <table:table-cell table:style-name="ce15" office:value-type="float" office:value="18208128.95" calcext:value-type="float">
            <text:p>18,208,128.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070101:12108</text:p>
          </table:table-cell>
          <table:table-cell table:style-name="ce15" office:value-type="float" office:value="464724.99" calcext:value-type="float">
            <text:p>464,724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4:060101:8839</text:p>
          </table:table-cell>
          <table:table-cell table:style-name="ce15" office:value-type="float" office:value="153161.92" calcext:value-type="float">
            <text:p>153,161.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3:100102:460</text:p>
          </table:table-cell>
          <table:table-cell table:style-name="ce15" office:value-type="float" office:value="1390983.38" calcext:value-type="float">
            <text:p>1,390,983.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32401:5675</text:p>
          </table:table-cell>
          <table:table-cell table:style-name="ce15" office:value-type="float" office:value="4410244.36" calcext:value-type="float">
            <text:p>4,410,244.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4:070101:12109</text:p>
          </table:table-cell>
          <table:table-cell table:style-name="ce15" office:value-type="float" office:value="352022.23" calcext:value-type="float">
            <text:p>352,022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6:030101:2491</text:p>
          </table:table-cell>
          <table:table-cell table:style-name="ce15" office:value-type="float" office:value="1471714.11" calcext:value-type="float">
            <text:p>1,471,714.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8:010168:2052</text:p>
          </table:table-cell>
          <table:table-cell table:style-name="ce15" office:value-type="float" office:value="1536510.26" calcext:value-type="float">
            <text:p>1,536,510.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1:240101:2234</text:p>
          </table:table-cell>
          <table:table-cell table:style-name="ce15" office:value-type="float" office:value="5328408" calcext:value-type="float">
            <text:p>5,328,408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3:082001:248</text:p>
          </table:table-cell>
          <table:table-cell table:style-name="ce15" office:value-type="float" office:value="6874924.86" calcext:value-type="float">
            <text:p>6,874,924.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190301:3299</text:p>
          </table:table-cell>
          <table:table-cell table:style-name="ce15" office:value-type="float" office:value="2648909.5" calcext:value-type="float">
            <text:p>2,648,909.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0:010119:1467</text:p>
          </table:table-cell>
          <table:table-cell table:style-name="ce15" office:value-type="float" office:value="1327661.66" calcext:value-type="float">
            <text:p>1,327,661.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9:010105:20647</text:p>
          </table:table-cell>
          <table:table-cell table:style-name="ce15" office:value-type="float" office:value="224646.6" calcext:value-type="float">
            <text:p>224,646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41801:7445</text:p>
          </table:table-cell>
          <table:table-cell table:style-name="ce15" office:value-type="float" office:value="7323598.59" calcext:value-type="float">
            <text:p>7,323,598.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2:010108:14217</text:p>
          </table:table-cell>
          <table:table-cell table:style-name="ce15" office:value-type="float" office:value="123705.6" calcext:value-type="float">
            <text:p>123,705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1:010102:7716</text:p>
          </table:table-cell>
          <table:table-cell table:style-name="ce15" office:value-type="float" office:value="505072.71" calcext:value-type="float">
            <text:p>505,072.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220:8914</text:p>
          </table:table-cell>
          <table:table-cell table:style-name="ce15" office:value-type="float" office:value="132237.14" calcext:value-type="float">
            <text:p>132,237.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308:8665</text:p>
          </table:table-cell>
          <table:table-cell table:style-name="ce15" office:value-type="float" office:value="111780.43" calcext:value-type="float">
            <text:p>111,780.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5:040101:2920</text:p>
          </table:table-cell>
          <table:table-cell table:style-name="ce15" office:value-type="float" office:value="266320.15" calcext:value-type="float">
            <text:p>266,320.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010102:6324</text:p>
          </table:table-cell>
          <table:table-cell table:style-name="ce15" office:value-type="float" office:value="153404217.43" calcext:value-type="float">
            <text:p>153,404,217.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4:030101:9138</text:p>
          </table:table-cell>
          <table:table-cell table:style-name="ce15" office:value-type="float" office:value="198885413.42" calcext:value-type="float">
            <text:p>198,885,413.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2:010104:8278</text:p>
          </table:table-cell>
          <table:table-cell table:style-name="ce15" office:value-type="float" office:value="453286.29" calcext:value-type="float">
            <text:p>453,286.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6:080101:190</text:p>
          </table:table-cell>
          <table:table-cell table:style-name="ce15" office:value-type="float" office:value="925523.15" calcext:value-type="float">
            <text:p>925,523.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10114:1497</text:p>
          </table:table-cell>
          <table:table-cell table:style-name="ce15" office:value-type="float" office:value="1432516.18" calcext:value-type="float">
            <text:p>1,432,516.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6:080501:1757</text:p>
          </table:table-cell>
          <table:table-cell table:style-name="ce15" office:value-type="float" office:value="72643505.52" calcext:value-type="float">
            <text:p>72,643,505.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6:080501:1760</text:p>
          </table:table-cell>
          <table:table-cell table:style-name="ce15" office:value-type="float" office:value="364018.94" calcext:value-type="float">
            <text:p>364,018.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5:010105:10584</text:p>
          </table:table-cell>
          <table:table-cell table:style-name="ce15" office:value-type="float" office:value="455702" calcext:value-type="float">
            <text:p>455,702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7:010355:362</text:p>
          </table:table-cell>
          <table:table-cell table:style-name="ce15" office:value-type="float" office:value="22784" calcext:value-type="float">
            <text:p>22,784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1:010113:12515</text:p>
          </table:table-cell>
          <table:table-cell table:style-name="ce15" office:value-type="float" office:value="20078.4" calcext:value-type="float">
            <text:p>20,078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2:000000:3401</text:p>
          </table:table-cell>
          <table:table-cell table:style-name="ce15" office:value-type="float" office:value="49768.8" calcext:value-type="float">
            <text:p>49,768.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1:000000:9139</text:p>
          </table:table-cell>
          <table:table-cell table:style-name="ce15" office:value-type="float" office:value="30380.4" calcext:value-type="float">
            <text:p>30,380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2:010102:3556</text:p>
          </table:table-cell>
          <table:table-cell table:style-name="ce15" office:value-type="float" office:value="18369.6" calcext:value-type="float">
            <text:p>18,369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00000:17971</text:p>
          </table:table-cell>
          <table:table-cell table:style-name="ce15" office:value-type="float" office:value="16717.66" calcext:value-type="float">
            <text:p>16,717.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4:050201:756</text:p>
          </table:table-cell>
          <table:table-cell table:style-name="ce15" office:value-type="float" office:value="4861.71" calcext:value-type="float">
            <text:p>4,861.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6:010102:7254</text:p>
          </table:table-cell>
          <table:table-cell table:style-name="ce15" office:value-type="float" office:value="12816" calcext:value-type="float">
            <text:p>12,816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6:080501:1758</text:p>
          </table:table-cell>
          <table:table-cell table:style-name="ce15" office:value-type="float" office:value="498400" calcext:value-type="float">
            <text:p>498,4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1:010106:5545</text:p>
          </table:table-cell>
          <table:table-cell table:style-name="ce15" office:value-type="float" office:value="12437.29" calcext:value-type="float">
            <text:p>12,437.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8:010130:384</text:p>
          </table:table-cell>
          <table:table-cell table:style-name="ce15" office:value-type="float" office:value="32253.6" calcext:value-type="float">
            <text:p>32,253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6:080501:1755</text:p>
          </table:table-cell>
          <table:table-cell table:style-name="ce15" office:value-type="float" office:value="6552979.16" calcext:value-type="float">
            <text:p>6,552,979.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7:230201:1831</text:p>
          </table:table-cell>
          <table:table-cell table:style-name="ce15" office:value-type="float" office:value="10471638.83" calcext:value-type="float">
            <text:p>10,471,638.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230201:1830</text:p>
          </table:table-cell>
          <table:table-cell table:style-name="ce15" office:value-type="float" office:value="3863916.24" calcext:value-type="float">
            <text:p>3,863,916.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1:010114:6441</text:p>
          </table:table-cell>
          <table:table-cell table:style-name="ce15" office:value-type="float" office:value="3204" calcext:value-type="float">
            <text:p>3,204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6:080501:1754</text:p>
          </table:table-cell>
          <table:table-cell table:style-name="ce15" office:value-type="float" office:value="165896" calcext:value-type="float">
            <text:p>165,896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6:080501:1759</text:p>
          </table:table-cell>
          <table:table-cell table:style-name="ce15" office:value-type="float" office:value="71200" calcext:value-type="float">
            <text:p>71,20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6:080501:1756</text:p>
          </table:table-cell>
          <table:table-cell table:style-name="ce15" office:value-type="float" office:value="501592" calcext:value-type="float">
            <text:p>501,592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6:000000:1256</text:p>
          </table:table-cell>
          <table:table-cell table:style-name="ce15" office:value-type="float" office:value="857965" calcext:value-type="float">
            <text:p>857,965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9:000000:1168</text:p>
          </table:table-cell>
          <table:table-cell table:style-name="ce15" office:value-type="float" office:value="21426242" calcext:value-type="float">
            <text:p>21,426,242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9:010116:11647</text:p>
          </table:table-cell>
          <table:table-cell table:style-name="ce15" office:value-type="float" office:value="6600096" calcext:value-type="float">
            <text:p>6,600,096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6:080501:1761</text:p>
          </table:table-cell>
          <table:table-cell table:style-name="ce15" office:value-type="float" office:value="1935344" calcext:value-type="float">
            <text:p>1,935,344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2:000000:4432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1:010114:6442</text:p>
          </table:table-cell>
          <table:table-cell table:style-name="ce15" office:value-type="float" office:value="10466.4" calcext:value-type="float">
            <text:p>10,466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4:000000:1688</text:p>
          </table:table-cell>
          <table:table-cell table:style-name="ce15" office:value-type="float" office:value="20287065.6" calcext:value-type="float">
            <text:p>20,287,065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2:020601:2663</text:p>
          </table:table-cell>
          <table:table-cell table:style-name="ce15" office:value-type="float" office:value="47348.72" calcext:value-type="float">
            <text:p>47,348.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1:010113:12512</text:p>
          </table:table-cell>
          <table:table-cell table:style-name="ce15" office:value-type="float" office:value="11961.6" calcext:value-type="float">
            <text:p>11,961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0:000000:3569</text:p>
          </table:table-cell>
          <table:table-cell table:style-name="ce15" office:value-type="float" office:value="4590828.08" calcext:value-type="float">
            <text:p>4,590,828.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8:010138:832</text:p>
          </table:table-cell>
          <table:table-cell table:style-name="ce15" office:value-type="float" office:value="26486.4" calcext:value-type="float">
            <text:p>26,486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7:230201:1828</text:p>
          </table:table-cell>
          <table:table-cell table:style-name="ce15" office:value-type="float" office:value="636991.23" calcext:value-type="float">
            <text:p>636,991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1:010114:6440</text:p>
          </table:table-cell>
          <table:table-cell table:style-name="ce15" office:value-type="float" office:value="9398.4" calcext:value-type="float">
            <text:p>9,398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6:080501:1753</text:p>
          </table:table-cell>
          <table:table-cell table:style-name="ce15" office:value-type="float" office:value="61232" calcext:value-type="float">
            <text:p>61,232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1:010113:12513</text:p>
          </table:table-cell>
          <table:table-cell table:style-name="ce15" office:value-type="float" office:value="21787.2" calcext:value-type="float">
            <text:p>21,787.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4:010102:14346</text:p>
          </table:table-cell>
          <table:table-cell table:style-name="ce15" office:value-type="float" office:value="5126.4" calcext:value-type="float">
            <text:p>5,126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6:080501:1752</text:p>
          </table:table-cell>
          <table:table-cell table:style-name="ce15" office:value-type="float" office:value="5314306.27" calcext:value-type="float">
            <text:p>5,314,306.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8:020111:2337</text:p>
          </table:table-cell>
          <table:table-cell table:style-name="ce15" office:value-type="float" office:value="13502.4" calcext:value-type="float">
            <text:p>13,502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00000:1687</text:p>
          </table:table-cell>
          <table:table-cell table:style-name="ce15" office:value-type="float" office:value="122098080" calcext:value-type="float">
            <text:p>122,098,080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9:010105:20648</text:p>
          </table:table-cell>
          <table:table-cell table:style-name="ce15" office:value-type="float" office:value="1141295" calcext:value-type="float">
            <text:p>1,141,295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1:010113:12514</text:p>
          </table:table-cell>
          <table:table-cell table:style-name="ce15" office:value-type="float" office:value="15592.8" calcext:value-type="float">
            <text:p>15,592.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7:230201:1829</text:p>
          </table:table-cell>
          <table:table-cell table:style-name="ce15" office:value-type="float" office:value="7439740.96" calcext:value-type="float">
            <text:p>7,439,740.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2:020601:2662</text:p>
          </table:table-cell>
          <table:table-cell table:style-name="ce15" office:value-type="float" office:value="831724.87" calcext:value-type="float">
            <text:p>831,724.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1:180101:3988</text:p>
          </table:table-cell>
          <table:table-cell table:style-name="ce15" office:value-type="float" office:value="32982.99" calcext:value-type="float">
            <text:p>32,982.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6:020101:3118</text:p>
          </table:table-cell>
          <table:table-cell table:style-name="ce15" office:value-type="float" office:value="9398.4" calcext:value-type="float">
            <text:p>9,398.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7:230201:1832</text:p>
          </table:table-cell>
          <table:table-cell table:style-name="ce15" office:value-type="float" office:value="3415007.67" calcext:value-type="float">
            <text:p>3,415,007.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2:010106:3131</text:p>
          </table:table-cell>
          <table:table-cell table:style-name="ce15" office:value-type="float" office:value="8039.76" calcext:value-type="float">
            <text:p>8,039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5:000000:2572</text:p>
          </table:table-cell>
          <table:table-cell table:style-name="ce15" office:value-type="float" office:value="2647608" calcext:value-type="float">
            <text:p>2,647,608.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00000:4431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4:010102:14348</text:p>
          </table:table-cell>
          <table:table-cell table:style-name="ce15" office:value-type="float" office:value="21929.6" calcext:value-type="float">
            <text:p>21,929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00000:4433</text:p>
          </table:table-cell>
          <table:table-cell table:style-name="ce15" office:value-type="float" office:value="16717.66" calcext:value-type="float">
            <text:p>16,717.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3:000000:2424</text:p>
          </table:table-cell>
          <table:table-cell table:style-name="ce15" office:value-type="float" office:value="3007540.12" calcext:value-type="float">
            <text:p>3,007,540.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10106:11325</text:p>
          </table:table-cell>
          <table:table-cell table:style-name="ce15" office:value-type="float" office:value="7653.72" calcext:value-type="float">
            <text:p>7,653.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00000:8167</text:p>
          </table:table-cell>
          <table:table-cell table:style-name="ce15" office:value-type="float" office:value="38055507.46" calcext:value-type="float">
            <text:p>38,055,507.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4:010102:14347</text:p>
          </table:table-cell>
          <table:table-cell table:style-name="ce15" office:value-type="float" office:value="75756.8" calcext:value-type="float">
            <text:p>75,756.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9:010112:21228</text:p>
          </table:table-cell>
          <table:table-cell table:style-name="ce15" office:value-type="float" office:value="4919049.23" calcext:value-type="float">
            <text:p>4,919,049.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2:010202:9414</text:p>
          </table:table-cell>
          <table:table-cell table:style-name="ce15" office:value-type="float" office:value="4506057.09" calcext:value-type="float">
            <text:p>4,506,057.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5:010101:6240</text:p>
          </table:table-cell>
          <table:table-cell table:style-name="ce15" office:value-type="float" office:value="5618963.82" calcext:value-type="float">
            <text:p>5,618,963.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7:050101:2027</text:p>
          </table:table-cell>
          <table:table-cell table:style-name="ce15" office:value-type="float" office:value="1508608.6" calcext:value-type="float">
            <text:p>1,508,608.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8:010144:4197</text:p>
          </table:table-cell>
          <table:table-cell table:style-name="ce15" office:value-type="float" office:value="3155183.89" calcext:value-type="float">
            <text:p>3,155,183.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8:010147:8051</text:p>
          </table:table-cell>
          <table:table-cell table:style-name="ce15" office:value-type="float" office:value="3542033.3" calcext:value-type="float">
            <text:p>3,542,033.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9:010110:28526</text:p>
          </table:table-cell>
          <table:table-cell table:style-name="ce15" office:value-type="float" office:value="4400285.49" calcext:value-type="float">
            <text:p>4,400,285.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8:010136:2521</text:p>
          </table:table-cell>
          <table:table-cell table:style-name="ce15" office:value-type="float" office:value="2084835.72" calcext:value-type="float">
            <text:p>2,084,835.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6:010108:3164</text:p>
          </table:table-cell>
          <table:table-cell table:style-name="ce15" office:value-type="float" office:value="905997.57" calcext:value-type="float">
            <text:p>905,997.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090103:8018</text:p>
          </table:table-cell>
          <table:table-cell table:style-name="ce15" office:value-type="float" office:value="1925084.21" calcext:value-type="float">
            <text:p>1,925,084.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7:010354:11</text:p>
          </table:table-cell>
          <table:table-cell table:style-name="ce15" office:value-type="float" office:value="2349328.32" calcext:value-type="float">
            <text:p>2,349,328.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5:010103:9228</text:p>
          </table:table-cell>
          <table:table-cell table:style-name="ce15" office:value-type="float" office:value="7305570.43" calcext:value-type="float">
            <text:p>7,305,570.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3:060101:3677</text:p>
          </table:table-cell>
          <table:table-cell table:style-name="ce15" office:value-type="float" office:value="1702536.76" calcext:value-type="float">
            <text:p>1,702,536.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5:010107:5871</text:p>
          </table:table-cell>
          <table:table-cell table:style-name="ce15" office:value-type="float" office:value="9495534.56" calcext:value-type="float">
            <text:p>9,495,534.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9:010109:32572</text:p>
          </table:table-cell>
          <table:table-cell table:style-name="ce15" office:value-type="float" office:value="4270240.49" calcext:value-type="float">
            <text:p>4,270,240.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8:040104:3440</text:p>
          </table:table-cell>
          <table:table-cell table:style-name="ce15" office:value-type="float" office:value="2995360.52" calcext:value-type="float">
            <text:p>2,995,360.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108:14216</text:p>
          </table:table-cell>
          <table:table-cell table:style-name="ce15" office:value-type="float" office:value="4615921.17" calcext:value-type="float">
            <text:p>4,615,921.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3:170101:5202</text:p>
          </table:table-cell>
          <table:table-cell table:style-name="ce15" office:value-type="float" office:value="1386358.12" calcext:value-type="float">
            <text:p>1,386,358.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7:010228:298</text:p>
          </table:table-cell>
          <table:table-cell table:style-name="ce15" office:value-type="float" office:value="2283251.64" calcext:value-type="float">
            <text:p>2,283,251.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7:010227:28</text:p>
          </table:table-cell>
          <table:table-cell table:style-name="ce15" office:value-type="float" office:value="2193473.56" calcext:value-type="float">
            <text:p>2,193,473.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7:010228:297</text:p>
          </table:table-cell>
          <table:table-cell table:style-name="ce15" office:value-type="float" office:value="594933.67" calcext:value-type="float">
            <text:p>594,933.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9:010105:9544</text:p>
          </table:table-cell>
          <table:table-cell table:style-name="ce15" office:value-type="float" office:value="3387469.5" calcext:value-type="float">
            <text:p>3,387,469.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10102:5597</text:p>
          </table:table-cell>
          <table:table-cell table:style-name="ce15" office:value-type="float" office:value="1229137.97" calcext:value-type="float">
            <text:p>1,229,137.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9:010111:1755</text:p>
          </table:table-cell>
          <table:table-cell table:style-name="ce15" office:value-type="float" office:value="3450734.61" calcext:value-type="float">
            <text:p>3,450,734.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010801:4765</text:p>
          </table:table-cell>
          <table:table-cell table:style-name="ce15" office:value-type="float" office:value="2230109.04" calcext:value-type="float">
            <text:p>2,230,109.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9:010113:17951</text:p>
          </table:table-cell>
          <table:table-cell table:style-name="ce15" office:value-type="float" office:value="5364772.53" calcext:value-type="float">
            <text:p>5,364,772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9:010110:23355</text:p>
          </table:table-cell>
          <table:table-cell table:style-name="ce15" office:value-type="float" office:value="5781770.47" calcext:value-type="float">
            <text:p>5,781,770.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1:010114:4135</text:p>
          </table:table-cell>
          <table:table-cell table:style-name="ce15" office:value-type="float" office:value="4677627.88" calcext:value-type="float">
            <text:p>4,677,627.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8:010146:2025</text:p>
          </table:table-cell>
          <table:table-cell table:style-name="ce15" office:value-type="float" office:value="7445735.92" calcext:value-type="float">
            <text:p>7,445,735.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217:16755</text:p>
          </table:table-cell>
          <table:table-cell table:style-name="ce15" office:value-type="float" office:value="4449354.45" calcext:value-type="float">
            <text:p>4,449,354.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8:010116:314</text:p>
          </table:table-cell>
          <table:table-cell table:style-name="ce15" office:value-type="float" office:value="7771671.9" calcext:value-type="float">
            <text:p>7,771,671.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2:010203:1337</text:p>
          </table:table-cell>
          <table:table-cell table:style-name="ce15" office:value-type="float" office:value="20357328.58" calcext:value-type="float">
            <text:p>20,357,328.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10102:625</text:p>
          </table:table-cell>
          <table:table-cell table:style-name="ce15" office:value-type="float" office:value="32950528.61" calcext:value-type="float">
            <text:p>32,950,528.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5:070401:222</text:p>
          </table:table-cell>
          <table:table-cell table:style-name="ce15" office:value-type="float" office:value="3924352.53" calcext:value-type="float">
            <text:p>3,924,352.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70401:654</text:p>
          </table:table-cell>
          <table:table-cell table:style-name="ce15" office:value-type="float" office:value="2552389.92" calcext:value-type="float">
            <text:p>2,552,389.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5:070401:9</text:p>
          </table:table-cell>
          <table:table-cell table:style-name="ce15" office:value-type="float" office:value="6819071.57" calcext:value-type="float">
            <text:p>6,819,071.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8:010116:416</text:p>
          </table:table-cell>
          <table:table-cell table:style-name="ce15" office:value-type="float" office:value="1981331.55" calcext:value-type="float">
            <text:p>1,981,331.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6" office:value-type="string" calcext:value-type="string">
            <text:p>10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010102:10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010102:10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010102:1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10102:32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010102:32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010102:32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010102:32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7:010102:32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010102:32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010102:32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7:010102:32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10102:32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010102:32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10102:32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7:010102:32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010102:32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010102:32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7:010102:32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10102:32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10102:32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7:010102:32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010102:32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010102:3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010102:43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010102:55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10102:7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010102:9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010103: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010102:1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7:010102:11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010102:12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10102:12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010102:13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10102:14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7:010102:14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010102:14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7:010102:15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7:010102:15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010102:2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7:010102:3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7:010102:3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010102:42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7:010102:42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7:010102:43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010102:4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7:010102:43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010102:44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7:010102:45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7:010102:45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7:010102:45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7:010102:47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7:010102:47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7:010102:48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010102:50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7:010102:50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7:010102:50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7:010102:50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7:010102:52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010102:5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7:010102:52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7:010102:52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010102:5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010102:53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7:010102:55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010102:55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010102:55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7:010102:56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7:010102:56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7:010102:57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10102:57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7:010102:59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7:010102:60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10102:60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7:010102:61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7:010102:61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10102:621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7:010102:62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7:010102:62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7:010102:65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7:010102:67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7:010102:68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7:010102:69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010102:6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010102:716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7:010102:71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7:010102:71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7:010102:71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010102:7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010102:72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7:010102:72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7:010102:72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7:010102:72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7:010102:72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010102:72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7:010102:72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7:010102:72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010102:72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010102:7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7:010102:8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010102:9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7:010103:7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7:010102:11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7:010102:11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7:010102:13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7:010102:14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7:010102:157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7:010102:19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7:010102:2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7:010102:43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7:010102:44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7:010102:44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010102:44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7:010102:45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7:010102:46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10102:46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7:010102:46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7:010102:46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7:010102:50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7:010102:50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7:010102:50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7:010102:50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7:010102:51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7:010102:52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7:010102:52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7:010102:53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7:010102:5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7:010102:55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7:010102:56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7:010102:56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7:010102:5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7:010102:61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7:010102:62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010102:69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7:010102:69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7:010102:69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7:010102:69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7:010103:14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1:240101:19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8:010135:60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8:010135:60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8:010135:64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1:010113:68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1:010113:68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1:010113:68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1:010113:68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1:010113:68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1:010113:68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1:010113:687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1:010113:68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1:010113:68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1:010113:68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1:010113:688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1:010113:93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1:010114:17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1:010114:3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1:010114:4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1:010114:5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1:010114:5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107:112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107:130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2:010601:23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601:23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2:010601:23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601:24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2:010601:24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3:010102:2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3:010102:2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3:010102:2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3:010102:6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3:010102:6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3:010102:6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3:010102:6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3:010102:6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3:010102:6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3:010102:6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3:010102:6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3:010102:6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3:010102:6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3:010102:6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3:050102:22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3:050101:12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3:050101: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3:050101:3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3:050102:1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3:050102:10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3:050102:11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3:050102:12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3:050102:12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3:050102:12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3:050102:12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3:050102:3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3:050102:3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3:050102:3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3:050102:3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3:050102: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3:050102:7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3:050102:7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3:050102:7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3:050102:74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3:050102:7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3:050102:7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3:050102:7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3:050102:7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3:050102:7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3:050102:7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3:050102:7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3:050102:8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3:050102:8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3:050102:8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5:030103:26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5:030103:26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5:030103:26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30103:26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30103:26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5:030103:26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30103:26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10107:32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9:010110:114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2:010107:323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9:010110:114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2:010601:5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1:070402: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5:070101:38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4:070201:18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9:010107:31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10601:10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5:130102:8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4:090501:23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170602:137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2:080102:287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5:060301:36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9:010103:20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2:010601:6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9:010103:46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3:010108:14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4:020101:6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1:070101:6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5:010121:2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7:040301:19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2:010601:10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3:010102:1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8:010155:28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10124:19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4:020103:1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8:010133:78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5:030103:4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2:010107:32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3:110101:20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1:010113:365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7:200201:54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4:130101:66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4:090101:79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2:010105:1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3:110101:25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3:010108:141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9:010107:31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2:010217:224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2:080102:287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4:010106:58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2:050101:11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9:010107:31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2:171801:6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9:010103:695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2:010107:32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2:010601:5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8:010134:13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4:010110:152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2:131901:26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10601:5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3:040501:43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3:081201: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9:010103:280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2:010106:330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2:080102:28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2:010107:322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2:100101:13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2:010601:5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9:010107:31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2:010301:13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4:010102:44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9:070101:37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2:010107:129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1:100601:5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8:020102:2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9:010110:114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1:031001:8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7:010102:18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2:010601:5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2:080201:7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2:010214:22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10210:26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9:010107:30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4:010102:423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5:010121:14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4:010102:44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3:050102:8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4:070201:18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2:010102:5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9:010107:31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2:172201:16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10107:32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2:010107:32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2:010601:5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4:010102:42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2:010107:32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2:010601:5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2:050501:88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2:010107:129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2:010601:5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5:130102:1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9:010107:30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7:010102:460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2:090103:559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9:010110:114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2:070103:165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2:171501:6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2:010107:32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1:130101:52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2:010107:326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9:010107:31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1:160101:544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3:010124:6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2:010601:5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1:040601:26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2:010215:208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1:031001:8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4:090101:11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8:010135:29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04:000000:30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0:000000:3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5:000000:226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1:000000:81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8:010125:13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8:000000:546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1:000000:59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1:040301:12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2:010601:107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601:215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1:000000:40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3:010137:241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2:010601:10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9:000000:680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0:000000:6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1:000000:45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1:000000:22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2:010601:21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1:031001:134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08:100201:15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0:000000:224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9:000000:2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8:010155:54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2:000000:172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9:010103:531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1:000000:651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01:000000:478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4:000000:397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2:010601:10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5:000000:29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08:000000:503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7:000000:245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14:010102:49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9:000000:637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9:010110:3398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03:000000:3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5:000000:104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1:000000:168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02:000000:20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00:000000:211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1:010114:503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7:200401:240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3:000000:251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2:000000:28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8:010125:10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00:000000:6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1:000000:204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2:010601:107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3:000000:288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3:000000:25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2:131901:269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01:000000:474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1:080101:348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4:000000:509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5:010101:3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3:000000:255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03:110101:442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1:000000:48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4:000000:479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2:010601:10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9:010113:1942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09:010101:12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19:010113:5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16:010103:7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15:010104:175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05:080101:22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9:010113:194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5:100201:167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4:060101:451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05:160101:40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9:010113:1943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2:010801:12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9:010113:1943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05:050102:39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09:010101:91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9:010113:194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2:010601:23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05:000000:46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2:010601:23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2:130901:186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7:010228:3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17:010230:34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01:031501:355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7:010228:3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17:010125:72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12:010103:62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7:010227:2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17:010227:6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3:020101:60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7:010227: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9:010112:2102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8:010120:509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2:010303:836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07:010102:113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19:010107:194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8:010116:23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2:010203:46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2:010203:642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2:010203:80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4:010102:5796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4:010102:57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4:010102:580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4:010102:580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4:010102:580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4:010102:580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4:010102:58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1:090101:1295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11:090101:12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4:060101:1323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14:070101:596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04:060101:134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17:010947:136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4:060101:2498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4:130601:610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04:060101:13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4:060101:1321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4:060101:209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19:010109:14697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5:070401:224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0:080101:132</text:p>
          </table:table-cell>
          <table:table-cell table:style-name="ce9" office:value-type="string" calcext:value-type="string" table:number-columns-spanned="2" table:number-rows-spanned="1">
            <text:p>12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764E52F333CA0AA66DF7594ABAE9441100C9654A0C7F1927C68EA2D840D2ABE3C2DA792B953D9C1FCF77301726814CB77606F45048A9BDB00E8D4D8F305F68D9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20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5T09:57:55</meta:creation-date>
    <dc:date>2024-05-29T08:16:14</dc:date>
    <meta:generator>LibreOffice/6.4.6.2$Linux_X86_64 LibreOffice_project/17c4c786810c925eb6e0da4181cd43069b44ed29</meta:generator>
    <meta:document-statistic meta:table-count="1" meta:cell-count="277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