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56</text:p>
          </table:table-cell>
          <table:covered-table-cell/>
          <table:table-cell table:number-columns-repeated="3" table:style-name="ce2"/>
          <table:table-cell office:value-type="string" table:style-name="ce3">
            <text:p>10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83" table:style-name="ce9">
            <text:p>183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79" table:style-name="ce9">
            <text:p>179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1:240501:477</text:p>
          </table:table-cell>
          <table:table-cell office:value-type="float" office:value="381651.5" table:style-name="ce10">
            <text:p>381 651,5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9:010116:4635</text:p>
          </table:table-cell>
          <table:table-cell office:value-type="float" office:value="3951902.6" table:style-name="ce10">
            <text:p>3 951 902,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1:160101:6230</text:p>
          </table:table-cell>
          <table:table-cell office:value-type="float" office:value="216885.21" table:style-name="ce10">
            <text:p>216 885,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22:010107:13229</text:p>
          </table:table-cell>
          <table:table-cell office:value-type="float" office:value="145297.46" table:style-name="ce10">
            <text:p>145 297,4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23:080716:394</text:p>
          </table:table-cell>
          <table:table-cell office:value-type="float" office:value="1355536.34" table:style-name="ce10">
            <text:p>1 355 536,3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041901:1722</text:p>
          </table:table-cell>
          <table:table-cell office:value-type="float" office:value="3836947.13" table:style-name="ce10">
            <text:p>3 836 947,1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5:120101:3767</text:p>
          </table:table-cell>
          <table:table-cell office:value-type="float" office:value="1999730.98" table:style-name="ce10">
            <text:p>1 999 730,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2:090501:19106</text:p>
          </table:table-cell>
          <table:table-cell office:value-type="float" office:value="943439.81" table:style-name="ce10">
            <text:p>943 439,8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9:010116:11640</text:p>
          </table:table-cell>
          <table:table-cell office:value-type="float" office:value="1302900.06" table:style-name="ce10">
            <text:p>1 302 900,0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010102:521</text:p>
          </table:table-cell>
          <table:table-cell office:value-type="float" office:value="666020.15" table:style-name="ce10">
            <text:p>666 020,1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171001:675</text:p>
          </table:table-cell>
          <table:table-cell office:value-type="float" office:value="1557572.6" table:style-name="ce10">
            <text:p>1 557 572,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7:020102:5228</text:p>
          </table:table-cell>
          <table:table-cell office:value-type="float" office:value="179054.82" table:style-name="ce10">
            <text:p>179 054,8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1:070101:3179</text:p>
          </table:table-cell>
          <table:table-cell office:value-type="float" office:value="1998153" table:style-name="ce10">
            <text:p>1 998 153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24:010110:16808</text:p>
          </table:table-cell>
          <table:table-cell office:value-type="float" office:value="6701332.04" table:style-name="ce10">
            <text:p>6 701 332,0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22:010217:22797</text:p>
          </table:table-cell>
          <table:table-cell office:value-type="float" office:value="1768067.37" table:style-name="ce10">
            <text:p>1 768 067,3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9:010108:6442</text:p>
          </table:table-cell>
          <table:table-cell office:value-type="float" office:value="3293488.98" table:style-name="ce10">
            <text:p>3 293 488,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3:120502:105</text:p>
          </table:table-cell>
          <table:table-cell office:value-type="float" office:value="2858759.07" table:style-name="ce10">
            <text:p>2 858 759,0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24:040103:6556</text:p>
          </table:table-cell>
          <table:table-cell office:value-type="float" office:value="2166855.1800000002" table:style-name="ce10">
            <text:p>2 166 855,1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9:010103:36257</text:p>
          </table:table-cell>
          <table:table-cell office:value-type="float" office:value="2823523.4" table:style-name="ce10">
            <text:p>2 823 523,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4:130201:1047</text:p>
          </table:table-cell>
          <table:table-cell office:value-type="float" office:value="2634364.92" table:style-name="ce10">
            <text:p>2 634 364,9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4:010102:516</text:p>
          </table:table-cell>
          <table:table-cell office:value-type="float" office:value="666786.57999999996" table:style-name="ce10">
            <text:p>666 786,5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170602:3283</text:p>
          </table:table-cell>
          <table:table-cell office:value-type="float" office:value="2938501.18" table:style-name="ce10">
            <text:p>2 938 501,1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7:010471:517</text:p>
          </table:table-cell>
          <table:table-cell office:value-type="float" office:value="4484743.4000000004" table:style-name="ce10">
            <text:p>4 484 743,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9:060301:1318</text:p>
          </table:table-cell>
          <table:table-cell office:value-type="float" office:value="198842.59" table:style-name="ce10">
            <text:p>198 842,5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9:010105:20637</text:p>
          </table:table-cell>
          <table:table-cell office:value-type="float" office:value="728091.21" table:style-name="ce10">
            <text:p>728 091,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030801:4984</text:p>
          </table:table-cell>
          <table:table-cell office:value-type="float" office:value="2479683.2000000002" table:style-name="ce10">
            <text:p>2 479 683,2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020401:2543</text:p>
          </table:table-cell>
          <table:table-cell office:value-type="float" office:value="589816.69999999995" table:style-name="ce10">
            <text:p>589 816,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090801:8623</text:p>
          </table:table-cell>
          <table:table-cell office:value-type="float" office:value="4051070.19" table:style-name="ce10">
            <text:p>4 051 070,1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1:050401:381</text:p>
          </table:table-cell>
          <table:table-cell office:value-type="float" office:value="345420.21" table:style-name="ce10">
            <text:p>345 420,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4:010102:6322</text:p>
          </table:table-cell>
          <table:table-cell office:value-type="float" office:value="612983.15" table:style-name="ce10">
            <text:p>612 983,1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2:171401:3559</text:p>
          </table:table-cell>
          <table:table-cell office:value-type="float" office:value="1775149.26" table:style-name="ce10">
            <text:p>1 775 149,2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4:010102:524</text:p>
          </table:table-cell>
          <table:table-cell office:value-type="float" office:value="666786.57999999996" table:style-name="ce10">
            <text:p>666 786,5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070101:85</text:p>
          </table:table-cell>
          <table:table-cell office:value-type="float" office:value="872263.61" table:style-name="ce10">
            <text:p>872 263,6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23:030101:14</text:p>
          </table:table-cell>
          <table:table-cell office:value-type="float" office:value="599765.6" table:style-name="ce10">
            <text:p>599 765,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22:010209:2780</text:p>
          </table:table-cell>
          <table:table-cell office:value-type="float" office:value="2692977.4" table:style-name="ce10">
            <text:p>2 692 977,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4:010102:579</text:p>
          </table:table-cell>
          <table:table-cell office:value-type="float" office:value="387423.67" table:style-name="ce10">
            <text:p>387 423,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2:041801:5639</text:p>
          </table:table-cell>
          <table:table-cell office:value-type="float" office:value="2547462.42" table:style-name="ce10">
            <text:p>2 547 462,4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3:200301:924</text:p>
          </table:table-cell>
          <table:table-cell office:value-type="float" office:value="466058.09" table:style-name="ce10">
            <text:p>466 058,0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1:180101:3985</text:p>
          </table:table-cell>
          <table:table-cell office:value-type="float" office:value="3936060.9" table:style-name="ce10">
            <text:p>3 936 060,9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8:180201:1236</text:p>
          </table:table-cell>
          <table:table-cell office:value-type="float" office:value="984267.28" table:style-name="ce10">
            <text:p>984 267,2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190301:3295</text:p>
          </table:table-cell>
          <table:table-cell office:value-type="float" office:value="3370711.43" table:style-name="ce10">
            <text:p>3 370 711,4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2:120101:1557</text:p>
          </table:table-cell>
          <table:table-cell office:value-type="float" office:value="1161438.5" table:style-name="ce10">
            <text:p>1 161 438,5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9:010116:11641</text:p>
          </table:table-cell>
          <table:table-cell office:value-type="float" office:value="154824" table:style-name="ce10">
            <text:p>154 824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7:270101:5309</text:p>
          </table:table-cell>
          <table:table-cell office:value-type="float" office:value="778673.67" table:style-name="ce10">
            <text:p>778 673,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1:220102:5714</text:p>
          </table:table-cell>
          <table:table-cell office:value-type="float" office:value="222507.67" table:style-name="ce10">
            <text:p>222 507,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24:010108:4652</text:p>
          </table:table-cell>
          <table:table-cell office:value-type="float" office:value="2279780.67" table:style-name="ce10">
            <text:p>2 279 780,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5:040101:4931</text:p>
          </table:table-cell>
          <table:table-cell office:value-type="float" office:value="3614259.15" table:style-name="ce10">
            <text:p>3 614 259,1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2:200801:2357</text:p>
          </table:table-cell>
          <table:table-cell office:value-type="float" office:value="3935727.62" table:style-name="ce10">
            <text:p>3 935 727,6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190801:718</text:p>
          </table:table-cell>
          <table:table-cell office:value-type="float" office:value="2420972.04" table:style-name="ce10">
            <text:p>2 420 972,0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4:010102:576</text:p>
          </table:table-cell>
          <table:table-cell office:value-type="float" office:value="386532.01" table:style-name="ce10">
            <text:p>386 532,0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2:020401:2539</text:p>
          </table:table-cell>
          <table:table-cell office:value-type="float" office:value="5100078.38" table:style-name="ce10">
            <text:p>5 100 078,3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23:030104:119</text:p>
          </table:table-cell>
          <table:table-cell office:value-type="float" office:value="120831.82" table:style-name="ce10">
            <text:p>120 831,8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7:200601:2608</text:p>
          </table:table-cell>
          <table:table-cell office:value-type="float" office:value="1389328.75" table:style-name="ce10">
            <text:p>1 389 328,7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2:170901:1502</text:p>
          </table:table-cell>
          <table:table-cell office:value-type="float" office:value="3526123.33" table:style-name="ce10">
            <text:p>3 526 123,3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2:010213:1840</text:p>
          </table:table-cell>
          <table:table-cell office:value-type="float" office:value="2819793.51" table:style-name="ce10">
            <text:p>2 819 793,5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2:020101:2808</text:p>
          </table:table-cell>
          <table:table-cell office:value-type="float" office:value="994035.53" table:style-name="ce10">
            <text:p>994 035,5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7:020103:1011</text:p>
          </table:table-cell>
          <table:table-cell office:value-type="float" office:value="5821394.3899999997" table:style-name="ce10">
            <text:p>5 821 394,3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22:010303:8371</text:p>
          </table:table-cell>
          <table:table-cell office:value-type="float" office:value="19709" table:style-name="ce10">
            <text:p>19 709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1:060101:9883</text:p>
          </table:table-cell>
          <table:table-cell office:value-type="float" office:value="5128592.7" table:style-name="ce10">
            <text:p>5 128 592,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9:010103:36254</text:p>
          </table:table-cell>
          <table:table-cell office:value-type="float" office:value="346964.75" table:style-name="ce10">
            <text:p>346 964,7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22:010201:8042</text:p>
          </table:table-cell>
          <table:table-cell office:value-type="float" office:value="25630366.27" table:style-name="ce10">
            <text:p>25 630 366,2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2:090501:19107</text:p>
          </table:table-cell>
          <table:table-cell office:value-type="float" office:value="223037.21" table:style-name="ce10">
            <text:p>223 037,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22:010217:22798</text:p>
          </table:table-cell>
          <table:table-cell office:value-type="float" office:value="102961.07" table:style-name="ce10">
            <text:p>102 961,0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2:020301:1719</text:p>
          </table:table-cell>
          <table:table-cell office:value-type="float" office:value="209406.66" table:style-name="ce10">
            <text:p>209 406,6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4:010102:518</text:p>
          </table:table-cell>
          <table:table-cell office:value-type="float" office:value="663720.89" table:style-name="ce10">
            <text:p>663 720,8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2:040502:141</text:p>
          </table:table-cell>
          <table:table-cell office:value-type="float" office:value="1491954.24" table:style-name="ce10">
            <text:p>1 491 954,2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22:010228:318</text:p>
          </table:table-cell>
          <table:table-cell office:value-type="float" office:value="1782885.32" table:style-name="ce10">
            <text:p>1 782 885,3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2:040102:6189</text:p>
          </table:table-cell>
          <table:table-cell office:value-type="float" office:value="3873863.28" table:style-name="ce10">
            <text:p>3 873 863,2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2:030102:6337</text:p>
          </table:table-cell>
          <table:table-cell office:value-type="float" office:value="61626.89" table:style-name="ce10">
            <text:p>61 626,8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2:090801:8624</text:p>
          </table:table-cell>
          <table:table-cell office:value-type="float" office:value="2193034.59" table:style-name="ce10">
            <text:p>2 193 034,5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010102:515</text:p>
          </table:table-cell>
          <table:table-cell office:value-type="float" office:value="664487.31000000006" table:style-name="ce10">
            <text:p>664 487,3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131801:3720</text:p>
          </table:table-cell>
          <table:table-cell office:value-type="float" office:value="2762878.22" table:style-name="ce10">
            <text:p>2 762 878,2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2:010310:13908</text:p>
          </table:table-cell>
          <table:table-cell office:value-type="float" office:value="2861311.62" table:style-name="ce10">
            <text:p>2 861 311,6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4:010104:9130</text:p>
          </table:table-cell>
          <table:table-cell office:value-type="float" office:value="6112861.0999999996" table:style-name="ce10">
            <text:p>6 112 861,1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170101:3523</text:p>
          </table:table-cell>
          <table:table-cell office:value-type="float" office:value="356702.36" table:style-name="ce10">
            <text:p>356 702,3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3:010108:5563</text:p>
          </table:table-cell>
          <table:table-cell office:value-type="float" office:value="195806.83" table:style-name="ce10">
            <text:p>195 806,8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8:080101:101</text:p>
          </table:table-cell>
          <table:table-cell office:value-type="float" office:value="442433.93" table:style-name="ce10">
            <text:p>442 433,9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3:010124:228</text:p>
          </table:table-cell>
          <table:table-cell office:value-type="float" office:value="254492.33" table:style-name="ce10">
            <text:p>254 492,3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22:010107:13228</text:p>
          </table:table-cell>
          <table:table-cell office:value-type="float" office:value="1596391.04" table:style-name="ce10">
            <text:p>1 596 391,0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2:010213:1841</text:p>
          </table:table-cell>
          <table:table-cell office:value-type="float" office:value="330898.36" table:style-name="ce10">
            <text:p>330 898,3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3:030104:18</text:p>
          </table:table-cell>
          <table:table-cell office:value-type="float" office:value="851056.34" table:style-name="ce10">
            <text:p>851 056,3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1:190101:412</text:p>
          </table:table-cell>
          <table:table-cell office:value-type="float" office:value="353294.77" table:style-name="ce10">
            <text:p>353 294,7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1:170102:447</text:p>
          </table:table-cell>
          <table:table-cell office:value-type="float" office:value="2144933.92" table:style-name="ce10">
            <text:p>2 144 933,9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0:120101:5036</text:p>
          </table:table-cell>
          <table:table-cell office:value-type="float" office:value="419604.64" table:style-name="ce10">
            <text:p>419 604,6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2:010215:7128</text:p>
          </table:table-cell>
          <table:table-cell office:value-type="float" office:value="2293879.64" table:style-name="ce10">
            <text:p>2 293 879,6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4:010106:10017</text:p>
          </table:table-cell>
          <table:table-cell office:value-type="float" office:value="599445.9" table:style-name="ce10">
            <text:p>599 445,9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22:010101:126</text:p>
          </table:table-cell>
          <table:table-cell office:value-type="float" office:value="889204.73" table:style-name="ce10">
            <text:p>889 204,7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7:010102:7545</text:p>
          </table:table-cell>
          <table:table-cell office:value-type="float" office:value="209873.96" table:style-name="ce10">
            <text:p>209 873,9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2:010102:3548</text:p>
          </table:table-cell>
          <table:table-cell office:value-type="float" office:value="211182" table:style-name="ce10">
            <text:p>211 182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4:040102:17548</text:p>
          </table:table-cell>
          <table:table-cell office:value-type="float" office:value="468004.16" table:style-name="ce10">
            <text:p>468 004,1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2:020301:1718</text:p>
          </table:table-cell>
          <table:table-cell office:value-type="float" office:value="4337718.8099999996" table:style-name="ce10">
            <text:p>4 337 718,8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2:090801:8625</text:p>
          </table:table-cell>
          <table:table-cell office:value-type="float" office:value="3975673.1" table:style-name="ce10">
            <text:p>3 975 673,1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1:170102:2643</text:p>
          </table:table-cell>
          <table:table-cell office:value-type="float" office:value="6777039.5099999998" table:style-name="ce10">
            <text:p>6 777 039,5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7:270101:5308</text:p>
          </table:table-cell>
          <table:table-cell office:value-type="float" office:value="1477745.15" table:style-name="ce10">
            <text:p>1 477 745,1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3:030104:120</text:p>
          </table:table-cell>
          <table:table-cell office:value-type="float" office:value="29507.63" table:style-name="ce10">
            <text:p>29 507,6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1:070101:3178</text:p>
          </table:table-cell>
          <table:table-cell office:value-type="float" office:value="3416327.42" table:style-name="ce10">
            <text:p>3 416 327,4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2:010220:8860</text:p>
          </table:table-cell>
          <table:table-cell office:value-type="float" office:value="127161.59" table:style-name="ce10">
            <text:p>127 161,5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1:010105:1674</text:p>
          </table:table-cell>
          <table:table-cell office:value-type="float" office:value="1403458.5600000001" table:style-name="ce10">
            <text:p>1 403 458,5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22:010220:8861</text:p>
          </table:table-cell>
          <table:table-cell office:value-type="float" office:value="162298.35" table:style-name="ce10">
            <text:p>162 298,3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23:030107:436</text:p>
          </table:table-cell>
          <table:table-cell office:value-type="float" office:value="7474036.6500000004" table:style-name="ce10">
            <text:p>7 474 036,6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2:120103:2796</text:p>
          </table:table-cell>
          <table:table-cell office:value-type="float" office:value="243183.16" table:style-name="ce10">
            <text:p>243 183,1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22:010205:2837</text:p>
          </table:table-cell>
          <table:table-cell office:value-type="float" office:value="368718.93" table:style-name="ce10">
            <text:p>368 718,9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100401:2189</text:p>
          </table:table-cell>
          <table:table-cell office:value-type="float" office:value="438488.15" table:style-name="ce10">
            <text:p>438 488,1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22:010105:6386</text:p>
          </table:table-cell>
          <table:table-cell office:value-type="float" office:value="382980.91" table:style-name="ce10">
            <text:p>382 980,9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9:070201:606</text:p>
          </table:table-cell>
          <table:table-cell office:value-type="float" office:value="737726.56" table:style-name="ce10">
            <text:p>737 726,5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2:010203:8114</text:p>
          </table:table-cell>
          <table:table-cell office:value-type="float" office:value="87363.6" table:style-name="ce10">
            <text:p>87 363,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2:090202:241</text:p>
          </table:table-cell>
          <table:table-cell office:value-type="float" office:value="1120183.1100000001" table:style-name="ce10">
            <text:p>1 120 183,1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8:170102:329</text:p>
          </table:table-cell>
          <table:table-cell office:value-type="float" office:value="3657702.74" table:style-name="ce10">
            <text:p>3 657 702,7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2:041801:7443</text:p>
          </table:table-cell>
          <table:table-cell office:value-type="float" office:value="5231141.8499999996" table:style-name="ce10">
            <text:p>5 231 141,8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2:190301:3294</text:p>
          </table:table-cell>
          <table:table-cell office:value-type="float" office:value="3764421.58" table:style-name="ce10">
            <text:p>3 764 421,5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1:030801:2664</text:p>
          </table:table-cell>
          <table:table-cell office:value-type="float" office:value="1648724" table:style-name="ce10">
            <text:p>1 648 724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9:010103:36253</text:p>
          </table:table-cell>
          <table:table-cell office:value-type="float" office:value="225085.21" table:style-name="ce10">
            <text:p>225 085,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0:120101:5037</text:p>
          </table:table-cell>
          <table:table-cell office:value-type="float" office:value="373399.07" table:style-name="ce10">
            <text:p>373 399,0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8:010801:919</text:p>
          </table:table-cell>
          <table:table-cell office:value-type="float" office:value="2841817.6" table:style-name="ce10">
            <text:p>2 841 817,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1:150601:2181</text:p>
          </table:table-cell>
          <table:table-cell office:value-type="float" office:value="555338.52" table:style-name="ce10">
            <text:p>555 338,5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9:010103:36256</text:p>
          </table:table-cell>
          <table:table-cell office:value-type="float" office:value="264382.14" table:style-name="ce10">
            <text:p>264 382,1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7:010945:475</text:p>
          </table:table-cell>
          <table:table-cell office:value-type="float" office:value="1212212.82" table:style-name="ce10">
            <text:p>1 212 212,8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2:010501:6300</text:p>
          </table:table-cell>
          <table:table-cell office:value-type="float" office:value="190335.03" table:style-name="ce10">
            <text:p>190 335,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3:010115:1208</text:p>
          </table:table-cell>
          <table:table-cell office:value-type="float" office:value="6536180.4800000004" table:style-name="ce10">
            <text:p>6 536 180,4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2:132201:5316</text:p>
          </table:table-cell>
          <table:table-cell office:value-type="float" office:value="3785833.88" table:style-name="ce10">
            <text:p>3 785 833,8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9:010103:36255</text:p>
          </table:table-cell>
          <table:table-cell office:value-type="float" office:value="142254.70000000001" table:style-name="ce10">
            <text:p>142 254,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24:060301:10943</text:p>
          </table:table-cell>
          <table:table-cell office:value-type="float" office:value="2503858.39" table:style-name="ce10">
            <text:p>2 503 858,3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9:010112:20671</text:p>
          </table:table-cell>
          <table:table-cell office:value-type="float" office:value="2422638.9900000002" table:style-name="ce10">
            <text:p>2 422 638,9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1:240801:4850</text:p>
          </table:table-cell>
          <table:table-cell office:value-type="float" office:value="477367.39" table:style-name="ce10">
            <text:p>477 367,3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2:070301:2998</text:p>
          </table:table-cell>
          <table:table-cell office:value-type="float" office:value="180628.01" table:style-name="ce10">
            <text:p>180 628,0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2:190801:719</text:p>
          </table:table-cell>
          <table:table-cell office:value-type="float" office:value="2835403.78" table:style-name="ce10">
            <text:p>2 835 403,7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2:010315:8968</text:p>
          </table:table-cell>
          <table:table-cell office:value-type="float" office:value="393047.98" table:style-name="ce10">
            <text:p>393 047,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4:060301:10942</text:p>
          </table:table-cell>
          <table:table-cell office:value-type="float" office:value="3636638.46" table:style-name="ce10">
            <text:p>3 636 638,4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3:010105:1754</text:p>
          </table:table-cell>
          <table:table-cell office:value-type="float" office:value="716873.76" table:style-name="ce10">
            <text:p>716 873,7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22:010314:2077</text:p>
          </table:table-cell>
          <table:table-cell office:value-type="float" office:value="1661018.71" table:style-name="ce10">
            <text:p>1 661 018,7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2:040101:1030</text:p>
          </table:table-cell>
          <table:table-cell office:value-type="float" office:value="7026141.5" table:style-name="ce10">
            <text:p>7 026 141,5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4:010102:526</text:p>
          </table:table-cell>
          <table:table-cell office:value-type="float" office:value="386532.01" table:style-name="ce10">
            <text:p>386 532,0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4:010110:16809</text:p>
          </table:table-cell>
          <table:table-cell office:value-type="float" office:value="1887322.11" table:style-name="ce10">
            <text:p>1 887 322,1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3:110102:1185</text:p>
          </table:table-cell>
          <table:table-cell office:value-type="float" office:value="2494276.16" table:style-name="ce10">
            <text:p>2 494 276,1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1:120301:4750</text:p>
          </table:table-cell>
          <table:table-cell office:value-type="float" office:value="2251956.75" table:style-name="ce10">
            <text:p>2 251 956,7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7:020103:5120</text:p>
          </table:table-cell>
          <table:table-cell office:value-type="float" office:value="82592" table:style-name="ce10">
            <text:p>82 592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7:000000:2518</text:p>
          </table:table-cell>
          <table:table-cell office:value-type="float" office:value="117270.67" table:style-name="ce10">
            <text:p>117 270,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2:010304:4639</text:p>
          </table:table-cell>
          <table:table-cell office:value-type="float" office:value="345653.22" table:style-name="ce10">
            <text:p>345 653,2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2:010304:4638</text:p>
          </table:table-cell>
          <table:table-cell office:value-type="float" office:value="48696.09" table:style-name="ce10">
            <text:p>48 696,0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7:000000:2517</text:p>
          </table:table-cell>
          <table:table-cell office:value-type="float" office:value="12602.4" table:style-name="ce10">
            <text:p>12 602,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7:020102:5229</text:p>
          </table:table-cell>
          <table:table-cell office:value-type="float" office:value="40584" table:style-name="ce10">
            <text:p>40 584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7:020101:5145</text:p>
          </table:table-cell>
          <table:table-cell office:value-type="float" office:value="23068.799999999999" table:style-name="ce10">
            <text:p>23 068,8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4:091001:1752</text:p>
          </table:table-cell>
          <table:table-cell office:value-type="float" office:value="56987.8" table:style-name="ce10">
            <text:p>56 987,8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2:010304:4640</text:p>
          </table:table-cell>
          <table:table-cell office:value-type="float" office:value="97392.18" table:style-name="ce10">
            <text:p>97 392,1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7:020101:5143</text:p>
          </table:table-cell>
          <table:table-cell office:value-type="float" office:value="5411.2" table:style-name="ce10">
            <text:p>5 411,2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1:140501:3477</text:p>
          </table:table-cell>
          <table:table-cell office:value-type="float" office:value="2185.98" table:style-name="ce10">
            <text:p>2 185,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7:020101:5144</text:p>
          </table:table-cell>
          <table:table-cell office:value-type="float" office:value="23068.799999999999" table:style-name="ce10">
            <text:p>23 068,8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4:000000:5483</text:p>
          </table:table-cell>
          <table:table-cell office:value-type="float" office:value="1972538.1" table:style-name="ce10">
            <text:p>1 972 538,1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9:010113:31077</text:p>
          </table:table-cell>
          <table:table-cell office:value-type="float" office:value="67332.850000000006" table:style-name="ce10">
            <text:p>67 332,8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9:010113:31076</text:p>
          </table:table-cell>
          <table:table-cell office:value-type="float" office:value="17719.169999999998" table:style-name="ce10">
            <text:p>17 719,1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8:010123:2991</text:p>
          </table:table-cell>
          <table:table-cell office:value-type="float" office:value="520405" table:style-name="ce10">
            <text:p>520 405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2:210501:1524</text:p>
          </table:table-cell>
          <table:table-cell office:value-type="float" office:value="2183040" table:style-name="ce10">
            <text:p>2 183 040,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1:140501:3478</text:p>
          </table:table-cell>
          <table:table-cell office:value-type="float" office:value="2185.98" table:style-name="ce10">
            <text:p>2 185,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7:020102:5230</text:p>
          </table:table-cell>
          <table:table-cell office:value-type="float" office:value="118334.39999999999" table:style-name="ce10">
            <text:p>118 334,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7:000000:2522</text:p>
          </table:table-cell>
          <table:table-cell office:value-type="float" office:value="175301.52" table:style-name="ce10">
            <text:p>175 301,5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7:000000:2521</text:p>
          </table:table-cell>
          <table:table-cell office:value-type="float" office:value="8462.83" table:style-name="ce10">
            <text:p>8 462,8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7:000000:2519</text:p>
          </table:table-cell>
          <table:table-cell office:value-type="float" office:value="3987.2" table:style-name="ce10">
            <text:p>3 987,2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7:000000:2523</text:p>
          </table:table-cell>
          <table:table-cell office:value-type="float" office:value="78889.600000000006" table:style-name="ce10">
            <text:p>78 889,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7:000000:2520</text:p>
          </table:table-cell>
          <table:table-cell office:value-type="float" office:value="306475.42" table:style-name="ce10">
            <text:p>306 475,4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1:150101:5039</text:p>
          </table:table-cell>
          <table:table-cell office:value-type="float" office:value="1695473.16" table:style-name="ce10">
            <text:p>1 695 473,1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8:170102:1914</text:p>
          </table:table-cell>
          <table:table-cell office:value-type="float" office:value="1589134.48" table:style-name="ce10">
            <text:p>1 589 134,4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1:010113:12499</text:p>
          </table:table-cell>
          <table:table-cell office:value-type="float" office:value="1717633.06" table:style-name="ce10">
            <text:p>1 717 633,0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2:010225:10114</text:p>
          </table:table-cell>
          <table:table-cell office:value-type="float" office:value="3627320.71" table:style-name="ce10">
            <text:p>3 627 320,7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22:010303:8372</text:p>
          </table:table-cell>
          <table:table-cell office:value-type="float" office:value="4995668.0999999996" table:style-name="ce10">
            <text:p>4 995 668,1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8:050101:4872</text:p>
          </table:table-cell>
          <table:table-cell office:value-type="float" office:value="825761.2" table:style-name="ce10">
            <text:p>825 761,2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21:010113:12498</text:p>
          </table:table-cell>
          <table:table-cell office:value-type="float" office:value="4686568.84" table:style-name="ce10">
            <text:p>4 686 568,8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22:010222:8737</text:p>
          </table:table-cell>
          <table:table-cell office:value-type="float" office:value="106725.22" table:style-name="ce10">
            <text:p>106 725,2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2:010201:41632</text:p>
          </table:table-cell>
          <table:table-cell office:value-type="float" office:value="834686.26" table:style-name="ce10">
            <text:p>834 686,2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2:010309:14566</text:p>
          </table:table-cell>
          <table:table-cell office:value-type="float" office:value="4492588.37" table:style-name="ce10">
            <text:p>4 492 588,3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22:010306:8715</text:p>
          </table:table-cell>
          <table:table-cell office:value-type="float" office:value="4196915.3" table:style-name="ce10">
            <text:p>4 196 915,3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22:010222:8738</text:p>
          </table:table-cell>
          <table:table-cell office:value-type="float" office:value="95231.73" table:style-name="ce10">
            <text:p>95 231,7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24:040102:16538</text:p>
          </table:table-cell>
          <table:table-cell office:value-type="float" office:value="4196376.13" table:style-name="ce10">
            <text:p>4 196 376,1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3:010105:1891</text:p>
          </table:table-cell>
          <table:table-cell office:value-type="float" office:value="469159.19" table:style-name="ce10">
            <text:p>469 159,1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2:131601:1874</text:p>
          </table:table-cell>
          <table:table-cell office:value-type="float" office:value="2009373.9" table:style-name="ce10">
            <text:p>2 009 373,9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7:010228:297</text:p>
          </table:table-cell>
          <table:table-cell office:value-type="float" office:value="550864.51" table:style-name="ce10">
            <text:p>550 864,5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2:180102:1307</text:p>
          </table:table-cell>
          <table:table-cell office:value-type="float" office:value="3974687.95" table:style-name="ce10">
            <text:p>3 974 687,9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7:010228:298</text:p>
          </table:table-cell>
          <table:table-cell office:value-type="float" office:value="2114121.89" table:style-name="ce10">
            <text:p>2 114 121,8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1:010106:6018</text:p>
          </table:table-cell>
          <table:table-cell office:value-type="float" office:value="2571754.2599999998" table:style-name="ce10">
            <text:p>2 571 754,2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2:010201:11027</text:p>
          </table:table-cell>
          <table:table-cell office:value-type="float" office:value="3236239.71" table:style-name="ce10">
            <text:p>3 236 239,7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9:010113:12794</text:p>
          </table:table-cell>
          <table:table-cell office:value-type="float" office:value="3531141.32" table:style-name="ce10">
            <text:p>3 531 141,3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22:010108:6406</text:p>
          </table:table-cell>
          <table:table-cell office:value-type="float" office:value="4637901.74" table:style-name="ce10">
            <text:p>4 637 901,7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5:000000:985</text:p>
          </table:table-cell>
          <table:table-cell office:value-type="float" office:value="364183.87" table:style-name="ce10">
            <text:p>364 183,8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22:010217:14929</text:p>
          </table:table-cell>
          <table:table-cell office:value-type="float" office:value="4293346.83" table:style-name="ce10">
            <text:p>4 293 346,8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8:170102:124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8:010135:212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1:020401:110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8:100201:15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9:010102:362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24:060301:1014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9:010102:362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3:060501:45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9:010102:362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22:010106:1562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040502:221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9:010114:386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21:010113:145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9:010110:49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9:010101:135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23:010156:96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4:100101:251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6:040101:88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5:110101:10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5:040101:49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1:010102:84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1:150102:143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040701:161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4:010102:54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22:010227:476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090202:9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040701:116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020401:34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1:160101:158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1:220501:181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1:010106:934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22:010303:834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2:200102:34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9:010110:10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090102:259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9:010102: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4:040101:798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9:010114:386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2:171701:37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1:080101:62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090202:129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22:010209:115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2:040701:164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5:060102:239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1:211001:140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9:010102:362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24:040102:475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23:020101:3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1:010102:535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9:010102:360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24:040102:529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9:010102:36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200301:228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8:010103:3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5:010115:458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2:172201:277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5:010104:345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22:010302:104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2:110201:172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9:010103:3621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040301:400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22:010210:26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040701:115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1:020302:39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9:010110:1450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2:171801:39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1:220301:312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4:040101:798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4:070101:385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8:010135:214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7:030101:1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1:010104:1265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090601:14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2:010227:476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22:010227:476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1:160101:158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6:040101:88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2:150801:95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1:170401:80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2:040701:115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041801:549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2:090601:201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2:020101:1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9:010114:82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040801:73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1:160201:655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3:010108:118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1:060101:1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24:030101:118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2:090201:46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8:010135:72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8:100201:109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24:060301:889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4:070101:385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4:010104:255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9:010109:3142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4:040102:519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2:050501:38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1:030801:24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8:010176:7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22:010201:621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1:010102:101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3:000000:279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1:000000:468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2:040701:220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0:000000:41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1:150101:394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1:080101:202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1:000000:239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7:000000:9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2:040701:219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1:000000:65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1:160101:32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3:010159:60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1:000000:238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0:010107:47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9:010102:55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2:040701:220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9:000000:627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1:000000:584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4:000000:487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2:000000:1019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3:000000:360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3:060501:49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0:000000:332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1:000000:215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0:010107:48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2:000000:86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2:050501:5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3:000000:352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3:000000:429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1:000000:482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0:000000:51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1:000000:26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3:000000:391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8:000000:86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0:000000:20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0:000000:352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4:010101:111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22:010107:962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4:010102:1231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2:010303:83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4:030101:630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4:010106:87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4:010106:98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4:030101:630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2:010501:554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7:010125:41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7:010125:41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7:010125:413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7:010125:41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7:010125:29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7:010228:57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7:010228:78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7:010125:27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7:010228:42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9:010110:3233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7:010125:30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7:010125:2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7:010125:39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7:010228:35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7:010125:33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7:010125:302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7:010228:36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7:010228:35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7:010125:32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7:010125:27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8:010168:2270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7:010228:57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7:010125:33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7:010125:27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7:010125:271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9:010105:5439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24:010110:16448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2:010302:63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23:070122:6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8:010133:1785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24:010110:1124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8:010133:1787</text:p>
          </table:table-cell>
          <table:table-cell office:value-type="string" table:number-columns-spanned="2" table:number-rows-spanned="1" table:style-name="ce19">
            <text:p>27.07.2062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1">
            <text:p>BAA5E1214604306A456956FCBF09383BBA6339DBFF68F3E4B00307313B19578DABD417F3368787C062208D156D0A1405004C6A53AD99DCF35A2020AABB68BA3B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2"/>
          <table:covered-table-cell table:number-columns-repeated="2"/>
          <table:table-cell table:style-name="ce11"/>
          <table:table-cell table:number-columns-spanned="3" table:number-rows-spanned="1" table:style-name="ce22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19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creator>UserOC</dc:creator>
    <meta:creation-date>2026-08-12T13:55:09Z</meta:creation-date>
    <dc:date>2026-08-12T13:57:04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