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52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4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22" calcext:value-type="float">
            <text:p>12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8" calcext:value-type="float">
            <text:p>7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90105:2134</text:p>
          </table:table-cell>
          <table:table-cell table:style-name="ce15" office:value-type="float" office:value="193219.85" calcext:value-type="float">
            <text:p>193,219.8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41801:7444</text:p>
          </table:table-cell>
          <table:table-cell table:style-name="ce15" office:value-type="float" office:value="6814160.59" calcext:value-type="float">
            <text:p>6,814,160.5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72201:3247</text:p>
          </table:table-cell>
          <table:table-cell table:style-name="ce15" office:value-type="float" office:value="5296357" calcext:value-type="float">
            <text:p>5,296,357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302:5394</text:p>
          </table:table-cell>
          <table:table-cell table:style-name="ce15" office:value-type="float" office:value="133528.46" calcext:value-type="float">
            <text:p>133,528.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201001:2411</text:p>
          </table:table-cell>
          <table:table-cell table:style-name="ce15" office:value-type="float" office:value="4938368.53" calcext:value-type="float">
            <text:p>4,938,368.5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200601:2660</text:p>
          </table:table-cell>
          <table:table-cell table:style-name="ce15" office:value-type="float" office:value="1360298" calcext:value-type="float">
            <text:p>1,360,298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10103:6071</text:p>
          </table:table-cell>
          <table:table-cell table:style-name="ce15" office:value-type="float" office:value="31238651.64" calcext:value-type="float">
            <text:p>31,238,651.6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70901:1509</text:p>
          </table:table-cell>
          <table:table-cell table:style-name="ce15" office:value-type="float" office:value="2818135.79" calcext:value-type="float">
            <text:p>2,818,135.7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10401:8383</text:p>
          </table:table-cell>
          <table:table-cell table:style-name="ce15" office:value-type="float" office:value="431331.58" calcext:value-type="float">
            <text:p>431,331.5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501:6306</text:p>
          </table:table-cell>
          <table:table-cell table:style-name="ce15" office:value-type="float" office:value="222348.56" calcext:value-type="float">
            <text:p>222,348.5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210201:1894</text:p>
          </table:table-cell>
          <table:table-cell table:style-name="ce15" office:value-type="float" office:value="3077155.62" calcext:value-type="float">
            <text:p>3,077,155.6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71101:1638</text:p>
          </table:table-cell>
          <table:table-cell table:style-name="ce15" office:value-type="float" office:value="2842310.97" calcext:value-type="float">
            <text:p>2,842,310.9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03:36284</text:p>
          </table:table-cell>
          <table:table-cell table:style-name="ce15" office:value-type="float" office:value="139751.7" calcext:value-type="float">
            <text:p>139,751.7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10102:7572</text:p>
          </table:table-cell>
          <table:table-cell table:style-name="ce15" office:value-type="float" office:value="202882.1" calcext:value-type="float">
            <text:p>202,882.1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020139:317</text:p>
          </table:table-cell>
          <table:table-cell table:style-name="ce15" office:value-type="float" office:value="24777.03" calcext:value-type="float">
            <text:p>24,777.0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16:12166</text:p>
          </table:table-cell>
          <table:table-cell table:style-name="ce15" office:value-type="float" office:value="53820778.91" calcext:value-type="float">
            <text:p>53,820,778.9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20:8900</text:p>
          </table:table-cell>
          <table:table-cell table:style-name="ce15" office:value-type="float" office:value="179030.14" calcext:value-type="float">
            <text:p>179,030.1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1:020302:871</text:p>
          </table:table-cell>
          <table:table-cell table:style-name="ce15" office:value-type="float" office:value="815134.88" calcext:value-type="float">
            <text:p>815,134.8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9:090101:3480</text:p>
          </table:table-cell>
          <table:table-cell table:style-name="ce15" office:value-type="float" office:value="918987.88" calcext:value-type="float">
            <text:p>918,987.8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200601:2659</text:p>
          </table:table-cell>
          <table:table-cell table:style-name="ce15" office:value-type="float" office:value="1360298" calcext:value-type="float">
            <text:p>1,360,298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0:010123:512</text:p>
          </table:table-cell>
          <table:table-cell table:style-name="ce15" office:value-type="float" office:value="600268.19" calcext:value-type="float">
            <text:p>600,268.1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40904:7710</text:p>
          </table:table-cell>
          <table:table-cell table:style-name="ce15" office:value-type="float" office:value="4446023.64" calcext:value-type="float">
            <text:p>4,446,023.6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201:41647</text:p>
          </table:table-cell>
          <table:table-cell table:style-name="ce15" office:value-type="float" office:value="63243.85" calcext:value-type="float">
            <text:p>63,243.8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9:010103:36282</text:p>
          </table:table-cell>
          <table:table-cell table:style-name="ce15" office:value-type="float" office:value="197981.57" calcext:value-type="float">
            <text:p>197,981.5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20:8901</text:p>
          </table:table-cell>
          <table:table-cell table:style-name="ce15" office:value-type="float" office:value="52286.84" calcext:value-type="float">
            <text:p>52,286.8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4:040102:423</text:p>
          </table:table-cell>
          <table:table-cell table:style-name="ce15" office:value-type="float" office:value="3333961.14" calcext:value-type="float">
            <text:p>3,333,961.1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2:020102:3837</text:p>
          </table:table-cell>
          <table:table-cell table:style-name="ce15" office:value-type="float" office:value="4200175.52" calcext:value-type="float">
            <text:p>4,200,175.5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72001:2039</text:p>
          </table:table-cell>
          <table:table-cell table:style-name="ce15" office:value-type="float" office:value="7629539.98" calcext:value-type="float">
            <text:p>7,629,539.9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26:3256</text:p>
          </table:table-cell>
          <table:table-cell table:style-name="ce15" office:value-type="float" office:value="377952.72" calcext:value-type="float">
            <text:p>377,952.7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8:010160:1477</text:p>
          </table:table-cell>
          <table:table-cell table:style-name="ce15" office:value-type="float" office:value="3177862.53" calcext:value-type="float">
            <text:p>3,177,862.5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5:000000:2175</text:p>
          </table:table-cell>
          <table:table-cell table:style-name="ce15" office:value-type="float" office:value="1198110.3" calcext:value-type="float">
            <text:p>1,198,110.3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0:080101:3024</text:p>
          </table:table-cell>
          <table:table-cell table:style-name="ce15" office:value-type="float" office:value="2833292.15" calcext:value-type="float">
            <text:p>2,833,292.1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10102:3322</text:p>
          </table:table-cell>
          <table:table-cell table:style-name="ce15" office:value-type="float" office:value="4748144.37" calcext:value-type="float">
            <text:p>4,748,144.3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3:010103:1796</text:p>
          </table:table-cell>
          <table:table-cell table:style-name="ce15" office:value-type="float" office:value="465274.2" calcext:value-type="float">
            <text:p>465,274.2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71801:4505</text:p>
          </table:table-cell>
          <table:table-cell table:style-name="ce15" office:value-type="float" office:value="4417389.67" calcext:value-type="float">
            <text:p>4,417,389.6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201:6213</text:p>
          </table:table-cell>
          <table:table-cell table:style-name="ce15" office:value-type="float" office:value="4666256.48" calcext:value-type="float">
            <text:p>4,666,256.4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20:8909</text:p>
          </table:table-cell>
          <table:table-cell table:style-name="ce15" office:value-type="float" office:value="162407.64" calcext:value-type="float">
            <text:p>162,407.6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3:170801:336</text:p>
          </table:table-cell>
          <table:table-cell table:style-name="ce15" office:value-type="float" office:value="3058900.89" calcext:value-type="float">
            <text:p>3,058,900.8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4:090101:9583</text:p>
          </table:table-cell>
          <table:table-cell table:style-name="ce15" office:value-type="float" office:value="259557.89" calcext:value-type="float">
            <text:p>259,557.8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90801:8632</text:p>
          </table:table-cell>
          <table:table-cell table:style-name="ce15" office:value-type="float" office:value="7914460.56" calcext:value-type="float">
            <text:p>7,914,460.5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0:8902</text:p>
          </table:table-cell>
          <table:table-cell table:style-name="ce15" office:value-type="float" office:value="234245.04" calcext:value-type="float">
            <text:p>234,245.0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10301:4603</text:p>
          </table:table-cell>
          <table:table-cell table:style-name="ce15" office:value-type="float" office:value="2215552.05" calcext:value-type="float">
            <text:p>2,215,552.0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90801:8633</text:p>
          </table:table-cell>
          <table:table-cell table:style-name="ce15" office:value-type="float" office:value="168653.6" calcext:value-type="float">
            <text:p>168,653.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4:010106:10021</text:p>
          </table:table-cell>
          <table:table-cell table:style-name="ce15" office:value-type="float" office:value="4613513.26" calcext:value-type="float">
            <text:p>4,613,513.2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71801:6080</text:p>
          </table:table-cell>
          <table:table-cell table:style-name="ce15" office:value-type="float" office:value="4600192.24" calcext:value-type="float">
            <text:p>4,600,192.2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90101:9582</text:p>
          </table:table-cell>
          <table:table-cell table:style-name="ce15" office:value-type="float" office:value="220092.95" calcext:value-type="float">
            <text:p>220,092.9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0:8907</text:p>
          </table:table-cell>
          <table:table-cell table:style-name="ce15" office:value-type="float" office:value="156442.22" calcext:value-type="float">
            <text:p>156,442.2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70601:3957</text:p>
          </table:table-cell>
          <table:table-cell table:style-name="ce15" office:value-type="float" office:value="4919719.11" calcext:value-type="float">
            <text:p>4,919,719.1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110301:2559</text:p>
          </table:table-cell>
          <table:table-cell table:style-name="ce15" office:value-type="float" office:value="889327.3" calcext:value-type="float">
            <text:p>889,327.3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20:8905</text:p>
          </table:table-cell>
          <table:table-cell table:style-name="ce15" office:value-type="float" office:value="140128.73" calcext:value-type="float">
            <text:p>140,128.7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4:010106:10020</text:p>
          </table:table-cell>
          <table:table-cell table:style-name="ce15" office:value-type="float" office:value="234416" calcext:value-type="float">
            <text:p>234,416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9:010103:36285</text:p>
          </table:table-cell>
          <table:table-cell table:style-name="ce15" office:value-type="float" office:value="112930.45" calcext:value-type="float">
            <text:p>112,930.4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9:010103:2742</text:p>
          </table:table-cell>
          <table:table-cell table:style-name="ce15" office:value-type="float" office:value="1045924.57" calcext:value-type="float">
            <text:p>1,045,924.5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40101:1031</text:p>
          </table:table-cell>
          <table:table-cell table:style-name="ce15" office:value-type="float" office:value="180628.01" calcext:value-type="float">
            <text:p>180,628.0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20:8908</text:p>
          </table:table-cell>
          <table:table-cell table:style-name="ce15" office:value-type="float" office:value="219271.74" calcext:value-type="float">
            <text:p>219,271.7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20501:3064</text:p>
          </table:table-cell>
          <table:table-cell table:style-name="ce15" office:value-type="float" office:value="18247602.46" calcext:value-type="float">
            <text:p>18,247,602.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31901:3197</text:p>
          </table:table-cell>
          <table:table-cell table:style-name="ce15" office:value-type="float" office:value="4998773.29" calcext:value-type="float">
            <text:p>4,998,773.2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8:180101:2305</text:p>
          </table:table-cell>
          <table:table-cell table:style-name="ce15" office:value-type="float" office:value="598827.8" calcext:value-type="float">
            <text:p>598,827.8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90801:721</text:p>
          </table:table-cell>
          <table:table-cell table:style-name="ce15" office:value-type="float" office:value="3173856.36" calcext:value-type="float">
            <text:p>3,173,856.3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070101:12107</text:p>
          </table:table-cell>
          <table:table-cell table:style-name="ce15" office:value-type="float" office:value="98662.36" calcext:value-type="float">
            <text:p>98,662.3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5:160105:1091</text:p>
          </table:table-cell>
          <table:table-cell table:style-name="ce15" office:value-type="float" office:value="345112.44" calcext:value-type="float">
            <text:p>345,112.4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40301:4649</text:p>
          </table:table-cell>
          <table:table-cell table:style-name="ce15" office:value-type="float" office:value="5406615.65" calcext:value-type="float">
            <text:p>5,406,615.6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4:070101:6150</text:p>
          </table:table-cell>
          <table:table-cell table:style-name="ce15" office:value-type="float" office:value="173280.31" calcext:value-type="float">
            <text:p>173,280.3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70601:3958</text:p>
          </table:table-cell>
          <table:table-cell table:style-name="ce15" office:value-type="float" office:value="4009627.02" calcext:value-type="float">
            <text:p>4,009,627.0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1:210101:4744</text:p>
          </table:table-cell>
          <table:table-cell table:style-name="ce15" office:value-type="float" office:value="562122.45" calcext:value-type="float">
            <text:p>562,122.4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5:010110:1272</text:p>
          </table:table-cell>
          <table:table-cell table:style-name="ce15" office:value-type="float" office:value="12706065.52" calcext:value-type="float">
            <text:p>12,706,065.5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6:070101:1657</text:p>
          </table:table-cell>
          <table:table-cell table:style-name="ce15" office:value-type="float" office:value="1352705.18" calcext:value-type="float">
            <text:p>1,352,705.1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20:8903</text:p>
          </table:table-cell>
          <table:table-cell table:style-name="ce15" office:value-type="float" office:value="143551.95" calcext:value-type="float">
            <text:p>143,551.9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0:120801:694</text:p>
          </table:table-cell>
          <table:table-cell table:style-name="ce15" office:value-type="float" office:value="1003187.93" calcext:value-type="float">
            <text:p>1,003,187.9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20501:3065</text:p>
          </table:table-cell>
          <table:table-cell table:style-name="ce15" office:value-type="float" office:value="32791495.21" calcext:value-type="float">
            <text:p>32,791,495.2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020146:671</text:p>
          </table:table-cell>
          <table:table-cell table:style-name="ce15" office:value-type="float" office:value="51467.63" calcext:value-type="float">
            <text:p>51,467.6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9:010105:20645</text:p>
          </table:table-cell>
          <table:table-cell table:style-name="ce15" office:value-type="float" office:value="208986.74" calcext:value-type="float">
            <text:p>208,986.7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8:080301:984</text:p>
          </table:table-cell>
          <table:table-cell table:style-name="ce15" office:value-type="float" office:value="989738.91" calcext:value-type="float">
            <text:p>989,738.9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211101:1627</text:p>
          </table:table-cell>
          <table:table-cell table:style-name="ce15" office:value-type="float" office:value="1529450.44" calcext:value-type="float">
            <text:p>1,529,450.4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9:010113:31096</text:p>
          </table:table-cell>
          <table:table-cell table:style-name="ce15" office:value-type="float" office:value="270382.46" calcext:value-type="float">
            <text:p>270,382.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10301:4604</text:p>
          </table:table-cell>
          <table:table-cell table:style-name="ce15" office:value-type="float" office:value="973500.14" calcext:value-type="float">
            <text:p>973,500.1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106:15197</text:p>
          </table:table-cell>
          <table:table-cell table:style-name="ce15" office:value-type="float" office:value="18770524.95" calcext:value-type="float">
            <text:p>18,770,524.9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4:010102:14345</text:p>
          </table:table-cell>
          <table:table-cell table:style-name="ce15" office:value-type="float" office:value="6010684.55" calcext:value-type="float">
            <text:p>6,010,684.5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20:8904</text:p>
          </table:table-cell>
          <table:table-cell table:style-name="ce15" office:value-type="float" office:value="133017.72" calcext:value-type="float">
            <text:p>133,017.7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20104:4483</text:p>
          </table:table-cell>
          <table:table-cell table:style-name="ce15" office:value-type="float" office:value="8288555.52" calcext:value-type="float">
            <text:p>8,288,555.5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71801:6078</text:p>
          </table:table-cell>
          <table:table-cell table:style-name="ce15" office:value-type="float" office:value="2802830.8" calcext:value-type="float">
            <text:p>2,802,830.8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131602:1321</text:p>
          </table:table-cell>
          <table:table-cell table:style-name="ce15" office:value-type="float" office:value="1827643.94" calcext:value-type="float">
            <text:p>1,827,643.9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8:010160:1476</text:p>
          </table:table-cell>
          <table:table-cell table:style-name="ce15" office:value-type="float" office:value="2816063.63" calcext:value-type="float">
            <text:p>2,816,063.6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10104:9134</text:p>
          </table:table-cell>
          <table:table-cell table:style-name="ce15" office:value-type="float" office:value="72858.36" calcext:value-type="float">
            <text:p>72,858.3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5:060101:3492</text:p>
          </table:table-cell>
          <table:table-cell table:style-name="ce15" office:value-type="float" office:value="441927.1" calcext:value-type="float">
            <text:p>441,927.1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2:000000:3399</text:p>
          </table:table-cell>
          <table:table-cell table:style-name="ce15" office:value-type="float" office:value="49341.6" calcext:value-type="float">
            <text:p>49,341.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3:010105:4316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1:010114:6435</text:p>
          </table:table-cell>
          <table:table-cell table:style-name="ce15" office:value-type="float" office:value="144715.71" calcext:value-type="float">
            <text:p>144,715.7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1:010117:3929</text:p>
          </table:table-cell>
          <table:table-cell table:style-name="ce15" office:value-type="float" office:value="26059.2" calcext:value-type="float">
            <text:p>26,059.2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1:010114:6433</text:p>
          </table:table-cell>
          <table:table-cell table:style-name="ce15" office:value-type="float" office:value="11961.6" calcext:value-type="float">
            <text:p>11,961.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00000:4429</text:p>
          </table:table-cell>
          <table:table-cell table:style-name="ce15" office:value-type="float" office:value="7718.87" calcext:value-type="float">
            <text:p>7,718.8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1:010106:5541</text:p>
          </table:table-cell>
          <table:table-cell table:style-name="ce15" office:value-type="float" office:value="53542.4" calcext:value-type="float">
            <text:p>53,542.4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5:010107:5870</text:p>
          </table:table-cell>
          <table:table-cell table:style-name="ce15" office:value-type="float" office:value="233777.1" calcext:value-type="float">
            <text:p>233,777.1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13:31097</text:p>
          </table:table-cell>
          <table:table-cell table:style-name="ce15" office:value-type="float" office:value="9365.04" calcext:value-type="float">
            <text:p>9,365.0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1:010114:6436</text:p>
          </table:table-cell>
          <table:table-cell table:style-name="ce15" office:value-type="float" office:value="7404.8" calcext:value-type="float">
            <text:p>7,404.8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10106:4964</text:p>
          </table:table-cell>
          <table:table-cell table:style-name="ce15" office:value-type="float" office:value="240095.4" calcext:value-type="float">
            <text:p>240,095.4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00000:1686</text:p>
          </table:table-cell>
          <table:table-cell table:style-name="ce15" office:value-type="float" office:value="1353944482.06" calcext:value-type="float">
            <text:p>1,353,944,482.0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1:010113:12507</text:p>
          </table:table-cell>
          <table:table-cell table:style-name="ce15" office:value-type="float" office:value="15094.4" calcext:value-type="float">
            <text:p>15,094.4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5:020139:318</text:p>
          </table:table-cell>
          <table:table-cell table:style-name="ce15" office:value-type="float" office:value="1880400" calcext:value-type="float">
            <text:p>1,880,400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1:140501:3482</text:p>
          </table:table-cell>
          <table:table-cell table:style-name="ce15" office:value-type="float" office:value="360215" calcext:value-type="float">
            <text:p>360,215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1:010114:6434</text:p>
          </table:table-cell>
          <table:table-cell table:style-name="ce15" office:value-type="float" office:value="25845.6" calcext:value-type="float">
            <text:p>25,845.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10109:4045</text:p>
          </table:table-cell>
          <table:table-cell table:style-name="ce15" office:value-type="float" office:value="91500.54" calcext:value-type="float">
            <text:p>91,500.5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5:060102:2475</text:p>
          </table:table-cell>
          <table:table-cell table:style-name="ce15" office:value-type="float" office:value="4003.15" calcext:value-type="float">
            <text:p>4,003.1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20:8906</text:p>
          </table:table-cell>
          <table:table-cell table:style-name="ce15" office:value-type="float" office:value="33756" calcext:value-type="float">
            <text:p>33,756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5:020146:703</text:p>
          </table:table-cell>
          <table:table-cell table:style-name="ce15" office:value-type="float" office:value="2672537.19" calcext:value-type="float">
            <text:p>2,672,537.1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1:010115:568</text:p>
          </table:table-cell>
          <table:table-cell table:style-name="ce15" office:value-type="float" office:value="268884.8" calcext:value-type="float">
            <text:p>268,884.8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1:010113:12506</text:p>
          </table:table-cell>
          <table:table-cell table:style-name="ce15" office:value-type="float" office:value="37380" calcext:value-type="float">
            <text:p>37,380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00000:4430</text:p>
          </table:table-cell>
          <table:table-cell table:style-name="ce15" office:value-type="float" office:value="1387726" calcext:value-type="float">
            <text:p>1,387,726.0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40401:1001</text:p>
          </table:table-cell>
          <table:table-cell table:style-name="ce15" office:value-type="float" office:value="2495929.3" calcext:value-type="float">
            <text:p>2,495,929.3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20401:1447</text:p>
          </table:table-cell>
          <table:table-cell table:style-name="ce15" office:value-type="float" office:value="1166484.74" calcext:value-type="float">
            <text:p>1,166,484.7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0:010104:4780</text:p>
          </table:table-cell>
          <table:table-cell table:style-name="ce15" office:value-type="float" office:value="2332103.4" calcext:value-type="float">
            <text:p>2,332,103.4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020401:1446</text:p>
          </table:table-cell>
          <table:table-cell table:style-name="ce15" office:value-type="float" office:value="1204473.71" calcext:value-type="float">
            <text:p>1,204,473.7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5:070101:4438</text:p>
          </table:table-cell>
          <table:table-cell table:style-name="ce15" office:value-type="float" office:value="1951884.92" calcext:value-type="float">
            <text:p>1,951,884.9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218:7076</text:p>
          </table:table-cell>
          <table:table-cell table:style-name="ce15" office:value-type="float" office:value="2861439.46" calcext:value-type="float">
            <text:p>2,861,439.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201:19866</text:p>
          </table:table-cell>
          <table:table-cell table:style-name="ce15" office:value-type="float" office:value="3155699.8" calcext:value-type="float">
            <text:p>3,155,699.8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201:10646</text:p>
          </table:table-cell>
          <table:table-cell table:style-name="ce15" office:value-type="float" office:value="4297902.05" calcext:value-type="float">
            <text:p>4,297,902.0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01:18871</text:p>
          </table:table-cell>
          <table:table-cell table:style-name="ce15" office:value-type="float" office:value="3595008.36" calcext:value-type="float">
            <text:p>3,595,008.3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20101:2494</text:p>
          </table:table-cell>
          <table:table-cell table:style-name="ce15" office:value-type="float" office:value="9363142.81" calcext:value-type="float">
            <text:p>9,363,142.8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7:010102:3493</text:p>
          </table:table-cell>
          <table:table-cell table:style-name="ce15" office:value-type="float" office:value="3160141.73" calcext:value-type="float">
            <text:p>3,160,141.7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20:4238</text:p>
          </table:table-cell>
          <table:table-cell table:style-name="ce15" office:value-type="float" office:value="4574957.54" calcext:value-type="float">
            <text:p>4,574,957.5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3:110601:409</text:p>
          </table:table-cell>
          <table:table-cell table:style-name="ce15" office:value-type="float" office:value="5608324.1" calcext:value-type="float">
            <text:p>5,608,324.1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9:010103:452</text:p>
          </table:table-cell>
          <table:table-cell table:style-name="ce15" office:value-type="float" office:value="3767708.41" calcext:value-type="float">
            <text:p>3,767,708.4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90102:28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90102:463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4:070101:863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4:070101:863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4:070101:863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4:070101:863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70101:863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70101:863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106:1488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106:1520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107:1061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107:17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106:126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106:1527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40102:57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3:220501:2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106:1323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4:070101:547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4:090101:765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70603:99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1:020101:37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1:160201:342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80201:3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1:000000:218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1:170401:80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10201:35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9:010110:3056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3:100101:94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1:020101:237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70101:397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2:020101:242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9:010112:1796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10201:37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106:1518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3:120501:7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1:020101:37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20202:75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107:568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3:010108:552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20202:762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20202:764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71101:79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9:010110:1535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5:060301:369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15:537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90102:328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9:010109:61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09:1202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4:020101:298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120202:76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70101:397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1:000000:21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1:000000:465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0:000000:51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0:010124:20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5:020146:70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7:010887:124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9:010110:3397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00000:1462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7:010887:125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8:170601:70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7:010779:43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110:163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9:010114:191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8:010126:221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9:010109:3243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2:000000:318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00000:2595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21:440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217:974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40701:124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314:2060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9:170101:1779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1:170102:206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8:010146:5358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170102:206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1:170102:2027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1:170102:2026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58FD06ED54BBB5F5C95277D9F9E88F84FEEE1C0A4E633F53209661BD90B8E0F63AFCB4387FFBAAB1957837C38F917DBD3F8007ABAFE46EA1B067D5FC4C391A28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359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4T08:46:13</meta:creation-date>
    <dc:date>2024-05-29T08:16:14</dc:date>
    <meta:generator>LibreOffice/6.4.6.2$Linux_X86_64 LibreOffice_project/17c4c786810c925eb6e0da4181cd43069b44ed29</meta:generator>
    <meta:document-statistic meta:table-count="1" meta:cell-count="953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