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50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77" calcext:value-type="float">
            <text:p>177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41" calcext:value-type="float">
            <text:p>341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4:010107:808</text:p>
          </table:table-cell>
          <table:table-cell table:style-name="ce15" office:value-type="float" office:value="1228860.1" calcext:value-type="float">
            <text:p>1,228,860.1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230102:4114</text:p>
          </table:table-cell>
          <table:table-cell table:style-name="ce15" office:value-type="float" office:value="590728.32" calcext:value-type="float">
            <text:p>590,728.3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50301:3268</text:p>
          </table:table-cell>
          <table:table-cell table:style-name="ce15" office:value-type="float" office:value="13962540.96" calcext:value-type="float">
            <text:p>13,962,540.9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20102:5236</text:p>
          </table:table-cell>
          <table:table-cell table:style-name="ce15" office:value-type="float" office:value="174025.19" calcext:value-type="float">
            <text:p>174,025.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3:061401:475</text:p>
          </table:table-cell>
          <table:table-cell table:style-name="ce15" office:value-type="float" office:value="3800931.04" calcext:value-type="float">
            <text:p>3,800,931.0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1:110301:516</text:p>
          </table:table-cell>
          <table:table-cell table:style-name="ce15" office:value-type="float" office:value="4276188.9" calcext:value-type="float">
            <text:p>4,276,188.9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1:160501:1995</text:p>
          </table:table-cell>
          <table:table-cell table:style-name="ce15" office:value-type="float" office:value="3339135.68" calcext:value-type="float">
            <text:p>3,339,135.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228:2413</text:p>
          </table:table-cell>
          <table:table-cell table:style-name="ce15" office:value-type="float" office:value="359738.13" calcext:value-type="float">
            <text:p>359,738.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9:010113:8356</text:p>
          </table:table-cell>
          <table:table-cell table:style-name="ce15" office:value-type="float" office:value="3937273.95" calcext:value-type="float">
            <text:p>3,937,273.9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50103:35184</text:p>
          </table:table-cell>
          <table:table-cell table:style-name="ce15" office:value-type="float" office:value="346077.19" calcext:value-type="float">
            <text:p>346,077.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1:010104:7265</text:p>
          </table:table-cell>
          <table:table-cell table:style-name="ce15" office:value-type="float" office:value="3272759.13" calcext:value-type="float">
            <text:p>3,272,759.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10301:930</text:p>
          </table:table-cell>
          <table:table-cell table:style-name="ce15" office:value-type="float" office:value="452847.49" calcext:value-type="float">
            <text:p>452,847.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8:080201:1638</text:p>
          </table:table-cell>
          <table:table-cell table:style-name="ce15" office:value-type="float" office:value="1704403.12" calcext:value-type="float">
            <text:p>1,704,403.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32401:5672</text:p>
          </table:table-cell>
          <table:table-cell table:style-name="ce15" office:value-type="float" office:value="5093746.82" calcext:value-type="float">
            <text:p>5,093,746.8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220:8899</text:p>
          </table:table-cell>
          <table:table-cell table:style-name="ce15" office:value-type="float" office:value="171919.13" calcext:value-type="float">
            <text:p>171,919.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90103:4384</text:p>
          </table:table-cell>
          <table:table-cell table:style-name="ce15" office:value-type="float" office:value="6567496.09" calcext:value-type="float">
            <text:p>6,567,496.0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205:2843</text:p>
          </table:table-cell>
          <table:table-cell table:style-name="ce15" office:value-type="float" office:value="695447.02" calcext:value-type="float">
            <text:p>695,447.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5:020104:6625</text:p>
          </table:table-cell>
          <table:table-cell table:style-name="ce15" office:value-type="float" office:value="174499.24" calcext:value-type="float">
            <text:p>174,499.2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40904:7709</text:p>
          </table:table-cell>
          <table:table-cell table:style-name="ce15" office:value-type="float" office:value="2257431.12" calcext:value-type="float">
            <text:p>2,257,431.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20301:1740</text:p>
          </table:table-cell>
          <table:table-cell table:style-name="ce15" office:value-type="float" office:value="219244.55" calcext:value-type="float">
            <text:p>219,244.5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17:2798</text:p>
          </table:table-cell>
          <table:table-cell table:style-name="ce15" office:value-type="float" office:value="55848782.05" calcext:value-type="float">
            <text:p>55,848,782.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20:8851</text:p>
          </table:table-cell>
          <table:table-cell table:style-name="ce15" office:value-type="float" office:value="168991.07" calcext:value-type="float">
            <text:p>168,991.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40301:2323</text:p>
          </table:table-cell>
          <table:table-cell table:style-name="ce15" office:value-type="float" office:value="13892811.5" calcext:value-type="float">
            <text:p>13,892,811.5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2:020103:4726</text:p>
          </table:table-cell>
          <table:table-cell table:style-name="ce15" office:value-type="float" office:value="4543000.66" calcext:value-type="float">
            <text:p>4,543,000.6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20401:2546</text:p>
          </table:table-cell>
          <table:table-cell table:style-name="ce15" office:value-type="float" office:value="5104417.52" calcext:value-type="float">
            <text:p>5,104,417.5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50801:1808</text:p>
          </table:table-cell>
          <table:table-cell table:style-name="ce15" office:value-type="float" office:value="3653906.45" calcext:value-type="float">
            <text:p>3,653,906.4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20102:422</text:p>
          </table:table-cell>
          <table:table-cell table:style-name="ce15" office:value-type="float" office:value="732120.59" calcext:value-type="float">
            <text:p>732,120.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4:010106:4864</text:p>
          </table:table-cell>
          <table:table-cell table:style-name="ce15" office:value-type="float" office:value="2439215.23" calcext:value-type="float">
            <text:p>2,439,215.2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90501:19128</text:p>
          </table:table-cell>
          <table:table-cell table:style-name="ce15" office:value-type="float" office:value="36079164.03" calcext:value-type="float">
            <text:p>36,079,164.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090101:9580</text:p>
          </table:table-cell>
          <table:table-cell table:style-name="ce15" office:value-type="float" office:value="7314247.62" calcext:value-type="float">
            <text:p>7,314,247.6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00102:129</text:p>
          </table:table-cell>
          <table:table-cell table:style-name="ce15" office:value-type="float" office:value="986181.76" calcext:value-type="float">
            <text:p>986,181.7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10102:7560</text:p>
          </table:table-cell>
          <table:table-cell table:style-name="ce15" office:value-type="float" office:value="184654.88" calcext:value-type="float">
            <text:p>184,654.8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1:120101:3411</text:p>
          </table:table-cell>
          <table:table-cell table:style-name="ce15" office:value-type="float" office:value="728204.08" calcext:value-type="float">
            <text:p>728,204.0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20:8897</text:p>
          </table:table-cell>
          <table:table-cell table:style-name="ce15" office:value-type="float" office:value="120171.15" calcext:value-type="float">
            <text:p>120,171.1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306:8720</text:p>
          </table:table-cell>
          <table:table-cell table:style-name="ce15" office:value-type="float" office:value="181315.49" calcext:value-type="float">
            <text:p>181,315.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220102:5715</text:p>
          </table:table-cell>
          <table:table-cell table:style-name="ce15" office:value-type="float" office:value="2075809.75" calcext:value-type="float">
            <text:p>2,075,809.7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107:4732</text:p>
          </table:table-cell>
          <table:table-cell table:style-name="ce15" office:value-type="float" office:value="4543000.66" calcext:value-type="float">
            <text:p>4,543,000.6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1:150201:86</text:p>
          </table:table-cell>
          <table:table-cell table:style-name="ce15" office:value-type="float" office:value="685470.08" calcext:value-type="float">
            <text:p>685,470.0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5:050101:754</text:p>
          </table:table-cell>
          <table:table-cell table:style-name="ce15" office:value-type="float" office:value="12039593.44" calcext:value-type="float">
            <text:p>12,039,593.4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20301:1739</text:p>
          </table:table-cell>
          <table:table-cell table:style-name="ce15" office:value-type="float" office:value="184577.68" calcext:value-type="float">
            <text:p>184,577.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8:160101:1065</text:p>
          </table:table-cell>
          <table:table-cell table:style-name="ce15" office:value-type="float" office:value="216527.26" calcext:value-type="float">
            <text:p>216,527.2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1:040201:1294</text:p>
          </table:table-cell>
          <table:table-cell table:style-name="ce15" office:value-type="float" office:value="6906474.86" calcext:value-type="float">
            <text:p>6,906,474.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5:020146:787</text:p>
          </table:table-cell>
          <table:table-cell table:style-name="ce15" office:value-type="float" office:value="501768.78" calcext:value-type="float">
            <text:p>501,768.7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01:2929</text:p>
          </table:table-cell>
          <table:table-cell table:style-name="ce15" office:value-type="float" office:value="411779.37" calcext:value-type="float">
            <text:p>411,779.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20:8898</text:p>
          </table:table-cell>
          <table:table-cell table:style-name="ce15" office:value-type="float" office:value="152259.28" calcext:value-type="float">
            <text:p>152,259.2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105:211</text:p>
          </table:table-cell>
          <table:table-cell table:style-name="ce15" office:value-type="float" office:value="387609.71" calcext:value-type="float">
            <text:p>387,609.7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30301:1751</text:p>
          </table:table-cell>
          <table:table-cell table:style-name="ce15" office:value-type="float" office:value="592498.47" calcext:value-type="float">
            <text:p>592,498.4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105:8776</text:p>
          </table:table-cell>
          <table:table-cell table:style-name="ce15" office:value-type="float" office:value="304358.66" calcext:value-type="float">
            <text:p>304,358.6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160101:6234</text:p>
          </table:table-cell>
          <table:table-cell table:style-name="ce15" office:value-type="float" office:value="4071791.78" calcext:value-type="float">
            <text:p>4,071,791.7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8:180101:1011</text:p>
          </table:table-cell>
          <table:table-cell table:style-name="ce15" office:value-type="float" office:value="2088505.41" calcext:value-type="float">
            <text:p>2,088,505.4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20301:1742</text:p>
          </table:table-cell>
          <table:table-cell table:style-name="ce15" office:value-type="float" office:value="204253.47" calcext:value-type="float">
            <text:p>204,253.4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3:010101:4380</text:p>
          </table:table-cell>
          <table:table-cell table:style-name="ce15" office:value-type="float" office:value="4511385.44" calcext:value-type="float">
            <text:p>4,511,385.4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8:040108:1213</text:p>
          </table:table-cell>
          <table:table-cell table:style-name="ce15" office:value-type="float" office:value="1879862.34" calcext:value-type="float">
            <text:p>1,879,862.3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8:010122:246</text:p>
          </table:table-cell>
          <table:table-cell table:style-name="ce15" office:value-type="float" office:value="76501.27" calcext:value-type="float">
            <text:p>76,501.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105:8889</text:p>
          </table:table-cell>
          <table:table-cell table:style-name="ce15" office:value-type="float" office:value="524571.11" calcext:value-type="float">
            <text:p>524,571.1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090101:9581</text:p>
          </table:table-cell>
          <table:table-cell table:style-name="ce15" office:value-type="float" office:value="230718.12" calcext:value-type="float">
            <text:p>230,718.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90601:2048</text:p>
          </table:table-cell>
          <table:table-cell table:style-name="ce15" office:value-type="float" office:value="3256742.7" calcext:value-type="float">
            <text:p>3,256,742.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8:180101:2316</text:p>
          </table:table-cell>
          <table:table-cell table:style-name="ce15" office:value-type="float" office:value="1401016.08" calcext:value-type="float">
            <text:p>1,401,016.0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1:130501:2850</text:p>
          </table:table-cell>
          <table:table-cell table:style-name="ce15" office:value-type="float" office:value="138432.46" calcext:value-type="float">
            <text:p>138,432.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40701:2476</text:p>
          </table:table-cell>
          <table:table-cell table:style-name="ce15" office:value-type="float" office:value="589356.9" calcext:value-type="float">
            <text:p>589,356.9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8:190101:1188</text:p>
          </table:table-cell>
          <table:table-cell table:style-name="ce15" office:value-type="float" office:value="830347.37" calcext:value-type="float">
            <text:p>830,347.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8:180101:2315</text:p>
          </table:table-cell>
          <table:table-cell table:style-name="ce15" office:value-type="float" office:value="563513.84" calcext:value-type="float">
            <text:p>563,513.8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20401:2545</text:p>
          </table:table-cell>
          <table:table-cell table:style-name="ce15" office:value-type="float" office:value="348550.78" calcext:value-type="float">
            <text:p>348,550.7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7:020101:1410</text:p>
          </table:table-cell>
          <table:table-cell table:style-name="ce15" office:value-type="float" office:value="974175.07" calcext:value-type="float">
            <text:p>974,175.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3:240101:2247</text:p>
          </table:table-cell>
          <table:table-cell table:style-name="ce15" office:value-type="float" office:value="253243.02" calcext:value-type="float">
            <text:p>253,243.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08:3096</text:p>
          </table:table-cell>
          <table:table-cell table:style-name="ce15" office:value-type="float" office:value="448160.62" calcext:value-type="float">
            <text:p>448,160.6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10103:5150</text:p>
          </table:table-cell>
          <table:table-cell table:style-name="ce15" office:value-type="float" office:value="7590664.33" calcext:value-type="float">
            <text:p>7,590,664.3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1:010101:4530</text:p>
          </table:table-cell>
          <table:table-cell table:style-name="ce15" office:value-type="float" office:value="251392.41" calcext:value-type="float">
            <text:p>251,392.4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0:010119:1464</text:p>
          </table:table-cell>
          <table:table-cell table:style-name="ce15" office:value-type="float" office:value="808141.88" calcext:value-type="float">
            <text:p>808,141.8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309:14571</text:p>
          </table:table-cell>
          <table:table-cell table:style-name="ce15" office:value-type="float" office:value="938140.83" calcext:value-type="float">
            <text:p>938,140.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10201:258</text:p>
          </table:table-cell>
          <table:table-cell table:style-name="ce15" office:value-type="float" office:value="1575496.84" calcext:value-type="float">
            <text:p>1,575,496.8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20301:1741</text:p>
          </table:table-cell>
          <table:table-cell table:style-name="ce15" office:value-type="float" office:value="242668.11" calcext:value-type="float">
            <text:p>242,668.1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1:160501:1994</text:p>
          </table:table-cell>
          <table:table-cell table:style-name="ce15" office:value-type="float" office:value="352148.72" calcext:value-type="float">
            <text:p>352,148.7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4:070601:239</text:p>
          </table:table-cell>
          <table:table-cell table:style-name="ce15" office:value-type="float" office:value="504614.13" calcext:value-type="float">
            <text:p>504,614.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305:13682</text:p>
          </table:table-cell>
          <table:table-cell table:style-name="ce15" office:value-type="float" office:value="2368477.36" calcext:value-type="float">
            <text:p>2,368,477.3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171801:3368</text:p>
          </table:table-cell>
          <table:table-cell table:style-name="ce15" office:value-type="float" office:value="2587334.61" calcext:value-type="float">
            <text:p>2,587,334.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309:14570</text:p>
          </table:table-cell>
          <table:table-cell table:style-name="ce15" office:value-type="float" office:value="198069.52" calcext:value-type="float">
            <text:p>198,069.5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311:3679</text:p>
          </table:table-cell>
          <table:table-cell table:style-name="ce15" office:value-type="float" office:value="15247849.13" calcext:value-type="float">
            <text:p>15,247,849.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4:010102:6869</text:p>
          </table:table-cell>
          <table:table-cell table:style-name="ce15" office:value-type="float" office:value="11392816.04" calcext:value-type="float">
            <text:p>11,392,816.0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7:200601:2658</text:p>
          </table:table-cell>
          <table:table-cell table:style-name="ce15" office:value-type="float" office:value="1360298" calcext:value-type="float">
            <text:p>1,360,298.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40904:7708</text:p>
          </table:table-cell>
          <table:table-cell table:style-name="ce15" office:value-type="float" office:value="6663722.53" calcext:value-type="float">
            <text:p>6,663,722.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4:040103:6563</text:p>
          </table:table-cell>
          <table:table-cell table:style-name="ce15" office:value-type="float" office:value="3490657.38" calcext:value-type="float">
            <text:p>3,490,657.3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09:2784</text:p>
          </table:table-cell>
          <table:table-cell table:style-name="ce15" office:value-type="float" office:value="10503727.27" calcext:value-type="float">
            <text:p>10,503,727.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090601:1343</text:p>
          </table:table-cell>
          <table:table-cell table:style-name="ce15" office:value-type="float" office:value="4824676.1" calcext:value-type="float">
            <text:p>4,824,676.1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171001:678</text:p>
          </table:table-cell>
          <table:table-cell table:style-name="ce15" office:value-type="float" office:value="3094423.61" calcext:value-type="float">
            <text:p>3,094,423.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2:020102:3836</text:p>
          </table:table-cell>
          <table:table-cell table:style-name="ce15" office:value-type="float" office:value="147644.48" calcext:value-type="float">
            <text:p>147,644.4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2:110102:1572</text:p>
          </table:table-cell>
          <table:table-cell table:style-name="ce15" office:value-type="float" office:value="8000569.89" calcext:value-type="float">
            <text:p>8,000,569.8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108:14215</text:p>
          </table:table-cell>
          <table:table-cell table:style-name="ce15" office:value-type="float" office:value="123043.99" calcext:value-type="float">
            <text:p>123,043.9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1:160101:3851</text:p>
          </table:table-cell>
          <table:table-cell table:style-name="ce15" office:value-type="float" office:value="4263259.24" calcext:value-type="float">
            <text:p>4,263,259.2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200801:2634</text:p>
          </table:table-cell>
          <table:table-cell table:style-name="ce15" office:value-type="float" office:value="2904475.73" calcext:value-type="float">
            <text:p>2,904,475.7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9:010105:20644</text:p>
          </table:table-cell>
          <table:table-cell table:style-name="ce15" office:value-type="float" office:value="1805264.63" calcext:value-type="float">
            <text:p>1,805,264.6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70401:4415</text:p>
          </table:table-cell>
          <table:table-cell table:style-name="ce15" office:value-type="float" office:value="4080382.43" calcext:value-type="float">
            <text:p>4,080,382.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1:240101:7694</text:p>
          </table:table-cell>
          <table:table-cell table:style-name="ce15" office:value-type="float" office:value="6082484.55" calcext:value-type="float">
            <text:p>6,082,484.5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5:060102:2474</text:p>
          </table:table-cell>
          <table:table-cell table:style-name="ce15" office:value-type="float" office:value="5655938.97" calcext:value-type="float">
            <text:p>5,655,938.9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211:1973</text:p>
          </table:table-cell>
          <table:table-cell table:style-name="ce15" office:value-type="float" office:value="3834322.4" calcext:value-type="float">
            <text:p>3,834,322.4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9:010103:187</text:p>
          </table:table-cell>
          <table:table-cell table:style-name="ce15" office:value-type="float" office:value="427636.71" calcext:value-type="float">
            <text:p>427,636.7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70103:850</text:p>
          </table:table-cell>
          <table:table-cell table:style-name="ce15" office:value-type="float" office:value="1277985.25" calcext:value-type="float">
            <text:p>1,277,985.2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90103:8016</text:p>
          </table:table-cell>
          <table:table-cell table:style-name="ce15" office:value-type="float" office:value="524700.09" calcext:value-type="float">
            <text:p>524,700.0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1:100501:1826</text:p>
          </table:table-cell>
          <table:table-cell table:style-name="ce15" office:value-type="float" office:value="4165281.52" calcext:value-type="float">
            <text:p>4,165,281.5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171001:677</text:p>
          </table:table-cell>
          <table:table-cell table:style-name="ce15" office:value-type="float" office:value="3094423.61" calcext:value-type="float">
            <text:p>3,094,423.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5:020146:115</text:p>
          </table:table-cell>
          <table:table-cell table:style-name="ce15" office:value-type="float" office:value="609350.36" calcext:value-type="float">
            <text:p>609,350.3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205:2844</text:p>
          </table:table-cell>
          <table:table-cell table:style-name="ce15" office:value-type="float" office:value="662775.01" calcext:value-type="float">
            <text:p>662,775.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10103:7588</text:p>
          </table:table-cell>
          <table:table-cell table:style-name="ce15" office:value-type="float" office:value="5142246.63" calcext:value-type="float">
            <text:p>5,142,246.6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8:180101:206</text:p>
          </table:table-cell>
          <table:table-cell table:style-name="ce15" office:value-type="float" office:value="3481858.01" calcext:value-type="float">
            <text:p>3,481,858.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226:3255</text:p>
          </table:table-cell>
          <table:table-cell table:style-name="ce15" office:value-type="float" office:value="94108.71" calcext:value-type="float">
            <text:p>94,108.7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8:160101:1064</text:p>
          </table:table-cell>
          <table:table-cell table:style-name="ce15" office:value-type="float" office:value="303557.87" calcext:value-type="float">
            <text:p>303,557.8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70201:6376</text:p>
          </table:table-cell>
          <table:table-cell table:style-name="ce15" office:value-type="float" office:value="370110.33" calcext:value-type="float">
            <text:p>370,110.3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60101:3491</text:p>
          </table:table-cell>
          <table:table-cell table:style-name="ce15" office:value-type="float" office:value="439387.29" calcext:value-type="float">
            <text:p>439,387.2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9:010109:32569</text:p>
          </table:table-cell>
          <table:table-cell table:style-name="ce15" office:value-type="float" office:value="238092.49" calcext:value-type="float">
            <text:p>238,092.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10110:16816</text:p>
          </table:table-cell>
          <table:table-cell table:style-name="ce15" office:value-type="float" office:value="12275.59" calcext:value-type="float">
            <text:p>12,275.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60301:1881</text:p>
          </table:table-cell>
          <table:table-cell table:style-name="ce15" office:value-type="float" office:value="3708027.23" calcext:value-type="float">
            <text:p>3,708,027.2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1:210501:816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3:010107:1826</text:p>
          </table:table-cell>
          <table:table-cell table:style-name="ce15" office:value-type="float" office:value="25279.87" calcext:value-type="float">
            <text:p>25,279.8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1:010114:6432</text:p>
          </table:table-cell>
          <table:table-cell table:style-name="ce15" office:value-type="float" office:value="40797.6" calcext:value-type="float">
            <text:p>40,797.6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5:020139:308</text:p>
          </table:table-cell>
          <table:table-cell table:style-name="ce15" office:value-type="float" office:value="12843.43" calcext:value-type="float">
            <text:p>12,843.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5:020139:313</text:p>
          </table:table-cell>
          <table:table-cell table:style-name="ce15" office:value-type="float" office:value="5641200" calcext:value-type="float">
            <text:p>5,641,200.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4:050201:755</text:p>
          </table:table-cell>
          <table:table-cell table:style-name="ce15" office:value-type="float" office:value="3241.14" calcext:value-type="float">
            <text:p>3,241.1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10138:831</text:p>
          </table:table-cell>
          <table:table-cell table:style-name="ce15" office:value-type="float" office:value="6621.6" calcext:value-type="float">
            <text:p>6,621.6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5:020139:309</text:p>
          </table:table-cell>
          <table:table-cell table:style-name="ce15" office:value-type="float" office:value="12843.43" calcext:value-type="float">
            <text:p>12,843.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8:020104:795</text:p>
          </table:table-cell>
          <table:table-cell table:style-name="ce15" office:value-type="float" office:value="73588.26" calcext:value-type="float">
            <text:p>73,588.2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1:010117:3927</text:p>
          </table:table-cell>
          <table:table-cell table:style-name="ce15" office:value-type="float" office:value="31399.2" calcext:value-type="float">
            <text:p>31,399.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5:020139:315</text:p>
          </table:table-cell>
          <table:table-cell table:style-name="ce15" office:value-type="float" office:value="455108.39" calcext:value-type="float">
            <text:p>455,108.3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8:020111:2335</text:p>
          </table:table-cell>
          <table:table-cell table:style-name="ce15" office:value-type="float" office:value="24898.28" calcext:value-type="float">
            <text:p>24,898.2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1:010113:12505</text:p>
          </table:table-cell>
          <table:table-cell table:style-name="ce15" office:value-type="float" office:value="40156.8" calcext:value-type="float">
            <text:p>40,156.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2:010106:3130</text:p>
          </table:table-cell>
          <table:table-cell table:style-name="ce15" office:value-type="float" office:value="3631.2" calcext:value-type="float">
            <text:p>3,631.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40904:7707</text:p>
          </table:table-cell>
          <table:table-cell table:style-name="ce15" office:value-type="float" office:value="3522266.26" calcext:value-type="float">
            <text:p>3,522,266.2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1:210701:631</text:p>
          </table:table-cell>
          <table:table-cell table:style-name="ce15" office:value-type="float" office:value="60634.22" calcext:value-type="float">
            <text:p>60,634.2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00000:4428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1:010106:5540</text:p>
          </table:table-cell>
          <table:table-cell table:style-name="ce15" office:value-type="float" office:value="46992" calcext:value-type="float">
            <text:p>46,992.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5:020139:316</text:p>
          </table:table-cell>
          <table:table-cell table:style-name="ce15" office:value-type="float" office:value="416030.04" calcext:value-type="float">
            <text:p>416,030.0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8:010140:1415</text:p>
          </table:table-cell>
          <table:table-cell table:style-name="ce15" office:value-type="float" office:value="19010.4" calcext:value-type="float">
            <text:p>19,010.4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5:020139:311</text:p>
          </table:table-cell>
          <table:table-cell table:style-name="ce15" office:value-type="float" office:value="470100" calcext:value-type="float">
            <text:p>470,100.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00000:4427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20111:2334</text:p>
          </table:table-cell>
          <table:table-cell table:style-name="ce15" office:value-type="float" office:value="29255.2" calcext:value-type="float">
            <text:p>29,255.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1:010106:5539</text:p>
          </table:table-cell>
          <table:table-cell table:style-name="ce15" office:value-type="float" office:value="20932.8" calcext:value-type="float">
            <text:p>20,932.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60301:1882</text:p>
          </table:table-cell>
          <table:table-cell table:style-name="ce15" office:value-type="float" office:value="2669140.29" calcext:value-type="float">
            <text:p>2,669,140.2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8:000000:1800</text:p>
          </table:table-cell>
          <table:table-cell table:style-name="ce15" office:value-type="float" office:value="38047.51" calcext:value-type="float">
            <text:p>38,047.5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1:010117:3928</text:p>
          </table:table-cell>
          <table:table-cell table:style-name="ce15" office:value-type="float" office:value="31399.2" calcext:value-type="float">
            <text:p>31,399.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5:020139:310</text:p>
          </table:table-cell>
          <table:table-cell table:style-name="ce15" office:value-type="float" office:value="3760800" calcext:value-type="float">
            <text:p>3,760,800.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8:020111:2336</text:p>
          </table:table-cell>
          <table:table-cell table:style-name="ce15" office:value-type="float" office:value="25596.05" calcext:value-type="float">
            <text:p>25,596.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5:020139:314</text:p>
          </table:table-cell>
          <table:table-cell table:style-name="ce15" office:value-type="float" office:value="17768.59" calcext:value-type="float">
            <text:p>17,768.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5:020146:706</text:p>
          </table:table-cell>
          <table:table-cell table:style-name="ce15" office:value-type="float" office:value="3861979.38" calcext:value-type="float">
            <text:p>3,861,979.3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150201:1240</text:p>
          </table:table-cell>
          <table:table-cell table:style-name="ce15" office:value-type="float" office:value="17367.46" calcext:value-type="float">
            <text:p>17,367.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3:000000:3616</text:p>
          </table:table-cell>
          <table:table-cell table:style-name="ce15" office:value-type="float" office:value="3100677.94" calcext:value-type="float">
            <text:p>3,100,677.9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20101:7081</text:p>
          </table:table-cell>
          <table:table-cell table:style-name="ce15" office:value-type="float" office:value="194809.61" calcext:value-type="float">
            <text:p>194,809.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8:020104:796</text:p>
          </table:table-cell>
          <table:table-cell table:style-name="ce15" office:value-type="float" office:value="49243.27" calcext:value-type="float">
            <text:p>49,243.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080601:1063</text:p>
          </table:table-cell>
          <table:table-cell table:style-name="ce15" office:value-type="float" office:value="71234.75" calcext:value-type="float">
            <text:p>71,234.7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1:000000:9138</text:p>
          </table:table-cell>
          <table:table-cell table:style-name="ce15" office:value-type="float" office:value="68063.91" calcext:value-type="float">
            <text:p>68,063.9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8:000000:1801</text:p>
          </table:table-cell>
          <table:table-cell table:style-name="ce15" office:value-type="float" office:value="28295.97" calcext:value-type="float">
            <text:p>28,295.9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5:010119:364</text:p>
          </table:table-cell>
          <table:table-cell table:style-name="ce15" office:value-type="float" office:value="23173.21" calcext:value-type="float">
            <text:p>23,173.2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5:020139:312</text:p>
          </table:table-cell>
          <table:table-cell table:style-name="ce15" office:value-type="float" office:value="227316.56" calcext:value-type="float">
            <text:p>227,316.5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3:010108:5572</text:p>
          </table:table-cell>
          <table:table-cell table:style-name="ce15" office:value-type="float" office:value="93076.54" calcext:value-type="float">
            <text:p>93,076.5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1:180101:3987</text:p>
          </table:table-cell>
          <table:table-cell table:style-name="ce15" office:value-type="float" office:value="20253.6" calcext:value-type="float">
            <text:p>20,253.6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9:010113:31095</text:p>
          </table:table-cell>
          <table:table-cell table:style-name="ce15" office:value-type="float" office:value="1003174.31" calcext:value-type="float">
            <text:p>1,003,174.3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1:010114:6431</text:p>
          </table:table-cell>
          <table:table-cell table:style-name="ce15" office:value-type="float" office:value="57244.8" calcext:value-type="float">
            <text:p>57,244.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9:010109:32568</text:p>
          </table:table-cell>
          <table:table-cell table:style-name="ce15" office:value-type="float" office:value="238092.49" calcext:value-type="float">
            <text:p>238,092.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5:030701:7792</text:p>
          </table:table-cell>
          <table:table-cell table:style-name="ce15" office:value-type="float" office:value="9150.05" calcext:value-type="float">
            <text:p>9,150.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020102:421</text:p>
          </table:table-cell>
          <table:table-cell table:style-name="ce15" office:value-type="float" office:value="2702313.01" calcext:value-type="float">
            <text:p>2,702,313.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9:010103:36281</text:p>
          </table:table-cell>
          <table:table-cell table:style-name="ce15" office:value-type="float" office:value="4990859.06" calcext:value-type="float">
            <text:p>4,990,859.0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4:040102:15704</text:p>
          </table:table-cell>
          <table:table-cell table:style-name="ce15" office:value-type="float" office:value="3130974.93" calcext:value-type="float">
            <text:p>3,130,974.9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8:010154:995</text:p>
          </table:table-cell>
          <table:table-cell table:style-name="ce15" office:value-type="float" office:value="2576698.86" calcext:value-type="float">
            <text:p>2,576,698.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90501:19129</text:p>
          </table:table-cell>
          <table:table-cell table:style-name="ce15" office:value-type="float" office:value="35451491.99" calcext:value-type="float">
            <text:p>35,451,491.9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10:3757</text:p>
          </table:table-cell>
          <table:table-cell table:style-name="ce15" office:value-type="float" office:value="4297931.96" calcext:value-type="float">
            <text:p>4,297,931.9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217:22800</text:p>
          </table:table-cell>
          <table:table-cell table:style-name="ce15" office:value-type="float" office:value="4658735.83" calcext:value-type="float">
            <text:p>4,658,735.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2:010102:355</text:p>
          </table:table-cell>
          <table:table-cell table:style-name="ce15" office:value-type="float" office:value="1883146.16" calcext:value-type="float">
            <text:p>1,883,146.1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3:050102:1400</text:p>
          </table:table-cell>
          <table:table-cell table:style-name="ce15" office:value-type="float" office:value="1102966.56" calcext:value-type="float">
            <text:p>1,102,966.5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27:2425</text:p>
          </table:table-cell>
          <table:table-cell table:style-name="ce15" office:value-type="float" office:value="745678.73" calcext:value-type="float">
            <text:p>745,678.7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5:030104:2254</text:p>
          </table:table-cell>
          <table:table-cell table:style-name="ce15" office:value-type="float" office:value="8092026.77" calcext:value-type="float">
            <text:p>8,092,026.7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1:010102:6315</text:p>
          </table:table-cell>
          <table:table-cell table:style-name="ce15" office:value-type="float" office:value="2590830.03" calcext:value-type="float">
            <text:p>2,590,830.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6:010102:7002</text:p>
          </table:table-cell>
          <table:table-cell table:style-name="ce15" office:value-type="float" office:value="2796059.91" calcext:value-type="float">
            <text:p>2,796,059.9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9:010103:21279</text:p>
          </table:table-cell>
          <table:table-cell table:style-name="ce15" office:value-type="float" office:value="4362903.05" calcext:value-type="float">
            <text:p>4,362,903.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223:2492</text:p>
          </table:table-cell>
          <table:table-cell table:style-name="ce15" office:value-type="float" office:value="3400919.39" calcext:value-type="float">
            <text:p>3,400,919.3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9:010103:27614</text:p>
          </table:table-cell>
          <table:table-cell table:style-name="ce15" office:value-type="float" office:value="3426862.04" calcext:value-type="float">
            <text:p>3,426,862.0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0:010143:805</text:p>
          </table:table-cell>
          <table:table-cell table:style-name="ce15" office:value-type="float" office:value="2687156.46" calcext:value-type="float">
            <text:p>2,687,156.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10112:931</text:p>
          </table:table-cell>
          <table:table-cell table:style-name="ce15" office:value-type="float" office:value="911980.28" calcext:value-type="float">
            <text:p>911,980.2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12:1870</text:p>
          </table:table-cell>
          <table:table-cell table:style-name="ce15" office:value-type="float" office:value="5209985.85" calcext:value-type="float">
            <text:p>5,209,985.8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2:010305:10184</text:p>
          </table:table-cell>
          <table:table-cell table:style-name="ce15" office:value-type="float" office:value="3018278.73" calcext:value-type="float">
            <text:p>3,018,278.7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6" office:value-type="string" calcext:value-type="string">
            <text:p>05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100101:287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100101:28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100101:288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100101:288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9:010113:137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9:010113:137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9:010113:137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9:010113:1370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9:010113:137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9:010113:1370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7:1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227:162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27:21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27:32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227:36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27:380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227:42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27:42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227:456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27:45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27:57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27:5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227:82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4:010102:679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4:010102:152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4:010102:426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4:010102:426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4:010102:53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4:010102:536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4:010102:554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3:090102:35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3:020101:3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41401:13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10102:207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4:010102:68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8:020111:7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070103:275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1:240601:24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30702:1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10:20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5:170101:5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41901:117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9:110101:178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03:12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1:010110:165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9:010109:1118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1:240601:93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1:240601:2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3:010107:95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240601:2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240601:23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60101:146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8:020111:7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3:010107:4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3:090102:35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30702:14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30102:279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7:010230:215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0:010123:90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09:27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601:52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240601:93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9:070101:370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1:240601:25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130301:192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30702:14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8:010103:136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1:030702:128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60301:817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3:020104:19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172601:187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27:69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1:240601:23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3:020104:30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8:010102:380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1:240601:9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1:240601:23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20104:19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3:020104:19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010104:212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60201:4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4:010101:277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90701:81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8:020111:7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9:010110:3031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160101: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5:060301:368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1:070501:3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1:240601:2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030702:15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1:240601:24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4:040103:56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3:010107:9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1:240601:24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3:020102:148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240901:41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70101:421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3:020104:2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1:240601:24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3:020104:19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3:020104:1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1:240601:22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1:240601:22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1:240601:24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3:020101:3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1:160701:131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1:240601:25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1:240601:23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3:010106:10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1:240601:23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5:090104:27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2:010222:71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171801:548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7:100101:24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3:010105:213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9:010113:83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1:240601:23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3:020104:2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1:031201:38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25:84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5:030104:62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1:240601:2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8:010102:45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5:090104:27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1:240601:24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30102:279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1:240601:23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5:000000:1027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9:070101:51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8:010103:136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070103:281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1:060102:386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1:240601:108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8:000000:505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3:000000:94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00000:471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3:000000:33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1:000000:31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000000:574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3:000000:14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1:240601:13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5:070401:338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9:000000:68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1:240601:137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3:000000:39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8:010103:153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60102:388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1:240601:10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1:240601:142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160102:209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6:000000:3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3:020101:15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030702:187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3:000000:409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3:000000:42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8:000000:54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1:240601:14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1:240601:141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6:000000:33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120101:26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040101:22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000000:794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0:000000:48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3:010107:157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3:000000:13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160201:14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80101:398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4:010102:465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4:010102:461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4:010102:409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5:030103:506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309:766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4:010102:46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10102:466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10102:46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20101:13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4:010101:91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308:858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10102:705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219:65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201:3105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10102:427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10102:427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1:010110:105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1:010110:110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1:010110:113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1:010110:11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1:010110:117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1:010110:117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1:010110:14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1:010110:143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1:010110:14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1:010110:151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1:010110:151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1:010110:15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1:010110:158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1:010110:16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1:010110:16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1:010110:163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1:010110:168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1:010110:174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1:010110:17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1:010110:174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1:010110:174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1:010110:17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1:010110:174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1:010110:174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1:010110:17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1:010110:175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1:010111:113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1:010111:11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1:010111:12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1:010111:12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1:010111:127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1:010111:23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1:010111:24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1:010111:2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1:010111:27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1:010111:3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1:010111:37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1:010111:38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1:010111:382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1:010111:383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1:010111:383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1:010111:38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1:010111:38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1:010111:385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1:010111:386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1:010111:393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1:010111:39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1:010111:403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1:010111:404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1:010111:409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1:010111:414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1:010111:43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1:010111:4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1:010111:46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1:010111:499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1:010111:53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1:010111:5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1:010111:5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1:010111:67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1:010111:70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1:010111:71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1:010110:19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1:010110:17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1:010110:16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1:010110:81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1:010110:17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1:010110:170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1:010110:171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1:010110:116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1:010110:10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1:010110:148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1:010110:11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1:010110:147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1:010110:165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1:010110:147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1:010110:22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1:010110:170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1:010110:170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5:010115:72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2:010108:1406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309:1219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9:010103:166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9:010113:162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2:010225:991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7:010943:25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5:010104:32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7:010107:21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1:140301:10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1:140301:106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1:230102:109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1:140301:10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1:010113:37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1:010113:375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7:010940:52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5:030101:12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1:010113:149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1:160201:64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1:010103:34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1:140301:106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1:010106:464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4:110101:135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2:040701:124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9:170101:177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10303:3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2:010401:100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2:010401:10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401:100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9:010103:155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2:010401:98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2:010401:98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2:010401:97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2:010217:604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2:010401:2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2:010401:97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2:010401:5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2:010401:99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401:46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401:97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2:010303:160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2:010401:58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8:010134:574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2:010303:158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2:010303:11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2:010401:99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10401:61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2:010401:64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2:010401:98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2:010401:99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2:010401:98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10309:121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305:256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10401:186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2:010401:16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401:100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2:010401:980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2:010303:216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2:010303:510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2:010303:157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2:010301:614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2:010401:98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2:010401:45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2:010303:218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401:99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2:010401:453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2:010401:999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2:010401:97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10303:201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2:010401:2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401: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2:010501:222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2:010401:1007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2:010401:994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2:010303:218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2:010401:231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401:10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2:010401:258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401:605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2:010303:5726</text:p>
          </table:table-cell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BF15516A72A24E8CB8CE9A7CFB687261DBC375CB080F4D86B17E0090D602D9F9FC066268A51DF34A8559A267A4F96BA11C51BC6B296DD4E6FB99EA71FE6EA8A7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041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1T14:07:18</meta:creation-date>
    <dc:date>2024-05-29T08:16:14</dc:date>
    <meta:generator>LibreOffice/6.4.6.2$Linux_X86_64 LibreOffice_project/17c4c786810c925eb6e0da4181cd43069b44ed29</meta:generator>
    <meta:document-statistic meta:table-count="1" meta:cell-count="2280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