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49</text:p>
          </table:table-cell>
          <table:covered-table-cell/>
          <table:table-cell table:number-columns-repeated="3" table:style-name="ce2"/>
          <table:table-cell office:value-type="string" table:style-name="ce3">
            <text:p>20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36" table:style-name="ce9">
            <text:p>236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124" table:style-name="ce9">
            <text:p>1 124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1:150401:4486</text:p>
          </table:table-cell>
          <table:table-cell office:value-type="float" office:value="8780.7999999999993" table:style-name="ce10">
            <text:p>8 780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7:070301:1664</text:p>
          </table:table-cell>
          <table:table-cell office:value-type="float" office:value="330560.23" table:style-name="ce10">
            <text:p>330 560.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010701:671</text:p>
          </table:table-cell>
          <table:table-cell office:value-type="float" office:value="405500.49" table:style-name="ce10">
            <text:p>405 500.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71801:6076</text:p>
          </table:table-cell>
          <table:table-cell office:value-type="float" office:value="449205.13" table:style-name="ce10">
            <text:p>449 205.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7:070301:1662</text:p>
          </table:table-cell>
          <table:table-cell office:value-type="float" office:value="216736.52" table:style-name="ce10">
            <text:p>216 736.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010701:659</text:p>
          </table:table-cell>
          <table:table-cell office:value-type="float" office:value="334226.51" table:style-name="ce10">
            <text:p>334 226.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010701:651</text:p>
          </table:table-cell>
          <table:table-cell office:value-type="float" office:value="390276.92" table:style-name="ce10">
            <text:p>390 276.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7:070301:1668</text:p>
          </table:table-cell>
          <table:table-cell office:value-type="float" office:value="2804181.38" table:style-name="ce10">
            <text:p>2 804 181.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010701:654</text:p>
          </table:table-cell>
          <table:table-cell office:value-type="float" office:value="788165.63" table:style-name="ce10">
            <text:p>788 165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7:200601:2656</text:p>
          </table:table-cell>
          <table:table-cell office:value-type="float" office:value="687656.91" table:style-name="ce10">
            <text:p>687 656.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010701:684</text:p>
          </table:table-cell>
          <table:table-cell office:value-type="float" office:value="707203.93" table:style-name="ce10">
            <text:p>707 203.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5:191001:1254</text:p>
          </table:table-cell>
          <table:table-cell office:value-type="float" office:value="494118.40000000002" table:style-name="ce10">
            <text:p>494 118.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010701:661</text:p>
          </table:table-cell>
          <table:table-cell office:value-type="float" office:value="368133.55" table:style-name="ce10">
            <text:p>368 133.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1:161201:712</text:p>
          </table:table-cell>
          <table:table-cell office:value-type="float" office:value="264265.68" table:style-name="ce10">
            <text:p>264 265.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7:250201:731</text:p>
          </table:table-cell>
          <table:table-cell office:value-type="float" office:value="279352992.31999999" table:style-name="ce10">
            <text:p>279 352 992.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010701:665</text:p>
          </table:table-cell>
          <table:table-cell office:value-type="float" office:value="347374.14" table:style-name="ce10">
            <text:p>347 374.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10701:664</text:p>
          </table:table-cell>
          <table:table-cell office:value-type="float" office:value="743878.89" table:style-name="ce10">
            <text:p>743 878.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1:000000:930</text:p>
          </table:table-cell>
          <table:table-cell office:value-type="float" office:value="171599344.03999999" table:style-name="ce10">
            <text:p>171 599 344.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010701:640</text:p>
          </table:table-cell>
          <table:table-cell office:value-type="float" office:value="415188.22" table:style-name="ce10">
            <text:p>415 188.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7:200601:2657</text:p>
          </table:table-cell>
          <table:table-cell office:value-type="float" office:value="591092.31999999995" table:style-name="ce10">
            <text:p>591 092.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1:150401:4482</text:p>
          </table:table-cell>
          <table:table-cell office:value-type="float" office:value="8780.7999999999993" table:style-name="ce10">
            <text:p>8 780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7:220301:3434</text:p>
          </table:table-cell>
          <table:table-cell office:value-type="float" office:value="758718" table:style-name="ce10">
            <text:p>758 718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7:150401:671</text:p>
          </table:table-cell>
          <table:table-cell office:value-type="float" office:value="145392.21" table:style-name="ce10">
            <text:p>145 392.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010701:680</text:p>
          </table:table-cell>
          <table:table-cell office:value-type="float" office:value="795777.42" table:style-name="ce10">
            <text:p>795 777.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000000:14731</text:p>
          </table:table-cell>
          <table:table-cell office:value-type="float" office:value="72150024.230000004" table:style-name="ce10">
            <text:p>72 150 024.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010701:641</text:p>
          </table:table-cell>
          <table:table-cell office:value-type="float" office:value="404808.51" table:style-name="ce10">
            <text:p>404 808.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1:150401:4479</text:p>
          </table:table-cell>
          <table:table-cell office:value-type="float" office:value="8588.7999999999993" table:style-name="ce10">
            <text:p>8 588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010701:691</text:p>
          </table:table-cell>
          <table:table-cell office:value-type="float" office:value="413804.25" table:style-name="ce10">
            <text:p>413 804.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010701:689</text:p>
          </table:table-cell>
          <table:table-cell office:value-type="float" office:value="673988.87" table:style-name="ce10">
            <text:p>673 988.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220301:1001</text:p>
          </table:table-cell>
          <table:table-cell office:value-type="float" office:value="357518078.10000002" table:style-name="ce10">
            <text:p>357 518 078.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2:010701:667</text:p>
          </table:table-cell>
          <table:table-cell office:value-type="float" office:value="367441.57" table:style-name="ce10">
            <text:p>367 441.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010701:660</text:p>
          </table:table-cell>
          <table:table-cell office:value-type="float" office:value="777785.92" table:style-name="ce10">
            <text:p>777 785.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010701:682</text:p>
          </table:table-cell>
          <table:table-cell office:value-type="float" office:value="402040.59" table:style-name="ce10">
            <text:p>402 040.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150401:4483</text:p>
          </table:table-cell>
          <table:table-cell office:value-type="float" office:value="7808" table:style-name="ce10">
            <text:p>7 808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8:110501:940</text:p>
          </table:table-cell>
          <table:table-cell office:value-type="float" office:value="365337.87" table:style-name="ce10">
            <text:p>365 337.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010701:649</text:p>
          </table:table-cell>
          <table:table-cell office:value-type="float" office:value="563272.02" table:style-name="ce10">
            <text:p>563 272.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1:150401:4485</text:p>
          </table:table-cell>
          <table:table-cell office:value-type="float" office:value="8588.7999999999993" table:style-name="ce10">
            <text:p>8 588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2:000000:3128</text:p>
          </table:table-cell>
          <table:table-cell office:value-type="float" office:value="53614104.759999998" table:style-name="ce10">
            <text:p>53 614 104.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4:120401:1088</text:p>
          </table:table-cell>
          <table:table-cell office:value-type="float" office:value="902890.8" table:style-name="ce10">
            <text:p>902 890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2:010701:639</text:p>
          </table:table-cell>
          <table:table-cell office:value-type="float" office:value="438023.57" table:style-name="ce10">
            <text:p>438 023.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010701:669</text:p>
          </table:table-cell>
          <table:table-cell office:value-type="float" office:value="333534.53000000003" table:style-name="ce10">
            <text:p>333 534.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24:060301:10956</text:p>
          </table:table-cell>
          <table:table-cell office:value-type="float" office:value="559400.53" table:style-name="ce10">
            <text:p>559 400.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2:010701:675</text:p>
          </table:table-cell>
          <table:table-cell office:value-type="float" office:value="348758.1" table:style-name="ce10">
            <text:p>348 758.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0:040501:246</text:p>
          </table:table-cell>
          <table:table-cell office:value-type="float" office:value="56904.12" table:style-name="ce10">
            <text:p>56 904.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2:010701:663</text:p>
          </table:table-cell>
          <table:table-cell office:value-type="float" office:value="429719.8" table:style-name="ce10">
            <text:p>429 719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2:010701:666</text:p>
          </table:table-cell>
          <table:table-cell office:value-type="float" office:value="346682.16" table:style-name="ce10">
            <text:p>346 682.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080701:560</text:p>
          </table:table-cell>
          <table:table-cell office:value-type="float" office:value="544213.43999999994" table:style-name="ce10">
            <text:p>544 213.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2:010701:653</text:p>
          </table:table-cell>
          <table:table-cell office:value-type="float" office:value="430411.78" table:style-name="ce10">
            <text:p>430 411.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010701:652</text:p>
          </table:table-cell>
          <table:table-cell office:value-type="float" office:value="415188.22" table:style-name="ce10">
            <text:p>415 188.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1:150401:4488</text:p>
          </table:table-cell>
          <table:table-cell office:value-type="float" office:value="8588.7999999999993" table:style-name="ce10">
            <text:p>8 588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2:010701:685</text:p>
          </table:table-cell>
          <table:table-cell office:value-type="float" office:value="346682.16" table:style-name="ce10">
            <text:p>346 682.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2:000000:4029</text:p>
          </table:table-cell>
          <table:table-cell office:value-type="float" office:value="264074463.33000001" table:style-name="ce10">
            <text:p>264 074 463.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6:080301:23</text:p>
          </table:table-cell>
          <table:table-cell office:value-type="float" office:value="315040" table:style-name="ce10">
            <text:p>315 040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2:010701:676</text:p>
          </table:table-cell>
          <table:table-cell office:value-type="float" office:value="343914.23" table:style-name="ce10">
            <text:p>343 914.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2:041501:2226</text:p>
          </table:table-cell>
          <table:table-cell office:value-type="float" office:value="821935.62" table:style-name="ce10">
            <text:p>821 935.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2:010701:658</text:p>
          </table:table-cell>
          <table:table-cell office:value-type="float" office:value="332150.57" table:style-name="ce10">
            <text:p>332 150.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1:150401:4489</text:p>
          </table:table-cell>
          <table:table-cell office:value-type="float" office:value="8780.7999999999993" table:style-name="ce10">
            <text:p>8 780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7:070301:1665</text:p>
          </table:table-cell>
          <table:table-cell office:value-type="float" office:value="185265.08" table:style-name="ce10">
            <text:p>185 265.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1:150401:4480</text:p>
          </table:table-cell>
          <table:table-cell office:value-type="float" office:value="13222.4" table:style-name="ce10">
            <text:p>13 222.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010701:644</text:p>
          </table:table-cell>
          <table:table-cell office:value-type="float" office:value="407576.43" table:style-name="ce10">
            <text:p>407 576.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010701:688</text:p>
          </table:table-cell>
          <table:table-cell office:value-type="float" office:value="172995.09" table:style-name="ce10">
            <text:p>172 995.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2:010701:648</text:p>
          </table:table-cell>
          <table:table-cell office:value-type="float" office:value="377129.3" table:style-name="ce10">
            <text:p>377 129.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010701:693</text:p>
          </table:table-cell>
          <table:table-cell office:value-type="float" office:value="410344.36" table:style-name="ce10">
            <text:p>410 344.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7:250201:1106</text:p>
          </table:table-cell>
          <table:table-cell office:value-type="float" office:value="473444.32" table:style-name="ce10">
            <text:p>473 444.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1:150401:4481</text:p>
          </table:table-cell>
          <table:table-cell office:value-type="float" office:value="5632" table:style-name="ce10">
            <text:p>5 632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2:010701:687</text:p>
          </table:table-cell>
          <table:table-cell office:value-type="float" office:value="330074.63" table:style-name="ce10">
            <text:p>330 074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2:010701:674</text:p>
          </table:table-cell>
          <table:table-cell office:value-type="float" office:value="365365.63" table:style-name="ce10">
            <text:p>365 365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7:070301:1667</text:p>
          </table:table-cell>
          <table:table-cell office:value-type="float" office:value="525414.89" table:style-name="ce10">
            <text:p>525 414.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5:060501:741</text:p>
          </table:table-cell>
          <table:table-cell office:value-type="float" office:value="3358637" table:style-name="ce10">
            <text:p>3 358 637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2:010701:645</text:p>
          </table:table-cell>
          <table:table-cell office:value-type="float" office:value="206210.15" table:style-name="ce10">
            <text:p>206 210.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2:010701:686</text:p>
          </table:table-cell>
          <table:table-cell office:value-type="float" office:value="350834.04" table:style-name="ce10">
            <text:p>350 834.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171401:643</text:p>
          </table:table-cell>
          <table:table-cell office:value-type="float" office:value="1368137.46" table:style-name="ce10">
            <text:p>1 368 137.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010701:650</text:p>
          </table:table-cell>
          <table:table-cell office:value-type="float" office:value="388200.98" table:style-name="ce10">
            <text:p>388 200.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7:040401:2363</text:p>
          </table:table-cell>
          <table:table-cell office:value-type="float" office:value="810471.27" table:style-name="ce10">
            <text:p>810 471.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7:070301:360</text:p>
          </table:table-cell>
          <table:table-cell office:value-type="float" office:value="269706587.14999998" table:style-name="ce10">
            <text:p>269 706 587.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24:060301:10957</text:p>
          </table:table-cell>
          <table:table-cell office:value-type="float" office:value="561892.65" table:style-name="ce10">
            <text:p>561 892.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1:150401:4484</text:p>
          </table:table-cell>
          <table:table-cell office:value-type="float" office:value="7680" table:style-name="ce10">
            <text:p>7 680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1:150401:4487</text:p>
          </table:table-cell>
          <table:table-cell office:value-type="float" office:value="7808" table:style-name="ce10">
            <text:p>7 808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1:200301:937</text:p>
          </table:table-cell>
          <table:table-cell office:value-type="float" office:value="621623727" table:style-name="ce10">
            <text:p>621 623 727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7:220301:3435</text:p>
          </table:table-cell>
          <table:table-cell office:value-type="float" office:value="743884.02" table:style-name="ce10">
            <text:p>743 884.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010701:694</text:p>
          </table:table-cell>
          <table:table-cell office:value-type="float" office:value="760486.42" table:style-name="ce10">
            <text:p>760 486.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2:010701:646</text:p>
          </table:table-cell>
          <table:table-cell office:value-type="float" office:value="96877.25" table:style-name="ce10">
            <text:p>96 877.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3:110901:662</text:p>
          </table:table-cell>
          <table:table-cell office:value-type="float" office:value="536700.93000000005" table:style-name="ce10">
            <text:p>536 700.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010701:670</text:p>
          </table:table-cell>
          <table:table-cell office:value-type="float" office:value="332150.57" table:style-name="ce10">
            <text:p>332 150.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010701:673</text:p>
          </table:table-cell>
          <table:table-cell office:value-type="float" office:value="312083.14" table:style-name="ce10">
            <text:p>312 083.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7:030501:1021</text:p>
          </table:table-cell>
          <table:table-cell office:value-type="float" office:value="116311.14" table:style-name="ce10">
            <text:p>116 311.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2:030901:2322</text:p>
          </table:table-cell>
          <table:table-cell office:value-type="float" office:value="98808.42" table:style-name="ce10">
            <text:p>98 808.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2:010701:642</text:p>
          </table:table-cell>
          <table:table-cell office:value-type="float" office:value="414496.23" table:style-name="ce10">
            <text:p>414 496.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3:050601:1333</text:p>
          </table:table-cell>
          <table:table-cell office:value-type="float" office:value="119572.39" table:style-name="ce10">
            <text:p>119 572.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2:010701:690</text:p>
          </table:table-cell>
          <table:table-cell office:value-type="float" office:value="146007.85" table:style-name="ce10">
            <text:p>146 007.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3:120801:1284</text:p>
          </table:table-cell>
          <table:table-cell office:value-type="float" office:value="130300" table:style-name="ce10">
            <text:p>130 300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7:070301:1666</text:p>
          </table:table-cell>
          <table:table-cell office:value-type="float" office:value="902601.7" table:style-name="ce10">
            <text:p>902 601.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1:141201:715</text:p>
          </table:table-cell>
          <table:table-cell office:value-type="float" office:value="273030.94" table:style-name="ce10">
            <text:p>273 030.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2:010701:668</text:p>
          </table:table-cell>
          <table:table-cell office:value-type="float" office:value="353601.97" table:style-name="ce10">
            <text:p>353 601.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2:010701:683</text:p>
          </table:table-cell>
          <table:table-cell office:value-type="float" office:value="339070.37" table:style-name="ce10">
            <text:p>339 070.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1:150401:4476</text:p>
          </table:table-cell>
          <table:table-cell office:value-type="float" office:value="7808" table:style-name="ce10">
            <text:p>7 808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1:150401:4477</text:p>
          </table:table-cell>
          <table:table-cell office:value-type="float" office:value="8576" table:style-name="ce10">
            <text:p>8 576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2:010701:638</text:p>
          </table:table-cell>
          <table:table-cell office:value-type="float" office:value="723811.46" table:style-name="ce10">
            <text:p>723 811.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2:010701:657</text:p>
          </table:table-cell>
          <table:table-cell office:value-type="float" office:value="336994.43" table:style-name="ce10">
            <text:p>336 994.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2:010701:672</text:p>
          </table:table-cell>
          <table:table-cell office:value-type="float" office:value="456015.06" table:style-name="ce10">
            <text:p>456 015.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2:010701:647</text:p>
          </table:table-cell>
          <table:table-cell office:value-type="float" office:value="692672.34" table:style-name="ce10">
            <text:p>692 672.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010701:679</text:p>
          </table:table-cell>
          <table:table-cell office:value-type="float" office:value="825532.57" table:style-name="ce10">
            <text:p>825 532.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010701:692</text:p>
          </table:table-cell>
          <table:table-cell office:value-type="float" office:value="405500.49" table:style-name="ce10">
            <text:p>405 500.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2:010701:656</text:p>
          </table:table-cell>
          <table:table-cell office:value-type="float" office:value="341838.3" table:style-name="ce10">
            <text:p>341 838.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1:150401:4475</text:p>
          </table:table-cell>
          <table:table-cell office:value-type="float" office:value="8588.7999999999993" table:style-name="ce10">
            <text:p>8 588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2:010701:662</text:p>
          </table:table-cell>
          <table:table-cell office:value-type="float" office:value="342530.28" table:style-name="ce10">
            <text:p>342 530.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2:010701:681</text:p>
          </table:table-cell>
          <table:table-cell office:value-type="float" office:value="354985.92" table:style-name="ce10">
            <text:p>354 985.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2:010701:655</text:p>
          </table:table-cell>
          <table:table-cell office:value-type="float" office:value="378513.26" table:style-name="ce10">
            <text:p>378 513.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2:010701:643</text:p>
          </table:table-cell>
          <table:table-cell office:value-type="float" office:value="824148.61" table:style-name="ce10">
            <text:p>824 148.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1:150401:4478</text:p>
          </table:table-cell>
          <table:table-cell office:value-type="float" office:value="8780.7999999999993" table:style-name="ce10">
            <text:p>8 780.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7:070301:1661</text:p>
          </table:table-cell>
          <table:table-cell office:value-type="float" office:value="621731.11" table:style-name="ce10">
            <text:p>621 731.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2:010701:677</text:p>
          </table:table-cell>
          <table:table-cell office:value-type="float" office:value="361905.73" table:style-name="ce10">
            <text:p>361 905.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2:010701:678</text:p>
          </table:table-cell>
          <table:table-cell office:value-type="float" office:value="826224.55" table:style-name="ce10">
            <text:p>826 224.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7:070301:1663</text:p>
          </table:table-cell>
          <table:table-cell office:value-type="float" office:value="140760.62" table:style-name="ce10">
            <text:p>140 760.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4:110501:997</text:p>
          </table:table-cell>
          <table:table-cell office:value-type="float" office:value="1109204.79" table:style-name="ce10">
            <text:p>1 109 204.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4:110501:995</text:p>
          </table:table-cell>
          <table:table-cell office:value-type="float" office:value="1116982.6000000001" table:style-name="ce10">
            <text:p>1 116 982.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4:110501:993</text:p>
          </table:table-cell>
          <table:table-cell office:value-type="float" office:value="1124814.95" table:style-name="ce10">
            <text:p>1 124 814.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4:110501:996</text:p>
          </table:table-cell>
          <table:table-cell office:value-type="float" office:value="1113086.9099999999" table:style-name="ce10">
            <text:p>1 113 086.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4:110501:991</text:p>
          </table:table-cell>
          <table:table-cell office:value-type="float" office:value="1260205.47" table:style-name="ce10">
            <text:p>1 260 205.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110501:994</text:p>
          </table:table-cell>
          <table:table-cell office:value-type="float" office:value="1120891.93" table:style-name="ce10">
            <text:p>1 120 891.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4:110501:992</text:p>
          </table:table-cell>
          <table:table-cell office:value-type="float" office:value="1127222.22" table:style-name="ce10">
            <text:p>1 127 222.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4:110501:990</text:p>
          </table:table-cell>
          <table:table-cell office:value-type="float" office:value="366921.95" table:style-name="ce10">
            <text:p>366 921.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2:010207:2805</text:p>
          </table:table-cell>
          <table:table-cell office:value-type="float" office:value="1143257.3999999999" table:style-name="ce10">
            <text:p>1 143 257.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5:030202:2121</text:p>
          </table:table-cell>
          <table:table-cell office:value-type="float" office:value="1058738.8999999999" table:style-name="ce10">
            <text:p>1 058 738.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2:010108:14212</text:p>
          </table:table-cell>
          <table:table-cell office:value-type="float" office:value="5470726.8399999999" table:style-name="ce10">
            <text:p>5 470 726.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5:090102:4668</text:p>
          </table:table-cell>
          <table:table-cell office:value-type="float" office:value="9528393.5999999996" table:style-name="ce10">
            <text:p>9 528 393.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1:120101:3490</text:p>
          </table:table-cell>
          <table:table-cell office:value-type="float" office:value="260185.57" table:style-name="ce10">
            <text:p>260 185.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1:050101:2297</text:p>
          </table:table-cell>
          <table:table-cell office:value-type="float" office:value="735682.46" table:style-name="ce10">
            <text:p>735 682.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3:210101:3446</text:p>
          </table:table-cell>
          <table:table-cell office:value-type="float" office:value="546112.92000000004" table:style-name="ce10">
            <text:p>546 112.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5:030302:1890</text:p>
          </table:table-cell>
          <table:table-cell office:value-type="float" office:value="117648" table:style-name="ce10">
            <text:p>117 648.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2:030102:6366</text:p>
          </table:table-cell>
          <table:table-cell office:value-type="float" office:value="92156.22" table:style-name="ce10">
            <text:p>92 156.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9:130101:2625</text:p>
          </table:table-cell>
          <table:table-cell office:value-type="float" office:value="1032820.66" table:style-name="ce10">
            <text:p>1 032 820.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7:200301:1205</text:p>
          </table:table-cell>
          <table:table-cell office:value-type="float" office:value="1215670.6299999999" table:style-name="ce10">
            <text:p>1 215 670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2:040904:7706</text:p>
          </table:table-cell>
          <table:table-cell office:value-type="float" office:value="738612.53" table:style-name="ce10">
            <text:p>738 612.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9:010109:32567</text:p>
          </table:table-cell>
          <table:table-cell office:value-type="float" office:value="1731969.31" table:style-name="ce10">
            <text:p>1 731 969.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2:130102:2159</text:p>
          </table:table-cell>
          <table:table-cell office:value-type="float" office:value="4486940.07" table:style-name="ce10">
            <text:p>4 486 940.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5:080101:5170</text:p>
          </table:table-cell>
          <table:table-cell office:value-type="float" office:value="16422596.720000001" table:style-name="ce10">
            <text:p>16 422 596.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1:010106:2700</text:p>
          </table:table-cell>
          <table:table-cell office:value-type="float" office:value="644885.68999999994" table:style-name="ce10">
            <text:p>644 885.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5:050101:4538</text:p>
          </table:table-cell>
          <table:table-cell office:value-type="float" office:value="14074172.65" table:style-name="ce10">
            <text:p>14 074 172.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8:020111:2328</text:p>
          </table:table-cell>
          <table:table-cell office:value-type="float" office:value="1065707.55" table:style-name="ce10">
            <text:p>1 065 707.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4:060101:8838</text:p>
          </table:table-cell>
          <table:table-cell office:value-type="float" office:value="1678739.01" table:style-name="ce10">
            <text:p>1 678 739.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2:010108:14213</text:p>
          </table:table-cell>
          <table:table-cell office:value-type="float" office:value="5457464.4900000002" table:style-name="ce10">
            <text:p>5 457 464.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2:030102:6365</text:p>
          </table:table-cell>
          <table:table-cell office:value-type="float" office:value="80871.789999999994" table:style-name="ce10">
            <text:p>80 871.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1:010107:974</text:p>
          </table:table-cell>
          <table:table-cell office:value-type="float" office:value="561226.72" table:style-name="ce10">
            <text:p>561 226.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2:010108:14211</text:p>
          </table:table-cell>
          <table:table-cell office:value-type="float" office:value="4681615.95" table:style-name="ce10">
            <text:p>4 681 615.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5:080102:12</text:p>
          </table:table-cell>
          <table:table-cell office:value-type="float" office:value="2773547.23" table:style-name="ce10">
            <text:p>2 773 547.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1:010102:613</text:p>
          </table:table-cell>
          <table:table-cell office:value-type="float" office:value="809820.33" table:style-name="ce10">
            <text:p>809 820.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22:010228:2350</text:p>
          </table:table-cell>
          <table:table-cell office:value-type="float" office:value="2822616.74" table:style-name="ce10">
            <text:p>2 822 616.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9:010109:29684</text:p>
          </table:table-cell>
          <table:table-cell office:value-type="float" office:value="9071313.0199999996" table:style-name="ce10">
            <text:p>9 071 313.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2:040301:4648</text:p>
          </table:table-cell>
          <table:table-cell office:value-type="float" office:value="1211456.77" table:style-name="ce10">
            <text:p>1 211 456.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3:010105:4314</text:p>
          </table:table-cell>
          <table:table-cell office:value-type="float" office:value="688423.04" table:style-name="ce10">
            <text:p>688 423.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1:010102:7714</text:p>
          </table:table-cell>
          <table:table-cell office:value-type="float" office:value="329638.01" table:style-name="ce10">
            <text:p>329 638.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2:040103:1447</text:p>
          </table:table-cell>
          <table:table-cell office:value-type="float" office:value="1172553.6200000001" table:style-name="ce10">
            <text:p>1 172 553.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2:010102:3553</text:p>
          </table:table-cell>
          <table:table-cell office:value-type="float" office:value="363300.07" table:style-name="ce10">
            <text:p>363 300.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2:010204:14789</text:p>
          </table:table-cell>
          <table:table-cell office:value-type="float" office:value="2323318.33" table:style-name="ce10">
            <text:p>2 323 318.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22:010108:14214</text:p>
          </table:table-cell>
          <table:table-cell office:value-type="float" office:value="5609981.7199999997" table:style-name="ce10">
            <text:p>5 609 981.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9:080101:3681</text:p>
          </table:table-cell>
          <table:table-cell office:value-type="float" office:value="1081046.92" table:style-name="ce10">
            <text:p>1 081 046.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1:010201:1358</text:p>
          </table:table-cell>
          <table:table-cell office:value-type="float" office:value="26563.88" table:style-name="ce10">
            <text:p>26 563.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2:010222:7810</text:p>
          </table:table-cell>
          <table:table-cell office:value-type="float" office:value="1888314.55" table:style-name="ce10">
            <text:p>1 888 314.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2:040301:4647</text:p>
          </table:table-cell>
          <table:table-cell office:value-type="float" office:value="1182328.03" table:style-name="ce10">
            <text:p>1 182 328.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3:020101:1657</text:p>
          </table:table-cell>
          <table:table-cell office:value-type="float" office:value="652794.18999999994" table:style-name="ce10">
            <text:p>652 794.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5:050101:706</text:p>
          </table:table-cell>
          <table:table-cell office:value-type="float" office:value="12291853.84" table:style-name="ce10">
            <text:p>12 291 853.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1:010103:1151</text:p>
          </table:table-cell>
          <table:table-cell office:value-type="float" office:value="835755.34" table:style-name="ce10">
            <text:p>835 755.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7:010102:7554</text:p>
          </table:table-cell>
          <table:table-cell office:value-type="float" office:value="47853.2" table:style-name="ce10">
            <text:p>47 853.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7:080401:2405</text:p>
          </table:table-cell>
          <table:table-cell office:value-type="float" office:value="1433921.33" table:style-name="ce10">
            <text:p>1 433 921.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8:140201:1628</text:p>
          </table:table-cell>
          <table:table-cell office:value-type="float" office:value="1009933.81" table:style-name="ce10">
            <text:p>1 009 933.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8:020111:2329</text:p>
          </table:table-cell>
          <table:table-cell office:value-type="float" office:value="1061148.32" table:style-name="ce10">
            <text:p>1 061 148.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1:010104:11262</text:p>
          </table:table-cell>
          <table:table-cell office:value-type="float" office:value="182537.12" table:style-name="ce10">
            <text:p>182 537.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2:130102:2158</text:p>
          </table:table-cell>
          <table:table-cell office:value-type="float" office:value="1852527.42" table:style-name="ce10">
            <text:p>1 852 527.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24:060301:2514</text:p>
          </table:table-cell>
          <table:table-cell office:value-type="float" office:value="294368.26" table:style-name="ce10">
            <text:p>294 368.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7:010102:7555</text:p>
          </table:table-cell>
          <table:table-cell office:value-type="float" office:value="125154.52" table:style-name="ce10">
            <text:p>125 154.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1:010201:1344</text:p>
          </table:table-cell>
          <table:table-cell office:value-type="float" office:value="260110933.78" table:style-name="ce10">
            <text:p>260 110 933.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1:170501:1611</text:p>
          </table:table-cell>
          <table:table-cell office:value-type="float" office:value="635145.17000000004" table:style-name="ce10">
            <text:p>635 145.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7:010102:7557</text:p>
          </table:table-cell>
          <table:table-cell office:value-type="float" office:value="40491.17" table:style-name="ce10">
            <text:p>40 491.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4:020102:921</text:p>
          </table:table-cell>
          <table:table-cell office:value-type="float" office:value="157400.14000000001" table:style-name="ce10">
            <text:p>157 400.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5:020101:528</text:p>
          </table:table-cell>
          <table:table-cell office:value-type="float" office:value="17846.080000000002" table:style-name="ce10">
            <text:p>17 846.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5:040101:2919</text:p>
          </table:table-cell>
          <table:table-cell office:value-type="float" office:value="315478.46999999997" table:style-name="ce10">
            <text:p>315 478.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040904:7705</text:p>
          </table:table-cell>
          <table:table-cell office:value-type="float" office:value="737385.6" table:style-name="ce10">
            <text:p>737 385.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3:010126:2175</text:p>
          </table:table-cell>
          <table:table-cell office:value-type="float" office:value="5806018.46" table:style-name="ce10">
            <text:p>5 806 018.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2:010222:8749</text:p>
          </table:table-cell>
          <table:table-cell office:value-type="float" office:value="9754866.9299999997" table:style-name="ce10">
            <text:p>9 754 866.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5:030202:370</text:p>
          </table:table-cell>
          <table:table-cell office:value-type="float" office:value="7999.01" table:style-name="ce10">
            <text:p>7 999.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9:010117:3289</text:p>
          </table:table-cell>
          <table:table-cell office:value-type="float" office:value="2921072.9" table:style-name="ce10">
            <text:p>2 921 072.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5:060401:2332</text:p>
          </table:table-cell>
          <table:table-cell office:value-type="float" office:value="1041797.87" table:style-name="ce10">
            <text:p>1 041 797.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5:050101:899</text:p>
          </table:table-cell>
          <table:table-cell office:value-type="float" office:value="1536481.72" table:style-name="ce10">
            <text:p>1 536 481.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9:010103:36280</text:p>
          </table:table-cell>
          <table:table-cell office:value-type="float" office:value="477212.18" table:style-name="ce10">
            <text:p>477 212.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9:010103:36279</text:p>
          </table:table-cell>
          <table:table-cell office:value-type="float" office:value="569152.14" table:style-name="ce10">
            <text:p>569 152.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1:030501:579</text:p>
          </table:table-cell>
          <table:table-cell office:value-type="float" office:value="698200.18" table:style-name="ce10">
            <text:p>698 200.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1:010102:7713</text:p>
          </table:table-cell>
          <table:table-cell office:value-type="float" office:value="909053.28" table:style-name="ce10">
            <text:p>909 053.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2:200101:2324</text:p>
          </table:table-cell>
          <table:table-cell office:value-type="float" office:value="2133192.92" table:style-name="ce10">
            <text:p>2 133 192.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2:030702:1422</text:p>
          </table:table-cell>
          <table:table-cell office:value-type="float" office:value="1098956.29" table:style-name="ce10">
            <text:p>1 098 956.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3:210101:3445</text:p>
          </table:table-cell>
          <table:table-cell office:value-type="float" office:value="763591.51" table:style-name="ce10">
            <text:p>763 591.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8:010154:4608</text:p>
          </table:table-cell>
          <table:table-cell office:value-type="float" office:value="29303.45" table:style-name="ce10">
            <text:p>29 303.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2:010201:41537</text:p>
          </table:table-cell>
          <table:table-cell office:value-type="float" office:value="9147508.3100000005" table:style-name="ce10">
            <text:p>9 147 508.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8:010154:4610</text:p>
          </table:table-cell>
          <table:table-cell office:value-type="float" office:value="36629.31" table:style-name="ce10">
            <text:p>36 629.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8:140201:1623</text:p>
          </table:table-cell>
          <table:table-cell office:value-type="float" office:value="975942.64" table:style-name="ce10">
            <text:p>975 942.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8:010154:4609</text:p>
          </table:table-cell>
          <table:table-cell office:value-type="float" office:value="34187.360000000001" table:style-name="ce10">
            <text:p>34 187.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2:010109:343</text:p>
          </table:table-cell>
          <table:table-cell office:value-type="float" office:value="648193.16" table:style-name="ce10">
            <text:p>648 193.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2:170401:551</text:p>
          </table:table-cell>
          <table:table-cell office:value-type="float" office:value="1834822.76" table:style-name="ce10">
            <text:p>1 834 822.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25:050101:4086</text:p>
          </table:table-cell>
          <table:table-cell office:value-type="float" office:value="5531334.2400000002" table:style-name="ce10">
            <text:p>5 531 334.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2:010102:3555</text:p>
          </table:table-cell>
          <table:table-cell office:value-type="float" office:value="4820611.42" table:style-name="ce10">
            <text:p>4 820 611.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9:010109:32566</text:p>
          </table:table-cell>
          <table:table-cell office:value-type="float" office:value="32499.1" table:style-name="ce10">
            <text:p>32 499.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9:010106:2359</text:p>
          </table:table-cell>
          <table:table-cell office:value-type="float" office:value="70838.490000000005" table:style-name="ce10">
            <text:p>70 838.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24:070101:4559</text:p>
          </table:table-cell>
          <table:table-cell office:value-type="float" office:value="582898.72" table:style-name="ce10">
            <text:p>582 898.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7:010940:211</text:p>
          </table:table-cell>
          <table:table-cell office:value-type="float" office:value="376507.76" table:style-name="ce10">
            <text:p>376 507.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22:000000:1466</text:p>
          </table:table-cell>
          <table:table-cell office:value-type="float" office:value="7645153.4199999999" table:style-name="ce10">
            <text:p>7 645 153.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1:050101:2296</text:p>
          </table:table-cell>
          <table:table-cell office:value-type="float" office:value="735682.46" table:style-name="ce10">
            <text:p>735 682.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4:010102:16566</text:p>
          </table:table-cell>
          <table:table-cell office:value-type="float" office:value="747814.79" table:style-name="ce10">
            <text:p>747 814.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7:011696:377</text:p>
          </table:table-cell>
          <table:table-cell office:value-type="float" office:value="17067.759999999998" table:style-name="ce10">
            <text:p>17 067.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7:260201:526</text:p>
          </table:table-cell>
          <table:table-cell office:value-type="float" office:value="1743337.12" table:style-name="ce10">
            <text:p>1 743 337.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8:010159:1509</text:p>
          </table:table-cell>
          <table:table-cell office:value-type="float" office:value="509652.74" table:style-name="ce10">
            <text:p>509 652.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7:010520:21</text:p>
          </table:table-cell>
          <table:table-cell office:value-type="float" office:value="4304514.25" table:style-name="ce10">
            <text:p>4 304 514.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1:010104:2101</text:p>
          </table:table-cell>
          <table:table-cell office:value-type="float" office:value="903508.2" table:style-name="ce10">
            <text:p>903 508.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2:010102:3554</text:p>
          </table:table-cell>
          <table:table-cell office:value-type="float" office:value="259991.03" table:style-name="ce10">
            <text:p>259 991.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8:010154:311</text:p>
          </table:table-cell>
          <table:table-cell office:value-type="float" office:value="15323508.9" table:style-name="ce10">
            <text:p>15 323 508.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11:010102:7712</text:p>
          </table:table-cell>
          <table:table-cell office:value-type="float" office:value="636481.01" table:style-name="ce10">
            <text:p>636 481.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8:140201:1624</text:p>
          </table:table-cell>
          <table:table-cell office:value-type="float" office:value="1042673.77" table:style-name="ce10">
            <text:p>1 042 673.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8:020111:2330</text:p>
          </table:table-cell>
          <table:table-cell office:value-type="float" office:value="1057500.68" table:style-name="ce10">
            <text:p>1 057 500.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7:010102:6967</text:p>
          </table:table-cell>
          <table:table-cell office:value-type="float" office:value="76415669.519999996" table:style-name="ce10">
            <text:p>76 415 669.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2:150501:1086</text:p>
          </table:table-cell>
          <table:table-cell office:value-type="float" office:value="2039651.34" table:style-name="ce10">
            <text:p>2 039 651.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2:180301:435</text:p>
          </table:table-cell>
          <table:table-cell office:value-type="float" office:value="63080487.710000001" table:style-name="ce10">
            <text:p>63 080 487.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2:020301:1730</text:p>
          </table:table-cell>
          <table:table-cell office:value-type="float" office:value="9321.91" table:style-name="ce10">
            <text:p>9 321.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12:020301:1727</text:p>
          </table:table-cell>
          <table:table-cell office:value-type="float" office:value="9745.6299999999992" table:style-name="ce10">
            <text:p>9 745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12:020301:1735</text:p>
          </table:table-cell>
          <table:table-cell office:value-type="float" office:value="9745.6299999999992" table:style-name="ce10">
            <text:p>9 745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2:020301:1737</text:p>
          </table:table-cell>
          <table:table-cell office:value-type="float" office:value="11440.53" table:style-name="ce10">
            <text:p>11 440.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12:020301:1734</text:p>
          </table:table-cell>
          <table:table-cell office:value-type="float" office:value="9321.91" table:style-name="ce10">
            <text:p>9 321.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12:000000:3587</text:p>
          </table:table-cell>
          <table:table-cell office:value-type="float" office:value="5728314.4699999997" table:style-name="ce10">
            <text:p>5 728 314.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2:180301:1362</text:p>
          </table:table-cell>
          <table:table-cell office:value-type="float" office:value="27463084.84" table:style-name="ce10">
            <text:p>27 463 084.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4:120401:2302</text:p>
          </table:table-cell>
          <table:table-cell office:value-type="float" office:value="14425.25" table:style-name="ce10">
            <text:p>14 425.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2:020301:1728</text:p>
          </table:table-cell>
          <table:table-cell office:value-type="float" office:value="14406.59" table:style-name="ce10">
            <text:p>14 406.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2:020301:1732</text:p>
          </table:table-cell>
          <table:table-cell office:value-type="float" office:value="10593.08" table:style-name="ce10">
            <text:p>10 593.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12:020301:1733</text:p>
          </table:table-cell>
          <table:table-cell office:value-type="float" office:value="9745.6299999999992" table:style-name="ce10">
            <text:p>9 745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2:020301:1731</text:p>
          </table:table-cell>
          <table:table-cell office:value-type="float" office:value="9745.6299999999992" table:style-name="ce10">
            <text:p>9 745.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2:020301:1736</text:p>
          </table:table-cell>
          <table:table-cell office:value-type="float" office:value="8474.4699999999993" table:style-name="ce10">
            <text:p>8 474.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2:020301:1729</text:p>
          </table:table-cell>
          <table:table-cell office:value-type="float" office:value="11016.81" table:style-name="ce10">
            <text:p>11 016.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0:010133:7</text:p>
          </table:table-cell>
          <table:table-cell office:value-type="float" office:value="743141.58" table:style-name="ce10">
            <text:p>743 141.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8:010102:758</text:p>
          </table:table-cell>
          <table:table-cell office:value-type="float" office:value="339831.49" table:style-name="ce10">
            <text:p>339 831.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style-name="ce6">
            <text:p>04.08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8:130601:4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6:010601: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0:080801:2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3:181101:1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3:181101:2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6:000000: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2:180301:1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3:181101:2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6:010601: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24:060301:38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3:110901:6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2:180301:6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6:010601: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3:181101:2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6:080401:1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2:180301:2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2:180301:2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180301:2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132501:11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2:180301:2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2:180401: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1:130301:1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0:061301: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5:161501:8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6:010601:1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131601:11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0:120801:4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040301:13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171001:6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2:172301:4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6:020601:1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201101: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8:180401:6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3:181101:1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2:180301:7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2:180301:7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8:180401:2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2:180301:2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6:010601: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2:150601:3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090601:6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24:060301:64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6:020501:12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2:132501:12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7:010301:33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6:010601: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171801:8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2:180301:2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3:181101:2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7:160401:8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3:110901:5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6:010601: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4:110401:16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0:061101:7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2:171001:6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5:090701:2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7:010301:3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4:020801:7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0:120501: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2:180301:2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8:040301:13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0:120501: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171001:6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7:010301:36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4:110501:1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110501:13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4:110501:12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4:110501:7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4:110501:12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4:110501:12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110501:13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4:110501:11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4:110501:13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4:110501:1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4:110501:7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4:110601:17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110601:19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4:110501:5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4:110501:10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4:110501:14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4:110501:9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4:110601:18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4:110501:2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4:110501:12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4:110501:6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4:110501:12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4:110501:9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4:110501:10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4:110501:6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4:110501:12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4:110501:10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4:110501:13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4:110501:14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4:110501:12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4:110501:12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4:110501:9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4:110501:13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4:110501:6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4:110501:9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4:110501:2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4:110501:10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4:110101:84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4:110501:14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4:110501:11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4:110501:13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4:110501:2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4:110501:14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4:110501:2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110601:18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4:110501:10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4:110501:13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4:110101:22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4:110501:12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4:110501:14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4:110501:12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4:110501:2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4:110501:8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4:110601:19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4:110501:9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110601:19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4:110501:6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4:110501:3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4:110501:13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4:110501:10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4:110501:10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4:110501:2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4:110501:9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4:110501:13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4:110501:13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4:110501:12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4:000000:4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4:110101:16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4:110501:12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4:110501:10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4:110501:10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4:110501:13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4:110501:11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4:110501:2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4:110501:10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4:110501:14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4:110501:12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4:110501:12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4:110501:13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4:110501:9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4:110101:8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4:110501:9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4:110501:3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4:110501:13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4:110501:11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4:110501:14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4:110501:9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4:110501:13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4:000000:26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4:110501:2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4:110501:11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4:110501:10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4:110501:2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110501:13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4:110501:9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4:110501:2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4:000000:21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4:110501:13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4:110501:6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4:110501:10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4:110501:11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4:110501:2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4:110501:5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4:110501:11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4:110501:14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4:110501:10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4:110101:24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4:110501:6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4:110501:3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4:110501:3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4:110501:14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4:110601:17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4:110501:12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4:110501:6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4:110501:12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4:110501:6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4:000000:16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4:110501:12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4:110501:13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4:110501:11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4:110501:8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4:110501:8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4:110501:6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4:110501:13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4:110501:12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4:110501:14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4:110501:11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4:110501:14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4:110501:9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4:000000:7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4:110501:2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4:110501:12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4:110501:1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4:110501:9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4:110501:13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14:110501:7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4:110501:12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4:110501:7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4:110501:1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4:110501:13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4:110501:14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4:110501:6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14:110501:11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4:110501:9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4:110601:18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4:110501:10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4:110501:7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14:110501:6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4:000000:20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4:110501:9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14:110501:3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4:110501:10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4:110501:6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4:110501:14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4:110501:2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4:110101:24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4:110501:14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14:110501:11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14:110501:7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4:110501:2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14:110501:2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14:110501:13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14:110501:13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14:110501:3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4:110501:12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4:110501:6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14:110501:8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4:110501:14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4:110501:10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4:110501:2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4:110501:14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4:110501:14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14:110501:11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4:110501:11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4:110501:14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4:110601:19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4:110501:14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14:110501:6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14:110501:7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14:110501:10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4:110501:10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4:110501:11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1:060102:6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4:110501:9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14:110501:9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14:110501:9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4:110501:11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14:110501:7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4:110101:22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4:110501:13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4:110501:11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4:000000:3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14:110501:2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4:110501:9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4:110601:15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4:110501:2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14:110501: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14:000000:23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14:110501:7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14:110501:10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14:110501:5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4:110501:2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14:110501:13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4:110501:11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14:110501:6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14:110501:10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4:110501:12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4:110501:9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14:110501:13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4:110501:10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14:110501:14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4:110501:14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4:110501: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14:110601:15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14:110501:12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14:110501:10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4:110101:16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4:110501:15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4:110501:12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14:110501:5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14:110501:9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4:110501:2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4:110501:3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4:110501:10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4:110501:6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4:110501:9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4:110101:80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4:110501:11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14:110501:2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4:110501:1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4:110501:11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14:110501:2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14:110501:1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14:110501:5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14:110501:3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4:110601:19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4:110501:11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14:110501:11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14:110101:71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4:110501:7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4:110501:2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14:110501:5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14:110501:2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14:110501:13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14:110501:14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14:110501:11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14:110501:13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4:110501:7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14:110501:5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14:110501:9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14:110501:12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14:110101: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14:110501:11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14:110501:10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4:110501:8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4:110501:2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14:110501:12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14:110501:13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14:110501:13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14:110501:11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14:110501:10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14:110501:10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14:110101:84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4:110501:10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14:110501:12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14:110501:14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14:110501:14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4:110501:13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4:110501:10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4:110501:10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14:110501:5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14:110501:13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14:110501:14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14:110601:19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4:110501:10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14:110501:7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14:110501:12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4:110501:13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14:110501:6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14:110501:14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14:110501:14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4:110501:11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14:110501:12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4:110501:14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4:110501:5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14:110501:6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14:110501:10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4:110501:11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4:110501:8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14:110501:13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14:110501:12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4:110601:19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14:110501:6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14:110501:9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14:110501:10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4:110501:7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14:110501:10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14:110501:9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14:110501:14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14:110601:19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14:110501:14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4:110601:19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14:110501: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14:110101:8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4:110501:12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14:110601:19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14:110501:9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4:110501:10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14:110501:14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14:110501:12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14:110501:2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14:110101:20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14:110501:12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14:110501:10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14:110501:6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14:110501:2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14:110501:10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14:110501:13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14:110501:14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14:110501:13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14:110501:3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14:110501:6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14:110501:12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14:000000:3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14:110501:10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14:110501:1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14:110501:6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14:110501:14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14:110501:10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14:110501:6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14:110501:6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14:110501:12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14:110501:2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14:110501:1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14:110501:9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14:110501:13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14:110501:11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14:110501:8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14:110501:12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14:110501:2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14:110501:6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14:110501:3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14:110501:13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14:110501:12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14:110501:14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14:110101:12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14:110501:7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14:110501:12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14:110501:11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14:110101:22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4:110501:9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14:110501:14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14:110501:2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14:110501:7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14:110501:11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14:110501:14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14:110501:12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14:110501:13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14:110501:13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14:110501:2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14:110501:6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14:110501:9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14:110501:12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14:110501:13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14:110101:22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14:110501:10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14:110501:11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14:110501:2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14:110601:19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14:110501:11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14:110501:13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14:110501:12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14:110501:12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14:110501:14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14:110501:11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14:110101:7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14:110501:9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14:110501:12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14:110501:13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14:110501:13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14:110501:6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14:110501:7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14:110101:2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14:110501:10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14:110501:1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14:110501:6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14:110501:7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14:110501:2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14:110501:11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14:110501:6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14:110501:12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4:110501:2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14:110501:2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14:110501:10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14:110601:19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14:110601:17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14:110501:6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14:110501:11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14:110501:13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14:110501:13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14:110501:6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14:110501:7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14:110101:8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14:110501:14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14:110501:9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14:110501:13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14:110501:11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14:110501:2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14:110501:6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14:110501:14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14:110501:2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14:110101:9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14:110501:3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14:110501:9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14:110501:9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14:110501:13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14:110501:11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14:110501:9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14:110501:11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14:110501:9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14:110501:8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14:110601:19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14:110501:12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14:110501:12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14:110501:14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14:110501: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14:110501:6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14:110501:1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14:110501:2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14:110101:14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14:110501:9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14:110501:3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14:000000:3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14:110501:8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14:110101:83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14:110501:10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14:110501:6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14:110501:9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14:110501:5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14:110501:11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14:110501:6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14:110501:11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14:000000:8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14:110501:14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14:110501:5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14:110501:13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14:110501:11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14:110501:10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14:110501:2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14:110501:14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14:110501:14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14:110501:10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14:110501:12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14:110501:11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14:110501:6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14:110101:4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14:110501:2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14:110501:14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14:110501:2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14:110501:11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14:110101:9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14:110501:12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14:110501:10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14:110501:11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14:110501:7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14:110501:9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14:110501:5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14:110501:3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14:110501:14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14:110101:8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14:110501:14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14:110601: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14:110601:17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14:110501:7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14:110501:6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14:110501:9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14:110501:14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14:110501:2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14:110501:6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14:110501:13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14:110501:10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14:110501:14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14:110101:6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14:110501:9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14:110501:14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14:110501:1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14:110501:2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14:110501:13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14:110501:2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14:110501:1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14:110601:18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14:110501:6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14:110501:10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14:110501:10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14:110501:12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14:110501:10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14:110601:19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14:110601: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14:110501:5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14:110501:8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14:110501:12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14:110501:8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14:110501:14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14:110501:6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14:110501:13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14:110501:9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14:110501:13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14:110501:15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14:110501:6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14:110501:11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14:110501:11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14:110501:13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14:110501:9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14:110501:2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14:110501:12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14:110501:10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14:110501:3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14:110501:8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14:110501:8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14:110501:13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14:110501:13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14:110501:3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14:110501:12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14:110501:14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14:110501:14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14:110501:9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14:110501:11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14:110501:1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14:110501:13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14:110501:11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14:110501:14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14:110501:8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14:110501:10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14:110501:15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14:110501:12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14:110501:9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14:110501:14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14:110501:10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14:110501:10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14:110501:11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14:110501:2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14:110501:12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14:110501:5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14:110501:6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14:110501:12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14:110501:6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14:110501:9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14:110501:12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14:110501:2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14:110501:12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14:110501:13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14:110501:12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14:000000:4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14:110501:9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14:110501:6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14:110501:6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14:110501:2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14:110501:2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14:110501:2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14:110501:1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14:110501:11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14:110501:2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14:110501:11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14:110501:10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14:110101: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14:110501:12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14:110501:10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14:110501:11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14:110501:12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14:000000:4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14:110501:13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14:110501:12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14:110501:13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14:110501:1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14:110601:18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14:110501:6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14:110501:5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14:110501:11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14:110501:13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14:110501:11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14:110101:8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14:110501:2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14:110501:12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14:110501:12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14:110501:12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14:110501:9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14:110501:7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14:110501:12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14:110501:8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14:110501:2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14:110501:2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14:110501:6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14:110601:19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14:110501:2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14:110501:12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14:110501:13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14:110101:17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14:110601:17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14:110501:7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14:110501:13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14:110601:19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14:110101:6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14:110501:12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14:110501:12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14:110501:9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14:110501:5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14:110501:2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14:110501:14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14:110501:1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14:110501:13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14:110101:4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14:110501:7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14:110101:20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14:110101:9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14:110501:9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14:110501:14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14:110501:12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14:110501:13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14:110501:12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14:110501:13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14:110501:11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14:110501:14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14:110501:9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14:110501:10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14:110501:6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14:110501:13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14:110501:14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14:110501:11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14:110501:12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14:110501:6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14:110501:10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14:110501:6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14:110501:11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14:110501:12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14:110501:13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14:110601:18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14:110501:2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14:110501:6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14:110501:6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14:110501:3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14:110501:12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14:000000:15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14:110501:11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14:110101:14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14:000000:17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14:110501:14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14:110501:6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14:110501:9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14:110501:7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14:110501:8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14:110501:114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14:110501:7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14:110501:3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14:110101:9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14:110501:12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14:110501:2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14:110501:12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14:110501:13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14:110501:11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14:110501:10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14:110501:2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14:110501:14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14:110501:9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14:110501:7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14:110501:12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14:110501:12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14:110501:11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14:110501:12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14:110501: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14:110601:18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14:110501:12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14:110501:11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14:110501:15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14:110501:9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14:110501:10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14:110601:19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14:110501:14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14:110501:10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14:110501:6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14:110501:6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14:110501:6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14:110501:12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14:000000:3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14:110501:9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14:110101:84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14:110501:2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14:110501:13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14:110501:6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14:110501:11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14:110501:6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14:110501:7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14:110501:14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14:000000:15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14:110101:22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14:110501:14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14:110501:3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14:110101:6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14:110501:7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14:110501:11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14:110501:7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14:110501:2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14:110501:10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14:110501:10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14:110501:12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14:110501:5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14:110501:3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14:110501:6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14:110501:14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14:110501:10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14:110601:19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14:110501:6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14:110501:12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14:110501:2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14:110501:12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14:110501:8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14:110501:6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14:110501:14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14:110501:12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14:110601:18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14:110501:139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14:110501:12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14:110501:10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14:110501:11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14:110501:2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14:110501:6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14:110501:11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14:110601:17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14:110501:6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14:110501:6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14:110501:14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14:110501:6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14:110501: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14:110501:13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14:110501:3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14:110501:12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14:110101:22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14:110501:14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14:110501:8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14:110501:2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14:110501:11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14:110501:14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14:110501:14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14:110501:7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14:110501:10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14:110501:14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14:110501:14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14:110501:6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14:110501:9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14:110501:1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14:110501:14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14:110601:19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14:110501:2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14:110501:6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14:110501:144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14:110501:12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14:110501:10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14:110501:6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14:110501:6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14:110501:12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14:110501:6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14:110501:3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14:110501:70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14:110501:12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14:110501:9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14:110501:12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14:110501:8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14:110501:14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14:110501:12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14:110501:14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14:110101:16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14:110501:11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14:110501:2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14:110501:13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14:110501:6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14:110501:6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14:110501:9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14:110501:14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14:110501:12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14:000000:7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14:110501:14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14:110501:11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14:110501:6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14:110501:10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14:110101:3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14:110501:13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14:110501:7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14:110501:11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14:110501:95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14:110501:9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14:110501:8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14:110501:9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14:110501:9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14:110501:7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14:110501:14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14:110501:2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14:110501:2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14:110501:2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14:110501:10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14:110501:13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14:110501:9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14:110501:10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14:000000:20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14:110501:9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14:110501:14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14:110501:9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14:110501:7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14:110501:10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14:110501:7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14:110601:19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14:110101:21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14:110501: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14:110501:2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14:110501:2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14:110501:13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14:110501:14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14:110501:9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14:110501:6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14:110501:11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14:110501:11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14:110501:10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14:110501:3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14:110501:12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14:110501:6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14:110501:32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14:110501:2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14:110501:6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14:110501:12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14:110501:12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14:110501:2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14:110501:14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14:110501:6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14:110501:13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14:110501:12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14:110501:8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14:110101:71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14:110401:16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14:110101:13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01:031501:7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14:110201:190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14:110101:846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02:090102:15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24:010103:34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14:110101:13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5:020109: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14:110201:23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22:010306:78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14:110101:83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25:090101:8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01:150301:2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14:110101:8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06:100201:15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14:110101:80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25:090102:3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24:010103:5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08:160101:1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22:010203:80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14:110101:2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14:110101:12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12:150801:6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05:020109: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10:120201:1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15:060401:22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08:100201:1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24:070101:45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12:042101:37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22:010201:395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12:080102:537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12:080102:53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04:010102:165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14:110101:23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14:110101:1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17:010460: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14:110101:853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14:110101:79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22:000000:24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22:010204:25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25:090102:35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05:020113: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05:020122: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12:172201:25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14:110101:83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04:110101:11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21:010106:46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22:010104:82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10:120201:220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03:200101:263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15:050601:4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14:110101:30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24:010108:60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25:090101:8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12:080102:53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14:110101:85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14:110101:81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24:010105:4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14:000000:19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12:000000:60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24:010103:32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22:010306:78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14:110101:853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12:080102:53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21:010111:43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14:110101:10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25:090101:83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05:020143: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25:090101:1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12:170401:4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14:110101:71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14:110101:83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12:080102:538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12:080102:539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24:010110:316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12:040102:55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14:110101: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14:110101:4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25:090101:11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19:010109:5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14:110401:132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12:080102:53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14:110101:83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02:030401:119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14:110101:10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22:010203:805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3:200101:26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12:010103:10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12:010103:15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14:110101:77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02:010109:64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14:110101:78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14:110601:125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25:090102:13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14:110101:13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14:110101:71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14:110101:79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14:110101:85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14:110101:83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25:070101:86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14:110101:4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06:020102: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14:110101:81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25:090102:364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22:010225:131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24:010103:26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22:010103:123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12:080102:538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25:090102:40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14:110401:16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14:110101:233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01:020201:6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14:110101:77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22:010601:17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11:070201:2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12:150801:6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09:080101:25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14:110101:24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14:110101:46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14:110601:12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14:110101:18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15:030701:739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25:090101:1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12:080102:53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14:110101:771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25:090101:11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14:000000:150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25:090101:10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22:000000:410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11:240301:82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12:080102:53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14:110101:854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14:000000:49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25:000000:19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12:080102:53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14:110101:738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14:110101:773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12:080102:536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22:010213:1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25:090101:1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25:090101:1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14:090501:16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14:110101:83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00:000000:18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12:080102:53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12:080102:537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01:170101:1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05:020107:43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14:110101:10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13:070102: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14:110101:81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24:060301:68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14:000000:149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25:090104: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24:010108:211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14:110101:14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12:080102:53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12:170101:38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25:090102:41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14:110101:771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04:090101:15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14:090101:5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12:080102:538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12:080102:537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14:110101:240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14:110101:25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25:090102:364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14:110101:837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12:080102:537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24:010103:86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14:110101:83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22:010306:788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14:110101:81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22:010210:18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08:120301: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1:120301:7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25:090102:107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12:080102:538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25:000000:31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22:010501:604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14:110101:793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14:110101:15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14:110101:21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22:010308:82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14:110101:15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24:060301:512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14:110101:853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25:090102:364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12:080102:538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22:010215:669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12:080102:53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21:010106:352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05:010128:19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14:110101:84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01:031501:57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14:110101:208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12:080102:53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24:010103:328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12:150801:60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14:010104:41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14:110101:127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14:110101:185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00:000000:20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14:110101:832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25:090102:3643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22:010220:56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12:150801:61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25:000000:2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14:110401:109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12:020301:77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12:020301:169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14:000000:104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22:000000:86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01:110401:26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12:090801:252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12:090801:275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12:090801:25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11:130701:2948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23:000000:2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01:120501:2267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14:110701:1409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22:010215:7116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10:010133:20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12:000000:561</text:p>
          </table:table-cell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AFE16EF775203BB387833C9961B75CE850EE6FA421AD90B34973246ED3E3664340C73F5B5099F5475A2BEB229F16FC716F252B5F7FF880FCC6DB0F51E01A9847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20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4T07:35:25Z</meta:creation-date>
    <dc:date>2026-08-20T07:38:03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