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48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0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63" calcext:value-type="float">
            <text:p>163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678" calcext:value-type="float">
            <text:p>678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2:020102:3835</text:p>
          </table:table-cell>
          <table:table-cell table:style-name="ce15" office:value-type="float" office:value="100150.45" calcext:value-type="float">
            <text:p>100,150.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22:010105:9082</text:p>
          </table:table-cell>
          <table:table-cell table:style-name="ce15" office:value-type="float" office:value="598298.65" calcext:value-type="float">
            <text:p>598,298.6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7:060101:1037</text:p>
          </table:table-cell>
          <table:table-cell table:style-name="ce15" office:value-type="float" office:value="940257.53" calcext:value-type="float">
            <text:p>940,257.5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5:060101:1716</text:p>
          </table:table-cell>
          <table:table-cell table:style-name="ce15" office:value-type="float" office:value="250329.17" calcext:value-type="float">
            <text:p>250,329.1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9:010103:36278</text:p>
          </table:table-cell>
          <table:table-cell table:style-name="ce15" office:value-type="float" office:value="88037.18" calcext:value-type="float">
            <text:p>88,037.1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2:010226:3254</text:p>
          </table:table-cell>
          <table:table-cell table:style-name="ce15" office:value-type="float" office:value="377952.72" calcext:value-type="float">
            <text:p>377,952.7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9:010112:5015</text:p>
          </table:table-cell>
          <table:table-cell table:style-name="ce15" office:value-type="float" office:value="36100.1" calcext:value-type="float">
            <text:p>36,100.1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1:030801:2666</text:p>
          </table:table-cell>
          <table:table-cell table:style-name="ce15" office:value-type="float" office:value="7205324.89" calcext:value-type="float">
            <text:p>7,205,324.8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010102:7556</text:p>
          </table:table-cell>
          <table:table-cell table:style-name="ce15" office:value-type="float" office:value="376097.03" calcext:value-type="float">
            <text:p>376,097.0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203:8124</text:p>
          </table:table-cell>
          <table:table-cell table:style-name="ce15" office:value-type="float" office:value="160828.44" calcext:value-type="float">
            <text:p>160,828.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0:120801:693</text:p>
          </table:table-cell>
          <table:table-cell table:style-name="ce15" office:value-type="float" office:value="1915924.48" calcext:value-type="float">
            <text:p>1,915,924.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2:010108:14210</text:p>
          </table:table-cell>
          <table:table-cell table:style-name="ce15" office:value-type="float" office:value="240364.99" calcext:value-type="float">
            <text:p>240,364.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24:060301:10954</text:p>
          </table:table-cell>
          <table:table-cell table:style-name="ce15" office:value-type="float" office:value="3671174.44" calcext:value-type="float">
            <text:p>3,671,174.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00000:1855</text:p>
          </table:table-cell>
          <table:table-cell table:style-name="ce15" office:value-type="float" office:value="1270511.23" calcext:value-type="float">
            <text:p>1,270,511.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22:010308:8663</text:p>
          </table:table-cell>
          <table:table-cell table:style-name="ce15" office:value-type="float" office:value="132223.66" calcext:value-type="float">
            <text:p>132,223.6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8:010168:2599</text:p>
          </table:table-cell>
          <table:table-cell table:style-name="ce15" office:value-type="float" office:value="669214.02" calcext:value-type="float">
            <text:p>669,214.0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40302:2917</text:p>
          </table:table-cell>
          <table:table-cell table:style-name="ce15" office:value-type="float" office:value="4311747.75" calcext:value-type="float">
            <text:p>4,311,747.7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217:21397</text:p>
          </table:table-cell>
          <table:table-cell table:style-name="ce15" office:value-type="float" office:value="2674460.92" calcext:value-type="float">
            <text:p>2,674,460.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1:010101:4119</text:p>
          </table:table-cell>
          <table:table-cell table:style-name="ce15" office:value-type="float" office:value="4824910.65" calcext:value-type="float">
            <text:p>4,824,910.6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8:080201:1647</text:p>
          </table:table-cell>
          <table:table-cell table:style-name="ce15" office:value-type="float" office:value="451292.99" calcext:value-type="float">
            <text:p>451,292.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1:140501:3480</text:p>
          </table:table-cell>
          <table:table-cell table:style-name="ce15" office:value-type="float" office:value="110379.61" calcext:value-type="float">
            <text:p>110,379.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040201:1859</text:p>
          </table:table-cell>
          <table:table-cell table:style-name="ce15" office:value-type="float" office:value="7046655.78" calcext:value-type="float">
            <text:p>7,046,655.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1:030401:147</text:p>
          </table:table-cell>
          <table:table-cell table:style-name="ce15" office:value-type="float" office:value="885624.04" calcext:value-type="float">
            <text:p>885,624.0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20301:1738</text:p>
          </table:table-cell>
          <table:table-cell table:style-name="ce15" office:value-type="float" office:value="182235.32" calcext:value-type="float">
            <text:p>182,235.3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211:1972</text:p>
          </table:table-cell>
          <table:table-cell table:style-name="ce15" office:value-type="float" office:value="6554313.02" calcext:value-type="float">
            <text:p>6,554,313.0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7:050101:1265</text:p>
          </table:table-cell>
          <table:table-cell table:style-name="ce15" office:value-type="float" office:value="2937888.33" calcext:value-type="float">
            <text:p>2,937,888.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120103:2801</text:p>
          </table:table-cell>
          <table:table-cell table:style-name="ce15" office:value-type="float" office:value="3237540.7" calcext:value-type="float">
            <text:p>3,237,540.7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2:100101:1388</text:p>
          </table:table-cell>
          <table:table-cell table:style-name="ce15" office:value-type="float" office:value="179527.4" calcext:value-type="float">
            <text:p>179,527.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9:010115:1632</text:p>
          </table:table-cell>
          <table:table-cell table:style-name="ce15" office:value-type="float" office:value="1844584.6" calcext:value-type="float">
            <text:p>1,844,584.6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080201:1770</text:p>
          </table:table-cell>
          <table:table-cell table:style-name="ce15" office:value-type="float" office:value="245896.95" calcext:value-type="float">
            <text:p>245,896.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171001:676</text:p>
          </table:table-cell>
          <table:table-cell table:style-name="ce15" office:value-type="float" office:value="1039532.93" calcext:value-type="float">
            <text:p>1,039,532.9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090601:2047</text:p>
          </table:table-cell>
          <table:table-cell table:style-name="ce15" office:value-type="float" office:value="161640.42" calcext:value-type="float">
            <text:p>161,640.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15:7137</text:p>
          </table:table-cell>
          <table:table-cell table:style-name="ce15" office:value-type="float" office:value="2834713.06" calcext:value-type="float">
            <text:p>2,834,713.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040201:1860</text:p>
          </table:table-cell>
          <table:table-cell table:style-name="ce15" office:value-type="float" office:value="7716788.99" calcext:value-type="float">
            <text:p>7,716,788.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8:190101:283</text:p>
          </table:table-cell>
          <table:table-cell table:style-name="ce15" office:value-type="float" office:value="400325.61" calcext:value-type="float">
            <text:p>400,325.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170601:3956</text:p>
          </table:table-cell>
          <table:table-cell table:style-name="ce15" office:value-type="float" office:value="1984299.14" calcext:value-type="float">
            <text:p>1,984,299.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5:120102:286</text:p>
          </table:table-cell>
          <table:table-cell table:style-name="ce15" office:value-type="float" office:value="3300948.76" calcext:value-type="float">
            <text:p>3,300,948.7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2:010227:4619</text:p>
          </table:table-cell>
          <table:table-cell table:style-name="ce15" office:value-type="float" office:value="1119996.47" calcext:value-type="float">
            <text:p>1,119,996.4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20:8896</text:p>
          </table:table-cell>
          <table:table-cell table:style-name="ce15" office:value-type="float" office:value="155605.64" calcext:value-type="float">
            <text:p>155,605.6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71101:1637</text:p>
          </table:table-cell>
          <table:table-cell table:style-name="ce15" office:value-type="float" office:value="1440150.27" calcext:value-type="float">
            <text:p>1,440,150.2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5:010103:7145</text:p>
          </table:table-cell>
          <table:table-cell table:style-name="ce15" office:value-type="float" office:value="1106532.73" calcext:value-type="float">
            <text:p>1,106,532.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2:010201:41645</text:p>
          </table:table-cell>
          <table:table-cell table:style-name="ce15" office:value-type="float" office:value="140039.95" calcext:value-type="float">
            <text:p>140,039.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171101:1636</text:p>
          </table:table-cell>
          <table:table-cell table:style-name="ce15" office:value-type="float" office:value="783143.9" calcext:value-type="float">
            <text:p>783,143.9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9:010106:2360</text:p>
          </table:table-cell>
          <table:table-cell table:style-name="ce15" office:value-type="float" office:value="301127.3" calcext:value-type="float">
            <text:p>301,127.3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1:010106:5537</text:p>
          </table:table-cell>
          <table:table-cell table:style-name="ce15" office:value-type="float" office:value="96298.51" calcext:value-type="float">
            <text:p>96,298.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130801:1366</text:p>
          </table:table-cell>
          <table:table-cell table:style-name="ce15" office:value-type="float" office:value="6636850.62" calcext:value-type="float">
            <text:p>6,636,850.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10:1907</text:p>
          </table:table-cell>
          <table:table-cell table:style-name="ce15" office:value-type="float" office:value="1042746.21" calcext:value-type="float">
            <text:p>1,042,746.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220:8895</text:p>
          </table:table-cell>
          <table:table-cell table:style-name="ce15" office:value-type="float" office:value="62325.92" calcext:value-type="float">
            <text:p>62,325.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8:020301:756</text:p>
          </table:table-cell>
          <table:table-cell table:style-name="ce15" office:value-type="float" office:value="498182.98" calcext:value-type="float">
            <text:p>498,182.9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4:060301:10955</text:p>
          </table:table-cell>
          <table:table-cell table:style-name="ce15" office:value-type="float" office:value="2664188.1" calcext:value-type="float">
            <text:p>2,664,188.1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1:160201:6951</text:p>
          </table:table-cell>
          <table:table-cell table:style-name="ce15" office:value-type="float" office:value="147392.45" calcext:value-type="float">
            <text:p>147,392.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2:010220:8894</text:p>
          </table:table-cell>
          <table:table-cell table:style-name="ce15" office:value-type="float" office:value="143056.8" calcext:value-type="float">
            <text:p>143,056.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5:040101:4933</text:p>
          </table:table-cell>
          <table:table-cell table:style-name="ce15" office:value-type="float" office:value="7664185.49" calcext:value-type="float">
            <text:p>7,664,185.4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2:190101:2124</text:p>
          </table:table-cell>
          <table:table-cell table:style-name="ce15" office:value-type="float" office:value="4475862.72" calcext:value-type="float">
            <text:p>4,475,862.7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1:010106:5538</text:p>
          </table:table-cell>
          <table:table-cell table:style-name="ce15" office:value-type="float" office:value="127570.71" calcext:value-type="float">
            <text:p>127,570.7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4:020101:644</text:p>
          </table:table-cell>
          <table:table-cell table:style-name="ce15" office:value-type="float" office:value="300964.4" calcext:value-type="float">
            <text:p>300,964.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2:010201:41643</text:p>
          </table:table-cell>
          <table:table-cell table:style-name="ce15" office:value-type="float" office:value="71046.66" calcext:value-type="float">
            <text:p>71,046.6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80102:5588</text:p>
          </table:table-cell>
          <table:table-cell table:style-name="ce15" office:value-type="float" office:value="396546.78" calcext:value-type="float">
            <text:p>396,546.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8:000000:82</text:p>
          </table:table-cell>
          <table:table-cell table:style-name="ce15" office:value-type="float" office:value="1882885.44" calcext:value-type="float">
            <text:p>1,882,885.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210301:629</text:p>
          </table:table-cell>
          <table:table-cell table:style-name="ce15" office:value-type="float" office:value="3090033.03" calcext:value-type="float">
            <text:p>3,090,033.0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8:160101:600</text:p>
          </table:table-cell>
          <table:table-cell table:style-name="ce15" office:value-type="float" office:value="468529.23" calcext:value-type="float">
            <text:p>468,529.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2:040904:7704</text:p>
          </table:table-cell>
          <table:table-cell table:style-name="ce15" office:value-type="float" office:value="7993731.79" calcext:value-type="float">
            <text:p>7,993,731.7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308:8664</text:p>
          </table:table-cell>
          <table:table-cell table:style-name="ce15" office:value-type="float" office:value="86391.54" calcext:value-type="float">
            <text:p>86,391.5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8:080201:1646</text:p>
          </table:table-cell>
          <table:table-cell table:style-name="ce15" office:value-type="float" office:value="563421.23" calcext:value-type="float">
            <text:p>563,421.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6:020201:509</text:p>
          </table:table-cell>
          <table:table-cell table:style-name="ce15" office:value-type="float" office:value="822397.3" calcext:value-type="float">
            <text:p>822,397.3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7:200401:2428</text:p>
          </table:table-cell>
          <table:table-cell table:style-name="ce15" office:value-type="float" office:value="730607.4" calcext:value-type="float">
            <text:p>730,607.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172601:1900</text:p>
          </table:table-cell>
          <table:table-cell table:style-name="ce15" office:value-type="float" office:value="1932080.74" calcext:value-type="float">
            <text:p>1,932,080.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220:8893</text:p>
          </table:table-cell>
          <table:table-cell table:style-name="ce15" office:value-type="float" office:value="96019.11" calcext:value-type="float">
            <text:p>96,019.1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2:010206:4712</text:p>
          </table:table-cell>
          <table:table-cell table:style-name="ce15" office:value-type="float" office:value="3640368.35" calcext:value-type="float">
            <text:p>3,640,368.3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4:090501:2355</text:p>
          </table:table-cell>
          <table:table-cell table:style-name="ce15" office:value-type="float" office:value="1456109.96" calcext:value-type="float">
            <text:p>1,456,109.9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201:41646</text:p>
          </table:table-cell>
          <table:table-cell table:style-name="ce15" office:value-type="float" office:value="8000528.21" calcext:value-type="float">
            <text:p>8,000,528.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9:010103:36277</text:p>
          </table:table-cell>
          <table:table-cell table:style-name="ce15" office:value-type="float" office:value="311367.83" calcext:value-type="float">
            <text:p>311,367.8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2:010315:8971</text:p>
          </table:table-cell>
          <table:table-cell table:style-name="ce15" office:value-type="float" office:value="398231.03" calcext:value-type="float">
            <text:p>398,231.0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1:130201:2939</text:p>
          </table:table-cell>
          <table:table-cell table:style-name="ce15" office:value-type="float" office:value="12528450.79" calcext:value-type="float">
            <text:p>12,528,450.7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4:090501:3507</text:p>
          </table:table-cell>
          <table:table-cell table:style-name="ce15" office:value-type="float" office:value="2092880.25" calcext:value-type="float">
            <text:p>2,092,880.2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070101:4541</text:p>
          </table:table-cell>
          <table:table-cell table:style-name="ce15" office:value-type="float" office:value="284826.45" calcext:value-type="float">
            <text:p>284,826.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9:040101:957</text:p>
          </table:table-cell>
          <table:table-cell table:style-name="ce15" office:value-type="float" office:value="1223711.37" calcext:value-type="float">
            <text:p>1,223,711.3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1:010111:5039</text:p>
          </table:table-cell>
          <table:table-cell table:style-name="ce15" office:value-type="float" office:value="347848.05" calcext:value-type="float">
            <text:p>347,848.0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6:010101:1028</text:p>
          </table:table-cell>
          <table:table-cell table:style-name="ce15" office:value-type="float" office:value="1307236.1" calcext:value-type="float">
            <text:p>1,307,236.1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1:140201:1156</text:p>
          </table:table-cell>
          <table:table-cell table:style-name="ce15" office:value-type="float" office:value="2730204.65" calcext:value-type="float">
            <text:p>2,730,204.6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2:171801:6077</text:p>
          </table:table-cell>
          <table:table-cell table:style-name="ce15" office:value-type="float" office:value="4563967.8" calcext:value-type="float">
            <text:p>4,563,967.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8:030101:588</text:p>
          </table:table-cell>
          <table:table-cell table:style-name="ce15" office:value-type="float" office:value="1236561.33" calcext:value-type="float">
            <text:p>1,236,561.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9:010113:31093</text:p>
          </table:table-cell>
          <table:table-cell table:style-name="ce15" office:value-type="float" office:value="1447340.26" calcext:value-type="float">
            <text:p>1,447,340.2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5:010111:768</text:p>
          </table:table-cell>
          <table:table-cell table:style-name="ce15" office:value-type="float" office:value="18615.31" calcext:value-type="float">
            <text:p>18,615.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1:020601:3210</text:p>
          </table:table-cell>
          <table:table-cell table:style-name="ce15" office:value-type="float" office:value="5207572.62" calcext:value-type="float">
            <text:p>5,207,572.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3:220201:1221</text:p>
          </table:table-cell>
          <table:table-cell table:style-name="ce15" office:value-type="float" office:value="6345201.77" calcext:value-type="float">
            <text:p>6,345,201.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5:010128:567</text:p>
          </table:table-cell>
          <table:table-cell table:style-name="ce15" office:value-type="float" office:value="30603.75" calcext:value-type="float">
            <text:p>30,603.7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1:170501:1399</text:p>
          </table:table-cell>
          <table:table-cell table:style-name="ce15" office:value-type="float" office:value="6063.42" calcext:value-type="float">
            <text:p>6,063.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8:000000:1796</text:p>
          </table:table-cell>
          <table:table-cell table:style-name="ce15" office:value-type="float" office:value="457303.64" calcext:value-type="float">
            <text:p>457,303.6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3:010106:4847</text:p>
          </table:table-cell>
          <table:table-cell table:style-name="ce15" office:value-type="float" office:value="35813.15" calcext:value-type="float">
            <text:p>35,813.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1:210701:630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1:000000:9137</text:p>
          </table:table-cell>
          <table:table-cell table:style-name="ce15" office:value-type="float" office:value="166149.28" calcext:value-type="float">
            <text:p>166,149.2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4:000000:1685</text:p>
          </table:table-cell>
          <table:table-cell table:style-name="ce15" office:value-type="float" office:value="1621556.8" calcext:value-type="float">
            <text:p>1,621,556.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1:010113:12504</text:p>
          </table:table-cell>
          <table:table-cell table:style-name="ce15" office:value-type="float" office:value="38448" calcext:value-type="float">
            <text:p>38,448.0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9:010113:31094</text:p>
          </table:table-cell>
          <table:table-cell table:style-name="ce15" office:value-type="float" office:value="593362.97" calcext:value-type="float">
            <text:p>593,362.9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1:010101:4118</text:p>
          </table:table-cell>
          <table:table-cell table:style-name="ce15" office:value-type="float" office:value="8426.62" calcext:value-type="float">
            <text:p>8,426.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8:000000:1797</text:p>
          </table:table-cell>
          <table:table-cell table:style-name="ce15" office:value-type="float" office:value="58640.92" calcext:value-type="float">
            <text:p>58,640.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2:010219:9638</text:p>
          </table:table-cell>
          <table:table-cell table:style-name="ce15" office:value-type="float" office:value="2766.48" calcext:value-type="float">
            <text:p>2,766.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3:010105:4309</text:p>
          </table:table-cell>
          <table:table-cell table:style-name="ce15" office:value-type="float" office:value="24853.42" calcext:value-type="float">
            <text:p>24,853.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000000:17970</text:p>
          </table:table-cell>
          <table:table-cell table:style-name="ce15" office:value-type="float" office:value="1798888.8" calcext:value-type="float">
            <text:p>1,798,888.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8:010168:4189</text:p>
          </table:table-cell>
          <table:table-cell table:style-name="ce15" office:value-type="float" office:value="5565.99" calcext:value-type="float">
            <text:p>5,565.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1:060201:981</text:p>
          </table:table-cell>
          <table:table-cell table:style-name="ce15" office:value-type="float" office:value="3664.78" calcext:value-type="float">
            <text:p>3,664.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9:010109:32565</text:p>
          </table:table-cell>
          <table:table-cell table:style-name="ce15" office:value-type="float" office:value="63491.33" calcext:value-type="float">
            <text:p>63,491.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0:010112:4510</text:p>
          </table:table-cell>
          <table:table-cell table:style-name="ce15" office:value-type="float" office:value="68017.23" calcext:value-type="float">
            <text:p>68,017.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3:010105:4311</text:p>
          </table:table-cell>
          <table:table-cell table:style-name="ce15" office:value-type="float" office:value="34359.39" calcext:value-type="float">
            <text:p>34,359.3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3:010105:4310</text:p>
          </table:table-cell>
          <table:table-cell table:style-name="ce15" office:value-type="float" office:value="28417.77" calcext:value-type="float">
            <text:p>28,417.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00000:17969</text:p>
          </table:table-cell>
          <table:table-cell table:style-name="ce15" office:value-type="float" office:value="12256048.91" calcext:value-type="float">
            <text:p>12,256,048.9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8:000000:1799</text:p>
          </table:table-cell>
          <table:table-cell table:style-name="ce15" office:value-type="float" office:value="15564.89" calcext:value-type="float">
            <text:p>15,564.8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8:000000:1795</text:p>
          </table:table-cell>
          <table:table-cell table:style-name="ce15" office:value-type="float" office:value="28417.77" calcext:value-type="float">
            <text:p>28,417.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2:040904:7703</text:p>
          </table:table-cell>
          <table:table-cell table:style-name="ce15" office:value-type="float" office:value="6613234.6" calcext:value-type="float">
            <text:p>6,613,234.6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0:000000:3567</text:p>
          </table:table-cell>
          <table:table-cell table:style-name="ce15" office:value-type="float" office:value="471415.2" calcext:value-type="float">
            <text:p>471,415.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0:010112:4511</text:p>
          </table:table-cell>
          <table:table-cell table:style-name="ce15" office:value-type="float" office:value="573070.7" calcext:value-type="float">
            <text:p>573,070.7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0:000000:3568</text:p>
          </table:table-cell>
          <table:table-cell table:style-name="ce15" office:value-type="float" office:value="352512.62" calcext:value-type="float">
            <text:p>352,512.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3:010105:4312</text:p>
          </table:table-cell>
          <table:table-cell table:style-name="ce15" office:value-type="float" office:value="16169.12" calcext:value-type="float">
            <text:p>16,169.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1:140501:3481</text:p>
          </table:table-cell>
          <table:table-cell table:style-name="ce15" office:value-type="float" office:value="2185.98" calcext:value-type="float">
            <text:p>2,185.9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8:020111:2327</text:p>
          </table:table-cell>
          <table:table-cell table:style-name="ce15" office:value-type="float" office:value="42603.73" calcext:value-type="float">
            <text:p>42,603.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1:010102:7715</text:p>
          </table:table-cell>
          <table:table-cell table:style-name="ce15" office:value-type="float" office:value="8743.93" calcext:value-type="float">
            <text:p>8,743.9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8:020104:794</text:p>
          </table:table-cell>
          <table:table-cell table:style-name="ce15" office:value-type="float" office:value="22726.04" calcext:value-type="float">
            <text:p>22,726.0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8:000000:1798</text:p>
          </table:table-cell>
          <table:table-cell table:style-name="ce15" office:value-type="float" office:value="457303.64" calcext:value-type="float">
            <text:p>457,303.6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3:010105:4313</text:p>
          </table:table-cell>
          <table:table-cell table:style-name="ce15" office:value-type="float" office:value="9307.65" calcext:value-type="float">
            <text:p>9,307.6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3:220901:810</text:p>
          </table:table-cell>
          <table:table-cell table:style-name="ce15" office:value-type="float" office:value="5450160.72" calcext:value-type="float">
            <text:p>5,450,160.7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8:020111:2331</text:p>
          </table:table-cell>
          <table:table-cell table:style-name="ce15" office:value-type="float" office:value="10126.8" calcext:value-type="float">
            <text:p>10,126.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1:160101:6232</text:p>
          </table:table-cell>
          <table:table-cell table:style-name="ce15" office:value-type="float" office:value="190480.51" calcext:value-type="float">
            <text:p>190,480.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5:000000:2568</text:p>
          </table:table-cell>
          <table:table-cell table:style-name="ce15" office:value-type="float" office:value="757738.88" calcext:value-type="float">
            <text:p>757,738.8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2:000000:4426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3:010106:4846</text:p>
          </table:table-cell>
          <table:table-cell table:style-name="ce15" office:value-type="float" office:value="23173.21" calcext:value-type="float">
            <text:p>23,173.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2:150201:1239</text:p>
          </table:table-cell>
          <table:table-cell table:style-name="ce15" office:value-type="float" office:value="15437.74" calcext:value-type="float">
            <text:p>15,437.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1:160101:6233</text:p>
          </table:table-cell>
          <table:table-cell table:style-name="ce15" office:value-type="float" office:value="27211.5" calcext:value-type="float">
            <text:p>27,211.5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2:010201:41644</text:p>
          </table:table-cell>
          <table:table-cell table:style-name="ce15" office:value-type="float" office:value="942070.92" calcext:value-type="float">
            <text:p>942,070.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5:050103:1145</text:p>
          </table:table-cell>
          <table:table-cell table:style-name="ce15" office:value-type="float" office:value="2023640.87" calcext:value-type="float">
            <text:p>2,023,640.8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2:010107:13231</text:p>
          </table:table-cell>
          <table:table-cell table:style-name="ce15" office:value-type="float" office:value="5156820.23" calcext:value-type="float">
            <text:p>5,156,820.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108:14207</text:p>
          </table:table-cell>
          <table:table-cell table:style-name="ce15" office:value-type="float" office:value="347623.69" calcext:value-type="float">
            <text:p>347,623.6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3:010123:3433</text:p>
          </table:table-cell>
          <table:table-cell table:style-name="ce15" office:value-type="float" office:value="798223.57" calcext:value-type="float">
            <text:p>798,223.5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2:010217:12380</text:p>
          </table:table-cell>
          <table:table-cell table:style-name="ce15" office:value-type="float" office:value="374275.73" calcext:value-type="float">
            <text:p>374,275.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190101:2125</text:p>
          </table:table-cell>
          <table:table-cell table:style-name="ce15" office:value-type="float" office:value="687740.19" calcext:value-type="float">
            <text:p>687,740.1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2:010108:14206</text:p>
          </table:table-cell>
          <table:table-cell table:style-name="ce15" office:value-type="float" office:value="245011.88" calcext:value-type="float">
            <text:p>245,011.8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1:060201:982</text:p>
          </table:table-cell>
          <table:table-cell table:style-name="ce15" office:value-type="float" office:value="1776177.58" calcext:value-type="float">
            <text:p>1,776,177.5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8:040104:3438</text:p>
          </table:table-cell>
          <table:table-cell table:style-name="ce15" office:value-type="float" office:value="2980542.34" calcext:value-type="float">
            <text:p>2,980,542.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2:010108:14205</text:p>
          </table:table-cell>
          <table:table-cell table:style-name="ce15" office:value-type="float" office:value="351811.93" calcext:value-type="float">
            <text:p>351,811.9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8:040104:3439</text:p>
          </table:table-cell>
          <table:table-cell table:style-name="ce15" office:value-type="float" office:value="4367780.25" calcext:value-type="float">
            <text:p>4,367,780.2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2:010303:8374</text:p>
          </table:table-cell>
          <table:table-cell table:style-name="ce15" office:value-type="float" office:value="3619134.87" calcext:value-type="float">
            <text:p>3,619,134.8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2:010108:14204</text:p>
          </table:table-cell>
          <table:table-cell table:style-name="ce15" office:value-type="float" office:value="245011.88" calcext:value-type="float">
            <text:p>245,011.8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1:010113:11809</text:p>
          </table:table-cell>
          <table:table-cell table:style-name="ce15" office:value-type="float" office:value="2310366.94" calcext:value-type="float">
            <text:p>2,310,366.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10108:14208</text:p>
          </table:table-cell>
          <table:table-cell table:style-name="ce15" office:value-type="float" office:value="251294.23" calcext:value-type="float">
            <text:p>251,294.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8:010120:3413</text:p>
          </table:table-cell>
          <table:table-cell table:style-name="ce15" office:value-type="float" office:value="97968.27" calcext:value-type="float">
            <text:p>97,968.2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2:010216:12165</text:p>
          </table:table-cell>
          <table:table-cell table:style-name="ce15" office:value-type="float" office:value="259772.69" calcext:value-type="float">
            <text:p>259,772.6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2:010108:14209</text:p>
          </table:table-cell>
          <table:table-cell table:style-name="ce15" office:value-type="float" office:value="374847.23" calcext:value-type="float">
            <text:p>374,847.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4:010105:25634</text:p>
          </table:table-cell>
          <table:table-cell table:style-name="ce15" office:value-type="float" office:value="4065163.66" calcext:value-type="float">
            <text:p>4,065,163.6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8:010201:428</text:p>
          </table:table-cell>
          <table:table-cell table:style-name="ce15" office:value-type="float" office:value="5269276.41" calcext:value-type="float">
            <text:p>5,269,276.4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223:1139</text:p>
          </table:table-cell>
          <table:table-cell table:style-name="ce15" office:value-type="float" office:value="823558.74" calcext:value-type="float">
            <text:p>823,558.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9:010109:5916</text:p>
          </table:table-cell>
          <table:table-cell table:style-name="ce15" office:value-type="float" office:value="1586284.23" calcext:value-type="float">
            <text:p>1,586,284.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4:010102:832</text:p>
          </table:table-cell>
          <table:table-cell table:style-name="ce15" office:value-type="float" office:value="10141910.74" calcext:value-type="float">
            <text:p>10,141,910.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4:010110:9671</text:p>
          </table:table-cell>
          <table:table-cell table:style-name="ce15" office:value-type="float" office:value="4963270.18" calcext:value-type="float">
            <text:p>4,963,270.1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1:220301:5353</text:p>
          </table:table-cell>
          <table:table-cell table:style-name="ce15" office:value-type="float" office:value="4377328.16" calcext:value-type="float">
            <text:p>4,377,328.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5:010103:4826</text:p>
          </table:table-cell>
          <table:table-cell table:style-name="ce15" office:value-type="float" office:value="8709684.77" calcext:value-type="float">
            <text:p>8,709,684.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9:010101:3545</text:p>
          </table:table-cell>
          <table:table-cell table:style-name="ce15" office:value-type="float" office:value="2568743.36" calcext:value-type="float">
            <text:p>2,568,743.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9:010112:12545</text:p>
          </table:table-cell>
          <table:table-cell table:style-name="ce15" office:value-type="float" office:value="4855269" calcext:value-type="float">
            <text:p>4,855,269.0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10310:5766</text:p>
          </table:table-cell>
          <table:table-cell table:style-name="ce15" office:value-type="float" office:value="4370400.46" calcext:value-type="float">
            <text:p>4,370,400.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10309:8878</text:p>
          </table:table-cell>
          <table:table-cell table:style-name="ce15" office:value-type="float" office:value="4318118.93" calcext:value-type="float">
            <text:p>4,318,118.9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2:010223:1325</text:p>
          </table:table-cell>
          <table:table-cell table:style-name="ce15" office:value-type="float" office:value="331131967.83" calcext:value-type="float">
            <text:p>331,131,967.8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2:040701:679</text:p>
          </table:table-cell>
          <table:table-cell table:style-name="ce15" office:value-type="float" office:value="4121422.84" calcext:value-type="float">
            <text:p>4,121,422.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1:010104:915</text:p>
          </table:table-cell>
          <table:table-cell table:style-name="ce15" office:value-type="float" office:value="3698803.12" calcext:value-type="float">
            <text:p>3,698,803.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5:010107:3934</text:p>
          </table:table-cell>
          <table:table-cell table:style-name="ce15" office:value-type="float" office:value="6088581.31" calcext:value-type="float">
            <text:p>6,088,581.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6" office:value-type="string" calcext:value-type="string">
            <text:p>04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1:010106:686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1:010106:686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130102:180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30102:18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30102:213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130102:4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2:130102:10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130102:105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2:130102:106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130102:10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2:130102:106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130102:106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130102:106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130102:1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30102:119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130102:120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130102:120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130102:120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2:130102:12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130102:1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2:130102:1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130102:2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2:130102:4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130102:4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130102:4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2:130102:4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130102:4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130102:5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130102:53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2:130102:5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130102:6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2:010222:26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22:18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2:010222:228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222:23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22:010222:4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3:010106:1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23:010126:1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3:010126:13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3:010126:1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3:010126:1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3:010126:1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23:010126:1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3:010126:2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3:010126:25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3:010126:2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3:010126:29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3:010126:5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3:010126:5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23:010126:52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3:010126:5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23:010126:57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3:010126:57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3:010126:58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3:010126:5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23:010126: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3:010129: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3:010130:103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3:010130:103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3:010130:104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3:010130:10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3:010130:10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3:010130:10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3:010130:104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3:010130:10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3:010130:105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3:010130:105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3:010130:105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3:010130:105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3:010130:105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3:010130:105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3:010130:105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3:010130:105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3:010130:106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3:010130:10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3:010130:10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3:010130:106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3:010130:106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3:010130:106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23:010130:106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3:010130:10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3:010130:107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23:010130:10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3:010130:10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23:010130:107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3:010130:10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3:010130:108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3:010130:108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3:010130:108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3:010130:108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3:010130:108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3:010130:15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2:010108:1263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7:260201:51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9:010103:123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8:010154:272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3:010130:70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8:010111:25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7:200601:251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222:81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2:010102:126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3:210101:23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5:070101:12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9:010103:123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1:020401:4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4:090101:819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60301:78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108:126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9:010103:123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9:010117:29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2:010109:14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4:060301:79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7:080401:18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2:130102:8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8:010154:42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4:060301:85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2:010102:33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8:010154:420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204:147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2:010222:81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4:060101:30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2:010203:685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9:010103:123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1:180201:181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2:010102:126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7:200601:242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8:010154:425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106:49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2:010203:110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3:210101:172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2:010222:817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217:2140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170602:320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8:010154:334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9:130101:26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2:010102:126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2:010102:3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8:010154:42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7:010301:440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1:010106:45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2:010102:79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1:211001:17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4:010110:534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10204:147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9:010103:123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2:010222:491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9:010103:123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5:060401:3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2:160102:38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9:010103:1237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8:010154:39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4:090101:83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5:090105:380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7:200601:24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5:040101:78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9:010103:59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2:010204:147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10222:81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4:010102:9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6:100201:4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2:130102:21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2:042101:41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4:060301:790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2:010204:1474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8:010154:263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2:010210:29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3:010105:8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2:010102:12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2:010203:11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07:200601:242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2:010207:25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8:010154:34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1:000000:73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1:060102:39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9:060101:44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9:010102:510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9:030101:19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1:130101:454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1:130701:191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1:080201:46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2:000000:1741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9:000000:67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9:010102:51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6:090101:237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0:000000:221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0:000000:22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2:000000:285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1:140401:6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3:010126:21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5:000000:969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09:030101:199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9:000000:66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1:000000:475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9:000000:688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1:150201:95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18:000000:8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5:000000:4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9:010103:46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9:000000:675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9:010102:487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9:020301:7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1:190101:282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09:060101:44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09:050401:9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1:180201:16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09:050101:237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11:160101:44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09:000000:67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9:050101:236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09:010101:48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1:150301:1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9:030101:19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9:030101:20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09:000000:680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11:140301:241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12:000000:141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09:070101:43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05:051201:2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09:050101:24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09:060301:105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09:050201:8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1:010101:220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1:000000:60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1:190101:28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6:030101:643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9:010109:324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2:000000:868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9:000000:687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0:120201:1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1:090301:24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9:000000:674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09:030101:19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1:130101:47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1:100401:4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1:090101:386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1:170301:88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1:090101:39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09:060101:44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1:140401:6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9:050401:99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00:000000:223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9:010103:46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9:010102:511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1:140201:148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9:060101:44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2:040301:439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1:110301:1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1:140101:213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9:050101:240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1:150201:95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09:070101:429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6:040101:289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9:010103:65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9:000000:66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1:000000:799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9:000000:677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0:000000:7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1:000000:66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9:000000:679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2:040301:461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09:000000:671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3:210101:32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1:130101:466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1:190101:282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09:060101:449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1:110301:20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9:050101:236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1:130301:120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1:000000:45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1:000000:811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3:010101: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1:000000:66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9:000000:2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9:000000:732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9:060101:44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2:000000:28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9:050101:240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09:050101:241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9:030101:199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5:000000:7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1:130101:42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9:010103:47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9:050201:8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1:140401:6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1:180301:15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9:050201:89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9:050301:8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1:080201:44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5:000000:21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1:000000:214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9:040101:36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1:140301:240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0:000000:340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9:000000:680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09:050101:24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09:010103:475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1:140101:299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9:050301:8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9:060101:44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9:010103:46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1:140201:14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9:070101:431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9:050101:23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1:140101:29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1:130301:110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1:140401:6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0:010123: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8:010135:73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2:010108:140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2:010201:2000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7:010136:8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7:010103:85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5:160101:442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05:160101:44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05:160101:44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05:160101:443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5:160101:443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05:160101:44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5:160101:44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5:160101:44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05:160101:44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5:160101:443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5:160101:44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5:160101:44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05:160101:442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2:010227:310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8:010201:20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8:010201:210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08:010201:2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4:010105:232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9:010109:1903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01:010106:69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1:030101:14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1:000000:332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4:010102:20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2:010223:1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2:010223:1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2:010223:20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22:010223:200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2:010223:200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22:010223:201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2:010223:20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2:010223:20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2:010223:20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22:010223:201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22:010223:201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22:010223:20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22:010223:20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22:010223:20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2:010223:20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2:010223:202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22:010223:202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2:010223:202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22:010223:202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2:010223:20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22:010223:20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22:010223:20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2:010223:203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22:010223:20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22:010223:203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2:010223:203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2:010223:20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22:010223:204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22:010223:20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22:010223:20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2:010223:20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2:010223:205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2:010223:205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22:010223:205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22:010223:205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2:010223:205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22:010223:205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22:010223:20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22:010223:206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22:010223:206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22:010223:20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2:010223:207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22:010223:2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22:010223:243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2:010223:29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22:010223:40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2:010223:4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22:010223:44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22:010223:4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22:010223:5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22:010223:53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22:010223:5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22:010223:58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22:010223:59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22:010223: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22:010223:62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2:010223: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22:010223:83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22:010223:84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2:010223:9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22:010223:9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24:060101:69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01:060101:24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12:010102:125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24:060101:45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12:170601:202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01:060101:10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01:060101:88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4:060101:44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01:060101:25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12:170601:202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01:060101:520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01:060101:520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4:010102:136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14:010102:53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14:020101:42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01:150101:43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11:050101:39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01:060101:577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01:060101:36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01:060101:931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1:210102:7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13:040501:90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11:190701:1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11:220501:13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13:050201:5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12:040103:31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12:070101:37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1:220501:13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15:010102:23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12:030102:5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13:070101:12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13:030102:15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14:030601:18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4:040501:29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11:220501:13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13:060101:73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13:120501:7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13:120502:9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13:030101:15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14:040501:2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13:080201:96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13:050101:11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12:000000:947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12:040901:132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15:000000:80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12:040901:135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12:040401:284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13:060102:8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13:040501:9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12:030101:64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11:210401:27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13:030102:160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12:040201:129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13:070102:7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13:030101:15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13:030101:15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14:020101:20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13:030101:151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14:000000:43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13:050201:54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11:200201:34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12:040102:429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13:020201:49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12:000000:1075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15:010101:6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15:010104:375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14:040501:16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14:040501:17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12:060102:12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14:090901:5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12:040201:12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13:050301:6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11:230201:45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13:060401:4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11:240101:661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15:000000:7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13:110501:9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12:060201:3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15:000000:80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13:030101:15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14:040501:4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13:070102:7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15:010103:719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11:200201:3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15:010104:68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13:050201:5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13:120502:93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12:030102:485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11:210401:288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15:010104:55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11:230201:44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13:050201:54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12:040103:320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01:150101:47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14:010102:128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12:070201:15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12:070301:228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15:010101:50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12:070101:37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13:020201:4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12:010202:248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13:030101:15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14:040501:23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12:070101:374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13:060401:42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11:210201:12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13:080101:9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13:070301:111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12:040201:12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13:120201:74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13:110801:3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14:040501:24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11:240101:67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13:070102:77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11:240101:676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2:000000:109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13:070301:111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4:040501:17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11:210201:12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14:040501:22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14:040501:1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15:010101:6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11:240301:31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15:010104:76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13:070301:11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15:010104:17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15:010103:65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14:040501:2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12:030102:49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13:050102:91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12:030101:64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13:060101:79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11:240401:7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14:090901: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13:050101:117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15:010101:52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13:030102:157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15:010102:235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13:080101:94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12:070301:22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13:070101:12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15:010103:653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12:070101:37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13:060701:69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13:070301:111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13:050201:55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14:040101:98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13:080101:93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13:050102:9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11:210102:21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13:120201:1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15:010104:75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12:030102:508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11:240101:676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12:060201:37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11:200101:132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13:020501:38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13:050102:9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11:240301:312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13:050102:91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13:050102:91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13:030201:91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13:080102:11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11:190201:35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14:010103:113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1:190501:5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13:070301:11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14:020101:24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12:000000:1007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11:190101:283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13:120501:65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12:070201:159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14:000000:4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15:000000:80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13:030102:15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14:030101:319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14:040501:1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15:000000:8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14:040501:25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14:010102:128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12:000000:108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12:000000:102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13:040201:89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12:000000:1020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15:010103:65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12:000000:948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12:000000:926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11:210101:40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15:010103:653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13:020401:120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13:030101:16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12:030101:64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13:080201:95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12:040103:31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13:060102:82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13:050102:9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12:000000:371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13:050201:53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13:120502:91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11:210401:274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11:240101:677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12:000000:110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12:040801:27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13:060201:83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13:040102:115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12:010103:446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12:010201:294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15:010104:758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13:050201:54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15:010101:61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14:040101:14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13:060401:42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15:010103:718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14:000000:170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14:000000:44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12:070301:22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13:110601:5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4" calcext:value-type="float" table:number-columns-spanned="2" table:number-rows-spanned="1">
            <text:p>614</text:p>
          </table:table-cell>
          <table:covered-table-cell table:style-name="ce9"/>
          <table:table-cell table:style-name="ce6" office:value-type="string" calcext:value-type="string">
            <text:p>90:11:200101:13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5" calcext:value-type="float" table:number-columns-spanned="2" table:number-rows-spanned="1">
            <text:p>615</text:p>
          </table:table-cell>
          <table:covered-table-cell table:style-name="ce9"/>
          <table:table-cell table:style-name="ce6" office:value-type="string" calcext:value-type="string">
            <text:p>90:13:070101:12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6" calcext:value-type="float" table:number-columns-spanned="2" table:number-rows-spanned="1">
            <text:p>616</text:p>
          </table:table-cell>
          <table:covered-table-cell table:style-name="ce9"/>
          <table:table-cell table:style-name="ce6" office:value-type="string" calcext:value-type="string">
            <text:p>90:13:050201:53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7" calcext:value-type="float" table:number-columns-spanned="2" table:number-rows-spanned="1">
            <text:p>617</text:p>
          </table:table-cell>
          <table:covered-table-cell table:style-name="ce9"/>
          <table:table-cell table:style-name="ce6" office:value-type="string" calcext:value-type="string">
            <text:p>90:14:010103:113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8" calcext:value-type="float" table:number-columns-spanned="2" table:number-rows-spanned="1">
            <text:p>618</text:p>
          </table:table-cell>
          <table:covered-table-cell table:style-name="ce9"/>
          <table:table-cell table:style-name="ce6" office:value-type="string" calcext:value-type="string">
            <text:p>90:13:070101:128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9" calcext:value-type="float" table:number-columns-spanned="2" table:number-rows-spanned="1">
            <text:p>619</text:p>
          </table:table-cell>
          <table:covered-table-cell table:style-name="ce9"/>
          <table:table-cell table:style-name="ce6" office:value-type="string" calcext:value-type="string">
            <text:p>90:13:040201:89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0" calcext:value-type="float" table:number-columns-spanned="2" table:number-rows-spanned="1">
            <text:p>620</text:p>
          </table:table-cell>
          <table:covered-table-cell table:style-name="ce9"/>
          <table:table-cell table:style-name="ce6" office:value-type="string" calcext:value-type="string">
            <text:p>90:13:060301:12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1" calcext:value-type="float" table:number-columns-spanned="2" table:number-rows-spanned="1">
            <text:p>621</text:p>
          </table:table-cell>
          <table:covered-table-cell table:style-name="ce9"/>
          <table:table-cell table:style-name="ce6" office:value-type="string" calcext:value-type="string">
            <text:p>90:13:070301:111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2" calcext:value-type="float" table:number-columns-spanned="2" table:number-rows-spanned="1">
            <text:p>622</text:p>
          </table:table-cell>
          <table:covered-table-cell table:style-name="ce9"/>
          <table:table-cell table:style-name="ce6" office:value-type="string" calcext:value-type="string">
            <text:p>90:12:010801:58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3" calcext:value-type="float" table:number-columns-spanned="2" table:number-rows-spanned="1">
            <text:p>623</text:p>
          </table:table-cell>
          <table:covered-table-cell table:style-name="ce9"/>
          <table:table-cell table:style-name="ce6" office:value-type="string" calcext:value-type="string">
            <text:p>90:15:000000:80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4" calcext:value-type="float" table:number-columns-spanned="2" table:number-rows-spanned="1">
            <text:p>624</text:p>
          </table:table-cell>
          <table:covered-table-cell table:style-name="ce9"/>
          <table:table-cell table:style-name="ce6" office:value-type="string" calcext:value-type="string">
            <text:p>90:13:030101:152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5" calcext:value-type="float" table:number-columns-spanned="2" table:number-rows-spanned="1">
            <text:p>625</text:p>
          </table:table-cell>
          <table:covered-table-cell table:style-name="ce9"/>
          <table:table-cell table:style-name="ce6" office:value-type="string" calcext:value-type="string">
            <text:p>90:14:040501:21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6" calcext:value-type="float" table:number-columns-spanned="2" table:number-rows-spanned="1">
            <text:p>626</text:p>
          </table:table-cell>
          <table:covered-table-cell table:style-name="ce9"/>
          <table:table-cell table:style-name="ce6" office:value-type="string" calcext:value-type="string">
            <text:p>90:14:010102:518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7" calcext:value-type="float" table:number-columns-spanned="2" table:number-rows-spanned="1">
            <text:p>627</text:p>
          </table:table-cell>
          <table:covered-table-cell table:style-name="ce9"/>
          <table:table-cell table:style-name="ce6" office:value-type="string" calcext:value-type="string">
            <text:p>90:13:060601:139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8" calcext:value-type="float" table:number-columns-spanned="2" table:number-rows-spanned="1">
            <text:p>628</text:p>
          </table:table-cell>
          <table:covered-table-cell table:style-name="ce9"/>
          <table:table-cell table:style-name="ce6" office:value-type="string" calcext:value-type="string">
            <text:p>90:13:020201:4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9" calcext:value-type="float" table:number-columns-spanned="2" table:number-rows-spanned="1">
            <text:p>629</text:p>
          </table:table-cell>
          <table:covered-table-cell table:style-name="ce9"/>
          <table:table-cell table:style-name="ce6" office:value-type="string" calcext:value-type="string">
            <text:p>90:13:040201:90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0" calcext:value-type="float" table:number-columns-spanned="2" table:number-rows-spanned="1">
            <text:p>630</text:p>
          </table:table-cell>
          <table:covered-table-cell table:style-name="ce9"/>
          <table:table-cell table:style-name="ce6" office:value-type="string" calcext:value-type="string">
            <text:p>90:13:050201:54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1" calcext:value-type="float" table:number-columns-spanned="2" table:number-rows-spanned="1">
            <text:p>631</text:p>
          </table:table-cell>
          <table:covered-table-cell table:style-name="ce9"/>
          <table:table-cell table:style-name="ce6" office:value-type="string" calcext:value-type="string">
            <text:p>90:11:211301:6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2" calcext:value-type="float" table:number-columns-spanned="2" table:number-rows-spanned="1">
            <text:p>632</text:p>
          </table:table-cell>
          <table:covered-table-cell table:style-name="ce9"/>
          <table:table-cell table:style-name="ce6" office:value-type="string" calcext:value-type="string">
            <text:p>90:12:000000:102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3" calcext:value-type="float" table:number-columns-spanned="2" table:number-rows-spanned="1">
            <text:p>633</text:p>
          </table:table-cell>
          <table:covered-table-cell table:style-name="ce9"/>
          <table:table-cell table:style-name="ce6" office:value-type="string" calcext:value-type="string">
            <text:p>90:11:190501:5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4" calcext:value-type="float" table:number-columns-spanned="2" table:number-rows-spanned="1">
            <text:p>634</text:p>
          </table:table-cell>
          <table:covered-table-cell table:style-name="ce9"/>
          <table:table-cell table:style-name="ce6" office:value-type="string" calcext:value-type="string">
            <text:p>90:13:040201:90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5" calcext:value-type="float" table:number-columns-spanned="2" table:number-rows-spanned="1">
            <text:p>635</text:p>
          </table:table-cell>
          <table:covered-table-cell table:style-name="ce9"/>
          <table:table-cell table:style-name="ce6" office:value-type="string" calcext:value-type="string">
            <text:p>90:15:000000:80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6" calcext:value-type="float" table:number-columns-spanned="2" table:number-rows-spanned="1">
            <text:p>636</text:p>
          </table:table-cell>
          <table:covered-table-cell table:style-name="ce9"/>
          <table:table-cell table:style-name="ce6" office:value-type="string" calcext:value-type="string">
            <text:p>90:15:000000:85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7" calcext:value-type="float" table:number-columns-spanned="2" table:number-rows-spanned="1">
            <text:p>637</text:p>
          </table:table-cell>
          <table:covered-table-cell table:style-name="ce9"/>
          <table:table-cell table:style-name="ce6" office:value-type="string" calcext:value-type="string">
            <text:p>90:15:010103:653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8" calcext:value-type="float" table:number-columns-spanned="2" table:number-rows-spanned="1">
            <text:p>638</text:p>
          </table:table-cell>
          <table:covered-table-cell table:style-name="ce9"/>
          <table:table-cell table:style-name="ce6" office:value-type="string" calcext:value-type="string">
            <text:p>90:14:030501:97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9" calcext:value-type="float" table:number-columns-spanned="2" table:number-rows-spanned="1">
            <text:p>639</text:p>
          </table:table-cell>
          <table:covered-table-cell table:style-name="ce9"/>
          <table:table-cell table:style-name="ce6" office:value-type="string" calcext:value-type="string">
            <text:p>90:13:090301:30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0" calcext:value-type="float" table:number-columns-spanned="2" table:number-rows-spanned="1">
            <text:p>640</text:p>
          </table:table-cell>
          <table:covered-table-cell table:style-name="ce9"/>
          <table:table-cell table:style-name="ce6" office:value-type="string" calcext:value-type="string">
            <text:p>90:11:200101:127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1" calcext:value-type="float" table:number-columns-spanned="2" table:number-rows-spanned="1">
            <text:p>641</text:p>
          </table:table-cell>
          <table:covered-table-cell table:style-name="ce9"/>
          <table:table-cell table:style-name="ce6" office:value-type="string" calcext:value-type="string">
            <text:p>90:12:040301:322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2" calcext:value-type="float" table:number-columns-spanned="2" table:number-rows-spanned="1">
            <text:p>642</text:p>
          </table:table-cell>
          <table:covered-table-cell table:style-name="ce9"/>
          <table:table-cell table:style-name="ce6" office:value-type="string" calcext:value-type="string">
            <text:p>90:13:030201:91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3" calcext:value-type="float" table:number-columns-spanned="2" table:number-rows-spanned="1">
            <text:p>643</text:p>
          </table:table-cell>
          <table:covered-table-cell table:style-name="ce9"/>
          <table:table-cell table:style-name="ce6" office:value-type="string" calcext:value-type="string">
            <text:p>90:11:210201:121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4" calcext:value-type="float" table:number-columns-spanned="2" table:number-rows-spanned="1">
            <text:p>644</text:p>
          </table:table-cell>
          <table:covered-table-cell table:style-name="ce9"/>
          <table:table-cell table:style-name="ce6" office:value-type="string" calcext:value-type="string">
            <text:p>90:12:030701:1046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5" calcext:value-type="float" table:number-columns-spanned="2" table:number-rows-spanned="1">
            <text:p>645</text:p>
          </table:table-cell>
          <table:covered-table-cell table:style-name="ce9"/>
          <table:table-cell table:style-name="ce6" office:value-type="string" calcext:value-type="string">
            <text:p>90:12:000000:1000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6" calcext:value-type="float" table:number-columns-spanned="2" table:number-rows-spanned="1">
            <text:p>646</text:p>
          </table:table-cell>
          <table:covered-table-cell table:style-name="ce9"/>
          <table:table-cell table:style-name="ce6" office:value-type="string" calcext:value-type="string">
            <text:p>90:11:210701:32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7" calcext:value-type="float" table:number-columns-spanned="2" table:number-rows-spanned="1">
            <text:p>647</text:p>
          </table:table-cell>
          <table:covered-table-cell table:style-name="ce9"/>
          <table:table-cell table:style-name="ce6" office:value-type="string" calcext:value-type="string">
            <text:p>90:12:000000:948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8" calcext:value-type="float" table:number-columns-spanned="2" table:number-rows-spanned="1">
            <text:p>648</text:p>
          </table:table-cell>
          <table:covered-table-cell table:style-name="ce9"/>
          <table:table-cell table:style-name="ce6" office:value-type="string" calcext:value-type="string">
            <text:p>90:13:050601:198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9" calcext:value-type="float" table:number-columns-spanned="2" table:number-rows-spanned="1">
            <text:p>649</text:p>
          </table:table-cell>
          <table:covered-table-cell table:style-name="ce9"/>
          <table:table-cell table:style-name="ce6" office:value-type="string" calcext:value-type="string">
            <text:p>90:15:010104:681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0" calcext:value-type="float" table:number-columns-spanned="2" table:number-rows-spanned="1">
            <text:p>650</text:p>
          </table:table-cell>
          <table:covered-table-cell table:style-name="ce9"/>
          <table:table-cell table:style-name="ce6" office:value-type="string" calcext:value-type="string">
            <text:p>90:13:060101:73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1" calcext:value-type="float" table:number-columns-spanned="2" table:number-rows-spanned="1">
            <text:p>651</text:p>
          </table:table-cell>
          <table:covered-table-cell table:style-name="ce9"/>
          <table:table-cell table:style-name="ce6" office:value-type="string" calcext:value-type="string">
            <text:p>90:13:050201:54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2" calcext:value-type="float" table:number-columns-spanned="2" table:number-rows-spanned="1">
            <text:p>652</text:p>
          </table:table-cell>
          <table:covered-table-cell table:style-name="ce9"/>
          <table:table-cell table:style-name="ce6" office:value-type="string" calcext:value-type="string">
            <text:p>90:13:050102:92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3" calcext:value-type="float" table:number-columns-spanned="2" table:number-rows-spanned="1">
            <text:p>653</text:p>
          </table:table-cell>
          <table:covered-table-cell table:style-name="ce9"/>
          <table:table-cell table:style-name="ce6" office:value-type="string" calcext:value-type="string">
            <text:p>90:11:210401:272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4" calcext:value-type="float" table:number-columns-spanned="2" table:number-rows-spanned="1">
            <text:p>654</text:p>
          </table:table-cell>
          <table:covered-table-cell table:style-name="ce9"/>
          <table:table-cell table:style-name="ce6" office:value-type="string" calcext:value-type="string">
            <text:p>90:11:210102:105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5" calcext:value-type="float" table:number-columns-spanned="2" table:number-rows-spanned="1">
            <text:p>655</text:p>
          </table:table-cell>
          <table:covered-table-cell table:style-name="ce9"/>
          <table:table-cell table:style-name="ce6" office:value-type="string" calcext:value-type="string">
            <text:p>90:14:000000:143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6" calcext:value-type="float" table:number-columns-spanned="2" table:number-rows-spanned="1">
            <text:p>656</text:p>
          </table:table-cell>
          <table:covered-table-cell table:style-name="ce9"/>
          <table:table-cell table:style-name="ce6" office:value-type="string" calcext:value-type="string">
            <text:p>90:13:060102:82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7" calcext:value-type="float" table:number-columns-spanned="2" table:number-rows-spanned="1">
            <text:p>657</text:p>
          </table:table-cell>
          <table:covered-table-cell table:style-name="ce9"/>
          <table:table-cell table:style-name="ce6" office:value-type="string" calcext:value-type="string">
            <text:p>90:12:000000:927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8" calcext:value-type="float" table:number-columns-spanned="2" table:number-rows-spanned="1">
            <text:p>658</text:p>
          </table:table-cell>
          <table:covered-table-cell table:style-name="ce9"/>
          <table:table-cell table:style-name="ce6" office:value-type="string" calcext:value-type="string">
            <text:p>90:22:010223:201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9" calcext:value-type="float" table:number-columns-spanned="2" table:number-rows-spanned="1">
            <text:p>659</text:p>
          </table:table-cell>
          <table:covered-table-cell table:style-name="ce9"/>
          <table:table-cell table:style-name="ce6" office:value-type="string" calcext:value-type="string">
            <text:p>90:25:010109:653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0" calcext:value-type="float" table:number-columns-spanned="2" table:number-rows-spanned="1">
            <text:p>660</text:p>
          </table:table-cell>
          <table:covered-table-cell table:style-name="ce9"/>
          <table:table-cell table:style-name="ce6" office:value-type="string" calcext:value-type="string">
            <text:p>90:25:010109:656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1" calcext:value-type="float" table:number-columns-spanned="2" table:number-rows-spanned="1">
            <text:p>661</text:p>
          </table:table-cell>
          <table:covered-table-cell table:style-name="ce9"/>
          <table:table-cell table:style-name="ce6" office:value-type="string" calcext:value-type="string">
            <text:p>90:22:010223:27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2" calcext:value-type="float" table:number-columns-spanned="2" table:number-rows-spanned="1">
            <text:p>662</text:p>
          </table:table-cell>
          <table:covered-table-cell table:style-name="ce9"/>
          <table:table-cell table:style-name="ce6" office:value-type="string" calcext:value-type="string">
            <text:p>90:22:010223:42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3" calcext:value-type="float" table:number-columns-spanned="2" table:number-rows-spanned="1">
            <text:p>663</text:p>
          </table:table-cell>
          <table:covered-table-cell table:style-name="ce9"/>
          <table:table-cell table:style-name="ce6" office:value-type="string" calcext:value-type="string">
            <text:p>90:25:010109:319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4" calcext:value-type="float" table:number-columns-spanned="2" table:number-rows-spanned="1">
            <text:p>664</text:p>
          </table:table-cell>
          <table:covered-table-cell table:style-name="ce9"/>
          <table:table-cell table:style-name="ce6" office:value-type="string" calcext:value-type="string">
            <text:p>90:25:010109:6563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5" calcext:value-type="float" table:number-columns-spanned="2" table:number-rows-spanned="1">
            <text:p>665</text:p>
          </table:table-cell>
          <table:covered-table-cell table:style-name="ce9"/>
          <table:table-cell table:style-name="ce6" office:value-type="string" calcext:value-type="string">
            <text:p>90:22:010223:92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6" calcext:value-type="float" table:number-columns-spanned="2" table:number-rows-spanned="1">
            <text:p>666</text:p>
          </table:table-cell>
          <table:covered-table-cell table:style-name="ce9"/>
          <table:table-cell table:style-name="ce6" office:value-type="string" calcext:value-type="string">
            <text:p>90:25:010109:6545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7" calcext:value-type="float" table:number-columns-spanned="2" table:number-rows-spanned="1">
            <text:p>667</text:p>
          </table:table-cell>
          <table:covered-table-cell table:style-name="ce9"/>
          <table:table-cell table:style-name="ce6" office:value-type="string" calcext:value-type="string">
            <text:p>90:22:010222:8610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8" calcext:value-type="float" table:number-columns-spanned="2" table:number-rows-spanned="1">
            <text:p>668</text:p>
          </table:table-cell>
          <table:covered-table-cell table:style-name="ce9"/>
          <table:table-cell table:style-name="ce6" office:value-type="string" calcext:value-type="string">
            <text:p>90:25:010109:655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9" calcext:value-type="float" table:number-columns-spanned="2" table:number-rows-spanned="1">
            <text:p>669</text:p>
          </table:table-cell>
          <table:covered-table-cell table:style-name="ce9"/>
          <table:table-cell table:style-name="ce6" office:value-type="string" calcext:value-type="string">
            <text:p>90:22:010309:1428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0" calcext:value-type="float" table:number-columns-spanned="2" table:number-rows-spanned="1">
            <text:p>670</text:p>
          </table:table-cell>
          <table:covered-table-cell table:style-name="ce9"/>
          <table:table-cell table:style-name="ce6" office:value-type="string" calcext:value-type="string">
            <text:p>90:22:010219:779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1" calcext:value-type="float" table:number-columns-spanned="2" table:number-rows-spanned="1">
            <text:p>671</text:p>
          </table:table-cell>
          <table:covered-table-cell table:style-name="ce9"/>
          <table:table-cell table:style-name="ce6" office:value-type="string" calcext:value-type="string">
            <text:p>90:22:010223:568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2" calcext:value-type="float" table:number-columns-spanned="2" table:number-rows-spanned="1">
            <text:p>672</text:p>
          </table:table-cell>
          <table:covered-table-cell table:style-name="ce9"/>
          <table:table-cell table:style-name="ce6" office:value-type="string" calcext:value-type="string">
            <text:p>90:25:010109:656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3" calcext:value-type="float" table:number-columns-spanned="2" table:number-rows-spanned="1">
            <text:p>673</text:p>
          </table:table-cell>
          <table:covered-table-cell table:style-name="ce9"/>
          <table:table-cell table:style-name="ce6" office:value-type="string" calcext:value-type="string">
            <text:p>90:25:010109:655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4" calcext:value-type="float" table:number-columns-spanned="2" table:number-rows-spanned="1">
            <text:p>674</text:p>
          </table:table-cell>
          <table:covered-table-cell table:style-name="ce9"/>
          <table:table-cell table:style-name="ce6" office:value-type="string" calcext:value-type="string">
            <text:p>90:22:010223:937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5" calcext:value-type="float" table:number-columns-spanned="2" table:number-rows-spanned="1">
            <text:p>675</text:p>
          </table:table-cell>
          <table:covered-table-cell table:style-name="ce9"/>
          <table:table-cell table:style-name="ce6" office:value-type="string" calcext:value-type="string">
            <text:p>90:22:010222:8611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6" calcext:value-type="float" table:number-columns-spanned="2" table:number-rows-spanned="1">
            <text:p>676</text:p>
          </table:table-cell>
          <table:covered-table-cell table:style-name="ce9"/>
          <table:table-cell table:style-name="ce6" office:value-type="string" calcext:value-type="string">
            <text:p>90:25:010109:6564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7" calcext:value-type="float" table:number-columns-spanned="2" table:number-rows-spanned="1">
            <text:p>677</text:p>
          </table:table-cell>
          <table:covered-table-cell table:style-name="ce9"/>
          <table:table-cell table:style-name="ce6" office:value-type="string" calcext:value-type="string">
            <text:p>90:22:010223:932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8" calcext:value-type="float" table:number-columns-spanned="2" table:number-rows-spanned="1">
            <text:p>678</text:p>
          </table:table-cell>
          <table:covered-table-cell table:style-name="ce9"/>
          <table:table-cell table:style-name="ce6" office:value-type="string" calcext:value-type="string">
            <text:p>90:22:010223:539</text:p>
          </table:table-cell>
          <table:table-cell table:style-name="ce9" office:value-type="string" calcext:value-type="string" table:number-columns-spanned="2" table:number-rows-spanned="1">
            <text:p>06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04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6BC3A06B96DE6FF0BC7A552F1B2ED0948FAD891469EA14007AE2E5E94F51F200BD389291E1A410113AD15AC1B791F4323E854132750BFB67598018095A0E2849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718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0T13:17:07</meta:creation-date>
    <dc:date>2024-05-29T08:16:14</dc:date>
    <meta:generator>LibreOffice/6.4.6.2$Linux_X86_64 LibreOffice_project/17c4c786810c925eb6e0da4181cd43069b44ed29</meta:generator>
    <meta:document-statistic meta:table-count="1" meta:cell-count="355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