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4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9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89" calcext:value-type="float">
            <text:p>18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73" calcext:value-type="float">
            <text:p>37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0:010151:2857</text:p>
          </table:table-cell>
          <table:table-cell table:style-name="ce15" office:value-type="float" office:value="249962.88" calcext:value-type="float">
            <text:p>249,962.8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08:6451</text:p>
          </table:table-cell>
          <table:table-cell table:style-name="ce15" office:value-type="float" office:value="76400.86" calcext:value-type="float">
            <text:p>76,400.8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22:8748</text:p>
          </table:table-cell>
          <table:table-cell table:style-name="ce15" office:value-type="float" office:value="195924.89" calcext:value-type="float">
            <text:p>195,924.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270101:4143</text:p>
          </table:table-cell>
          <table:table-cell table:style-name="ce15" office:value-type="float" office:value="3214400.69" calcext:value-type="float">
            <text:p>3,214,400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080301:1367</text:p>
          </table:table-cell>
          <table:table-cell table:style-name="ce15" office:value-type="float" office:value="1338570.23" calcext:value-type="float">
            <text:p>1,338,570.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30105:4291</text:p>
          </table:table-cell>
          <table:table-cell table:style-name="ce15" office:value-type="float" office:value="2220170" calcext:value-type="float">
            <text:p>2,220,170.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020104:3333</text:p>
          </table:table-cell>
          <table:table-cell table:style-name="ce15" office:value-type="float" office:value="5101950.66" calcext:value-type="float">
            <text:p>5,101,950.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8:010154:4607</text:p>
          </table:table-cell>
          <table:table-cell table:style-name="ce15" office:value-type="float" office:value="202641.55" calcext:value-type="float">
            <text:p>202,641.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2:010215:2071</text:p>
          </table:table-cell>
          <table:table-cell table:style-name="ce15" office:value-type="float" office:value="498752.6" calcext:value-type="float">
            <text:p>498,752.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80101:3189</text:p>
          </table:table-cell>
          <table:table-cell table:style-name="ce15" office:value-type="float" office:value="284534.14" calcext:value-type="float">
            <text:p>284,534.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1:180101:79</text:p>
          </table:table-cell>
          <table:table-cell table:style-name="ce15" office:value-type="float" office:value="465337.21" calcext:value-type="float">
            <text:p>465,337.2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32401:3667</text:p>
          </table:table-cell>
          <table:table-cell table:style-name="ce15" office:value-type="float" office:value="3150352.55" calcext:value-type="float">
            <text:p>3,150,352.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1:120301:4753</text:p>
          </table:table-cell>
          <table:table-cell table:style-name="ce15" office:value-type="float" office:value="807513.44" calcext:value-type="float">
            <text:p>807,513.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1:010113:12502</text:p>
          </table:table-cell>
          <table:table-cell table:style-name="ce15" office:value-type="float" office:value="3289759.1" calcext:value-type="float">
            <text:p>3,289,759.1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8:080201:640</text:p>
          </table:table-cell>
          <table:table-cell table:style-name="ce15" office:value-type="float" office:value="690932.35" calcext:value-type="float">
            <text:p>690,932.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90103:3908</text:p>
          </table:table-cell>
          <table:table-cell table:style-name="ce15" office:value-type="float" office:value="4390075.35" calcext:value-type="float">
            <text:p>4,390,075.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2:010220:8886</text:p>
          </table:table-cell>
          <table:table-cell table:style-name="ce15" office:value-type="float" office:value="72364.99" calcext:value-type="float">
            <text:p>72,364.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0:010109:1854</text:p>
          </table:table-cell>
          <table:table-cell table:style-name="ce15" office:value-type="float" office:value="1340982.68" calcext:value-type="float">
            <text:p>1,340,982.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1:150101:5208</text:p>
          </table:table-cell>
          <table:table-cell table:style-name="ce15" office:value-type="float" office:value="4248339.7" calcext:value-type="float">
            <text:p>4,248,339.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215:7135</text:p>
          </table:table-cell>
          <table:table-cell table:style-name="ce15" office:value-type="float" office:value="5935465.52" calcext:value-type="float">
            <text:p>5,935,465.5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5:020103:9498</text:p>
          </table:table-cell>
          <table:table-cell table:style-name="ce15" office:value-type="float" office:value="5665873.84" calcext:value-type="float">
            <text:p>5,665,873.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2:140201:327</text:p>
          </table:table-cell>
          <table:table-cell table:style-name="ce15" office:value-type="float" office:value="2199319.7" calcext:value-type="float">
            <text:p>2,199,319.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20201:2019</text:p>
          </table:table-cell>
          <table:table-cell table:style-name="ce15" office:value-type="float" office:value="2085139.73" calcext:value-type="float">
            <text:p>2,085,139.7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9:010108:6450</text:p>
          </table:table-cell>
          <table:table-cell table:style-name="ce15" office:value-type="float" office:value="101605.27" calcext:value-type="float">
            <text:p>101,605.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8:020101:163</text:p>
          </table:table-cell>
          <table:table-cell table:style-name="ce15" office:value-type="float" office:value="1323289.65" calcext:value-type="float">
            <text:p>1,323,289.6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5:040101:4069</text:p>
          </table:table-cell>
          <table:table-cell table:style-name="ce15" office:value-type="float" office:value="7847526.83" calcext:value-type="float">
            <text:p>7,847,526.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8:010801:920</text:p>
          </table:table-cell>
          <table:table-cell table:style-name="ce15" office:value-type="float" office:value="813372.42" calcext:value-type="float">
            <text:p>813,372.4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20:8891</text:p>
          </table:table-cell>
          <table:table-cell table:style-name="ce15" office:value-type="float" office:value="140788.75" calcext:value-type="float">
            <text:p>140,788.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108:14203</text:p>
          </table:table-cell>
          <table:table-cell table:style-name="ce15" office:value-type="float" office:value="112170.33" calcext:value-type="float">
            <text:p>112,170.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9:010109:26574</text:p>
          </table:table-cell>
          <table:table-cell table:style-name="ce15" office:value-type="float" office:value="1818763.26" calcext:value-type="float">
            <text:p>1,818,763.2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90301:3298</text:p>
          </table:table-cell>
          <table:table-cell table:style-name="ce15" office:value-type="float" office:value="3343082.65" calcext:value-type="float">
            <text:p>3,343,082.6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220104:10</text:p>
          </table:table-cell>
          <table:table-cell table:style-name="ce15" office:value-type="float" office:value="1868672.69" calcext:value-type="float">
            <text:p>1,868,672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0:8884</text:p>
          </table:table-cell>
          <table:table-cell table:style-name="ce15" office:value-type="float" office:value="165449.18" calcext:value-type="float">
            <text:p>165,449.1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5:020118:441</text:p>
          </table:table-cell>
          <table:table-cell table:style-name="ce15" office:value-type="float" office:value="4139326.19" calcext:value-type="float">
            <text:p>4,139,326.1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90501:19127</text:p>
          </table:table-cell>
          <table:table-cell table:style-name="ce15" office:value-type="float" office:value="202092.11" calcext:value-type="float">
            <text:p>202,092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71101:1635</text:p>
          </table:table-cell>
          <table:table-cell table:style-name="ce15" office:value-type="float" office:value="2355353.68" calcext:value-type="float">
            <text:p>2,355,353.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5:010106:4197</text:p>
          </table:table-cell>
          <table:table-cell table:style-name="ce15" office:value-type="float" office:value="352148.72" calcext:value-type="float">
            <text:p>352,148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9:010110:1854</text:p>
          </table:table-cell>
          <table:table-cell table:style-name="ce15" office:value-type="float" office:value="878164.27" calcext:value-type="float">
            <text:p>878,164.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4:020101:7080</text:p>
          </table:table-cell>
          <table:table-cell table:style-name="ce15" office:value-type="float" office:value="324666.16" calcext:value-type="float">
            <text:p>324,666.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10111:2073</text:p>
          </table:table-cell>
          <table:table-cell table:style-name="ce15" office:value-type="float" office:value="2292268.02" calcext:value-type="float">
            <text:p>2,292,268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171801:6073</text:p>
          </table:table-cell>
          <table:table-cell table:style-name="ce15" office:value-type="float" office:value="3049526.84" calcext:value-type="float">
            <text:p>3,049,526.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40102:6194</text:p>
          </table:table-cell>
          <table:table-cell table:style-name="ce15" office:value-type="float" office:value="4017086.79" calcext:value-type="float">
            <text:p>4,017,086.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4:040101:371</text:p>
          </table:table-cell>
          <table:table-cell table:style-name="ce15" office:value-type="float" office:value="762135.58" calcext:value-type="float">
            <text:p>762,135.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20:8888</text:p>
          </table:table-cell>
          <table:table-cell table:style-name="ce15" office:value-type="float" office:value="66927.16" calcext:value-type="float">
            <text:p>66,927.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4:010110:1566</text:p>
          </table:table-cell>
          <table:table-cell table:style-name="ce15" office:value-type="float" office:value="1642654.53" calcext:value-type="float">
            <text:p>1,642,654.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5:020107:465</text:p>
          </table:table-cell>
          <table:table-cell table:style-name="ce15" office:value-type="float" office:value="2104331.11" calcext:value-type="float">
            <text:p>2,104,331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0:8887</text:p>
          </table:table-cell>
          <table:table-cell table:style-name="ce15" office:value-type="float" office:value="157697.11" calcext:value-type="float">
            <text:p>157,697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10:161</text:p>
          </table:table-cell>
          <table:table-cell table:style-name="ce15" office:value-type="float" office:value="3694767.23" calcext:value-type="float">
            <text:p>3,694,767.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4:050101:5729</text:p>
          </table:table-cell>
          <table:table-cell table:style-name="ce15" office:value-type="float" office:value="560995.84" calcext:value-type="float">
            <text:p>560,995.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8:010146:4104</text:p>
          </table:table-cell>
          <table:table-cell table:style-name="ce15" office:value-type="float" office:value="1605342.77" calcext:value-type="float">
            <text:p>1,605,342.7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311:3686</text:p>
          </table:table-cell>
          <table:table-cell table:style-name="ce15" office:value-type="float" office:value="945792.52" calcext:value-type="float">
            <text:p>945,792.5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030101:1846</text:p>
          </table:table-cell>
          <table:table-cell table:style-name="ce15" office:value-type="float" office:value="3756882.87" calcext:value-type="float">
            <text:p>3,756,882.8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80201:1769</text:p>
          </table:table-cell>
          <table:table-cell table:style-name="ce15" office:value-type="float" office:value="1926567" calcext:value-type="float">
            <text:p>1,926,567.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20:8890</text:p>
          </table:table-cell>
          <table:table-cell table:style-name="ce15" office:value-type="float" office:value="156442.22" calcext:value-type="float">
            <text:p>156,442.2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4:020103:4738</text:p>
          </table:table-cell>
          <table:table-cell table:style-name="ce15" office:value-type="float" office:value="112180.72" calcext:value-type="float">
            <text:p>112,180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171801:6074</text:p>
          </table:table-cell>
          <table:table-cell table:style-name="ce15" office:value-type="float" office:value="153193.69" calcext:value-type="float">
            <text:p>153,193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9:010103:36276</text:p>
          </table:table-cell>
          <table:table-cell table:style-name="ce15" office:value-type="float" office:value="468473.63" calcext:value-type="float">
            <text:p>468,473.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40904:7702</text:p>
          </table:table-cell>
          <table:table-cell table:style-name="ce15" office:value-type="float" office:value="1574011.72" calcext:value-type="float">
            <text:p>1,574,011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10108:4593</text:p>
          </table:table-cell>
          <table:table-cell table:style-name="ce15" office:value-type="float" office:value="917934.81" calcext:value-type="float">
            <text:p>917,934.8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7:010301:4602</text:p>
          </table:table-cell>
          <table:table-cell table:style-name="ce15" office:value-type="float" office:value="3625448.8" calcext:value-type="float">
            <text:p>3,625,448.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10126:2174</text:p>
          </table:table-cell>
          <table:table-cell table:style-name="ce15" office:value-type="float" office:value="1003434.11" calcext:value-type="float">
            <text:p>1,003,434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40301:3283</text:p>
          </table:table-cell>
          <table:table-cell table:style-name="ce15" office:value-type="float" office:value="1247281.3" calcext:value-type="float">
            <text:p>1,247,281.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15:7136</text:p>
          </table:table-cell>
          <table:table-cell table:style-name="ce15" office:value-type="float" office:value="240488.64" calcext:value-type="float">
            <text:p>240,488.6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10201:3165</text:p>
          </table:table-cell>
          <table:table-cell table:style-name="ce15" office:value-type="float" office:value="1334874.13" calcext:value-type="float">
            <text:p>1,334,874.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20101:5156</text:p>
          </table:table-cell>
          <table:table-cell table:style-name="ce15" office:value-type="float" office:value="1463536.06" calcext:value-type="float">
            <text:p>1,463,536.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1:060101:3215</text:p>
          </table:table-cell>
          <table:table-cell table:style-name="ce15" office:value-type="float" office:value="3629144.03" calcext:value-type="float">
            <text:p>3,629,144.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80101:3986</text:p>
          </table:table-cell>
          <table:table-cell table:style-name="ce15" office:value-type="float" office:value="443046.24" calcext:value-type="float">
            <text:p>443,046.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6:070301:204</text:p>
          </table:table-cell>
          <table:table-cell table:style-name="ce15" office:value-type="float" office:value="717822.07" calcext:value-type="float">
            <text:p>717,822.0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00000:8165</text:p>
          </table:table-cell>
          <table:table-cell table:style-name="ce15" office:value-type="float" office:value="1948213.61" calcext:value-type="float">
            <text:p>1,948,213.6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5:050201:933</text:p>
          </table:table-cell>
          <table:table-cell table:style-name="ce15" office:value-type="float" office:value="2881780.66" calcext:value-type="float">
            <text:p>2,881,780.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04:14788</text:p>
          </table:table-cell>
          <table:table-cell table:style-name="ce15" office:value-type="float" office:value="266416.11" calcext:value-type="float">
            <text:p>266,416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01:41641</text:p>
          </table:table-cell>
          <table:table-cell table:style-name="ce15" office:value-type="float" office:value="130183.76" calcext:value-type="float">
            <text:p>130,183.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100101:4294</text:p>
          </table:table-cell>
          <table:table-cell table:style-name="ce15" office:value-type="float" office:value="487444.43" calcext:value-type="float">
            <text:p>487,444.4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8:010102:7146</text:p>
          </table:table-cell>
          <table:table-cell table:style-name="ce15" office:value-type="float" office:value="890438.78" calcext:value-type="float">
            <text:p>890,438.7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70603:1737</text:p>
          </table:table-cell>
          <table:table-cell table:style-name="ce15" office:value-type="float" office:value="4606408.72" calcext:value-type="float">
            <text:p>4,606,408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02:5393</text:p>
          </table:table-cell>
          <table:table-cell table:style-name="ce15" office:value-type="float" office:value="1746059.43" calcext:value-type="float">
            <text:p>1,746,059.4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1:031501:3815</text:p>
          </table:table-cell>
          <table:table-cell table:style-name="ce15" office:value-type="float" office:value="2240765.8" calcext:value-type="float">
            <text:p>2,240,765.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201301:575</text:p>
          </table:table-cell>
          <table:table-cell table:style-name="ce15" office:value-type="float" office:value="665244.76" calcext:value-type="float">
            <text:p>665,244.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50101:1239</text:p>
          </table:table-cell>
          <table:table-cell table:style-name="ce15" office:value-type="float" office:value="554525.1" calcext:value-type="float">
            <text:p>554,525.1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50201:789</text:p>
          </table:table-cell>
          <table:table-cell table:style-name="ce15" office:value-type="float" office:value="223902.83" calcext:value-type="float">
            <text:p>223,902.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010101:212</text:p>
          </table:table-cell>
          <table:table-cell table:style-name="ce15" office:value-type="float" office:value="1458433.02" calcext:value-type="float">
            <text:p>1,458,433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309:14568</text:p>
          </table:table-cell>
          <table:table-cell table:style-name="ce15" office:value-type="float" office:value="179187.59" calcext:value-type="float">
            <text:p>179,187.5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50201:797</text:p>
          </table:table-cell>
          <table:table-cell table:style-name="ce15" office:value-type="float" office:value="695271.14" calcext:value-type="float">
            <text:p>695,271.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070201:1695</text:p>
          </table:table-cell>
          <table:table-cell table:style-name="ce15" office:value-type="float" office:value="373044.16" calcext:value-type="float">
            <text:p>373,044.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010102:7551</text:p>
          </table:table-cell>
          <table:table-cell table:style-name="ce15" office:value-type="float" office:value="209593.21" calcext:value-type="float">
            <text:p>209,593.2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9:010103:36275</text:p>
          </table:table-cell>
          <table:table-cell table:style-name="ce15" office:value-type="float" office:value="89604.36" calcext:value-type="float">
            <text:p>89,604.3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130101:5550</text:p>
          </table:table-cell>
          <table:table-cell table:style-name="ce15" office:value-type="float" office:value="665338.45" calcext:value-type="float">
            <text:p>665,338.4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309:14569</text:p>
          </table:table-cell>
          <table:table-cell table:style-name="ce15" office:value-type="float" office:value="1230862.25" calcext:value-type="float">
            <text:p>1,230,862.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220:8883</text:p>
          </table:table-cell>
          <table:table-cell table:style-name="ce15" office:value-type="float" office:value="169653.4" calcext:value-type="float">
            <text:p>169,653.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200702:770</text:p>
          </table:table-cell>
          <table:table-cell table:style-name="ce15" office:value-type="float" office:value="81682.41" calcext:value-type="float">
            <text:p>81,682.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4:010102:16564</text:p>
          </table:table-cell>
          <table:table-cell table:style-name="ce15" office:value-type="float" office:value="1962903.8" calcext:value-type="float">
            <text:p>1,962,903.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20:8892</text:p>
          </table:table-cell>
          <table:table-cell table:style-name="ce15" office:value-type="float" office:value="81930" calcext:value-type="float">
            <text:p>81,930.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01:41642</text:p>
          </table:table-cell>
          <table:table-cell table:style-name="ce15" office:value-type="float" office:value="88294.98" calcext:value-type="float">
            <text:p>88,294.9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1:140501:3479</text:p>
          </table:table-cell>
          <table:table-cell table:style-name="ce15" office:value-type="float" office:value="227022.55" calcext:value-type="float">
            <text:p>227,022.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4:060301:10953</text:p>
          </table:table-cell>
          <table:table-cell table:style-name="ce15" office:value-type="float" office:value="2109617.3" calcext:value-type="float">
            <text:p>2,109,617.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090601:2046</text:p>
          </table:table-cell>
          <table:table-cell table:style-name="ce15" office:value-type="float" office:value="7767642.83" calcext:value-type="float">
            <text:p>7,767,642.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010801:921</text:p>
          </table:table-cell>
          <table:table-cell table:style-name="ce15" office:value-type="float" office:value="2770772.16" calcext:value-type="float">
            <text:p>2,770,772.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217:21400</text:p>
          </table:table-cell>
          <table:table-cell table:style-name="ce15" office:value-type="float" office:value="1028311.05" calcext:value-type="float">
            <text:p>1,028,311.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06:2879</text:p>
          </table:table-cell>
          <table:table-cell table:style-name="ce15" office:value-type="float" office:value="4756810.72" calcext:value-type="float">
            <text:p>4,756,810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201001:2410</text:p>
          </table:table-cell>
          <table:table-cell table:style-name="ce15" office:value-type="float" office:value="5016696.13" calcext:value-type="float">
            <text:p>5,016,696.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105:9081</text:p>
          </table:table-cell>
          <table:table-cell table:style-name="ce15" office:value-type="float" office:value="3312138.41" calcext:value-type="float">
            <text:p>3,312,138.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0:010101:186</text:p>
          </table:table-cell>
          <table:table-cell table:style-name="ce15" office:value-type="float" office:value="4323700.29" calcext:value-type="float">
            <text:p>4,323,700.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220:8889</text:p>
          </table:table-cell>
          <table:table-cell table:style-name="ce15" office:value-type="float" office:value="148076.33" calcext:value-type="float">
            <text:p>148,076.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103:12566</text:p>
          </table:table-cell>
          <table:table-cell table:style-name="ce15" office:value-type="float" office:value="122229.37" calcext:value-type="float">
            <text:p>122,229.3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0:010101:187</text:p>
          </table:table-cell>
          <table:table-cell table:style-name="ce15" office:value-type="float" office:value="2493555.82" calcext:value-type="float">
            <text:p>2,493,555.8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020101:5157</text:p>
          </table:table-cell>
          <table:table-cell table:style-name="ce15" office:value-type="float" office:value="2975027.8" calcext:value-type="float">
            <text:p>2,975,027.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311:3685</text:p>
          </table:table-cell>
          <table:table-cell table:style-name="ce15" office:value-type="float" office:value="2098320.95" calcext:value-type="float">
            <text:p>2,098,320.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90501:19125</text:p>
          </table:table-cell>
          <table:table-cell table:style-name="ce15" office:value-type="float" office:value="3177862.53" calcext:value-type="float">
            <text:p>3,177,862.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170601:3954</text:p>
          </table:table-cell>
          <table:table-cell table:style-name="ce15" office:value-type="float" office:value="4184931.64" calcext:value-type="float">
            <text:p>4,184,931.6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220:8885</text:p>
          </table:table-cell>
          <table:table-cell table:style-name="ce15" office:value-type="float" office:value="146403.15" calcext:value-type="float">
            <text:p>146,403.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5:060301:1023</text:p>
          </table:table-cell>
          <table:table-cell table:style-name="ce15" office:value-type="float" office:value="4352450.49" calcext:value-type="float">
            <text:p>4,352,450.4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132201:5319</text:p>
          </table:table-cell>
          <table:table-cell table:style-name="ce15" office:value-type="float" office:value="5054538.13" calcext:value-type="float">
            <text:p>5,054,538.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90501:19124</text:p>
          </table:table-cell>
          <table:table-cell table:style-name="ce15" office:value-type="float" office:value="3177862.53" calcext:value-type="float">
            <text:p>3,177,862.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8:120401:1098</text:p>
          </table:table-cell>
          <table:table-cell table:style-name="ce15" office:value-type="float" office:value="3566481.09" calcext:value-type="float">
            <text:p>3,566,481.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08:6105</text:p>
          </table:table-cell>
          <table:table-cell table:style-name="ce15" office:value-type="float" office:value="115359.06" calcext:value-type="float">
            <text:p>115,359.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2:171301:1881</text:p>
          </table:table-cell>
          <table:table-cell table:style-name="ce15" office:value-type="float" office:value="1419428.69" calcext:value-type="float">
            <text:p>1,419,428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31601:4083</text:p>
          </table:table-cell>
          <table:table-cell table:style-name="ce15" office:value-type="float" office:value="6089322.63" calcext:value-type="float">
            <text:p>6,089,322.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1:160201:6950</text:p>
          </table:table-cell>
          <table:table-cell table:style-name="ce15" office:value-type="float" office:value="307084.96" calcext:value-type="float">
            <text:p>307,084.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105:9080</text:p>
          </table:table-cell>
          <table:table-cell table:style-name="ce15" office:value-type="float" office:value="820574.83" calcext:value-type="float">
            <text:p>820,574.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09:2783</text:p>
          </table:table-cell>
          <table:table-cell table:style-name="ce15" office:value-type="float" office:value="2286419.87" calcext:value-type="float">
            <text:p>2,286,419.8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4:010102:16565</text:p>
          </table:table-cell>
          <table:table-cell table:style-name="ce15" office:value-type="float" office:value="1831528.35" calcext:value-type="float">
            <text:p>1,831,528.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90501:19126</text:p>
          </table:table-cell>
          <table:table-cell table:style-name="ce15" office:value-type="float" office:value="3177862.53" calcext:value-type="float">
            <text:p>3,177,862.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40904:7701</text:p>
          </table:table-cell>
          <table:table-cell table:style-name="ce15" office:value-type="float" office:value="6613234.6" calcext:value-type="float">
            <text:p>6,613,234.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1:060201:979</text:p>
          </table:table-cell>
          <table:table-cell table:style-name="ce15" office:value-type="float" office:value="10994.33" calcext:value-type="float">
            <text:p>10,994.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5:160402:2118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0:010112:4509</text:p>
          </table:table-cell>
          <table:table-cell table:style-name="ce15" office:value-type="float" office:value="224986.46" calcext:value-type="float">
            <text:p>224,986.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3:010105:4306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040302:2913</text:p>
          </table:table-cell>
          <table:table-cell table:style-name="ce15" office:value-type="float" office:value="313589.87" calcext:value-type="float">
            <text:p>313,589.8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3:010108:5571</text:p>
          </table:table-cell>
          <table:table-cell table:style-name="ce15" office:value-type="float" office:value="7718.87" calcext:value-type="float">
            <text:p>7,718.8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3:010105:4305</text:p>
          </table:table-cell>
          <table:table-cell table:style-name="ce15" office:value-type="float" office:value="21066.56" calcext:value-type="float">
            <text:p>21,066.5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020701:1897</text:p>
          </table:table-cell>
          <table:table-cell table:style-name="ce15" office:value-type="float" office:value="1935246.58" calcext:value-type="float">
            <text:p>1,935,246.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1:000000:9134</text:p>
          </table:table-cell>
          <table:table-cell table:style-name="ce15" office:value-type="float" office:value="24253.69" calcext:value-type="float">
            <text:p>24,253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00000:4423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22:245</text:p>
          </table:table-cell>
          <table:table-cell table:style-name="ce15" office:value-type="float" office:value="208724.4" calcext:value-type="float">
            <text:p>208,724.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40302:2915</text:p>
          </table:table-cell>
          <table:table-cell table:style-name="ce15" office:value-type="float" office:value="439475.69" calcext:value-type="float">
            <text:p>439,475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00000:8166</text:p>
          </table:table-cell>
          <table:table-cell table:style-name="ce15" office:value-type="float" office:value="5031641.12" calcext:value-type="float">
            <text:p>5,031,641.1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240301:3775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3:010107:1824</text:p>
          </table:table-cell>
          <table:table-cell table:style-name="ce15" office:value-type="float" office:value="63199.67" calcext:value-type="float">
            <text:p>63,199.6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040302:2916</text:p>
          </table:table-cell>
          <table:table-cell table:style-name="ce15" office:value-type="float" office:value="491599.24" calcext:value-type="float">
            <text:p>491,599.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00000:8165</text:p>
          </table:table-cell>
          <table:table-cell table:style-name="ce15" office:value-type="float" office:value="23244655.75" calcext:value-type="float">
            <text:p>23,244,655.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8:000000:1793</text:p>
          </table:table-cell>
          <table:table-cell table:style-name="ce15" office:value-type="float" office:value="5188.3" calcext:value-type="float">
            <text:p>5,188.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040302:2914</text:p>
          </table:table-cell>
          <table:table-cell table:style-name="ce15" office:value-type="float" office:value="341909.31" calcext:value-type="float">
            <text:p>341,909.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4:050201:754</text:p>
          </table:table-cell>
          <table:table-cell table:style-name="ce15" office:value-type="float" office:value="4861.71" calcext:value-type="float">
            <text:p>4,861.7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1:000000:9136</text:p>
          </table:table-cell>
          <table:table-cell table:style-name="ce15" office:value-type="float" office:value="22594.02" calcext:value-type="float">
            <text:p>22,594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1:000000:9135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1:020401:1445</text:p>
          </table:table-cell>
          <table:table-cell table:style-name="ce15" office:value-type="float" office:value="2287109.6" calcext:value-type="float">
            <text:p>2,287,109.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1:170501:1397</text:p>
          </table:table-cell>
          <table:table-cell table:style-name="ce15" office:value-type="float" office:value="12126.84" calcext:value-type="float">
            <text:p>12,126.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1:060201:980</text:p>
          </table:table-cell>
          <table:table-cell table:style-name="ce15" office:value-type="float" office:value="13508.03" calcext:value-type="float">
            <text:p>13,508.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00000:4425</text:p>
          </table:table-cell>
          <table:table-cell table:style-name="ce15" office:value-type="float" office:value="8084.56" calcext:value-type="float">
            <text:p>8,084.5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8:000000:1794</text:p>
          </table:table-cell>
          <table:table-cell table:style-name="ce15" office:value-type="float" office:value="26231.79" calcext:value-type="float">
            <text:p>26,231.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010101:4116</text:p>
          </table:table-cell>
          <table:table-cell table:style-name="ce15" office:value-type="float" office:value="49851.99" calcext:value-type="float">
            <text:p>49,851.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3:010105:4308</text:p>
          </table:table-cell>
          <table:table-cell table:style-name="ce15" office:value-type="float" office:value="24253.69" calcext:value-type="float">
            <text:p>24,253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1:010101:4117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170501:1398</text:p>
          </table:table-cell>
          <table:table-cell table:style-name="ce15" office:value-type="float" office:value="2021.14" calcext:value-type="float">
            <text:p>2,021.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00000:4422</text:p>
          </table:table-cell>
          <table:table-cell table:style-name="ce15" office:value-type="float" office:value="4042.28" calcext:value-type="float">
            <text:p>4,042.2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8:000000:1792</text:p>
          </table:table-cell>
          <table:table-cell table:style-name="ce15" office:value-type="float" office:value="7329.55" calcext:value-type="float">
            <text:p>7,329.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00000:1167</text:p>
          </table:table-cell>
          <table:table-cell table:style-name="ce15" office:value-type="float" office:value="542321.78" calcext:value-type="float">
            <text:p>542,321.7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00000:4424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20601:3209</text:p>
          </table:table-cell>
          <table:table-cell table:style-name="ce15" office:value-type="float" office:value="946870.86" calcext:value-type="float">
            <text:p>946,870.8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040302:2912</text:p>
          </table:table-cell>
          <table:table-cell table:style-name="ce15" office:value-type="float" office:value="306841.69" calcext:value-type="float">
            <text:p>306,841.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9:010109:32564</text:p>
          </table:table-cell>
          <table:table-cell table:style-name="ce15" office:value-type="float" office:value="50263.97" calcext:value-type="float">
            <text:p>50,263.9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2:000000:3398</text:p>
          </table:table-cell>
          <table:table-cell table:style-name="ce15" office:value-type="float" office:value="61886" calcext:value-type="float">
            <text:p>61,886.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3:010105:4307</text:p>
          </table:table-cell>
          <table:table-cell table:style-name="ce15" office:value-type="float" office:value="30317.11" calcext:value-type="float">
            <text:p>30,317.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150103:35182</text:p>
          </table:table-cell>
          <table:table-cell table:style-name="ce15" office:value-type="float" office:value="258527.38" calcext:value-type="float">
            <text:p>258,527.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7:010102:7552</text:p>
          </table:table-cell>
          <table:table-cell table:style-name="ce15" office:value-type="float" office:value="1876671.2" calcext:value-type="float">
            <text:p>1,876,671.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22:8747</text:p>
          </table:table-cell>
          <table:table-cell table:style-name="ce15" office:value-type="float" office:value="6269370.36" calcext:value-type="float">
            <text:p>6,269,370.3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1:020201:1525</text:p>
          </table:table-cell>
          <table:table-cell table:style-name="ce15" office:value-type="float" office:value="1059694.72" calcext:value-type="float">
            <text:p>1,059,694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10120:3412</text:p>
          </table:table-cell>
          <table:table-cell table:style-name="ce15" office:value-type="float" office:value="4429637.8" calcext:value-type="float">
            <text:p>4,429,637.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1:010113:12503</text:p>
          </table:table-cell>
          <table:table-cell table:style-name="ce15" office:value-type="float" office:value="3185734.1" calcext:value-type="float">
            <text:p>3,185,734.1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2:010302:268</text:p>
          </table:table-cell>
          <table:table-cell table:style-name="ce15" office:value-type="float" office:value="919013.29" calcext:value-type="float">
            <text:p>919,013.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150103:35183</text:p>
          </table:table-cell>
          <table:table-cell table:style-name="ce15" office:value-type="float" office:value="173792.29" calcext:value-type="float">
            <text:p>173,792.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108:14201</text:p>
          </table:table-cell>
          <table:table-cell table:style-name="ce15" office:value-type="float" office:value="688965.03" calcext:value-type="float">
            <text:p>688,965.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8:040104:3437</text:p>
          </table:table-cell>
          <table:table-cell table:style-name="ce15" office:value-type="float" office:value="2406309.41" calcext:value-type="float">
            <text:p>2,406,309.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2:010108:14202</text:p>
          </table:table-cell>
          <table:table-cell table:style-name="ce15" office:value-type="float" office:value="726659.17" calcext:value-type="float">
            <text:p>726,659.1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218:710</text:p>
          </table:table-cell>
          <table:table-cell table:style-name="ce15" office:value-type="float" office:value="19900964.02" calcext:value-type="float">
            <text:p>19,900,964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302:317</text:p>
          </table:table-cell>
          <table:table-cell table:style-name="ce15" office:value-type="float" office:value="559399.39" calcext:value-type="float">
            <text:p>559,399.3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10104:9133</text:p>
          </table:table-cell>
          <table:table-cell table:style-name="ce15" office:value-type="float" office:value="426606.08" calcext:value-type="float">
            <text:p>426,606.0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7:010462:144</text:p>
          </table:table-cell>
          <table:table-cell table:style-name="ce15" office:value-type="float" office:value="2669058.25" calcext:value-type="float">
            <text:p>2,669,058.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170401:717</text:p>
          </table:table-cell>
          <table:table-cell table:style-name="ce15" office:value-type="float" office:value="150898.15" calcext:value-type="float">
            <text:p>150,898.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1:010114:2654</text:p>
          </table:table-cell>
          <table:table-cell table:style-name="ce15" office:value-type="float" office:value="2564922.84" calcext:value-type="float">
            <text:p>2,564,922.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10217:12509</text:p>
          </table:table-cell>
          <table:table-cell table:style-name="ce15" office:value-type="float" office:value="4628824.21" calcext:value-type="float">
            <text:p>4,628,824.2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301:6415</text:p>
          </table:table-cell>
          <table:table-cell table:style-name="ce15" office:value-type="float" office:value="3878891.02" calcext:value-type="float">
            <text:p>3,878,891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220:5597</text:p>
          </table:table-cell>
          <table:table-cell table:style-name="ce15" office:value-type="float" office:value="4853560.72" calcext:value-type="float">
            <text:p>4,853,560.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9:010105:16278</text:p>
          </table:table-cell>
          <table:table-cell table:style-name="ce15" office:value-type="float" office:value="3981627.02" calcext:value-type="float">
            <text:p>3,981,627.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9:010109:26913</text:p>
          </table:table-cell>
          <table:table-cell table:style-name="ce15" office:value-type="float" office:value="6683793.91" calcext:value-type="float">
            <text:p>6,683,793.9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311:401</text:p>
          </table:table-cell>
          <table:table-cell table:style-name="ce15" office:value-type="float" office:value="3787441.01" calcext:value-type="float">
            <text:p>3,787,441.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20101:2981</text:p>
          </table:table-cell>
          <table:table-cell table:style-name="ce15" office:value-type="float" office:value="3961227.31" calcext:value-type="float">
            <text:p>3,961,227.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60301:1510</text:p>
          </table:table-cell>
          <table:table-cell table:style-name="ce15" office:value-type="float" office:value="45181212.68" calcext:value-type="float">
            <text:p>45,181,212.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10109:5408</text:p>
          </table:table-cell>
          <table:table-cell table:style-name="ce15" office:value-type="float" office:value="2230663.49" calcext:value-type="float">
            <text:p>2,230,663.4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6" office:value-type="string" calcext:value-type="string">
            <text:p>03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010108:21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010108:217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10102: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3:010123:3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3:010123:33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3:010123:5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3:010124:106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3:010124:108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3:010124:109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3:010124:11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3:010124:11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3:010124:11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3:010124:11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3:010124:120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3:010124:122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10124:14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3:010124:150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3:010124:15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3:010124:159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3:010124:16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3:010124:161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3:010124:16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3:010124:16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3:010124:16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3:010124:16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3:010124:161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3:010124:23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3:010124:2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3:010124:2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3:010124:2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3:010124: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3:010124:3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3:010124:30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3:010124:3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3:010124:3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3:010124:3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3:010124:37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10124:37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3:010124:5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3:010124:53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10124:5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10124:55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3:010124:5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3:010124:5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3:010124:5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3:010124:8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3:010124: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10129: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70117:13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70116:34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3:070116:34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70116:3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3:070116:34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3:070116:3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3:070116:34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70116:34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3:070116:34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3:070116:35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3:070116:35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3:070116:35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70116:35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70116:4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4:050101:184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4:050101:547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4:050101:54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20101:17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101:19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4:060301:1030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3:070116:25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30101: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9:010108:6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105:896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9:010110:121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3:210101:15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1:060101:190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301:329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30102:219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171101:159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1:030702:21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2:010309:1341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4:010108:569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090101:113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00000:34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70201:35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9:010108:27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5:030701:765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3:170101:7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190101:7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5:060302:5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180201:56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32201:525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1:010105:424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110101:305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50102:164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2:010104:8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9:010115:6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0:020125:23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4:060201:59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4:090101:43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03:39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10104:56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8:040102:154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315:87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4:050101:32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90701:181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170601:202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2:010204:129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4:090101:435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1:010104:726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090501:235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030702:21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20201:71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2:010104:13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70601:20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4:110101:485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031001:143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70602:301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00000: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110102:6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3:040301:111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307:405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30702:45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71801:51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7:110101:27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70201:35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6:020101:21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50102:16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105:89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132501:42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1:210101:473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1:210101:47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3:170101:7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3:170102:40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0:020125:2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3:170101:73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7:030102:362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2:010102:13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105:899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30702:39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7:030102:36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9:010115:6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3:010124:12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50101:653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7:030101:15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40904:64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201101:11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0:010118:29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4:060201:10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10104:636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8:040102:15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2:010104:13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203:39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8:140301:3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315:793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04:1293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7:010301:414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0:020123: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90101:7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6:020101:211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1:210501:3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3:210101:151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9:010115:62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8:010168:18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7:110101:27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171801:318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5:050201:2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030102:49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150801:15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3:210101:15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080201:121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2:020103:281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9:010115:6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8:040102:154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20601:74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1:010106:1038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3:170101:7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030702:4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90701:16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7:110101:27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20201:19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4:010111:43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2:220110:3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41801:549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5:040101:19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204:129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2:040901:21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9:040101:21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60301:1075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170101:32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5:150401: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3:170102:4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2:020103:28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50101:66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4:060201:87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6:020101:21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171801:592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20102: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7:110101:272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2:010108:15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0:020125:23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7:030102:36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1:010104:63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120101:180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1:010106:112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1:000000:612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7:000000:24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1:000000:500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9:010110:1408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2:110102:159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0:110101:34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1:000000:24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3:010124:148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3:120101:40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5:000000:61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1:060102:369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4:090101:469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2:000000:87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50101:734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000000:53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226:317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1:000000:21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3:010123:150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9:010115:75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1:010104:67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1:000000:214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0:000000:7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1:000000:483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1:000000:23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5:000000:4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2:010104:14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1:000000:55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0:000000:36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1:090201:10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3:070116:66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1:000000:48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5:000000:223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000000:62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1:090201:10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3:000000:23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1:230102:396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5:000000:58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5:000000:4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7:240201:23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4:000000:20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0:000000:342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7:010102:606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5:160101:439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5:160101:43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3:010106:276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10:2350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90103:318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5:010137:36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2:010201:3109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5:160101:44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10104:53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5:160101:440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9:010105:134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4:010104:53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4:010104:533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5:160101:439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5:160101:44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5:160101:44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5:160101:44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0:010111:5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90103:43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7:080601:7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8:010140:56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8:010140:57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310:1134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2:010106:94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60301:2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5:060301:21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2:171801:583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2:010104:349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3:010104:2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0:020125:183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3:010105:23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5:030701:12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0:020125:24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5:050901:318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5:030801: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5:010109:155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5:060301:10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5:060301:11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5:010109:294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5:040401: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5:050101:5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5:010105:168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5:010105:16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5:010105:16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5:060601: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5:060402:1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5:050101:13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5:030501:17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5:050601:3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5:040401:9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5:050401:8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5:030102:5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5:040301:27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5:050101:130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5:060301:28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5:010109:294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5:040101:313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5:050601:3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5:040401:9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5:030501:17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4:010102:1325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5:010109:29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5:050104:27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5:050901:31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5:050101:139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5:051401:96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5:010105:167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5:010105:16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5:030501:17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5:040401:9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5:060301:110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5:040101:33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5:060301:10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5:010105:16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5:010105:167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5:060301:17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5:060401:158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5:030301:71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5:010109:155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5:050103:2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5:010109:294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5:010105:671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5:050201:28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5:050201:2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5:070101:11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5:010113:33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5:010113:156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5:010109:540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10109:539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5:010113:28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5:070701:139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5:010113:448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5:010113:371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5:010107:47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5:010113:342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5:010109:541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10109:540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5:010113:27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5:010113:111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5:010113:38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5:010113:3889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10109:170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5:010113:333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5:010113:390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5:010107:1287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5:010109:36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5:010113:38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5:010113:4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5:010113:2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5:010109:541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5:010109:540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5:010109:540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5:010109:326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5:010113:224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60701:16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5:010109:541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5:010109:5396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5:030501:2158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8:010101:537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10109:229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5:010113:67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5:010113:3582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5:010107:4755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5:010107:132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107:10840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5:010113:3433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5:010113:3581</text:p>
          </table:table-cell>
          <table:table-cell table:style-name="ce9" office:value-type="string" calcext:value-type="string" table:number-columns-spanned="2" table:number-rows-spanned="1">
            <text:p>05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3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70EE4A7F16B4BDC2A058A4689A4A0848C78AF1A660F18E985104E9CD8A7BD41EFC74522E43DA6DC82B0B2E693C42EAF74BAFE8B5D012E2EB9A8A2DE676261C32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9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9T14:17:14</meta:creation-date>
    <dc:date>2024-05-29T08:16:14</dc:date>
    <meta:generator>LibreOffice/6.4.6.2$Linux_X86_64 LibreOffice_project/17c4c786810c925eb6e0da4181cd43069b44ed29</meta:generator>
    <meta:document-statistic meta:table-count="1" meta:cell-count="246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