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45</text:p>
          </table:table-cell>
          <table:covered-table-cell/>
          <table:table-cell table:number-columns-repeated="3" table:style-name="ce2"/>
          <table:table-cell office:value-type="string" table:style-name="ce3">
            <text:p>17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15" table:style-name="ce9">
            <text:p>215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45" table:style-name="ce9">
            <text:p>245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6:020501:736</text:p>
          </table:table-cell>
          <table:table-cell office:value-type="float" office:value="41633.279999999999" table:style-name="ce10">
            <text:p>41 633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3:120701:1120</text:p>
          </table:table-cell>
          <table:table-cell office:value-type="float" office:value="397154.4" table:style-name="ce10">
            <text:p>397 154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132201:1892</text:p>
          </table:table-cell>
          <table:table-cell office:value-type="float" office:value="631138.14" table:style-name="ce10">
            <text:p>631 138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010701:632</text:p>
          </table:table-cell>
          <table:table-cell office:value-type="float" office:value="702360.07" table:style-name="ce10">
            <text:p>702 360.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10701:619</text:p>
          </table:table-cell>
          <table:table-cell office:value-type="float" office:value="370901.47" table:style-name="ce10">
            <text:p>370 901.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8:040301:1382</text:p>
          </table:table-cell>
          <table:table-cell office:value-type="float" office:value="351707.94" table:style-name="ce10">
            <text:p>351 707.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5:090202:19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4:110701:1448</text:p>
          </table:table-cell>
          <table:table-cell office:value-type="float" office:value="122155.5" table:style-name="ce10">
            <text:p>122 155.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6:030401:1483</text:p>
          </table:table-cell>
          <table:table-cell office:value-type="float" office:value="321745.40000000002" table:style-name="ce10">
            <text:p>321 745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5:090202:7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000000:1367</text:p>
          </table:table-cell>
          <table:table-cell office:value-type="float" office:value="615104.61" table:style-name="ce10">
            <text:p>615 104.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7:010301:4601</text:p>
          </table:table-cell>
          <table:table-cell office:value-type="float" office:value="1011913.63" table:style-name="ce10">
            <text:p>1 011 913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010701:615</text:p>
          </table:table-cell>
          <table:table-cell office:value-type="float" office:value="630394.1" table:style-name="ce10">
            <text:p>630 394.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10701:623</text:p>
          </table:table-cell>
          <table:table-cell office:value-type="float" office:value="393044.84" table:style-name="ce10">
            <text:p>393 044.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010701:621</text:p>
          </table:table-cell>
          <table:table-cell office:value-type="float" office:value="420724.06" table:style-name="ce10">
            <text:p>420 724.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6:100501:2296</text:p>
          </table:table-cell>
          <table:table-cell office:value-type="float" office:value="16034.44" table:style-name="ce10">
            <text:p>16 034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10701:616</text:p>
          </table:table-cell>
          <table:table-cell office:value-type="float" office:value="432487.72" table:style-name="ce10">
            <text:p>432 487.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010701:620</text:p>
          </table:table-cell>
          <table:table-cell office:value-type="float" office:value="333534.53000000003" table:style-name="ce10">
            <text:p>333 534.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010701:637</text:p>
          </table:table-cell>
          <table:table-cell office:value-type="float" office:value="756334.53" table:style-name="ce10">
            <text:p>756 334.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010701:628</text:p>
          </table:table-cell>
          <table:table-cell office:value-type="float" office:value="637313.91" table:style-name="ce10">
            <text:p>637 313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7:180501:598</text:p>
          </table:table-cell>
          <table:table-cell office:value-type="float" office:value="1013646.3" table:style-name="ce10">
            <text:p>1 013 646.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170901:1507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010701:634</text:p>
          </table:table-cell>
          <table:table-cell office:value-type="float" office:value="687828.47999999998" table:style-name="ce10">
            <text:p>687 828.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170901:1505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7:180501:590</text:p>
          </table:table-cell>
          <table:table-cell office:value-type="float" office:value="1705879.74" table:style-name="ce10">
            <text:p>1 705 879.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8:040301:1375</text:p>
          </table:table-cell>
          <table:table-cell office:value-type="float" office:value="191860.56" table:style-name="ce10">
            <text:p>191 860.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000000:10118</text:p>
          </table:table-cell>
          <table:table-cell office:value-type="float" office:value="404864.61" table:style-name="ce10">
            <text:p>404 864.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3:040801:865</text:p>
          </table:table-cell>
          <table:table-cell office:value-type="float" office:value="339949.5" table:style-name="ce10">
            <text:p>339 949.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170901:1506</text:p>
          </table:table-cell>
          <table:table-cell office:value-type="float" office:value="803906.44" table:style-name="ce10">
            <text:p>803 906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5:000000:4302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5:090202:6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170901:1508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010701:631</text:p>
          </table:table-cell>
          <table:table-cell office:value-type="float" office:value="699592.15" table:style-name="ce10">
            <text:p>699 592.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2:030401:2527</text:p>
          </table:table-cell>
          <table:table-cell office:value-type="float" office:value="931271" table:style-name="ce10">
            <text:p>931 271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010701:635</text:p>
          </table:table-cell>
          <table:table-cell office:value-type="float" office:value="658073.31999999995" table:style-name="ce10">
            <text:p>658 073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010701:618</text:p>
          </table:table-cell>
          <table:table-cell office:value-type="float" office:value="524521.11" table:style-name="ce10">
            <text:p>524 521.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5:000000:4306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8:140401:999</text:p>
          </table:table-cell>
          <table:table-cell office:value-type="float" office:value="478321.62" table:style-name="ce10">
            <text:p>478 321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0:030601:31</text:p>
          </table:table-cell>
          <table:table-cell office:value-type="float" office:value="886040.96" table:style-name="ce10">
            <text:p>886 040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8:000000:3807</text:p>
          </table:table-cell>
          <table:table-cell office:value-type="float" office:value="167632.64000000001" table:style-name="ce10">
            <text:p>167 632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1:130601:2273</text:p>
          </table:table-cell>
          <table:table-cell office:value-type="float" office:value="103810" table:style-name="ce10">
            <text:p>103 81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110701:1447</text:p>
          </table:table-cell>
          <table:table-cell office:value-type="float" office:value="111621.6" table:style-name="ce10">
            <text:p>111 621.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2:010701:614</text:p>
          </table:table-cell>
          <table:table-cell office:value-type="float" office:value="687828.47999999998" table:style-name="ce10">
            <text:p>687 828.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5:000000:4304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5:090202:15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2:010701:617</text:p>
          </table:table-cell>
          <table:table-cell office:value-type="float" office:value="552892.30000000005" table:style-name="ce10">
            <text:p>552 892.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5:090202:14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4:050401:477</text:p>
          </table:table-cell>
          <table:table-cell office:value-type="float" office:value="2059295.68" table:style-name="ce10">
            <text:p>2 059 295.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010701:627</text:p>
          </table:table-cell>
          <table:table-cell office:value-type="float" office:value="641465.79" table:style-name="ce10">
            <text:p>641 465.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2:010701:626</text:p>
          </table:table-cell>
          <table:table-cell office:value-type="float" office:value="426259.9" table:style-name="ce10">
            <text:p>426 259.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2:010701:625</text:p>
          </table:table-cell>
          <table:table-cell office:value-type="float" office:value="716199.67" table:style-name="ce10">
            <text:p>716 199.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5:090202:4</text:p>
          </table:table-cell>
          <table:table-cell office:value-type="float" office:value="221988.9" table:style-name="ce10">
            <text:p>221 988.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010701:622</text:p>
          </table:table-cell>
          <table:table-cell office:value-type="float" office:value="97569.23" table:style-name="ce10">
            <text:p>97 569.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5:090202:1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6:100501:2298</text:p>
          </table:table-cell>
          <table:table-cell office:value-type="float" office:value="142788.35999999999" table:style-name="ce10">
            <text:p>142 788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4:090501:803</text:p>
          </table:table-cell>
          <table:table-cell office:value-type="float" office:value="1027958901.88" table:style-name="ce10">
            <text:p>1 027 958 901.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0:040501:1287</text:p>
          </table:table-cell>
          <table:table-cell office:value-type="float" office:value="177552.28" table:style-name="ce10">
            <text:p>177 552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6:070501:255</text:p>
          </table:table-cell>
          <table:table-cell office:value-type="float" office:value="96831.96" table:style-name="ce10">
            <text:p>96 831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3:040801:864</text:p>
          </table:table-cell>
          <table:table-cell office:value-type="float" office:value="369479.76" table:style-name="ce10">
            <text:p>369 479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7:100301:87</text:p>
          </table:table-cell>
          <table:table-cell office:value-type="float" office:value="1031216.43" table:style-name="ce10">
            <text:p>1 031 216.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5:090202:2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3:040801:862</text:p>
          </table:table-cell>
          <table:table-cell office:value-type="float" office:value="369479.76" table:style-name="ce10">
            <text:p>369 479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5:090202:11</text:p>
          </table:table-cell>
          <table:table-cell office:value-type="float" office:value="222000" table:style-name="ce10">
            <text:p>222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2:010701:633</text:p>
          </table:table-cell>
          <table:table-cell office:value-type="float" office:value="693364.32" table:style-name="ce10">
            <text:p>693 364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3:040801:863</text:p>
          </table:table-cell>
          <table:table-cell office:value-type="float" office:value="337488.65" table:style-name="ce10">
            <text:p>337 488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090301:682</text:p>
          </table:table-cell>
          <table:table-cell office:value-type="float" office:value="593623.28" table:style-name="ce10">
            <text:p>593 623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2:100501:1497</text:p>
          </table:table-cell>
          <table:table-cell office:value-type="float" office:value="227000" table:style-name="ce10">
            <text:p>227 000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2:010701:630</text:p>
          </table:table-cell>
          <table:table-cell office:value-type="float" office:value="505145.66" table:style-name="ce10">
            <text:p>505 145.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4:060301:949</text:p>
          </table:table-cell>
          <table:table-cell office:value-type="float" office:value="558494.28" table:style-name="ce10">
            <text:p>558 494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8:040301:1195</text:p>
          </table:table-cell>
          <table:table-cell office:value-type="float" office:value="175677.94" table:style-name="ce10">
            <text:p>175 677.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090501:3506</text:p>
          </table:table-cell>
          <table:table-cell office:value-type="float" office:value="891048" table:style-name="ce10">
            <text:p>891 048.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000000:14731</text:p>
          </table:table-cell>
          <table:table-cell office:value-type="float" office:value="97448134.209999993" table:style-name="ce10">
            <text:p>97 448 134.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010701:624</text:p>
          </table:table-cell>
          <table:table-cell office:value-type="float" office:value="437331.59" table:style-name="ce10">
            <text:p>437 331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2:170901:1504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010701:629</text:p>
          </table:table-cell>
          <table:table-cell office:value-type="float" office:value="725887.4" table:style-name="ce10">
            <text:p>725 887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0:030601:33</text:p>
          </table:table-cell>
          <table:table-cell office:value-type="float" office:value="918233.59999999998" table:style-name="ce10">
            <text:p>918 233.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8:040301:1381</text:p>
          </table:table-cell>
          <table:table-cell office:value-type="float" office:value="175629.38" table:style-name="ce10">
            <text:p>175 629.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8:140401:998</text:p>
          </table:table-cell>
          <table:table-cell office:value-type="float" office:value="478254.72" table:style-name="ce10">
            <text:p>478 254.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2:170901:1503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3:060501:404</text:p>
          </table:table-cell>
          <table:table-cell office:value-type="float" office:value="73920805.920000002" table:style-name="ce10">
            <text:p>73 920 805.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010701:636</text:p>
          </table:table-cell>
          <table:table-cell office:value-type="float" office:value="671220.95" table:style-name="ce10">
            <text:p>671 220.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24:050301:388</text:p>
          </table:table-cell>
          <table:table-cell office:value-type="float" office:value="652362.28" table:style-name="ce10">
            <text:p>652 362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24:030101:9137</text:p>
          </table:table-cell>
          <table:table-cell office:value-type="float" office:value="491994.62" table:style-name="ce10">
            <text:p>491 994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8:020110:1480</text:p>
          </table:table-cell>
          <table:table-cell office:value-type="float" office:value="40695.49" table:style-name="ce10">
            <text:p>40 695.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4:010102:2296</text:p>
          </table:table-cell>
          <table:table-cell office:value-type="float" office:value="514400.6" table:style-name="ce10">
            <text:p>514 400.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4:050601:1916</text:p>
          </table:table-cell>
          <table:table-cell office:value-type="float" office:value="151128.24" table:style-name="ce10">
            <text:p>151 128.2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25:060201:4938</text:p>
          </table:table-cell>
          <table:table-cell office:value-type="float" office:value="3982705.52" table:style-name="ce10">
            <text:p>3 982 705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8:010152:1268</text:p>
          </table:table-cell>
          <table:table-cell office:value-type="float" office:value="14240820.130000001" table:style-name="ce10">
            <text:p>14 240 820.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1:240101:1616</text:p>
          </table:table-cell>
          <table:table-cell office:value-type="float" office:value="4019537.33" table:style-name="ce10">
            <text:p>4 019 537.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2:020301:432</text:p>
          </table:table-cell>
          <table:table-cell office:value-type="float" office:value="401788.29" table:style-name="ce10">
            <text:p>401 788.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4:070101:12105</text:p>
          </table:table-cell>
          <table:table-cell office:value-type="float" office:value="2302684.35" table:style-name="ce10">
            <text:p>2 302 684.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8:010163:955</text:p>
          </table:table-cell>
          <table:table-cell office:value-type="float" office:value="78775.81" table:style-name="ce10">
            <text:p>78 775.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1:010102:7711</text:p>
          </table:table-cell>
          <table:table-cell office:value-type="float" office:value="2811074.49" table:style-name="ce10">
            <text:p>2 811 074.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7:010887:1589</text:p>
          </table:table-cell>
          <table:table-cell office:value-type="float" office:value="32093.85" table:style-name="ce10">
            <text:p>32 093.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2:040702:970</text:p>
          </table:table-cell>
          <table:table-cell office:value-type="float" office:value="1906119.42" table:style-name="ce10">
            <text:p>1 906 119.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1:060301:1880</text:p>
          </table:table-cell>
          <table:table-cell office:value-type="float" office:value="51382.05" table:style-name="ce10">
            <text:p>51 382.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4:030102:7726</text:p>
          </table:table-cell>
          <table:table-cell office:value-type="float" office:value="1394214.65" table:style-name="ce10">
            <text:p>1 394 214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8:010155:1339</text:p>
          </table:table-cell>
          <table:table-cell office:value-type="float" office:value="701307.79" table:style-name="ce10">
            <text:p>701 307.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3:210101:3443</text:p>
          </table:table-cell>
          <table:table-cell office:value-type="float" office:value="493756.96" table:style-name="ce10">
            <text:p>493 756.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1:070801:2945</text:p>
          </table:table-cell>
          <table:table-cell office:value-type="float" office:value="1046223.61" table:style-name="ce10">
            <text:p>1 046 223.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7:070101:2599</text:p>
          </table:table-cell>
          <table:table-cell office:value-type="float" office:value="974919.14" table:style-name="ce10">
            <text:p>974 919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9:010110:2183</text:p>
          </table:table-cell>
          <table:table-cell office:value-type="float" office:value="1404161.04" table:style-name="ce10">
            <text:p>1 404 161.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24:060301:42</text:p>
          </table:table-cell>
          <table:table-cell office:value-type="float" office:value="932281.88" table:style-name="ce10">
            <text:p>932 281.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5:040301:7536</text:p>
          </table:table-cell>
          <table:table-cell office:value-type="float" office:value="4958050.25" table:style-name="ce10">
            <text:p>4 958 050.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21:010103:1148</text:p>
          </table:table-cell>
          <table:table-cell office:value-type="float" office:value="570706.53" table:style-name="ce10">
            <text:p>570 706.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8:010152:1274</text:p>
          </table:table-cell>
          <table:table-cell office:value-type="float" office:value="40127.65" table:style-name="ce10">
            <text:p>40 127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1:010103:4741</text:p>
          </table:table-cell>
          <table:table-cell office:value-type="float" office:value="550921.38" table:style-name="ce10">
            <text:p>550 921.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7:010101:935</text:p>
          </table:table-cell>
          <table:table-cell office:value-type="float" office:value="396400.75" table:style-name="ce10">
            <text:p>396 400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2:030102:6358</text:p>
          </table:table-cell>
          <table:table-cell office:value-type="float" office:value="73348.83" table:style-name="ce10">
            <text:p>73 348.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2:010315:8970</text:p>
          </table:table-cell>
          <table:table-cell office:value-type="float" office:value="3910187.74" table:style-name="ce10">
            <text:p>3 910 187.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4:070601:2725</text:p>
          </table:table-cell>
          <table:table-cell office:value-type="float" office:value="36226.9" table:style-name="ce10">
            <text:p>36 226.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1:030601:1934</text:p>
          </table:table-cell>
          <table:table-cell office:value-type="float" office:value="1015775.44" table:style-name="ce10">
            <text:p>1 015 775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5:030104:644</text:p>
          </table:table-cell>
          <table:table-cell office:value-type="float" office:value="375536.48" table:style-name="ce10">
            <text:p>375 536.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3:120101:4033</text:p>
          </table:table-cell>
          <table:table-cell office:value-type="float" office:value="625909.06999999995" table:style-name="ce10">
            <text:p>625 909.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190102:3920</text:p>
          </table:table-cell>
          <table:table-cell office:value-type="float" office:value="1325501.25" table:style-name="ce10">
            <text:p>1 325 501.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24:040103:6561</text:p>
          </table:table-cell>
          <table:table-cell office:value-type="float" office:value="1538903.01" table:style-name="ce10">
            <text:p>1 538 903.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2:010105:1732</text:p>
          </table:table-cell>
          <table:table-cell office:value-type="float" office:value="2614964.12" table:style-name="ce10">
            <text:p>2 614 964.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1:000000:988</text:p>
          </table:table-cell>
          <table:table-cell office:value-type="float" office:value="1362844.35" table:style-name="ce10">
            <text:p>1 362 844.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2:000000:1779</text:p>
          </table:table-cell>
          <table:table-cell office:value-type="float" office:value="43363698.700000003" table:style-name="ce10">
            <text:p>43 363 698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1:010101:912</text:p>
          </table:table-cell>
          <table:table-cell office:value-type="float" office:value="393007.19" table:style-name="ce10">
            <text:p>393 007.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8:010154:4605</text:p>
          </table:table-cell>
          <table:table-cell office:value-type="float" office:value="28082.48" table:style-name="ce10">
            <text:p>28 082.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2:030102:6362</text:p>
          </table:table-cell>
          <table:table-cell office:value-type="float" office:value="88394.75" table:style-name="ce10">
            <text:p>88 394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5:010126:16</text:p>
          </table:table-cell>
          <table:table-cell office:value-type="float" office:value="569008.19999999995" table:style-name="ce10">
            <text:p>569 008.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5:010104:8904</text:p>
          </table:table-cell>
          <table:table-cell office:value-type="float" office:value="38159372.780000001" table:style-name="ce10">
            <text:p>38 159 372.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7:070101:2600</text:p>
          </table:table-cell>
          <table:table-cell office:value-type="float" office:value="974919.14" table:style-name="ce10">
            <text:p>974 919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3:120201:1645</text:p>
          </table:table-cell>
          <table:table-cell office:value-type="float" office:value="609060.68999999994" table:style-name="ce10">
            <text:p>609 060.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4:060301:3274</text:p>
          </table:table-cell>
          <table:table-cell office:value-type="float" office:value="3904193.01" table:style-name="ce10">
            <text:p>3 904 193.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8:030103:3984</text:p>
          </table:table-cell>
          <table:table-cell office:value-type="float" office:value="52902.19" table:style-name="ce10">
            <text:p>52 902.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25:040102:8752</text:p>
          </table:table-cell>
          <table:table-cell office:value-type="float" office:value="16577173.76" table:style-name="ce10">
            <text:p>16 577 173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6:000000:937</text:p>
          </table:table-cell>
          <table:table-cell office:value-type="float" office:value="1477184.07" table:style-name="ce10">
            <text:p>1 477 184.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1:040101:2278</text:p>
          </table:table-cell>
          <table:table-cell office:value-type="float" office:value="923656.44" table:style-name="ce10">
            <text:p>923 656.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2:030102:6357</text:p>
          </table:table-cell>
          <table:table-cell office:value-type="float" office:value="3946556.31" table:style-name="ce10">
            <text:p>3 946 556.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2:020301:433</text:p>
          </table:table-cell>
          <table:table-cell office:value-type="float" office:value="401788.29" table:style-name="ce10">
            <text:p>401 788.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1:090901:1371</text:p>
          </table:table-cell>
          <table:table-cell office:value-type="float" office:value="7770787.5" table:style-name="ce10">
            <text:p>7 770 787.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9:010116:11460</text:p>
          </table:table-cell>
          <table:table-cell office:value-type="float" office:value="1201558.6599999999" table:style-name="ce10">
            <text:p>1 201 558.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20:010103:287</text:p>
          </table:table-cell>
          <table:table-cell office:value-type="float" office:value="16957.62" table:style-name="ce10">
            <text:p>16 957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5:090102:8</text:p>
          </table:table-cell>
          <table:table-cell office:value-type="float" office:value="15551348.300000001" table:style-name="ce10">
            <text:p>15 551 348.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9:100101:2954</text:p>
          </table:table-cell>
          <table:table-cell office:value-type="float" office:value="1255804.6299999999" table:style-name="ce10">
            <text:p>1 255 804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7:260101:2917</text:p>
          </table:table-cell>
          <table:table-cell office:value-type="float" office:value="1659536.16" table:style-name="ce10">
            <text:p>1 659 536.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2:000000:6547</text:p>
          </table:table-cell>
          <table:table-cell office:value-type="float" office:value="865400.38" table:style-name="ce10">
            <text:p>865 400.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3:010101:3306</text:p>
          </table:table-cell>
          <table:table-cell office:value-type="float" office:value="812154.39" table:style-name="ce10">
            <text:p>812 154.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2:190102:3919</text:p>
          </table:table-cell>
          <table:table-cell office:value-type="float" office:value="1646474.65" table:style-name="ce10">
            <text:p>1 646 474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8:020110:78</text:p>
          </table:table-cell>
          <table:table-cell office:value-type="float" office:value="20073338.07" table:style-name="ce10">
            <text:p>20 073 338.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4:010110:16814</text:p>
          </table:table-cell>
          <table:table-cell office:value-type="float" office:value="46285.64" table:style-name="ce10">
            <text:p>46 285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6:070101:1656</text:p>
          </table:table-cell>
          <table:table-cell office:value-type="float" office:value="552828.62" table:style-name="ce10">
            <text:p>552 828.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4:010110:16815</text:p>
          </table:table-cell>
          <table:table-cell office:value-type="float" office:value="1294662.1399999999" table:style-name="ce10">
            <text:p>1 294 662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2:010109:3647</text:p>
          </table:table-cell>
          <table:table-cell office:value-type="float" office:value="314868.63" table:style-name="ce10">
            <text:p>314 868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2:040904:934</text:p>
          </table:table-cell>
          <table:table-cell office:value-type="float" office:value="571749.9" table:style-name="ce10">
            <text:p>571 749.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030101:3492</text:p>
          </table:table-cell>
          <table:table-cell office:value-type="float" office:value="1430194.59" table:style-name="ce10">
            <text:p>1 430 194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5:040301:7535</text:p>
          </table:table-cell>
          <table:table-cell office:value-type="float" office:value="4639292.1100000003" table:style-name="ce10">
            <text:p>4 639 292.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4:010103:6070</text:p>
          </table:table-cell>
          <table:table-cell office:value-type="float" office:value="1349654.93" table:style-name="ce10">
            <text:p>1 349 654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0:010119:579</text:p>
          </table:table-cell>
          <table:table-cell office:value-type="float" office:value="322161.05" table:style-name="ce10">
            <text:p>322 161.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2:010105:9077</text:p>
          </table:table-cell>
          <table:table-cell office:value-type="float" office:value="3413281.22" table:style-name="ce10">
            <text:p>3 413 281.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8:030103:3982</text:p>
          </table:table-cell>
          <table:table-cell office:value-type="float" office:value="35836.97" table:style-name="ce10">
            <text:p>35 836.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9:010106:150</text:p>
          </table:table-cell>
          <table:table-cell office:value-type="float" office:value="9218522.9399999995" table:style-name="ce10">
            <text:p>9 218 522.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1:130701:1324</text:p>
          </table:table-cell>
          <table:table-cell office:value-type="float" office:value="631710.89" table:style-name="ce10">
            <text:p>631 710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3:030102:2109</text:p>
          </table:table-cell>
          <table:table-cell office:value-type="float" office:value="1256031.72" table:style-name="ce10">
            <text:p>1 256 031.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2:080501:526</text:p>
          </table:table-cell>
          <table:table-cell office:value-type="float" office:value="761189.37" table:style-name="ce10">
            <text:p>761 189.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5:060401:1005</text:p>
          </table:table-cell>
          <table:table-cell office:value-type="float" office:value="1242972.6299999999" table:style-name="ce10">
            <text:p>1 242 972.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3:010105:4302</text:p>
          </table:table-cell>
          <table:table-cell office:value-type="float" office:value="471688.43" table:style-name="ce10">
            <text:p>471 688.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4:030102:7725</text:p>
          </table:table-cell>
          <table:table-cell office:value-type="float" office:value="1036260.74" table:style-name="ce10">
            <text:p>1 036 260.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2:010203:8123</text:p>
          </table:table-cell>
          <table:table-cell office:value-type="float" office:value="119116.56" table:style-name="ce10">
            <text:p>119 116.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0:010126:388</text:p>
          </table:table-cell>
          <table:table-cell office:value-type="float" office:value="136636.75" table:style-name="ce10">
            <text:p>136 636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2:170701:1883</text:p>
          </table:table-cell>
          <table:table-cell office:value-type="float" office:value="2788880.42" table:style-name="ce10">
            <text:p>2 788 880.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5:030104:643</text:p>
          </table:table-cell>
          <table:table-cell office:value-type="float" office:value="481125.41" table:style-name="ce10">
            <text:p>481 125.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8:010154:393</text:p>
          </table:table-cell>
          <table:table-cell office:value-type="float" office:value="2008641.91" table:style-name="ce10">
            <text:p>2 008 641.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2:030102:6355</text:p>
          </table:table-cell>
          <table:table-cell office:value-type="float" office:value="77110.31" table:style-name="ce10">
            <text:p>77 110.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8:010159:876</text:p>
          </table:table-cell>
          <table:table-cell office:value-type="float" office:value="589198.93000000005" table:style-name="ce10">
            <text:p>589 198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3:120102:1994</text:p>
          </table:table-cell>
          <table:table-cell office:value-type="float" office:value="731193.16" table:style-name="ce10">
            <text:p>731 193.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2:030102:6363</text:p>
          </table:table-cell>
          <table:table-cell office:value-type="float" office:value="214404.28" table:style-name="ce10">
            <text:p>214 404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2:030102:6354</text:p>
          </table:table-cell>
          <table:table-cell office:value-type="float" office:value="73348.83" table:style-name="ce10">
            <text:p>73 348.8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2:030102:6361</text:p>
          </table:table-cell>
          <table:table-cell office:value-type="float" office:value="101559.92" table:style-name="ce10">
            <text:p>101 559.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22:010212:2428</text:p>
          </table:table-cell>
          <table:table-cell office:value-type="float" office:value="179070.3" table:style-name="ce10">
            <text:p>179 070.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1:040101:2279</text:p>
          </table:table-cell>
          <table:table-cell office:value-type="float" office:value="649476.31999999995" table:style-name="ce10">
            <text:p>649 476.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4:070201:6372</text:p>
          </table:table-cell>
          <table:table-cell office:value-type="float" office:value="1037058.12" table:style-name="ce10">
            <text:p>1 037 058.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8:020101:441</text:p>
          </table:table-cell>
          <table:table-cell office:value-type="float" office:value="1677384.28" table:style-name="ce10">
            <text:p>1 677 384.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5:010133:250</text:p>
          </table:table-cell>
          <table:table-cell office:value-type="float" office:value="7503296.2699999996" table:style-name="ce10">
            <text:p>7 503 296.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131601:4082</text:p>
          </table:table-cell>
          <table:table-cell office:value-type="float" office:value="2182300.52" table:style-name="ce10">
            <text:p>2 182 300.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4:070601:2727</text:p>
          </table:table-cell>
          <table:table-cell office:value-type="float" office:value="38735.14" table:style-name="ce10">
            <text:p>38 735.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8:010103:64</text:p>
          </table:table-cell>
          <table:table-cell office:value-type="float" office:value="555190.01" table:style-name="ce10">
            <text:p>555 190.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1:010105:8252</text:p>
          </table:table-cell>
          <table:table-cell office:value-type="float" office:value="215073.6" table:style-name="ce10">
            <text:p>215 073.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1:030302:603</text:p>
          </table:table-cell>
          <table:table-cell office:value-type="float" office:value="907896.33" table:style-name="ce10">
            <text:p>907 896.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1:090901:1370</text:p>
          </table:table-cell>
          <table:table-cell office:value-type="float" office:value="62206.77" table:style-name="ce10">
            <text:p>62 206.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2:150103:35180</text:p>
          </table:table-cell>
          <table:table-cell office:value-type="float" office:value="187547.13" table:style-name="ce10">
            <text:p>187 547.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8:010154:4606</text:p>
          </table:table-cell>
          <table:table-cell office:value-type="float" office:value="34187.360000000001" table:style-name="ce10">
            <text:p>34 187.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7:240701:7668</text:p>
          </table:table-cell>
          <table:table-cell office:value-type="float" office:value="1577369.65" table:style-name="ce10">
            <text:p>1 577 369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7:060501:548</text:p>
          </table:table-cell>
          <table:table-cell office:value-type="float" office:value="905818.27" table:style-name="ce10">
            <text:p>905 818.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4:070601:2351</text:p>
          </table:table-cell>
          <table:table-cell office:value-type="float" office:value="53202790.640000001" table:style-name="ce10">
            <text:p>53 202 790.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1:010103:1149</text:p>
          </table:table-cell>
          <table:table-cell office:value-type="float" office:value="695751.93" table:style-name="ce10">
            <text:p>695 751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8:010154:4603</text:p>
          </table:table-cell>
          <table:table-cell office:value-type="float" office:value="30524.43" table:style-name="ce10">
            <text:p>30 524.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21:010117:3926</text:p>
          </table:table-cell>
          <table:table-cell office:value-type="float" office:value="13273.75" table:style-name="ce10">
            <text:p>13 273.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24:070201:6375</text:p>
          </table:table-cell>
          <table:table-cell office:value-type="float" office:value="1312505.7" table:style-name="ce10">
            <text:p>1 312 505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4:040103:6562</text:p>
          </table:table-cell>
          <table:table-cell office:value-type="float" office:value="753282.87" table:style-name="ce10">
            <text:p>753 282.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22:010203:8122</text:p>
          </table:table-cell>
          <table:table-cell office:value-type="float" office:value="94300.61" table:style-name="ce10">
            <text:p>94 300.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8:180201:1181</text:p>
          </table:table-cell>
          <table:table-cell office:value-type="float" office:value="1941694.15" table:style-name="ce10">
            <text:p>1 941 694.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2:020301:435</text:p>
          </table:table-cell>
          <table:table-cell office:value-type="float" office:value="702325.93" table:style-name="ce10">
            <text:p>702 325.9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8:010154:76</text:p>
          </table:table-cell>
          <table:table-cell office:value-type="float" office:value="3814455.08" table:style-name="ce10">
            <text:p>3 814 455.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2:020301:434</text:p>
          </table:table-cell>
          <table:table-cell office:value-type="float" office:value="401788.29" table:style-name="ce10">
            <text:p>401 788.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1:030601:1933</text:p>
          </table:table-cell>
          <table:table-cell office:value-type="float" office:value="991908.53" table:style-name="ce10">
            <text:p>991 908.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3:120102:1993</text:p>
          </table:table-cell>
          <table:table-cell office:value-type="float" office:value="1171647.7" table:style-name="ce10">
            <text:p>1 171 647.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8:010154:4604</text:p>
          </table:table-cell>
          <table:table-cell office:value-type="float" office:value="25640.53" table:style-name="ce10">
            <text:p>25 640.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25:020104:6624</text:p>
          </table:table-cell>
          <table:table-cell office:value-type="float" office:value="4369963.08" table:style-name="ce10">
            <text:p>4 369 963.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9:010106:2358</text:p>
          </table:table-cell>
          <table:table-cell office:value-type="float" office:value="84120.71" table:style-name="ce10">
            <text:p>84 120.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8:010163:956</text:p>
          </table:table-cell>
          <table:table-cell office:value-type="float" office:value="62728.89" table:style-name="ce10">
            <text:p>62 728.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2:120201:926</text:p>
          </table:table-cell>
          <table:table-cell office:value-type="float" office:value="1307311.6499999999" table:style-name="ce10">
            <text:p>1 307 311.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24:070601:2726</text:p>
          </table:table-cell>
          <table:table-cell office:value-type="float" office:value="55749.86" table:style-name="ce10">
            <text:p>55 749.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17:000000:260</text:p>
          </table:table-cell>
          <table:table-cell office:value-type="float" office:value="2606677.4" table:style-name="ce10">
            <text:p>2 606 677.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9:010110:435</text:p>
          </table:table-cell>
          <table:table-cell office:value-type="float" office:value="998957.76" table:style-name="ce10">
            <text:p>998 957.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8:010154:4602</text:p>
          </table:table-cell>
          <table:table-cell office:value-type="float" office:value="21977.59" table:style-name="ce10">
            <text:p>21 977.5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3:120101:4034</text:p>
          </table:table-cell>
          <table:table-cell office:value-type="float" office:value="816193.16" table:style-name="ce10">
            <text:p>816 193.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8:030103:3981</text:p>
          </table:table-cell>
          <table:table-cell office:value-type="float" office:value="85326.12" table:style-name="ce10">
            <text:p>85 326.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8:000000:3676</text:p>
          </table:table-cell>
          <table:table-cell office:value-type="float" office:value="2454113.98" table:style-name="ce10">
            <text:p>2 454 113.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8:010154:3364</text:p>
          </table:table-cell>
          <table:table-cell office:value-type="float" office:value="2278427.79" table:style-name="ce10">
            <text:p>2 278 427.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3:170601:303</text:p>
          </table:table-cell>
          <table:table-cell office:value-type="float" office:value="1439960.09" table:style-name="ce10">
            <text:p>1 439 960.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25:070601:2086</text:p>
          </table:table-cell>
          <table:table-cell office:value-type="float" office:value="735805.37" table:style-name="ce10">
            <text:p>735 805.3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0:070401: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1:161301:9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8:040301:19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4:090901:8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4:090901:2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8:040301:4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6:100501:22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4:090901:3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8:080701: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4:090901:6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4:090901:8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8:160101:1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200801:41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5:161301: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8:080601: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4:090901:6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172001:18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4:090901:11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1:211401:44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4:090901: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0:120601:7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7:130201:10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7:180501:5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132201:29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7:040401:6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5:161301:5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4:090901:11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4:110701:14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041401:30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4:000000:22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0:040501:11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4:090901:87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7:040401:6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140601:4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8:040301:8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6:040601:3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7:060701: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0:040501:11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0:061201: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1:040601:18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3:230601:3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4:090901:9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4:090801:8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5:110901: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5:191001: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4:090801: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4:090901:6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2:010801:2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7:160401:9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4:090801:88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4:090101:49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0:061101:3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0:061201:1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2:040801:2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2:150901:15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2:020401:21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3:110901: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2:171101:6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4:000000:31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171801:8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7:010301:12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4:090801:88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4:090901:22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1:161301:90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4:090801:24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5:110901: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161301:5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0:120501: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4:090901:9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2:172101:7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4:090901:87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8:010168:6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2:010228: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2:010220:82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22:010201:395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9:010112:33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2:080201:173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2:010215:66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5:010120:3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2:120103:27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3:080202:1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5:010132:21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5:000000:82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5:010106:35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5:010106:33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5:010131: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5:010133:2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2:010216:22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5:010137:2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5:010106: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5:010103:4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5:010102:7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5:010131:10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1:031501:35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0:070101:15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5:010106:1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1:031501:31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2:010215:60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22:010220:14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5:010101:11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5:010132: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24:010108:561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5:010119:3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22:010220:798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9:010112:186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5:010138:6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2:010203:810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5:010102: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5:010130: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2:010220:81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3:060601:150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22:010209:25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5:010129: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5:000000:49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5:010131:6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4:010104:34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010102:73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5:010101:1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2:010220:788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5:010132:17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5:010106:38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4:010101:35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1:031501:11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8:160101: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5:010125:6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5:010121:85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1:031501:27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2:010220:797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2:030702:4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040301:434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5:010132: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5:010117:1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5:010103:156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5:010132:1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2:120103:27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2:000000:9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5:010106:16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1:031501:2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5:010109: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22:010107:3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5:060101:12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5:010138: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0:070201:4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5:010106:38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5:030103:576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5:010130: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5:010109:10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5:010104:2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000000:336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5:010125:7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7:010102:69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5:010132: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5:010106:1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2:132101:12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0:010127:3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22:010220:79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1:031501:19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22:010212:21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5:010201:162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4:030101:9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7:210101:3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5:010102:4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5:010116:60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9:060101:2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1:031501:190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5:010112: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22:010220:805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5:010109: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5:010106:41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2:010401:90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5:010126:71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5:010201:8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22:010220:81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9:130101:249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2:010220:80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5:010201:5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5:010133:24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090801:50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5:010106:337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2:010220:80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1:110101:12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25:040103:1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5:010104:1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5:010102: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5:010132:209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22:010201:3949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5:010201:17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2:040301:4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5:000000:744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5:010132: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5:010132: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5:010102:6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2:010220:79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5:010119:33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5:010110:4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6:010101:287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5:010130:1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25:030103:8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5:010132:207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5:000000:32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07:080101:13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22:010701:309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5:010110:15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4:010112:23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5:000000:78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22:010220:799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5:010106:341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3:060101:4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5:010132:180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5:010104:60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5:010104:130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5:000000:569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5:010132:210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5:010132:175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5:010134:12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22:010220:804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2:120302:7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5:010120:36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5:010132:181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5:010110:1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24:050101:783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5:010102:8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5:010132:216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6:110101:37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20:010103:26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5:010106:388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2:010501:5919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2:000000:99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5:010130:1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1:170101:15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22:010220:806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5:010102:745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5:010102:7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22:010220:83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5:010104: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2:030801:412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22:010215:622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1:030801:14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5:010101:223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5:010132:8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5:010201:132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4:090901:1491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4:090901:1748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2:180401:67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02:180301:84</text:p>
          </table:table-cell>
          <table:table-cell office:value-type="string" table:number-columns-spanned="2" table:number-rows-spanned="1" table:style-name="ce19">
            <text:p>03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D479997F806631094EBB8027A3F03416C781F42B9A1B64BF28E7ED815F76376A4AD279DDCA4C0907ACA60597861F50A801E7CAF3E17D2D0993A991FFF71FA639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10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0T11:54:55Z</meta:creation-date>
    <dc:date>2026-08-17T11:57:02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