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43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" calcext:value-type="float">
            <text:p>1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8" calcext:value-type="float">
            <text:p>8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5:010124:6871</text:p>
          </table:table-cell>
          <table:table-cell table:style-name="ce15" office:value-type="float" office:value="73899.54" calcext:value-type="float">
            <text:p>73,899.54</text:p>
          </table:table-cell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style-name="ce6" office:value-type="string" calcext:value-type="string">
            <text:p>01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4:090701:187</text:p>
          </table:table-cell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4:090701:185</text:p>
          </table:table-cell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4:090701:188</text:p>
          </table:table-cell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4:040102:17222</text:p>
          </table:table-cell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4:040102:17221</text:p>
          </table:table-cell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1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4:000000:2052</text:p>
          </table:table-cell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4:090701:386</text:p>
          </table:table-cell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5:000000:10604</text:p>
          </table:table-cell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1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DE27853AC19725048537529E89D8E591FFFE0D16D97C330F2F97FB34D9DFF5C67C73571E205A6136A0E4278827BAA18A666773745B4B29FB9FFDF21F39AE3CF4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18T13:25:32</meta:creation-date>
    <dc:date>2024-05-29T08:16:14</dc:date>
    <meta:generator>LibreOffice/6.4.6.2$Linux_X86_64 LibreOffice_project/17c4c786810c925eb6e0da4181cd43069b44ed29</meta:generator>
    <meta:document-statistic meta:table-count="1" meta:cell-count="6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