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41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97" calcext:value-type="float">
            <text:p>19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651" calcext:value-type="float">
            <text:p>651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9:010110:16624</text:p>
          </table:table-cell>
          <table:table-cell table:style-name="ce15" office:value-type="float" office:value="4037948.1" calcext:value-type="float">
            <text:p>4,037,948.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10:16625</text:p>
          </table:table-cell>
          <table:table-cell table:style-name="ce15" office:value-type="float" office:value="4268008" calcext:value-type="float">
            <text:p>4,268,008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30301:2032</text:p>
          </table:table-cell>
          <table:table-cell table:style-name="ce15" office:value-type="float" office:value="2607981.6" calcext:value-type="float">
            <text:p>2,607,981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06:4711</text:p>
          </table:table-cell>
          <table:table-cell table:style-name="ce15" office:value-type="float" office:value="2610919.92" calcext:value-type="float">
            <text:p>2,610,919.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1:040601:3415</text:p>
          </table:table-cell>
          <table:table-cell table:style-name="ce15" office:value-type="float" office:value="40212.53" calcext:value-type="float">
            <text:p>40,212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130501:2847</text:p>
          </table:table-cell>
          <table:table-cell table:style-name="ce15" office:value-type="float" office:value="5720065.56" calcext:value-type="float">
            <text:p>5,720,065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30101:7550</text:p>
          </table:table-cell>
          <table:table-cell table:style-name="ce15" office:value-type="float" office:value="598604.7" calcext:value-type="float">
            <text:p>598,604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8:160101:130</text:p>
          </table:table-cell>
          <table:table-cell table:style-name="ce15" office:value-type="float" office:value="420490.16" calcext:value-type="float">
            <text:p>420,490.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10202:2939</text:p>
          </table:table-cell>
          <table:table-cell table:style-name="ce15" office:value-type="float" office:value="3535931.55" calcext:value-type="float">
            <text:p>3,535,931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8:030103:3983</text:p>
          </table:table-cell>
          <table:table-cell table:style-name="ce15" office:value-type="float" office:value="145021.86" calcext:value-type="float">
            <text:p>145,021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30102:6359</text:p>
          </table:table-cell>
          <table:table-cell table:style-name="ce15" office:value-type="float" office:value="438288.54" calcext:value-type="float">
            <text:p>438,288.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31801:3724</text:p>
          </table:table-cell>
          <table:table-cell table:style-name="ce15" office:value-type="float" office:value="5118199.26" calcext:value-type="float">
            <text:p>5,118,199.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305:13221</text:p>
          </table:table-cell>
          <table:table-cell table:style-name="ce15" office:value-type="float" office:value="6741712.49" calcext:value-type="float">
            <text:p>6,741,712.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9:010116:11646</text:p>
          </table:table-cell>
          <table:table-cell table:style-name="ce15" office:value-type="float" office:value="232815.53" calcext:value-type="float">
            <text:p>232,815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100201:1704</text:p>
          </table:table-cell>
          <table:table-cell table:style-name="ce15" office:value-type="float" office:value="1611843.42" calcext:value-type="float">
            <text:p>1,611,843.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9:010103:36274</text:p>
          </table:table-cell>
          <table:table-cell table:style-name="ce15" office:value-type="float" office:value="2066356.62" calcext:value-type="float">
            <text:p>2,066,356.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3:120301:982</text:p>
          </table:table-cell>
          <table:table-cell table:style-name="ce15" office:value-type="float" office:value="389057.19" calcext:value-type="float">
            <text:p>389,057.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4:020103:2820</text:p>
          </table:table-cell>
          <table:table-cell table:style-name="ce15" office:value-type="float" office:value="1216297.93" calcext:value-type="float">
            <text:p>1,216,297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0:010101:188</text:p>
          </table:table-cell>
          <table:table-cell table:style-name="ce15" office:value-type="float" office:value="4246448.87" calcext:value-type="float">
            <text:p>4,246,448.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1:120101:3410</text:p>
          </table:table-cell>
          <table:table-cell table:style-name="ce15" office:value-type="float" office:value="299022.83" calcext:value-type="float">
            <text:p>299,022.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1:130101:5843</text:p>
          </table:table-cell>
          <table:table-cell table:style-name="ce15" office:value-type="float" office:value="3601115.74" calcext:value-type="float">
            <text:p>3,601,115.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4:100101:5565</text:p>
          </table:table-cell>
          <table:table-cell table:style-name="ce15" office:value-type="float" office:value="4946872.52" calcext:value-type="float">
            <text:p>4,946,872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30901:2689</text:p>
          </table:table-cell>
          <table:table-cell table:style-name="ce15" office:value-type="float" office:value="3770914.34" calcext:value-type="float">
            <text:p>3,770,914.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5:040101:4932</text:p>
          </table:table-cell>
          <table:table-cell table:style-name="ce15" office:value-type="float" office:value="7966337.92" calcext:value-type="float">
            <text:p>7,966,337.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20101:5155</text:p>
          </table:table-cell>
          <table:table-cell table:style-name="ce15" office:value-type="float" office:value="2263314.45" calcext:value-type="float">
            <text:p>2,263,314.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4:080101:2650</text:p>
          </table:table-cell>
          <table:table-cell table:style-name="ce15" office:value-type="float" office:value="776609.82" calcext:value-type="float">
            <text:p>776,609.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30102:6360</text:p>
          </table:table-cell>
          <table:table-cell table:style-name="ce15" office:value-type="float" office:value="896436.05" calcext:value-type="float">
            <text:p>896,436.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90601:2045</text:p>
          </table:table-cell>
          <table:table-cell table:style-name="ce15" office:value-type="float" office:value="6059311" calcext:value-type="float">
            <text:p>6,059,311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3:040101:2300</text:p>
          </table:table-cell>
          <table:table-cell table:style-name="ce15" office:value-type="float" office:value="2705506.72" calcext:value-type="float">
            <text:p>2,705,506.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30702:1910</text:p>
          </table:table-cell>
          <table:table-cell table:style-name="ce15" office:value-type="float" office:value="5011170.38" calcext:value-type="float">
            <text:p>5,011,170.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5:040202:544</text:p>
          </table:table-cell>
          <table:table-cell table:style-name="ce15" office:value-type="float" office:value="2634211.3" calcext:value-type="float">
            <text:p>2,634,211.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5:040101:2918</text:p>
          </table:table-cell>
          <table:table-cell table:style-name="ce15" office:value-type="float" office:value="3779617.41" calcext:value-type="float">
            <text:p>3,779,617.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15:7134</text:p>
          </table:table-cell>
          <table:table-cell table:style-name="ce15" office:value-type="float" office:value="1928350.86" calcext:value-type="float">
            <text:p>1,928,350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3:120401:448</text:p>
          </table:table-cell>
          <table:table-cell table:style-name="ce15" office:value-type="float" office:value="1266319.19" calcext:value-type="float">
            <text:p>1,266,319.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15:2225</text:p>
          </table:table-cell>
          <table:table-cell table:style-name="ce15" office:value-type="float" office:value="1142703.42" calcext:value-type="float">
            <text:p>1,142,703.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3:010104:265</text:p>
          </table:table-cell>
          <table:table-cell table:style-name="ce15" office:value-type="float" office:value="118991569.22" calcext:value-type="float">
            <text:p>118,991,569.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041401:3150</text:p>
          </table:table-cell>
          <table:table-cell table:style-name="ce15" office:value-type="float" office:value="4945552.02" calcext:value-type="float">
            <text:p>4,945,552.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40102:6193</text:p>
          </table:table-cell>
          <table:table-cell table:style-name="ce15" office:value-type="float" office:value="5135408.54" calcext:value-type="float">
            <text:p>5,135,408.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4:030401:399</text:p>
          </table:table-cell>
          <table:table-cell table:style-name="ce15" office:value-type="float" office:value="1152208.37" calcext:value-type="float">
            <text:p>1,152,208.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0:8881</text:p>
          </table:table-cell>
          <table:table-cell table:style-name="ce15" office:value-type="float" office:value="145148.27" calcext:value-type="float">
            <text:p>145,148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220101:1924</text:p>
          </table:table-cell>
          <table:table-cell table:style-name="ce15" office:value-type="float" office:value="5891345.8" calcext:value-type="float">
            <text:p>5,891,345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5:070501:3872</text:p>
          </table:table-cell>
          <table:table-cell table:style-name="ce15" office:value-type="float" office:value="147268.57" calcext:value-type="float">
            <text:p>147,268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308:8662</text:p>
          </table:table-cell>
          <table:table-cell table:style-name="ce15" office:value-type="float" office:value="154936.93" calcext:value-type="float">
            <text:p>154,936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8:010159:4945</text:p>
          </table:table-cell>
          <table:table-cell table:style-name="ce15" office:value-type="float" office:value="1455224.94" calcext:value-type="float">
            <text:p>1,455,224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0:010119:1463</text:p>
          </table:table-cell>
          <table:table-cell table:style-name="ce15" office:value-type="float" office:value="4289368.44" calcext:value-type="float">
            <text:p>4,289,368.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200702:771</text:p>
          </table:table-cell>
          <table:table-cell table:style-name="ce15" office:value-type="float" office:value="41213.54" calcext:value-type="float">
            <text:p>41,213.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501:6305</text:p>
          </table:table-cell>
          <table:table-cell table:style-name="ce15" office:value-type="float" office:value="288703.89" calcext:value-type="float">
            <text:p>288,703.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90301:3297</text:p>
          </table:table-cell>
          <table:table-cell table:style-name="ce15" office:value-type="float" office:value="3325814.66" calcext:value-type="float">
            <text:p>3,325,814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200702:775</text:p>
          </table:table-cell>
          <table:table-cell table:style-name="ce15" office:value-type="float" office:value="88723.6" calcext:value-type="float">
            <text:p>88,723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302:5392</text:p>
          </table:table-cell>
          <table:table-cell table:style-name="ce15" office:value-type="float" office:value="596542.07" calcext:value-type="float">
            <text:p>596,542.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3:070101:1792</text:p>
          </table:table-cell>
          <table:table-cell table:style-name="ce15" office:value-type="float" office:value="591453.29" calcext:value-type="float">
            <text:p>591,453.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15:2306</text:p>
          </table:table-cell>
          <table:table-cell table:style-name="ce15" office:value-type="float" office:value="4904799.56" calcext:value-type="float">
            <text:p>4,904,799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8:040102:2373</text:p>
          </table:table-cell>
          <table:table-cell table:style-name="ce15" office:value-type="float" office:value="510044.48" calcext:value-type="float">
            <text:p>510,044.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601:277</text:p>
          </table:table-cell>
          <table:table-cell table:style-name="ce15" office:value-type="float" office:value="3504747.67" calcext:value-type="float">
            <text:p>3,504,747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130801:1453</text:p>
          </table:table-cell>
          <table:table-cell table:style-name="ce15" office:value-type="float" office:value="1096717.22" calcext:value-type="float">
            <text:p>1,096,717.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2:010102:3550</text:p>
          </table:table-cell>
          <table:table-cell table:style-name="ce15" office:value-type="float" office:value="3459024.86" calcext:value-type="float">
            <text:p>3,459,024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4:060301:10952</text:p>
          </table:table-cell>
          <table:table-cell table:style-name="ce15" office:value-type="float" office:value="3291278.68" calcext:value-type="float">
            <text:p>3,291,278.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3:010106:4845</text:p>
          </table:table-cell>
          <table:table-cell table:style-name="ce15" office:value-type="float" office:value="3823132.74" calcext:value-type="float">
            <text:p>3,823,132.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1:130501:2849</text:p>
          </table:table-cell>
          <table:table-cell table:style-name="ce15" office:value-type="float" office:value="188048.52" calcext:value-type="float">
            <text:p>188,048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0:010101:184</text:p>
          </table:table-cell>
          <table:table-cell table:style-name="ce15" office:value-type="float" office:value="7361109.82" calcext:value-type="float">
            <text:p>7,361,109.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70102:10</text:p>
          </table:table-cell>
          <table:table-cell table:style-name="ce15" office:value-type="float" office:value="15292023.23" calcext:value-type="float">
            <text:p>15,292,023.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701:3327</text:p>
          </table:table-cell>
          <table:table-cell table:style-name="ce15" office:value-type="float" office:value="203046.35" calcext:value-type="float">
            <text:p>203,046.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1:010105:1962</text:p>
          </table:table-cell>
          <table:table-cell table:style-name="ce15" office:value-type="float" office:value="1550140.45" calcext:value-type="float">
            <text:p>1,550,140.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90801:720</text:p>
          </table:table-cell>
          <table:table-cell table:style-name="ce15" office:value-type="float" office:value="3609009.68" calcext:value-type="float">
            <text:p>3,609,009.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0:010101:185</text:p>
          </table:table-cell>
          <table:table-cell table:style-name="ce15" office:value-type="float" office:value="799660.49" calcext:value-type="float">
            <text:p>799,660.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2:110101:1686</text:p>
          </table:table-cell>
          <table:table-cell table:style-name="ce15" office:value-type="float" office:value="134690.9" calcext:value-type="float">
            <text:p>134,690.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10101:1243</text:p>
          </table:table-cell>
          <table:table-cell table:style-name="ce15" office:value-type="float" office:value="947798.89" calcext:value-type="float">
            <text:p>947,798.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4:030301:2031</text:p>
          </table:table-cell>
          <table:table-cell table:style-name="ce15" office:value-type="float" office:value="6409491.47" calcext:value-type="float">
            <text:p>6,409,491.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1:220501:1835</text:p>
          </table:table-cell>
          <table:table-cell table:style-name="ce15" office:value-type="float" office:value="436253.63" calcext:value-type="float">
            <text:p>436,253.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302:5391</text:p>
          </table:table-cell>
          <table:table-cell table:style-name="ce15" office:value-type="float" office:value="663204.36" calcext:value-type="float">
            <text:p>663,204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00000:920</text:p>
          </table:table-cell>
          <table:table-cell table:style-name="ce15" office:value-type="float" office:value="1690070.5" calcext:value-type="float">
            <text:p>1,690,070.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10108:6104</text:p>
          </table:table-cell>
          <table:table-cell table:style-name="ce15" office:value-type="float" office:value="1312919.73" calcext:value-type="float">
            <text:p>1,312,919.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1:010110:1757</text:p>
          </table:table-cell>
          <table:table-cell table:style-name="ce15" office:value-type="float" office:value="6547474.93" calcext:value-type="float">
            <text:p>6,547,474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501:6304</text:p>
          </table:table-cell>
          <table:table-cell table:style-name="ce15" office:value-type="float" office:value="154247.04" calcext:value-type="float">
            <text:p>154,247.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1:160101:6231</text:p>
          </table:table-cell>
          <table:table-cell table:style-name="ce15" office:value-type="float" office:value="155366.61" calcext:value-type="float">
            <text:p>155,366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010106:11321</text:p>
          </table:table-cell>
          <table:table-cell table:style-name="ce15" office:value-type="float" office:value="2691615.57" calcext:value-type="float">
            <text:p>2,691,615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10130:1548</text:p>
          </table:table-cell>
          <table:table-cell table:style-name="ce15" office:value-type="float" office:value="879060" calcext:value-type="float">
            <text:p>879,060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1:010106:11320</text:p>
          </table:table-cell>
          <table:table-cell table:style-name="ce15" office:value-type="float" office:value="5576815.31" calcext:value-type="float">
            <text:p>5,576,815.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30102:6353</text:p>
          </table:table-cell>
          <table:table-cell table:style-name="ce15" office:value-type="float" office:value="18132.28" calcext:value-type="float">
            <text:p>18,132.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4:050601:1917</text:p>
          </table:table-cell>
          <table:table-cell table:style-name="ce15" office:value-type="float" office:value="5624430.67" calcext:value-type="float">
            <text:p>5,624,430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50301:583</text:p>
          </table:table-cell>
          <table:table-cell table:style-name="ce15" office:value-type="float" office:value="1597882.99" calcext:value-type="float">
            <text:p>1,597,882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200702:772</text:p>
          </table:table-cell>
          <table:table-cell table:style-name="ce15" office:value-type="float" office:value="55523.8" calcext:value-type="float">
            <text:p>55,523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50201:16</text:p>
          </table:table-cell>
          <table:table-cell table:style-name="ce15" office:value-type="float" office:value="599376.4" calcext:value-type="float">
            <text:p>599,376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0:010103:397</text:p>
          </table:table-cell>
          <table:table-cell table:style-name="ce15" office:value-type="float" office:value="120324.47" calcext:value-type="float">
            <text:p>120,324.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30102:6356</text:p>
          </table:table-cell>
          <table:table-cell table:style-name="ce15" office:value-type="float" office:value="40206.36" calcext:value-type="float">
            <text:p>40,206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303:917</text:p>
          </table:table-cell>
          <table:table-cell table:style-name="ce15" office:value-type="float" office:value="3569500.52" calcext:value-type="float">
            <text:p>3,569,500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20:8880</text:p>
          </table:table-cell>
          <table:table-cell table:style-name="ce15" office:value-type="float" office:value="153932.46" calcext:value-type="float">
            <text:p>153,932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8:010135:7450</text:p>
          </table:table-cell>
          <table:table-cell table:style-name="ce15" office:value-type="float" office:value="124466.36" calcext:value-type="float">
            <text:p>124,466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20601:1174</text:p>
          </table:table-cell>
          <table:table-cell table:style-name="ce15" office:value-type="float" office:value="4178853.31" calcext:value-type="float">
            <text:p>4,178,853.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15:3776</text:p>
          </table:table-cell>
          <table:table-cell table:style-name="ce15" office:value-type="float" office:value="1514333.55" calcext:value-type="float">
            <text:p>1,514,333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0:010101:182</text:p>
          </table:table-cell>
          <table:table-cell table:style-name="ce15" office:value-type="float" office:value="501171.3" calcext:value-type="float">
            <text:p>501,171.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080102:571</text:p>
          </table:table-cell>
          <table:table-cell table:style-name="ce15" office:value-type="float" office:value="3356897.04" calcext:value-type="float">
            <text:p>3,356,897.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010134:2003</text:p>
          </table:table-cell>
          <table:table-cell table:style-name="ce15" office:value-type="float" office:value="1514155.94" calcext:value-type="float">
            <text:p>1,514,155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12:21216</text:p>
          </table:table-cell>
          <table:table-cell table:style-name="ce15" office:value-type="float" office:value="133318.01" calcext:value-type="float">
            <text:p>133,318.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601:300</text:p>
          </table:table-cell>
          <table:table-cell table:style-name="ce15" office:value-type="float" office:value="3385906.04" calcext:value-type="float">
            <text:p>3,385,906.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130501:2848</text:p>
          </table:table-cell>
          <table:table-cell table:style-name="ce15" office:value-type="float" office:value="160895.53" calcext:value-type="float">
            <text:p>160,895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131801:3722</text:p>
          </table:table-cell>
          <table:table-cell table:style-name="ce15" office:value-type="float" office:value="3740246.39" calcext:value-type="float">
            <text:p>3,740,246.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90801:8630</text:p>
          </table:table-cell>
          <table:table-cell table:style-name="ce15" office:value-type="float" office:value="3836947.13" calcext:value-type="float">
            <text:p>3,836,947.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20:8882</text:p>
          </table:table-cell>
          <table:table-cell table:style-name="ce15" office:value-type="float" office:value="156204.99" calcext:value-type="float">
            <text:p>156,204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40902:1629</text:p>
          </table:table-cell>
          <table:table-cell table:style-name="ce15" office:value-type="float" office:value="359859.36" calcext:value-type="float">
            <text:p>359,859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10401:4594</text:p>
          </table:table-cell>
          <table:table-cell table:style-name="ce15" office:value-type="float" office:value="2184330.22" calcext:value-type="float">
            <text:p>2,184,330.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40103:6560</text:p>
          </table:table-cell>
          <table:table-cell table:style-name="ce15" office:value-type="float" office:value="6522859.46" calcext:value-type="float">
            <text:p>6,522,859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171101:1633</text:p>
          </table:table-cell>
          <table:table-cell table:style-name="ce15" office:value-type="float" office:value="1632173.28" calcext:value-type="float">
            <text:p>1,632,173.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010401:4591</text:p>
          </table:table-cell>
          <table:table-cell table:style-name="ce15" office:value-type="float" office:value="399295.25" calcext:value-type="float">
            <text:p>399,295.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30501:1641</text:p>
          </table:table-cell>
          <table:table-cell table:style-name="ce15" office:value-type="float" office:value="3192782.07" calcext:value-type="float">
            <text:p>3,192,782.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306:3084</text:p>
          </table:table-cell>
          <table:table-cell table:style-name="ce15" office:value-type="float" office:value="193003.62" calcext:value-type="float">
            <text:p>193,003.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70201:6374</text:p>
          </table:table-cell>
          <table:table-cell table:style-name="ce15" office:value-type="float" office:value="1120406.31" calcext:value-type="float">
            <text:p>1,120,406.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4:070201:6373</text:p>
          </table:table-cell>
          <table:table-cell table:style-name="ce15" office:value-type="float" office:value="1109443.43" calcext:value-type="float">
            <text:p>1,109,443.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307:2168</text:p>
          </table:table-cell>
          <table:table-cell table:style-name="ce15" office:value-type="float" office:value="1593272.63" calcext:value-type="float">
            <text:p>1,593,272.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132401:5671</text:p>
          </table:table-cell>
          <table:table-cell table:style-name="ce15" office:value-type="float" office:value="3874936.71" calcext:value-type="float">
            <text:p>3,874,936.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1:130101:5842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9:010113:31090</text:p>
          </table:table-cell>
          <table:table-cell table:style-name="ce15" office:value-type="float" office:value="73239.24" calcext:value-type="float">
            <text:p>73,239.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3:010105:4298</text:p>
          </table:table-cell>
          <table:table-cell table:style-name="ce15" office:value-type="float" office:value="36380.53" calcext:value-type="float">
            <text:p>36,380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3:010105:4294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3:010105:4301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170501:1393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9:010113:31092</text:p>
          </table:table-cell>
          <table:table-cell table:style-name="ce15" office:value-type="float" office:value="1064178.15" calcext:value-type="float">
            <text:p>1,064,178.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1:010102:7708</text:p>
          </table:table-cell>
          <table:table-cell table:style-name="ce15" office:value-type="float" office:value="9648.59" calcext:value-type="float">
            <text:p>9,648.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1:170501:1394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1:010102:7709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8:000000:5488</text:p>
          </table:table-cell>
          <table:table-cell table:style-name="ce15" office:value-type="float" office:value="44293498" calcext:value-type="float">
            <text:p>44,293,498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3:010105:4304</text:p>
          </table:table-cell>
          <table:table-cell table:style-name="ce15" office:value-type="float" office:value="17487.86" calcext:value-type="float">
            <text:p>17,487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5:010124:6870</text:p>
          </table:table-cell>
          <table:table-cell table:style-name="ce15" office:value-type="float" office:value="767949" calcext:value-type="float">
            <text:p>767,949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5:070701:2102</text:p>
          </table:table-cell>
          <table:table-cell table:style-name="ce15" office:value-type="float" office:value="60361.2" calcext:value-type="float">
            <text:p>60,361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20601:3208</text:p>
          </table:table-cell>
          <table:table-cell table:style-name="ce15" office:value-type="float" office:value="1759315.08" calcext:value-type="float">
            <text:p>1,759,315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40702:969</text:p>
          </table:table-cell>
          <table:table-cell table:style-name="ce15" office:value-type="float" office:value="11860692.49" calcext:value-type="float">
            <text:p>11,860,692.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1:170501:1396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3:010105:4300</text:p>
          </table:table-cell>
          <table:table-cell table:style-name="ce15" office:value-type="float" office:value="28295.97" calcext:value-type="float">
            <text:p>28,295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5:070701:2103</text:p>
          </table:table-cell>
          <table:table-cell table:style-name="ce15" office:value-type="float" office:value="93895.2" calcext:value-type="float">
            <text:p>93,895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1:060201:978</text:p>
          </table:table-cell>
          <table:table-cell table:style-name="ce15" office:value-type="float" office:value="9161.94" calcext:value-type="float">
            <text:p>9,161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1:010101:4115</text:p>
          </table:table-cell>
          <table:table-cell table:style-name="ce15" office:value-type="float" office:value="24925.99" calcext:value-type="float">
            <text:p>24,925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1:170501:1390</text:p>
          </table:table-cell>
          <table:table-cell table:style-name="ce15" office:value-type="float" office:value="10105.7" calcext:value-type="float">
            <text:p>10,105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10124:6865</text:p>
          </table:table-cell>
          <table:table-cell table:style-name="ce15" office:value-type="float" office:value="163760" calcext:value-type="float">
            <text:p>163,760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10124:6866</text:p>
          </table:table-cell>
          <table:table-cell table:style-name="ce15" office:value-type="float" office:value="279816" calcext:value-type="float">
            <text:p>279,816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3:010108:5568</text:p>
          </table:table-cell>
          <table:table-cell table:style-name="ce15" office:value-type="float" office:value="36380.53" calcext:value-type="float">
            <text:p>36,380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3:010107:1822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9:010113:31091</text:p>
          </table:table-cell>
          <table:table-cell table:style-name="ce15" office:value-type="float" office:value="66151.57" calcext:value-type="float">
            <text:p>66,151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5:010124:6864</text:p>
          </table:table-cell>
          <table:table-cell table:style-name="ce15" office:value-type="float" office:value="88909679.58" calcext:value-type="float">
            <text:p>88,909,679.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5:010124:6868</text:p>
          </table:table-cell>
          <table:table-cell table:style-name="ce15" office:value-type="float" office:value="1358679" calcext:value-type="float">
            <text:p>1,358,679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1:010102:7706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3:010108:5567</text:p>
          </table:table-cell>
          <table:table-cell table:style-name="ce15" office:value-type="float" office:value="100178.24" calcext:value-type="float">
            <text:p>100,178.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1:170501:1387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3:010105:4299</text:p>
          </table:table-cell>
          <table:table-cell table:style-name="ce15" office:value-type="float" office:value="21066.56" calcext:value-type="float">
            <text:p>21,066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1:170501:1392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1:010102:7710</text:p>
          </table:table-cell>
          <table:table-cell table:style-name="ce15" office:value-type="float" office:value="5789.15" calcext:value-type="float">
            <text:p>5,789.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080101:969</text:p>
          </table:table-cell>
          <table:table-cell table:style-name="ce15" office:value-type="float" office:value="92448.35" calcext:value-type="float">
            <text:p>92,448.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1:170501:1395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040904:7700</text:p>
          </table:table-cell>
          <table:table-cell table:style-name="ce15" office:value-type="float" office:value="20495329.37" calcext:value-type="float">
            <text:p>20,495,329.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3:010105:4303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3:010105:4297</text:p>
          </table:table-cell>
          <table:table-cell table:style-name="ce15" office:value-type="float" office:value="25279.87" calcext:value-type="float">
            <text:p>25,279.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5:070701:2104</text:p>
          </table:table-cell>
          <table:table-cell table:style-name="ce15" office:value-type="float" office:value="33534" calcext:value-type="float">
            <text:p>33,534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80601:1062</text:p>
          </table:table-cell>
          <table:table-cell table:style-name="ce15" office:value-type="float" office:value="82543.17" calcext:value-type="float">
            <text:p>82,543.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3:010105:4296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170501:1391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3:010107:1823</text:p>
          </table:table-cell>
          <table:table-cell table:style-name="ce15" office:value-type="float" office:value="33891.02" calcext:value-type="float">
            <text:p>33,891.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5:010121:1250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5:010124:6867</text:p>
          </table:table-cell>
          <table:table-cell table:style-name="ce15" office:value-type="float" office:value="7671780.48" calcext:value-type="float">
            <text:p>7,671,780.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1:010101:4114</text:p>
          </table:table-cell>
          <table:table-cell table:style-name="ce15" office:value-type="float" office:value="27418.59" calcext:value-type="float">
            <text:p>27,418.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0:010146:252</text:p>
          </table:table-cell>
          <table:table-cell table:style-name="ce15" office:value-type="float" office:value="1620.57" calcext:value-type="float">
            <text:p>1,620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1:010102:7707</text:p>
          </table:table-cell>
          <table:table-cell table:style-name="ce15" office:value-type="float" office:value="11578.31" calcext:value-type="float">
            <text:p>11,578.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170501:1389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3:010105:4295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3:010108:5566</text:p>
          </table:table-cell>
          <table:table-cell table:style-name="ce15" office:value-type="float" office:value="9648.59" calcext:value-type="float">
            <text:p>9,648.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70701:2101</text:p>
          </table:table-cell>
          <table:table-cell table:style-name="ce15" office:value-type="float" office:value="73774.8" calcext:value-type="float">
            <text:p>73,774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5:010109:1268</text:p>
          </table:table-cell>
          <table:table-cell table:style-name="ce15" office:value-type="float" office:value="34734.92" calcext:value-type="float">
            <text:p>34,734.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1:170501:1388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10124:6869</text:p>
          </table:table-cell>
          <table:table-cell table:style-name="ce15" office:value-type="float" office:value="61232" calcext:value-type="float">
            <text:p>61,232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00000:1791</text:p>
          </table:table-cell>
          <table:table-cell table:style-name="ce15" office:value-type="float" office:value="2609005" calcext:value-type="float">
            <text:p>2,609,005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3:010108:5569</text:p>
          </table:table-cell>
          <table:table-cell table:style-name="ce15" office:value-type="float" office:value="25086.33" calcext:value-type="float">
            <text:p>25,086.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030801:2665</text:p>
          </table:table-cell>
          <table:table-cell table:style-name="ce15" office:value-type="float" office:value="7209212.07" calcext:value-type="float">
            <text:p>7,209,212.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1:060201:977</text:p>
          </table:table-cell>
          <table:table-cell table:style-name="ce15" office:value-type="float" office:value="3664.78" calcext:value-type="float">
            <text:p>3,664.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131801:3723</text:p>
          </table:table-cell>
          <table:table-cell table:style-name="ce15" office:value-type="float" office:value="820493.18" calcext:value-type="float">
            <text:p>820,493.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4:050601:1915</text:p>
          </table:table-cell>
          <table:table-cell table:style-name="ce15" office:value-type="float" office:value="810069.46" calcext:value-type="float">
            <text:p>810,069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05:25630</text:p>
          </table:table-cell>
          <table:table-cell table:style-name="ce15" office:value-type="float" office:value="2455046.33" calcext:value-type="float">
            <text:p>2,455,046.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0:010101:4623</text:p>
          </table:table-cell>
          <table:table-cell table:style-name="ce15" office:value-type="float" office:value="1451279.97" calcext:value-type="float">
            <text:p>1,451,279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10103:9471</text:p>
          </table:table-cell>
          <table:table-cell table:style-name="ce15" office:value-type="float" office:value="3002360.4" calcext:value-type="float">
            <text:p>3,002,360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302:264</text:p>
          </table:table-cell>
          <table:table-cell table:style-name="ce15" office:value-type="float" office:value="1394502.77" calcext:value-type="float">
            <text:p>1,394,502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10122:4428</text:p>
          </table:table-cell>
          <table:table-cell table:style-name="ce15" office:value-type="float" office:value="17877882.4" calcext:value-type="float">
            <text:p>17,877,882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225:10118</text:p>
          </table:table-cell>
          <table:table-cell table:style-name="ce15" office:value-type="float" office:value="2959130.05" calcext:value-type="float">
            <text:p>2,959,130.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0:010106:257</text:p>
          </table:table-cell>
          <table:table-cell table:style-name="ce15" office:value-type="float" office:value="2387187.74" calcext:value-type="float">
            <text:p>2,387,187.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305:3036</text:p>
          </table:table-cell>
          <table:table-cell table:style-name="ce15" office:value-type="float" office:value="3938228.09" calcext:value-type="float">
            <text:p>3,938,228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108:14200</text:p>
          </table:table-cell>
          <table:table-cell table:style-name="ce15" office:value-type="float" office:value="732941.52" calcext:value-type="float">
            <text:p>732,941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201:41640</text:p>
          </table:table-cell>
          <table:table-cell table:style-name="ce15" office:value-type="float" office:value="1332569.29" calcext:value-type="float">
            <text:p>1,332,569.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150103:35181</text:p>
          </table:table-cell>
          <table:table-cell table:style-name="ce15" office:value-type="float" office:value="329718.79" calcext:value-type="float">
            <text:p>329,718.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8:110101:1312</text:p>
          </table:table-cell>
          <table:table-cell table:style-name="ce15" office:value-type="float" office:value="710362.88" calcext:value-type="float">
            <text:p>710,362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8:010144:439</text:p>
          </table:table-cell>
          <table:table-cell table:style-name="ce15" office:value-type="float" office:value="4779316.54" calcext:value-type="float">
            <text:p>4,779,316.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0:010106:3338</text:p>
          </table:table-cell>
          <table:table-cell table:style-name="ce15" office:value-type="float" office:value="1885919.41" calcext:value-type="float">
            <text:p>1,885,919.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4:010102:12004</text:p>
          </table:table-cell>
          <table:table-cell table:style-name="ce15" office:value-type="float" office:value="2032943.49" calcext:value-type="float">
            <text:p>2,032,943.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220101:1743</text:p>
          </table:table-cell>
          <table:table-cell table:style-name="ce15" office:value-type="float" office:value="3129895.26" calcext:value-type="float">
            <text:p>3,129,895.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9:010109:22207</text:p>
          </table:table-cell>
          <table:table-cell table:style-name="ce15" office:value-type="float" office:value="5197871.4" calcext:value-type="float">
            <text:p>5,197,871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5:020105:805</text:p>
          </table:table-cell>
          <table:table-cell table:style-name="ce15" office:value-type="float" office:value="2597894.61" calcext:value-type="float">
            <text:p>2,597,894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305:10324</text:p>
          </table:table-cell>
          <table:table-cell table:style-name="ce15" office:value-type="float" office:value="4271038.39" calcext:value-type="float">
            <text:p>4,271,038.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10103:3218</text:p>
          </table:table-cell>
          <table:table-cell table:style-name="ce15" office:value-type="float" office:value="1786963.67" calcext:value-type="float">
            <text:p>1,786,963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60102:2166</text:p>
          </table:table-cell>
          <table:table-cell table:style-name="ce15" office:value-type="float" office:value="197357561.32" calcext:value-type="float">
            <text:p>197,357,561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3:060201:337</text:p>
          </table:table-cell>
          <table:table-cell table:style-name="ce15" office:value-type="float" office:value="658846.99" calcext:value-type="float">
            <text:p>658,846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60102:5481</text:p>
          </table:table-cell>
          <table:table-cell table:style-name="ce15" office:value-type="float" office:value="3413893.48" calcext:value-type="float">
            <text:p>3,413,893.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9:010113:10721</text:p>
          </table:table-cell>
          <table:table-cell table:style-name="ce15" office:value-type="float" office:value="3555162.69" calcext:value-type="float">
            <text:p>3,555,162.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1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010102:1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010102:16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1:010102:39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010102:39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305:24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4:010110:121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4:010110:143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4:010110:143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4:010111:95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4:050301:22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4:050301:25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4:050301:30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4:050301:3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4:050301:31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4:050301:3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4:050301:3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4:050301:6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4:050301:7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70101:5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10201:3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5:050601:15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5:050601:15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4:030101:13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31601:13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9:010102:47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5:010109:35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5:040102: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1:010101:18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10301:5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1:070801:29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030102:8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5:050601:15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1:030104:7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170701:9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5:050601:15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3:120201:2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1:040101:13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5:050601:15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5:050601:15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3:120101:9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90102:17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5:050601:15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6:070101: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2:020301: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3:030102:8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5:050601:15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5:050601:15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10201:3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5:050601:15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200702:7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5:050601:15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5:050601:15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3:120101:9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5:050601:15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5:060102:10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080101:21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1:010104:22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5:030701:76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1:040101:13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15:40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4:010105:212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5:050601:15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5:050601:15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9:100101: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5:060102:10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4:030101:27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3:210101:6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5:050601:15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5:050601:15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5:010109:35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010301:14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080101:21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5:050601:15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5:050601:15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5:060102:10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4:070201:5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5:050601:15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5:060102:10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105:52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030101:27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50601:15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12:22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5:050601:15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80101:21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5:050601:15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5:050601:15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5:020104:55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5:010109:35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80101:51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309:134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5:050601:15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5:010109:35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010102: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30101:72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5:030101:2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080101:21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80101:1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5:050601:15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40102:2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3:120101:8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50601:15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50601:1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3:170101:35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5:040102:28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5:050601:15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5:050601:15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260101:1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5:050601:15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28:22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5:050601:15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5:030201:17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5:010109:35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8:010131:1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5:050601:15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5:040102:28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5:050601:15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315:89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4:070101:43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5:050601:15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3:030102:8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203:74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3:030102:8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10154:8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190102:17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120201:1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020302:3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5:050601:15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03:60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1:020302:3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8:160101: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5:050601:15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5:050601:15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5:050601:15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5:050601:15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5:050601:15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040102:61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5:050601:15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9:010110:55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5:010109:35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120202:15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5:040102:28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7:010101:5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7:240201:14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5:050601:15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5:050601:15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1:020302:3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4:030101:27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30302:2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8:020110:7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8:020110:7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5:050601:15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40302:15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5:060102:7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3:030102:8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5:050601:15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10110:143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90701:20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030102:47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190102:9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5:050601:15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5:010109:35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3:120102:10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190102:17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5:010109:35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10101:13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1:211401:44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5:050601:15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5:050601:15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10109:35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203:74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30601:3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190102:17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7:080101:21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5:050601:15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50301:29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302:43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1:210102:9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3:010105:9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1:010102:34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8:010168:18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5:050601:15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5:050601:15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9:130101:26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1:000000:50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5:010109:35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5:010109:35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190102:34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4:070101:53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2:000000:20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4:030101:5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5:050601:15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5:050601:15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5:050601:15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5:050601:15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0:070201:13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00000:103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4:000000:45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4:070101:119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150103:345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5:050601:15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4:000000:33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3:060601: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2:150103:345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40101:2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7:000000:23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60101:19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3:000000:33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5:050601:15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1:040101:2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150103:344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5:050601:15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000000:50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00000:109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0:000000:23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5:060401:21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2:150103:345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5:010109:35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5:010109:35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5:050601:15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3:000000:28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202:72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3:120102:15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1:000000:47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5:010109:35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5:050601:15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1:000000:30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5:000000:7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0:070101:28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70201:14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5:050601:15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2:000000:5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1:000000:63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00000:27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3:000000:27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0:000000:30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5:010109:35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1:060301:13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1:000000:79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1:000000:38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0:000000:29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5:050601:1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0:000000:32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1:010101:34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4:070201:14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5:010109:35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00000:14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0:000000:28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4:070201:14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5:050601:15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4:010104:53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5:160101:43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4:010104:53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5:160101:43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5:160101:43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10104:53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4:010103:11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2:010102:20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5:160101:43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9:010103:18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5:160101:43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2:010217:210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160101:43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9:010112:12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4:010104:53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4:010104:53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5:160101:43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5:160101:43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4:010104:53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5:160101:43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4:010104:53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4:010104:53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5:010107:21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5:010105:80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4:010103:6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201:310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4:010104:53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5:160101:43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5:160101:43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2:010225:39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4:010102:16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4:010103:9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3:010101:24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090801:70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8:010120: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5:010106:43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4:010101:83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3:060201:7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60102:55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7:011572:9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4:070101:1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313:24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9:070101:43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7:030201:2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8:080301:13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6:040201:6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9:110301:5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8:110201:7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6:040101:28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6:100201:12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9:120101:37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0:090801:4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8:110301:6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9:110101:25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7:030501:3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9:110101:25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9:130101:21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8:000000:43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1:000000:44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6:060101:15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8:080301:13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1:050401:5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8:080201:11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8:190101:22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7:150101:7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8:170101:26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6:030201:14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7:130301:5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6:060101:15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9:110101:25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6:050102:19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0:070201:8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8:080201:11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8:010201:17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8:160101:15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9:130101:20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6:100301: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1:020101:25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8:150301:4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1:050101:16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8:030201:7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9:130101:20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0:090701:10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8:000000:43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6:040101:28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1:010102:55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6:100101:33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1:060401:9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07:270501: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6:100101:33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7:040101:23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6:100201:12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6:120101:11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1:000000:45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9:070101:43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6:110201:10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6:060101:15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1:020101:28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9:140501:5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6:080201:10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1:080101:15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0:110101:7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8:170101:26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9:110301:5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6:060401: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1:000000:40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1:080101:15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8:030101:15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7:130301: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1:010102:53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8:000000:41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0:040501:25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8:090301:10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06:070101:11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9:140301:9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8:120201:6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8:000000:41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0:070201:8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6:090401:2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9:150301:4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6:040101:28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0:080101:3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6:060601: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1:080101:15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8:170102:13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8:170101:26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8:000000:42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8:000000:41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8:000000:41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9:100401:7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8:030101:17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6:040101:28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1:020101:28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1:000000:42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6:060601: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6:040101:28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6:080201:10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0:000000:14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7:180101:14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06:060101:1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1:000000:43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8:100101:15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09:000000:66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1:070101:24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6:040101:28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09:110101:25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9:160101:11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8:050101:38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0:080901:1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6:080501:15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06:030201:14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8:170102:13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9:080501:14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07:010301:3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1:000000:44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10:070201:8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0:000000:13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11:010102:54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8:060201:7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7:260101:20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9:090201:6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1:010102:53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8:140201:12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6:050101:48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7:130301:5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1:070101:22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8:190101:22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0:120101:42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1:080101:14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0:060501:11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1:000000:45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8:130401: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6:060101:15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9:080201:6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09:120101:37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06:080301:8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08:000000:41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1:000000:44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7:270501: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7:010301:3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08:000000:41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1:000000:47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6:060601: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9:080201:6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1:000000:44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07:220101:28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6:050101:48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7:010301:3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8:170102:14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8:020101:23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6:090101:23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9:170101:18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6:080201:1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0:050601:6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6:030101:64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8:080101: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8:150101:18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6:040101:28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9:170101:18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8:050101:38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8:090101:15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1:000000:45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1:000000:44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07:030101:19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09:110101:25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08:000000:41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8:080301:1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1:000000:45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9:110101:25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0:120601:19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9:080201:6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08:170103:6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6:040101:28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9:130101:20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0:120101:42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6:040101:28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9:110101:25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0:000000:14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8:090301:10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9:080101:37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1:020101:28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6:040101:28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08:000000:44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06:040101:28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07:270101:4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8:050401:21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06:040401:4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8:190101:22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06:040101:28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1:020101:28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7:010301:3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1:080101:15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6:090101:23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06:040101:28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09:170101:18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7:010301:3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6:040301:1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1:000000:44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0:120101:17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1:040301:11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1:000000:43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1:000000:4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9:090201:6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6:080101:18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6:100101:33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08:050101:39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07:000000:9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1:020101:28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07:080101:7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08:010102:24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6:100201:12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1:010102:56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08:090101:15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6:030101:64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06:060601: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8:190101:22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7:270501: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07:270501: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9:150201:2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6:050101:48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8:000000:4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0:030101:19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1:000000:44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09:110101:25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06:060101:15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1:000000:44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0:081001:7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7:110101:24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6:050101:48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6:090101:23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6:040101:28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7:130301:5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6:050102:19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0:090701:10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6:060601: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8:160401:1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8:000000:42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06:050102:19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0:030101:22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8:180101:18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0:060101:16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8:180101:18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1:000000:47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06:100101:34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06:070301:10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9:110101:25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8:170101:10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6:030201:14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07:030501: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6:100101:33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06:080101:18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0:110201:8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0:070201:3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06:060601: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8:170101:27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1:000000:45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8:170101:27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0:010144:6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6:100101:33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06:120101:11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08:030101:15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1:010102:55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8:010104:22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06:080301:9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09:120101:37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0:120101:42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6:040101:28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6:040101:28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07:210101:23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6:040101:28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9:150201:2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9:170101:18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1:050101:16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0:080901:1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1:000000:45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6:100201:12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08:180101:17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6:060601: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6:060101:15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6:050101:48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0:030701:4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6:060601: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08:180101:19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7:220101:25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6:050101:48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6:100101:33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07:020102:3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7:010301:3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0:010147:5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7:270101:1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9:110101:25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6:060601: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7:240201: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0:060201:1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7:130301:5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11:000000:44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8:030101:15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11:080101:1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9:110101:25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10:010143:8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9:150301:4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11:000000:45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07:130301:5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8:170102:13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6:050101:48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6:070301:10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1:040101:10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6:040101:28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5:060102:51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5:060102: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5:060102:2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5:060102:50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5:060102:54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5:060102:49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5:060102:49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5:060102:1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5:060102:49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5:060102:4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5:060102:49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5:060102:3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5:060102:9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5:060102:50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5:060102:51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5:060102:13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5:060102:12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5:060102:8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5:060102:51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5:060102:49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5:060102:6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5:060102:8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5:010108:40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5:070102:1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5:060102:13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5:060102:15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5:060102:58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5:060102:1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5:060102:51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5:070401:3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5:060102:51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5:060102:1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5:060102:12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5:060102:9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5:060102:58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5:070102: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5:060102:3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5:060102:6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5:060102:13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5:060102:14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5:060102:14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5:060101:5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25:060102:48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5:060102:11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5:060102:9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25:060201:17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5:060102:7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5:060102:5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25:060102:15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5:060102:7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25:060102:48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25:060101:28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25:060102:50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5:060102:51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626FA646F311D1F961DE4AB2045D5A93B7CB6A530F4F87FF525F17F8F29C913D778CBF8F1D42E386F1A02F884BB8D14E2E02E7A6695879CF76613C794004BF8F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711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7T14:42:38</meta:creation-date>
    <dc:date>2024-05-29T08:16:14</dc:date>
    <meta:generator>LibreOffice/6.4.6.2$Linux_X86_64 LibreOffice_project/17c4c786810c925eb6e0da4181cd43069b44ed29</meta:generator>
    <meta:document-statistic meta:table-count="1" meta:cell-count="362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