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6</text:p>
          </table:table-cell>
          <table:covered-table-cell/>
          <table:table-cell table:number-columns-repeated="3" table:style-name="ce2"/>
          <table:table-cell office:value-type="string" table:style-name="ce3">
            <text:p>11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6" table:style-name="ce9">
            <text:p>26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32" table:style-name="ce9">
            <text:p>3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042101:4251</text:p>
          </table:table-cell>
          <table:table-cell office:value-type="float" office:value="641668.34" table:style-name="ce10">
            <text:p>641 668.3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042101:4257</text:p>
          </table:table-cell>
          <table:table-cell office:value-type="float" office:value="330488.90000000002" table:style-name="ce10">
            <text:p>330 488.9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42101:4241</text:p>
          </table:table-cell>
          <table:table-cell office:value-type="float" office:value="389159.96" table:style-name="ce10">
            <text:p>389 159.9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2:150601:635</text:p>
          </table:table-cell>
          <table:table-cell office:value-type="float" office:value="623718.12" table:style-name="ce10">
            <text:p>623 718.1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42101:4256</text:p>
          </table:table-cell>
          <table:table-cell office:value-type="float" office:value="620873.53" table:style-name="ce10">
            <text:p>620 873.53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042101:4250</text:p>
          </table:table-cell>
          <table:table-cell office:value-type="float" office:value="4762010.87" table:style-name="ce10">
            <text:p>4 762 010.8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042101:4247</text:p>
          </table:table-cell>
          <table:table-cell office:value-type="float" office:value="889720.69" table:style-name="ce10">
            <text:p>889 720.6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042101:4235</text:p>
          </table:table-cell>
          <table:table-cell office:value-type="float" office:value="372078.52" table:style-name="ce10">
            <text:p>372 078.5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042101:4242</text:p>
          </table:table-cell>
          <table:table-cell office:value-type="float" office:value="383218.59" table:style-name="ce10">
            <text:p>383 218.5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2:042101:4237</text:p>
          </table:table-cell>
          <table:table-cell office:value-type="float" office:value="323804.84999999998" table:style-name="ce10">
            <text:p>323 804.8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42101:4252</text:p>
          </table:table-cell>
          <table:table-cell office:value-type="float" office:value="329746.23" table:style-name="ce10">
            <text:p>329 746.23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042101:4249</text:p>
          </table:table-cell>
          <table:table-cell office:value-type="float" office:value="337172.94" table:style-name="ce10">
            <text:p>337 172.9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042101:4255</text:p>
          </table:table-cell>
          <table:table-cell office:value-type="float" office:value="421837.52" table:style-name="ce10">
            <text:p>421 837.5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42101:4254</text:p>
          </table:table-cell>
          <table:table-cell office:value-type="float" office:value="343856.99" table:style-name="ce10">
            <text:p>343 856.9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42101:4245</text:p>
          </table:table-cell>
          <table:table-cell office:value-type="float" office:value="311179.44" table:style-name="ce10">
            <text:p>311 179.4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042101:4253</text:p>
          </table:table-cell>
          <table:table-cell office:value-type="float" office:value="1532874.36" table:style-name="ce10">
            <text:p>1 532 874.3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42101:4244</text:p>
          </table:table-cell>
          <table:table-cell office:value-type="float" office:value="332716.92" table:style-name="ce10">
            <text:p>332 716.9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42101:4243</text:p>
          </table:table-cell>
          <table:table-cell office:value-type="float" office:value="317120.81" table:style-name="ce10">
            <text:p>317 120.8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42101:4240</text:p>
          </table:table-cell>
          <table:table-cell office:value-type="float" office:value="319348.82" table:style-name="ce10">
            <text:p>319 348.8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042101:4248</text:p>
          </table:table-cell>
          <table:table-cell office:value-type="float" office:value="739701" table:style-name="ce10">
            <text:p>739 701.0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171301:1878</text:p>
          </table:table-cell>
          <table:table-cell office:value-type="float" office:value="783955.47" table:style-name="ce10">
            <text:p>783 955.4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22:010307:4505</text:p>
          </table:table-cell>
          <table:table-cell office:value-type="float" office:value="1085122.82" table:style-name="ce10">
            <text:p>1 085 122.8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080102:5583</text:p>
          </table:table-cell>
          <table:table-cell office:value-type="float" office:value="966387.07" table:style-name="ce10">
            <text:p>966 387.0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22:010222:8739</text:p>
          </table:table-cell>
          <table:table-cell office:value-type="float" office:value="2500415.29" table:style-name="ce10">
            <text:p>2 500 415.2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30102:6338</text:p>
          </table:table-cell>
          <table:table-cell office:value-type="float" office:value="4073178.01" table:style-name="ce10">
            <text:p>4 073 178.0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020104:1283</text:p>
          </table:table-cell>
          <table:table-cell office:value-type="float" office:value="997664.81" table:style-name="ce10">
            <text:p>997 664.8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5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171501:10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171801:392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110301:1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31801:235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90601:71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131801:312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171301:38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020401:233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132401:137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2:132401:1403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171501:51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110301:6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172001:1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20104:412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20104:17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020104:29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200601:3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20104:84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20104:326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010401:725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020104:162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020501:145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020104:20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020104:168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20104:156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020104:17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020104:35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22:010215:390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010401:725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2:090801:181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011101:146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010401:137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5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73595AADF9D3FB82D433C03F3DAAB7B3F7DC2141ED83F22DE98CE5319724937A74C10A7B35ECC7D7312FBE713B8310FCF4AAD97DC9772C10D80969D7B495EAD1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0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3T12:23:05Z</meta:creation-date>
    <dc:date>2026-08-11T12:26:09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