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35</text:p>
          </table:table-cell>
          <table:covered-table-cell/>
          <table:table-cell table:number-columns-repeated="3" table:style-name="ce2"/>
          <table:table-cell office:value-type="string" table:style-name="ce3">
            <text:p>13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608" table:style-name="ce9">
            <text:p>608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548" table:style-name="ce9">
            <text:p>548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3:050801:588</text:p>
          </table:table-cell>
          <table:table-cell office:value-type="float" office:value="709010.93" table:style-name="ce10">
            <text:p>709 010.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4:080301:421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4:080301:429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5:160901:241</text:p>
          </table:table-cell>
          <table:table-cell office:value-type="float" office:value="235176.81" table:style-name="ce10">
            <text:p>235 176.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0:081001:270</text:p>
          </table:table-cell>
          <table:table-cell office:value-type="float" office:value="270418.83" table:style-name="ce10">
            <text:p>270 418.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4:080301:436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4:080301:423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6:010111:155</text:p>
          </table:table-cell>
          <table:table-cell office:value-type="float" office:value="3071.52" table:style-name="ce10">
            <text:p>3 071.5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4:090801:1084</text:p>
          </table:table-cell>
          <table:table-cell office:value-type="float" office:value="122100" table:style-name="ce10">
            <text:p>122 1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4:080301:427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4:090801:1081</text:p>
          </table:table-cell>
          <table:table-cell office:value-type="float" office:value="122100" table:style-name="ce10">
            <text:p>122 1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3:030401:151</text:p>
          </table:table-cell>
          <table:table-cell office:value-type="float" office:value="189172.8" table:style-name="ce10">
            <text:p>189 172.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4:040701:1521</text:p>
          </table:table-cell>
          <table:table-cell office:value-type="float" office:value="991638.15" table:style-name="ce10">
            <text:p>991 638.1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23:040401:548</text:p>
          </table:table-cell>
          <table:table-cell office:value-type="float" office:value="439735.49" table:style-name="ce10">
            <text:p>439 735.4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14:080301:432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14:040701:358</text:p>
          </table:table-cell>
          <table:table-cell office:value-type="float" office:value="988209837.10000002" table:style-name="ce10">
            <text:p>988 209 837.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14:080301:424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14:090801:1086</text:p>
          </table:table-cell>
          <table:table-cell office:value-type="float" office:value="2027433.87" table:style-name="ce10">
            <text:p>2 027 433.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4:080301:419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4:090801:1079</text:p>
          </table:table-cell>
          <table:table-cell office:value-type="float" office:value="239377.05" table:style-name="ce10">
            <text:p>239 377.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3:040801:832</text:p>
          </table:table-cell>
          <table:table-cell office:value-type="float" office:value="339949.5" table:style-name="ce10">
            <text:p>339 949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14:080301:422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3:170901:477</text:p>
          </table:table-cell>
          <table:table-cell office:value-type="float" office:value="394794.94" table:style-name="ce10">
            <text:p>394 794.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14:080301:437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3:120501:834</text:p>
          </table:table-cell>
          <table:table-cell office:value-type="float" office:value="681964.47" table:style-name="ce10">
            <text:p>681 964.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13:120701:1119</text:p>
          </table:table-cell>
          <table:table-cell office:value-type="float" office:value="1695541.78" table:style-name="ce10">
            <text:p>1 695 541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12:132201:1853</text:p>
          </table:table-cell>
          <table:table-cell office:value-type="float" office:value="1239306.8600000001" table:style-name="ce10">
            <text:p>1 239 306.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8:010101:1133</text:p>
          </table:table-cell>
          <table:table-cell office:value-type="float" office:value="139635.20000000001" table:style-name="ce10">
            <text:p>139 635.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14:040701:1519</text:p>
          </table:table-cell>
          <table:table-cell office:value-type="float" office:value="1030409.75" table:style-name="ce10">
            <text:p>1 030 409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23:040401:547</text:p>
          </table:table-cell>
          <table:table-cell office:value-type="float" office:value="340001.67" table:style-name="ce10">
            <text:p>340 001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3:040801:833</text:p>
          </table:table-cell>
          <table:table-cell office:value-type="float" office:value="374401.47" table:style-name="ce10">
            <text:p>374 401.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16:010111:266</text:p>
          </table:table-cell>
          <table:table-cell office:value-type="float" office:value="5346" table:style-name="ce10">
            <text:p>5 346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14:071201:2134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14:040701:1520</text:p>
          </table:table-cell>
          <table:table-cell office:value-type="float" office:value="1027935.45" table:style-name="ce10">
            <text:p>1 027 935.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0:091001:154</text:p>
          </table:table-cell>
          <table:table-cell office:value-type="float" office:value="683439.76" table:style-name="ce10">
            <text:p>683 439.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03:230701:85</text:p>
          </table:table-cell>
          <table:table-cell office:value-type="float" office:value="498168.04" table:style-name="ce10">
            <text:p>498 168.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6:010111:430</text:p>
          </table:table-cell>
          <table:table-cell office:value-type="float" office:value="1632.96" table:style-name="ce10">
            <text:p>1 632.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4:090801:1080</text:p>
          </table:table-cell>
          <table:table-cell office:value-type="float" office:value="122100" table:style-name="ce10">
            <text:p>122 1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16:010112:96</text:p>
          </table:table-cell>
          <table:table-cell office:value-type="float" office:value="4821.12" table:style-name="ce10">
            <text:p>4 821.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1:090301:3045</text:p>
          </table:table-cell>
          <table:table-cell office:value-type="float" office:value="62100" table:style-name="ce10">
            <text:p>62 1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14:071201:2135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9:000000:4522</text:p>
          </table:table-cell>
          <table:table-cell office:value-type="float" office:value="3336243.2000000002" table:style-name="ce10">
            <text:p>3 336 243.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7:150301:616</text:p>
          </table:table-cell>
          <table:table-cell office:value-type="float" office:value="282448" table:style-name="ce10">
            <text:p>282 448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14:080301:431</text:p>
          </table:table-cell>
          <table:table-cell office:value-type="float" office:value="137806.5" table:style-name="ce10">
            <text:p>137 806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4:080301:433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4:110101:67</text:p>
          </table:table-cell>
          <table:table-cell office:value-type="float" office:value="648670.80000000005" table:style-name="ce10">
            <text:p>648 670.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14:071201:2131</text:p>
          </table:table-cell>
          <table:table-cell office:value-type="float" office:value="119390.65" table:style-name="ce10">
            <text:p>119 390.6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14:090801:1082</text:p>
          </table:table-cell>
          <table:table-cell office:value-type="float" office:value="122100" table:style-name="ce10">
            <text:p>122 1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14:080301:430</text:p>
          </table:table-cell>
          <table:table-cell office:value-type="float" office:value="138505.79999999999" table:style-name="ce10">
            <text:p>138 505.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4:080301:438</text:p>
          </table:table-cell>
          <table:table-cell office:value-type="float" office:value="165700.79999999999" table:style-name="ce10">
            <text:p>165 700.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14:040701:1518</text:p>
          </table:table-cell>
          <table:table-cell office:value-type="float" office:value="1000990.55" table:style-name="ce10">
            <text:p>1 000 990.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4:080301:426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14:080301:428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14:090801:1078</text:p>
          </table:table-cell>
          <table:table-cell office:value-type="float" office:value="136788.63" table:style-name="ce10">
            <text:p>136 788.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4:080301:434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4:090801:1085</text:p>
          </table:table-cell>
          <table:table-cell office:value-type="float" office:value="122100" table:style-name="ce10">
            <text:p>122 1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10:081001:178</text:p>
          </table:table-cell>
          <table:table-cell office:value-type="float" office:value="555461.4" table:style-name="ce10">
            <text:p>555 461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4:080301:435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03:170901:476</text:p>
          </table:table-cell>
          <table:table-cell office:value-type="float" office:value="415969.07" table:style-name="ce10">
            <text:p>415 969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2:171301:1880</text:p>
          </table:table-cell>
          <table:table-cell office:value-type="float" office:value="788649.82" table:style-name="ce10">
            <text:p>788 649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4:080301:420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0:091001:94</text:p>
          </table:table-cell>
          <table:table-cell office:value-type="float" office:value="683358.1" table:style-name="ce10">
            <text:p>683 358.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03:040801:831</text:p>
          </table:table-cell>
          <table:table-cell office:value-type="float" office:value="351550.67" table:style-name="ce10">
            <text:p>351 550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14:090801:1083</text:p>
          </table:table-cell>
          <table:table-cell office:value-type="float" office:value="122100" table:style-name="ce10">
            <text:p>122 1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4:080301:425</text:p>
          </table:table-cell>
          <table:table-cell office:value-type="float" office:value="111000" table:style-name="ce10">
            <text:p>111 0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09:000000:4525</text:p>
          </table:table-cell>
          <table:table-cell office:value-type="float" office:value="857830.40000000002" table:style-name="ce10">
            <text:p>857 830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4:071201:2132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1:211101:1626</text:p>
          </table:table-cell>
          <table:table-cell office:value-type="float" office:value="107149.36" table:style-name="ce10">
            <text:p>107 149.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14:071201:2133</text:p>
          </table:table-cell>
          <table:table-cell office:value-type="float" office:value="113500" table:style-name="ce10">
            <text:p>113 500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4:040701:1517</text:p>
          </table:table-cell>
          <table:table-cell office:value-type="float" office:value="657335.25" table:style-name="ce10">
            <text:p>657 335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16:010111:945</text:p>
          </table:table-cell>
          <table:table-cell office:value-type="float" office:value="553505.74" table:style-name="ce10">
            <text:p>553 505.7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6:010111:657</text:p>
          </table:table-cell>
          <table:table-cell office:value-type="float" office:value="885692.08" table:style-name="ce10">
            <text:p>885 692.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6:010111:904</text:p>
          </table:table-cell>
          <table:table-cell office:value-type="float" office:value="196327" table:style-name="ce10">
            <text:p>196 327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6:010111:782</text:p>
          </table:table-cell>
          <table:table-cell office:value-type="float" office:value="677325.06" table:style-name="ce10">
            <text:p>677 325.0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6:010111:35</text:p>
          </table:table-cell>
          <table:table-cell office:value-type="float" office:value="622923.28" table:style-name="ce10">
            <text:p>622 923.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25:090103:1775</text:p>
          </table:table-cell>
          <table:table-cell office:value-type="float" office:value="504188.26" table:style-name="ce10">
            <text:p>504 188.2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6:010112:65</text:p>
          </table:table-cell>
          <table:table-cell office:value-type="float" office:value="769806.27" table:style-name="ce10">
            <text:p>769 806.2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6:010112:197</text:p>
          </table:table-cell>
          <table:table-cell office:value-type="float" office:value="811610.64" table:style-name="ce10">
            <text:p>811 610.6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6:000000:80</text:p>
          </table:table-cell>
          <table:table-cell office:value-type="float" office:value="798339.32" table:style-name="ce10">
            <text:p>798 339.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6:010111:878</text:p>
          </table:table-cell>
          <table:table-cell office:value-type="float" office:value="381987.09" table:style-name="ce10">
            <text:p>381 987.0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6:010111:340</text:p>
          </table:table-cell>
          <table:table-cell office:value-type="float" office:value="519835.55" table:style-name="ce10">
            <text:p>519 835.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6:010111:349</text:p>
          </table:table-cell>
          <table:table-cell office:value-type="float" office:value="692281.61" table:style-name="ce10">
            <text:p>692 281.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6:010111:2555</text:p>
          </table:table-cell>
          <table:table-cell office:value-type="float" office:value="259747.31" table:style-name="ce10">
            <text:p>259 747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01:010104:13160</text:p>
          </table:table-cell>
          <table:table-cell office:value-type="float" office:value="173136.1" table:style-name="ce10">
            <text:p>173 136.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6:010112:147</text:p>
          </table:table-cell>
          <table:table-cell office:value-type="float" office:value="790718.78" table:style-name="ce10">
            <text:p>790 718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16:010112:41</text:p>
          </table:table-cell>
          <table:table-cell office:value-type="float" office:value="817620.34" table:style-name="ce10">
            <text:p>817 620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6:010111:2860</text:p>
          </table:table-cell>
          <table:table-cell office:value-type="float" office:value="844922.47" table:style-name="ce10">
            <text:p>844 922.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6:010111:2724</text:p>
          </table:table-cell>
          <table:table-cell office:value-type="float" office:value="1192069.18" table:style-name="ce10">
            <text:p>1 192 069.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07:200101:610</text:p>
          </table:table-cell>
          <table:table-cell office:value-type="float" office:value="4527918.04" table:style-name="ce10">
            <text:p>4 527 918.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23:010138:1638</text:p>
          </table:table-cell>
          <table:table-cell office:value-type="float" office:value="1235697.24" table:style-name="ce10">
            <text:p>1 235 697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6:020501:854</text:p>
          </table:table-cell>
          <table:table-cell office:value-type="float" office:value="991950.21" table:style-name="ce10">
            <text:p>991 950.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6:010111:96</text:p>
          </table:table-cell>
          <table:table-cell office:value-type="float" office:value="857078.72" table:style-name="ce10">
            <text:p>857 078.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16:010111:903</text:p>
          </table:table-cell>
          <table:table-cell office:value-type="float" office:value="927223.32" table:style-name="ce10">
            <text:p>927 223.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6:010111:488</text:p>
          </table:table-cell>
          <table:table-cell office:value-type="float" office:value="673080.43" table:style-name="ce10">
            <text:p>673 080.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22:010222:8741</text:p>
          </table:table-cell>
          <table:table-cell office:value-type="float" office:value="8988505.8800000008" table:style-name="ce10">
            <text:p>8 988 505.8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01:000000:8162</text:p>
          </table:table-cell>
          <table:table-cell office:value-type="float" office:value="848706.96" table:style-name="ce10">
            <text:p>848 706.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6:010112:183</text:p>
          </table:table-cell>
          <table:table-cell office:value-type="float" office:value="1821595.25" table:style-name="ce10">
            <text:p>1 821 595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6:010111:805</text:p>
          </table:table-cell>
          <table:table-cell office:value-type="float" office:value="477756.34" table:style-name="ce10">
            <text:p>477 756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6:010111:3141</text:p>
          </table:table-cell>
          <table:table-cell office:value-type="float" office:value="1283495.52" table:style-name="ce10">
            <text:p>1 283 495.5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6:010111:33</text:p>
          </table:table-cell>
          <table:table-cell office:value-type="float" office:value="849371.79" table:style-name="ce10">
            <text:p>849 371.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6:010111:298</text:p>
          </table:table-cell>
          <table:table-cell office:value-type="float" office:value="906813.95" table:style-name="ce10">
            <text:p>906 813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6:010112:9</text:p>
          </table:table-cell>
          <table:table-cell office:value-type="float" office:value="808584.59" table:style-name="ce10">
            <text:p>808 584.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6:010111:924</text:p>
          </table:table-cell>
          <table:table-cell office:value-type="float" office:value="172760.82" table:style-name="ce10">
            <text:p>172 760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2:040904:7694</text:p>
          </table:table-cell>
          <table:table-cell office:value-type="float" office:value="736158.67" table:style-name="ce10">
            <text:p>736 158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6:010111:453</text:p>
          </table:table-cell>
          <table:table-cell office:value-type="float" office:value="1365001.75" table:style-name="ce10">
            <text:p>1 365 001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16:010111:318</text:p>
          </table:table-cell>
          <table:table-cell office:value-type="float" office:value="884058.99" table:style-name="ce10">
            <text:p>884 058.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6:010111:100</text:p>
          </table:table-cell>
          <table:table-cell office:value-type="float" office:value="792206.45" table:style-name="ce10">
            <text:p>792 206.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2:040301:4644</text:p>
          </table:table-cell>
          <table:table-cell office:value-type="float" office:value="676731.25" table:style-name="ce10">
            <text:p>676 731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6:010111:785</text:p>
          </table:table-cell>
          <table:table-cell office:value-type="float" office:value="870119.9" table:style-name="ce10">
            <text:p>870 119.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2:090102:4818</text:p>
          </table:table-cell>
          <table:table-cell office:value-type="float" office:value="752267.28" table:style-name="ce10">
            <text:p>752 267.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16:010111:57</text:p>
          </table:table-cell>
          <table:table-cell office:value-type="float" office:value="787959.46" table:style-name="ce10">
            <text:p>787 959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16:010111:743</text:p>
          </table:table-cell>
          <table:table-cell office:value-type="float" office:value="374841.07" table:style-name="ce10">
            <text:p>374 841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16:010111:140</text:p>
          </table:table-cell>
          <table:table-cell office:value-type="float" office:value="905871.52" table:style-name="ce10">
            <text:p>905 871.5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2:030102:6344</text:p>
          </table:table-cell>
          <table:table-cell office:value-type="float" office:value="86514.01" table:style-name="ce10">
            <text:p>86 514.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6:010111:2701</text:p>
          </table:table-cell>
          <table:table-cell office:value-type="float" office:value="1203823.96" table:style-name="ce10">
            <text:p>1 203 823.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6:010111:141</text:p>
          </table:table-cell>
          <table:table-cell office:value-type="float" office:value="2282826.48" table:style-name="ce10">
            <text:p>2 282 826.4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6:010111:2727</text:p>
          </table:table-cell>
          <table:table-cell office:value-type="float" office:value="864906.08" table:style-name="ce10">
            <text:p>864 906.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6:010112:97</text:p>
          </table:table-cell>
          <table:table-cell office:value-type="float" office:value="760524.92" table:style-name="ce10">
            <text:p>760 524.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23:010122:556</text:p>
          </table:table-cell>
          <table:table-cell office:value-type="float" office:value="906875.7" table:style-name="ce10">
            <text:p>906 875.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9:000000:240</text:p>
          </table:table-cell>
          <table:table-cell office:value-type="float" office:value="19685366.25" table:style-name="ce10">
            <text:p>19 685 366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6:010111:301</text:p>
          </table:table-cell>
          <table:table-cell office:value-type="float" office:value="913017.22" table:style-name="ce10">
            <text:p>913 017.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6:010111:460</text:p>
          </table:table-cell>
          <table:table-cell office:value-type="float" office:value="896072.34" table:style-name="ce10">
            <text:p>896 072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16:010112:1195</text:p>
          </table:table-cell>
          <table:table-cell office:value-type="float" office:value="786106.07" table:style-name="ce10">
            <text:p>786 106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6:010111:167</text:p>
          </table:table-cell>
          <table:table-cell office:value-type="float" office:value="558859.54" table:style-name="ce10">
            <text:p>558 859.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12:080102:27</text:p>
          </table:table-cell>
          <table:table-cell office:value-type="float" office:value="1268337.6100000001" table:style-name="ce10">
            <text:p>1 268 337.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6:010112:181</text:p>
          </table:table-cell>
          <table:table-cell office:value-type="float" office:value="745630.54" table:style-name="ce10">
            <text:p>745 630.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6:010111:874</text:p>
          </table:table-cell>
          <table:table-cell office:value-type="float" office:value="98654.91" table:style-name="ce10">
            <text:p>98 654.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6:010111:323</text:p>
          </table:table-cell>
          <table:table-cell office:value-type="float" office:value="842180.28" table:style-name="ce10">
            <text:p>842 180.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6:010112:249</text:p>
          </table:table-cell>
          <table:table-cell office:value-type="float" office:value="775266.73" table:style-name="ce10">
            <text:p>775 266.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16:010111:793</text:p>
          </table:table-cell>
          <table:table-cell office:value-type="float" office:value="662882.69999999995" table:style-name="ce10">
            <text:p>662 882.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25:040103:7297</text:p>
          </table:table-cell>
          <table:table-cell office:value-type="float" office:value="7426819.1399999997" table:style-name="ce10">
            <text:p>7 426 819.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6:010112:166</text:p>
          </table:table-cell>
          <table:table-cell office:value-type="float" office:value="3781799.68" table:style-name="ce10">
            <text:p>3 781 799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2:170602:3286</text:p>
          </table:table-cell>
          <table:table-cell office:value-type="float" office:value="1696234.68" table:style-name="ce10">
            <text:p>1 696 234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6:010112:221</text:p>
          </table:table-cell>
          <table:table-cell office:value-type="float" office:value="386569.8" table:style-name="ce10">
            <text:p>386 569.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16:010111:166</text:p>
          </table:table-cell>
          <table:table-cell office:value-type="float" office:value="880606.41" table:style-name="ce10">
            <text:p>880 606.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6:010111:310</text:p>
          </table:table-cell>
          <table:table-cell office:value-type="float" office:value="794203.77" table:style-name="ce10">
            <text:p>794 203.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6:010112:36</text:p>
          </table:table-cell>
          <table:table-cell office:value-type="float" office:value="833582.22" table:style-name="ce10">
            <text:p>833 582.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23:081401:1151</text:p>
          </table:table-cell>
          <table:table-cell office:value-type="float" office:value="770559.91" table:style-name="ce10">
            <text:p>770 559.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6:010111:142</text:p>
          </table:table-cell>
          <table:table-cell office:value-type="float" office:value="745876.08" table:style-name="ce10">
            <text:p>745 876.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6:010112:171</text:p>
          </table:table-cell>
          <table:table-cell office:value-type="float" office:value="798450.72" table:style-name="ce10">
            <text:p>798 450.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16:010111:798</text:p>
          </table:table-cell>
          <table:table-cell office:value-type="float" office:value="1393943.73" table:style-name="ce10">
            <text:p>1 393 943.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6:010111:346</text:p>
          </table:table-cell>
          <table:table-cell office:value-type="float" office:value="1069978.98" table:style-name="ce10">
            <text:p>1 069 978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16:010112:46</text:p>
          </table:table-cell>
          <table:table-cell office:value-type="float" office:value="6063647.9500000002" table:style-name="ce10">
            <text:p>6 063 647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16:010111:257</text:p>
          </table:table-cell>
          <table:table-cell office:value-type="float" office:value="877815.82" table:style-name="ce10">
            <text:p>877 815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5:030202:2120</text:p>
          </table:table-cell>
          <table:table-cell office:value-type="float" office:value="168966.31" table:style-name="ce10">
            <text:p>168 966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2:041701:1339</text:p>
          </table:table-cell>
          <table:table-cell office:value-type="float" office:value="409068.32" table:style-name="ce10">
            <text:p>409 068.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9:010113:3329</text:p>
          </table:table-cell>
          <table:table-cell office:value-type="float" office:value="1111876.92" table:style-name="ce10">
            <text:p>1 111 876.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6:010112:141</text:p>
          </table:table-cell>
          <table:table-cell office:value-type="float" office:value="244336" table:style-name="ce10">
            <text:p>244 336.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6:010112:234</text:p>
          </table:table-cell>
          <table:table-cell office:value-type="float" office:value="803155.75" table:style-name="ce10">
            <text:p>803 155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25:030501:2466</text:p>
          </table:table-cell>
          <table:table-cell office:value-type="float" office:value="836389.34" table:style-name="ce10">
            <text:p>836 389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6:010111:727</text:p>
          </table:table-cell>
          <table:table-cell office:value-type="float" office:value="326552.45" table:style-name="ce10">
            <text:p>326 552.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16:010111:932</text:p>
          </table:table-cell>
          <table:table-cell office:value-type="float" office:value="1798248.21" table:style-name="ce10">
            <text:p>1 798 248.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6:010112:129</text:p>
          </table:table-cell>
          <table:table-cell office:value-type="float" office:value="1265894.29" table:style-name="ce10">
            <text:p>1 265 894.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16:010111:175</text:p>
          </table:table-cell>
          <table:table-cell office:value-type="float" office:value="914096.5" table:style-name="ce10">
            <text:p>914 096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16:010112:214</text:p>
          </table:table-cell>
          <table:table-cell office:value-type="float" office:value="797901.28" table:style-name="ce10">
            <text:p>797 901.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6:010111:751</text:p>
          </table:table-cell>
          <table:table-cell office:value-type="float" office:value="1265045.46" table:style-name="ce10">
            <text:p>1 265 045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05:010134:145</text:p>
          </table:table-cell>
          <table:table-cell office:value-type="float" office:value="20832.14" table:style-name="ce10">
            <text:p>20 832.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6:010111:204</text:p>
          </table:table-cell>
          <table:table-cell office:value-type="float" office:value="929643.35" table:style-name="ce10">
            <text:p>929 643.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22:010205:2839</text:p>
          </table:table-cell>
          <table:table-cell office:value-type="float" office:value="1088921.21" table:style-name="ce10">
            <text:p>1 088 921.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23:010122:555</text:p>
          </table:table-cell>
          <table:table-cell office:value-type="float" office:value="1174353.0900000001" table:style-name="ce10">
            <text:p>1 174 353.0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6:010111:606</text:p>
          </table:table-cell>
          <table:table-cell office:value-type="float" office:value="913179.11" table:style-name="ce10">
            <text:p>913 179.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24:010104:9132</text:p>
          </table:table-cell>
          <table:table-cell office:value-type="float" office:value="1453741.48" table:style-name="ce10">
            <text:p>1 453 741.4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6:010111:2814</text:p>
          </table:table-cell>
          <table:table-cell office:value-type="float" office:value="1518098.5" table:style-name="ce10">
            <text:p>1 518 098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6:010111:211</text:p>
          </table:table-cell>
          <table:table-cell office:value-type="float" office:value="824207.34" table:style-name="ce10">
            <text:p>824 207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6:010111:34</text:p>
          </table:table-cell>
          <table:table-cell office:value-type="float" office:value="963822.27" table:style-name="ce10">
            <text:p>963 822.2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6:010111:744</text:p>
          </table:table-cell>
          <table:table-cell office:value-type="float" office:value="871543.78" table:style-name="ce10">
            <text:p>871 543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6:010112:69</text:p>
          </table:table-cell>
          <table:table-cell office:value-type="float" office:value="779626.75" table:style-name="ce10">
            <text:p>779 626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16:010112:1197</text:p>
          </table:table-cell>
          <table:table-cell office:value-type="float" office:value="929900.26" table:style-name="ce10">
            <text:p>929 900.2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6:010112:1215</text:p>
          </table:table-cell>
          <table:table-cell office:value-type="float" office:value="38789.11" table:style-name="ce10">
            <text:p>38 789.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6:010111:3106</text:p>
          </table:table-cell>
          <table:table-cell office:value-type="float" office:value="1176414.3" table:style-name="ce10">
            <text:p>1 176 414.3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6:010111:4</text:p>
          </table:table-cell>
          <table:table-cell office:value-type="float" office:value="842570.95" table:style-name="ce10">
            <text:p>842 570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6:010111:756</text:p>
          </table:table-cell>
          <table:table-cell office:value-type="float" office:value="1130850.8500000001" table:style-name="ce10">
            <text:p>1 130 850.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9:010107:3175</text:p>
          </table:table-cell>
          <table:table-cell office:value-type="float" office:value="24433.72" table:style-name="ce10">
            <text:p>24 433.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6:010112:1185</text:p>
          </table:table-cell>
          <table:table-cell office:value-type="float" office:value="781556.31" table:style-name="ce10">
            <text:p>781 556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6:010111:2837</text:p>
          </table:table-cell>
          <table:table-cell office:value-type="float" office:value="1004337.05" table:style-name="ce10">
            <text:p>1 004 337.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6:010111:732</text:p>
          </table:table-cell>
          <table:table-cell office:value-type="float" office:value="2120932.59" table:style-name="ce10">
            <text:p>2 120 932.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6:010112:191</text:p>
          </table:table-cell>
          <table:table-cell office:value-type="float" office:value="704434.53" table:style-name="ce10">
            <text:p>704 434.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01:070901:435</text:p>
          </table:table-cell>
          <table:table-cell office:value-type="float" office:value="735956.95" table:style-name="ce10">
            <text:p>735 956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8:010154:75</text:p>
          </table:table-cell>
          <table:table-cell office:value-type="float" office:value="3885393.86" table:style-name="ce10">
            <text:p>3 885 393.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6:010112:251</text:p>
          </table:table-cell>
          <table:table-cell office:value-type="float" office:value="772808.49" table:style-name="ce10">
            <text:p>772 808.4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9:010105:20641</text:p>
          </table:table-cell>
          <table:table-cell office:value-type="float" office:value="1328659.43" table:style-name="ce10">
            <text:p>1 328 659.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6:010111:504</text:p>
          </table:table-cell>
          <table:table-cell office:value-type="float" office:value="846331.99" table:style-name="ce10">
            <text:p>846 331.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6:010112:248</text:p>
          </table:table-cell>
          <table:table-cell office:value-type="float" office:value="97567.85" table:style-name="ce10">
            <text:p>97 567.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6:010111:2507</text:p>
          </table:table-cell>
          <table:table-cell office:value-type="float" office:value="851258.98" table:style-name="ce10">
            <text:p>851 258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6:010111:931</text:p>
          </table:table-cell>
          <table:table-cell office:value-type="float" office:value="892969.35" table:style-name="ce10">
            <text:p>892 969.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6:010111:747</text:p>
          </table:table-cell>
          <table:table-cell office:value-type="float" office:value="423921.59" table:style-name="ce10">
            <text:p>423 921.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6:010112:201</text:p>
          </table:table-cell>
          <table:table-cell office:value-type="float" office:value="826829.63" table:style-name="ce10">
            <text:p>826 829.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25:090103:1776</text:p>
          </table:table-cell>
          <table:table-cell office:value-type="float" office:value="490324.45" table:style-name="ce10">
            <text:p>490 324.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16:010112:1216</text:p>
          </table:table-cell>
          <table:table-cell office:value-type="float" office:value="15931.24" table:style-name="ce10">
            <text:p>15 931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6:010112:149</text:p>
          </table:table-cell>
          <table:table-cell office:value-type="float" office:value="1537695.22" table:style-name="ce10">
            <text:p>1 537 695.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6:010112:154</text:p>
          </table:table-cell>
          <table:table-cell office:value-type="float" office:value="983051.4" table:style-name="ce10">
            <text:p>983 051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6:000000:90</text:p>
          </table:table-cell>
          <table:table-cell office:value-type="float" office:value="1075006.3999999999" table:style-name="ce10">
            <text:p>1 075 006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16:010111:860</text:p>
          </table:table-cell>
          <table:table-cell office:value-type="float" office:value="864699.78" table:style-name="ce10">
            <text:p>864 699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6:010111:391</text:p>
          </table:table-cell>
          <table:table-cell office:value-type="float" office:value="807135.79" table:style-name="ce10">
            <text:p>807 135.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16:010111:3</text:p>
          </table:table-cell>
          <table:table-cell office:value-type="float" office:value="534121.57999999996" table:style-name="ce10">
            <text:p>534 121.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6:010111:800</text:p>
          </table:table-cell>
          <table:table-cell office:value-type="float" office:value="923035.68" table:style-name="ce10">
            <text:p>923 035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6:010111:1043</text:p>
          </table:table-cell>
          <table:table-cell office:value-type="float" office:value="1037135.81" table:style-name="ce10">
            <text:p>1 037 135.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6:010111:630</text:p>
          </table:table-cell>
          <table:table-cell office:value-type="float" office:value="850311.46" table:style-name="ce10">
            <text:p>850 311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6:020501:856</text:p>
          </table:table-cell>
          <table:table-cell office:value-type="float" office:value="2985316.3" table:style-name="ce10">
            <text:p>2 985 316.3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16:010111:973</text:p>
          </table:table-cell>
          <table:table-cell office:value-type="float" office:value="842243.63" table:style-name="ce10">
            <text:p>842 243.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2:042301:328</text:p>
          </table:table-cell>
          <table:table-cell office:value-type="float" office:value="848307.85" table:style-name="ce10">
            <text:p>848 307.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6:010111:636</text:p>
          </table:table-cell>
          <table:table-cell office:value-type="float" office:value="1622508.56" table:style-name="ce10">
            <text:p>1 622 508.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16:010111:157</text:p>
          </table:table-cell>
          <table:table-cell office:value-type="float" office:value="1097519.6299999999" table:style-name="ce10">
            <text:p>1 097 519.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6:010111:25</text:p>
          </table:table-cell>
          <table:table-cell office:value-type="float" office:value="184310.51" table:style-name="ce10">
            <text:p>184 310.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6:010111:946</text:p>
          </table:table-cell>
          <table:table-cell office:value-type="float" office:value="882059.19" table:style-name="ce10">
            <text:p>882 059.1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6:010111:723</text:p>
          </table:table-cell>
          <table:table-cell office:value-type="float" office:value="797475.03" table:style-name="ce10">
            <text:p>797 475.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16:010111:648</text:p>
          </table:table-cell>
          <table:table-cell office:value-type="float" office:value="1237444.71" table:style-name="ce10">
            <text:p>1 237 444.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16:010111:708</text:p>
          </table:table-cell>
          <table:table-cell office:value-type="float" office:value="739726.44" table:style-name="ce10">
            <text:p>739 726.4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16:010111:818</text:p>
          </table:table-cell>
          <table:table-cell office:value-type="float" office:value="779532.56" table:style-name="ce10">
            <text:p>779 532.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16:010111:97</text:p>
          </table:table-cell>
          <table:table-cell office:value-type="float" office:value="851421.04" table:style-name="ce10">
            <text:p>851 421.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6:010112:211</text:p>
          </table:table-cell>
          <table:table-cell office:value-type="float" office:value="695736.16" table:style-name="ce10">
            <text:p>695 736.1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18:010154:4597</text:p>
          </table:table-cell>
          <table:table-cell office:value-type="float" office:value="24419.54" table:style-name="ce10">
            <text:p>24 419.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16:010111:548</text:p>
          </table:table-cell>
          <table:table-cell office:value-type="float" office:value="900157.75" table:style-name="ce10">
            <text:p>900 157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19:010112:21212</text:p>
          </table:table-cell>
          <table:table-cell office:value-type="float" office:value="600691.11" table:style-name="ce10">
            <text:p>600 691.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16:010111:2746</text:p>
          </table:table-cell>
          <table:table-cell office:value-type="float" office:value="492165.78" table:style-name="ce10">
            <text:p>492 165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6:010111:2528</text:p>
          </table:table-cell>
          <table:table-cell office:value-type="float" office:value="1178180.76" table:style-name="ce10">
            <text:p>1 178 180.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16:010112:1226</text:p>
          </table:table-cell>
          <table:table-cell office:value-type="float" office:value="911873.59" table:style-name="ce10">
            <text:p>911 873.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6:010111:210</text:p>
          </table:table-cell>
          <table:table-cell office:value-type="float" office:value="523716.65" table:style-name="ce10">
            <text:p>523 716.6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6:010111:125</text:p>
          </table:table-cell>
          <table:table-cell office:value-type="float" office:value="863530.07" table:style-name="ce10">
            <text:p>863 530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01:020601:3206</text:p>
          </table:table-cell>
          <table:table-cell office:value-type="float" office:value="577974.1" table:style-name="ce10">
            <text:p>577 974.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6:010112:13</text:p>
          </table:table-cell>
          <table:table-cell office:value-type="float" office:value="743184.69" table:style-name="ce10">
            <text:p>743 184.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22:010215:7131</text:p>
          </table:table-cell>
          <table:table-cell office:value-type="float" office:value="72198.399999999994" table:style-name="ce10">
            <text:p>72 198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23:010122:557</text:p>
          </table:table-cell>
          <table:table-cell office:value-type="float" office:value="746389.27" table:style-name="ce10">
            <text:p>746 389.2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2:041701:1338</text:p>
          </table:table-cell>
          <table:table-cell office:value-type="float" office:value="383378.83" table:style-name="ce10">
            <text:p>383 378.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16:010112:153</text:p>
          </table:table-cell>
          <table:table-cell office:value-type="float" office:value="799920.09" table:style-name="ce10">
            <text:p>799 920.0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16:010111:1029</text:p>
          </table:table-cell>
          <table:table-cell office:value-type="float" office:value="852604.77" table:style-name="ce10">
            <text:p>852 604.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22:010205:2840</text:p>
          </table:table-cell>
          <table:table-cell office:value-type="float" office:value="1089614.95" table:style-name="ce10">
            <text:p>1 089 614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16:010111:969</text:p>
          </table:table-cell>
          <table:table-cell office:value-type="float" office:value="836739.64" table:style-name="ce10">
            <text:p>836 739.6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16:010111:947</text:p>
          </table:table-cell>
          <table:table-cell office:value-type="float" office:value="1727903.63" table:style-name="ce10">
            <text:p>1 727 903.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16:010111:675</text:p>
          </table:table-cell>
          <table:table-cell office:value-type="float" office:value="743110.92" table:style-name="ce10">
            <text:p>743 110.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22:010104:7781</text:p>
          </table:table-cell>
          <table:table-cell office:value-type="float" office:value="7517003.4100000001" table:style-name="ce10">
            <text:p>7 517 003.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15:030202:287</text:p>
          </table:table-cell>
          <table:table-cell office:value-type="float" office:value="380950.53" table:style-name="ce10">
            <text:p>380 950.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07:150201:743</text:p>
          </table:table-cell>
          <table:table-cell office:value-type="float" office:value="4005824.38" table:style-name="ce10">
            <text:p>4 005 824.3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16:010111:144</text:p>
          </table:table-cell>
          <table:table-cell office:value-type="float" office:value="1481153.33" table:style-name="ce10">
            <text:p>1 481 153.3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16:000000:325</text:p>
          </table:table-cell>
          <table:table-cell office:value-type="float" office:value="1296893.73" table:style-name="ce10">
            <text:p>1 296 893.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16:010111:278</text:p>
          </table:table-cell>
          <table:table-cell office:value-type="float" office:value="1480244.42" table:style-name="ce10">
            <text:p>1 480 244.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16:010112:222</text:p>
          </table:table-cell>
          <table:table-cell office:value-type="float" office:value="781588.17" table:style-name="ce10">
            <text:p>781 588.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16:010111:52</text:p>
          </table:table-cell>
          <table:table-cell office:value-type="float" office:value="509649.89" table:style-name="ce10">
            <text:p>509 649.8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13:010105:4288</text:p>
          </table:table-cell>
          <table:table-cell office:value-type="float" office:value="682176.55" table:style-name="ce10">
            <text:p>682 176.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09:150101:81</text:p>
          </table:table-cell>
          <table:table-cell office:value-type="float" office:value="1304402.2" table:style-name="ce10">
            <text:p>1 304 402.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16:010111:176</text:p>
          </table:table-cell>
          <table:table-cell office:value-type="float" office:value="739811.24" table:style-name="ce10">
            <text:p>739 811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16:010112:80</text:p>
          </table:table-cell>
          <table:table-cell office:value-type="float" office:value="700736.33" table:style-name="ce10">
            <text:p>700 736.3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16:010111:699</text:p>
          </table:table-cell>
          <table:table-cell office:value-type="float" office:value="886520.91" table:style-name="ce10">
            <text:p>886 520.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16:010111:698</text:p>
          </table:table-cell>
          <table:table-cell office:value-type="float" office:value="1455466.46" table:style-name="ce10">
            <text:p>1 455 466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6:010111:403</text:p>
          </table:table-cell>
          <table:table-cell office:value-type="float" office:value="949275.49" table:style-name="ce10">
            <text:p>949 275.4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12:030101:1643</text:p>
          </table:table-cell>
          <table:table-cell office:value-type="float" office:value="2214710.2400000002" table:style-name="ce10">
            <text:p>2 214 710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10:010103:35</text:p>
          </table:table-cell>
          <table:table-cell office:value-type="float" office:value="905022.44" table:style-name="ce10">
            <text:p>905 022.4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6:010111:258</text:p>
          </table:table-cell>
          <table:table-cell office:value-type="float" office:value="809869.95" table:style-name="ce10">
            <text:p>809 869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16:010112:38</text:p>
          </table:table-cell>
          <table:table-cell office:value-type="float" office:value="1484693.61" table:style-name="ce10">
            <text:p>1 484 693.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25:060701:1704</text:p>
          </table:table-cell>
          <table:table-cell office:value-type="float" office:value="1465549.18" table:style-name="ce10">
            <text:p>1 465 549.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16:010112:8</text:p>
          </table:table-cell>
          <table:table-cell office:value-type="float" office:value="594658.99" table:style-name="ce10">
            <text:p>594 658.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16:010111:1034</text:p>
          </table:table-cell>
          <table:table-cell office:value-type="float" office:value="911056.69" table:style-name="ce10">
            <text:p>911 056.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16:010111:491</text:p>
          </table:table-cell>
          <table:table-cell office:value-type="float" office:value="1937788.85" table:style-name="ce10">
            <text:p>1 937 788.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22:010228:2378</text:p>
          </table:table-cell>
          <table:table-cell office:value-type="float" office:value="2819427.35" table:style-name="ce10">
            <text:p>2 819 427.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16:010111:450</text:p>
          </table:table-cell>
          <table:table-cell office:value-type="float" office:value="1404154.78" table:style-name="ce10">
            <text:p>1 404 154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16:010111:3179</text:p>
          </table:table-cell>
          <table:table-cell office:value-type="float" office:value="91762.63" table:style-name="ce10">
            <text:p>91 762.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16:010111:2554</text:p>
          </table:table-cell>
          <table:table-cell office:value-type="float" office:value="821660.66" table:style-name="ce10">
            <text:p>821 660.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6:010111:506</text:p>
          </table:table-cell>
          <table:table-cell office:value-type="float" office:value="844081.88" table:style-name="ce10">
            <text:p>844 081.8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16:010111:29</text:p>
          </table:table-cell>
          <table:table-cell office:value-type="float" office:value="929140.72" table:style-name="ce10">
            <text:p>929 140.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16:010112:1461</text:p>
          </table:table-cell>
          <table:table-cell office:value-type="float" office:value="1063512.55" table:style-name="ce10">
            <text:p>1 063 512.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11:140201:1841</text:p>
          </table:table-cell>
          <table:table-cell office:value-type="float" office:value="700146.91" table:style-name="ce10">
            <text:p>700 146.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05:040101:38</text:p>
          </table:table-cell>
          <table:table-cell office:value-type="float" office:value="1516577.62" table:style-name="ce10">
            <text:p>1 516 577.6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04:120101:8</text:p>
          </table:table-cell>
          <table:table-cell office:value-type="float" office:value="469780.05" table:style-name="ce10">
            <text:p>469 780.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16:010111:942</text:p>
          </table:table-cell>
          <table:table-cell office:value-type="float" office:value="874788.83" table:style-name="ce10">
            <text:p>874 788.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16:010111:797</text:p>
          </table:table-cell>
          <table:table-cell office:value-type="float" office:value="944533.85" table:style-name="ce10">
            <text:p>944 533.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16:010111:769</text:p>
          </table:table-cell>
          <table:table-cell office:value-type="float" office:value="882261.89" table:style-name="ce10">
            <text:p>882 261.8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16:010108:858</text:p>
          </table:table-cell>
          <table:table-cell office:value-type="float" office:value="5342.88" table:style-name="ce10">
            <text:p>5 342.8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16:010111:226</text:p>
          </table:table-cell>
          <table:table-cell office:value-type="float" office:value="3492908.11" table:style-name="ce10">
            <text:p>3 492 908.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16:010112:1239</text:p>
          </table:table-cell>
          <table:table-cell office:value-type="float" office:value="300821.61" table:style-name="ce10">
            <text:p>300 821.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22:010314:334</text:p>
          </table:table-cell>
          <table:table-cell office:value-type="float" office:value="1858226.82" table:style-name="ce10">
            <text:p>1 858 226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16:010111:407</text:p>
          </table:table-cell>
          <table:table-cell office:value-type="float" office:value="95536.78" table:style-name="ce10">
            <text:p>95 536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16:010112:20</text:p>
          </table:table-cell>
          <table:table-cell office:value-type="float" office:value="813841.96" table:style-name="ce10">
            <text:p>813 841.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16:010111:104</text:p>
          </table:table-cell>
          <table:table-cell office:value-type="float" office:value="1297459.7" table:style-name="ce10">
            <text:p>1 297 459.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16:010112:231</text:p>
          </table:table-cell>
          <table:table-cell office:value-type="float" office:value="177368.17" table:style-name="ce10">
            <text:p>177 368.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16:010112:128</text:p>
          </table:table-cell>
          <table:table-cell office:value-type="float" office:value="854501.99" table:style-name="ce10">
            <text:p>854 501.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16:010112:86</text:p>
          </table:table-cell>
          <table:table-cell office:value-type="float" office:value="760165.46" table:style-name="ce10">
            <text:p>760 165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20:010105:120</text:p>
          </table:table-cell>
          <table:table-cell office:value-type="float" office:value="1600837.66" table:style-name="ce10">
            <text:p>1 600 837.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16:010111:781</text:p>
          </table:table-cell>
          <table:table-cell office:value-type="float" office:value="915863.25" table:style-name="ce10">
            <text:p>915 863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16:010111:2733</text:p>
          </table:table-cell>
          <table:table-cell office:value-type="float" office:value="967687.22" table:style-name="ce10">
            <text:p>967 687.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16:010112:1184</text:p>
          </table:table-cell>
          <table:table-cell office:value-type="float" office:value="753777.31" table:style-name="ce10">
            <text:p>753 777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16:010112:45</text:p>
          </table:table-cell>
          <table:table-cell office:value-type="float" office:value="90386.85" table:style-name="ce10">
            <text:p>90 386.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16:010111:526</text:p>
          </table:table-cell>
          <table:table-cell office:value-type="float" office:value="896389.54" table:style-name="ce10">
            <text:p>896 389.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16:010111:861</text:p>
          </table:table-cell>
          <table:table-cell office:value-type="float" office:value="1170294.57" table:style-name="ce10">
            <text:p>1 170 294.5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16:010112:250</text:p>
          </table:table-cell>
          <table:table-cell office:value-type="float" office:value="146645.70000000001" table:style-name="ce10">
            <text:p>146 645.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16:010112:174</text:p>
          </table:table-cell>
          <table:table-cell office:value-type="float" office:value="1623969.1" table:style-name="ce10">
            <text:p>1 623 969.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16:010111:452</text:p>
          </table:table-cell>
          <table:table-cell office:value-type="float" office:value="547564.94999999995" table:style-name="ce10">
            <text:p>547 564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25:090103:1777</text:p>
          </table:table-cell>
          <table:table-cell office:value-type="float" office:value="578719.67000000004" table:style-name="ce10">
            <text:p>578 719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16:010112:151</text:p>
          </table:table-cell>
          <table:table-cell office:value-type="float" office:value="1172352.1299999999" table:style-name="ce10">
            <text:p>1 172 352.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16:010111:561</text:p>
          </table:table-cell>
          <table:table-cell office:value-type="float" office:value="798814.32" table:style-name="ce10">
            <text:p>798 814.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16:010111:799</text:p>
          </table:table-cell>
          <table:table-cell office:value-type="float" office:value="447548.67" table:style-name="ce10">
            <text:p>447 548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16:010111:749</text:p>
          </table:table-cell>
          <table:table-cell office:value-type="float" office:value="906647.14" table:style-name="ce10">
            <text:p>906 647.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16:010111:73</text:p>
          </table:table-cell>
          <table:table-cell office:value-type="float" office:value="868595.05" table:style-name="ce10">
            <text:p>868 595.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24:070601:2722</text:p>
          </table:table-cell>
          <table:table-cell office:value-type="float" office:value="922926.45" table:style-name="ce10">
            <text:p>922 926.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16:010112:89</text:p>
          </table:table-cell>
          <table:table-cell office:value-type="float" office:value="790692.75" table:style-name="ce10">
            <text:p>790 692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16:010112:208</text:p>
          </table:table-cell>
          <table:table-cell office:value-type="float" office:value="788703.43" table:style-name="ce10">
            <text:p>788 703.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16:010111:304</text:p>
          </table:table-cell>
          <table:table-cell office:value-type="float" office:value="1142207.6499999999" table:style-name="ce10">
            <text:p>1 142 207.6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16:010111:28</text:p>
          </table:table-cell>
          <table:table-cell office:value-type="float" office:value="901415.91" table:style-name="ce10">
            <text:p>901 415.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16:010111:153</text:p>
          </table:table-cell>
          <table:table-cell office:value-type="float" office:value="924355.26" table:style-name="ce10">
            <text:p>924 355.2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23:040103:1351</text:p>
          </table:table-cell>
          <table:table-cell office:value-type="float" office:value="690242.23" table:style-name="ce10">
            <text:p>690 242.2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16:010111:256</text:p>
          </table:table-cell>
          <table:table-cell office:value-type="float" office:value="702893.36" table:style-name="ce10">
            <text:p>702 893.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13:070101:1790</text:p>
          </table:table-cell>
          <table:table-cell office:value-type="float" office:value="334712.98" table:style-name="ce10">
            <text:p>334 712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16:010111:188</text:p>
          </table:table-cell>
          <table:table-cell office:value-type="float" office:value="913979.96" table:style-name="ce10">
            <text:p>913 979.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24:040102:17549</text:p>
          </table:table-cell>
          <table:table-cell office:value-type="float" office:value="1989624.94" table:style-name="ce10">
            <text:p>1 989 624.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16:010111:730</text:p>
          </table:table-cell>
          <table:table-cell office:value-type="float" office:value="904303.84" table:style-name="ce10">
            <text:p>904 303.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9:010112:21213</text:p>
          </table:table-cell>
          <table:table-cell office:value-type="float" office:value="512105.54" table:style-name="ce10">
            <text:p>512 105.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16:010111:399</text:p>
          </table:table-cell>
          <table:table-cell office:value-type="float" office:value="902266.88" table:style-name="ce10">
            <text:p>902 266.8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16:010111:126</text:p>
          </table:table-cell>
          <table:table-cell office:value-type="float" office:value="463562.27" table:style-name="ce10">
            <text:p>463 562.2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16:010111:933</text:p>
          </table:table-cell>
          <table:table-cell office:value-type="float" office:value="873158.9" table:style-name="ce10">
            <text:p>873 158.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16:010111:862</text:p>
          </table:table-cell>
          <table:table-cell office:value-type="float" office:value="1235007.25" table:style-name="ce10">
            <text:p>1 235 007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16:010111:911</text:p>
          </table:table-cell>
          <table:table-cell office:value-type="float" office:value="237170.56" table:style-name="ce10">
            <text:p>237 170.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16:010112:58</text:p>
          </table:table-cell>
          <table:table-cell office:value-type="float" office:value="1341451.56" table:style-name="ce10">
            <text:p>1 341 451.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16:010111:131</text:p>
          </table:table-cell>
          <table:table-cell office:value-type="float" office:value="1726040.64" table:style-name="ce10">
            <text:p>1 726 040.6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0:000000:703</text:p>
          </table:table-cell>
          <table:table-cell office:value-type="float" office:value="155165777.93000001" table:style-name="ce10">
            <text:p>155 165 777.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16:010112:159</text:p>
          </table:table-cell>
          <table:table-cell office:value-type="float" office:value="1237906.3999999999" table:style-name="ce10">
            <text:p>1 237 906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16:010112:37</text:p>
          </table:table-cell>
          <table:table-cell office:value-type="float" office:value="809955.83999999997" table:style-name="ce10">
            <text:p>809 955.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16:010112:44</text:p>
          </table:table-cell>
          <table:table-cell office:value-type="float" office:value="761089.87" table:style-name="ce10">
            <text:p>761 089.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16:010112:1233</text:p>
          </table:table-cell>
          <table:table-cell office:value-type="float" office:value="807810.88" table:style-name="ce10">
            <text:p>807 810.8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23:010115:1209</text:p>
          </table:table-cell>
          <table:table-cell office:value-type="float" office:value="1296628.46" table:style-name="ce10">
            <text:p>1 296 628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16:010111:317</text:p>
          </table:table-cell>
          <table:table-cell office:value-type="float" office:value="440849.87" table:style-name="ce10">
            <text:p>440 849.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16:010111:1042</text:p>
          </table:table-cell>
          <table:table-cell office:value-type="float" office:value="1384470.2" table:style-name="ce10">
            <text:p>1 384 470.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16:010111:968</text:p>
          </table:table-cell>
          <table:table-cell office:value-type="float" office:value="834977.98" table:style-name="ce10">
            <text:p>834 977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16:010112:160</text:p>
          </table:table-cell>
          <table:table-cell office:value-type="float" office:value="809128.69" table:style-name="ce10">
            <text:p>809 128.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16:010111:64</text:p>
          </table:table-cell>
          <table:table-cell office:value-type="float" office:value="848381.67" table:style-name="ce10">
            <text:p>848 381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16:010111:567</text:p>
          </table:table-cell>
          <table:table-cell office:value-type="float" office:value="895.68" table:style-name="ce10">
            <text:p>895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16:010111:94</text:p>
          </table:table-cell>
          <table:table-cell office:value-type="float" office:value="948260.93" table:style-name="ce10">
            <text:p>948 260.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07:040101:4139</text:p>
          </table:table-cell>
          <table:table-cell office:value-type="float" office:value="238521.68" table:style-name="ce10">
            <text:p>238 521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16:010111:415</text:p>
          </table:table-cell>
          <table:table-cell office:value-type="float" office:value="1356681.02" table:style-name="ce10">
            <text:p>1 356 681.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16:010112:75</text:p>
          </table:table-cell>
          <table:table-cell office:value-type="float" office:value="810098.51" table:style-name="ce10">
            <text:p>810 098.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22:010223:678</text:p>
          </table:table-cell>
          <table:table-cell office:value-type="float" office:value="3955120.88" table:style-name="ce10">
            <text:p>3 955 120.8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16:010111:752</text:p>
          </table:table-cell>
          <table:table-cell office:value-type="float" office:value="891344.98" table:style-name="ce10">
            <text:p>891 344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16:010111:748</text:p>
          </table:table-cell>
          <table:table-cell office:value-type="float" office:value="2562875.0099999998" table:style-name="ce10">
            <text:p>2 562 875.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16:010111:3090</text:p>
          </table:table-cell>
          <table:table-cell office:value-type="float" office:value="11924910.289999999" table:style-name="ce10">
            <text:p>11 924 910.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16:010111:427</text:p>
          </table:table-cell>
          <table:table-cell office:value-type="float" office:value="829952.33" table:style-name="ce10">
            <text:p>829 952.3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16:010111:635</text:p>
          </table:table-cell>
          <table:table-cell office:value-type="float" office:value="616227.31000000006" table:style-name="ce10">
            <text:p>616 227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16:010108:956</text:p>
          </table:table-cell>
          <table:table-cell office:value-type="float" office:value="846579.34" table:style-name="ce10">
            <text:p>846 579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16:010111:773</text:p>
          </table:table-cell>
          <table:table-cell office:value-type="float" office:value="586966.71" table:style-name="ce10">
            <text:p>586 966.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16:010112:204</text:p>
          </table:table-cell>
          <table:table-cell office:value-type="float" office:value="141995.84" table:style-name="ce10">
            <text:p>141 995.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16:010111:154</text:p>
          </table:table-cell>
          <table:table-cell office:value-type="float" office:value="766732.73" table:style-name="ce10">
            <text:p>766 732.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16:010111:150</text:p>
          </table:table-cell>
          <table:table-cell office:value-type="float" office:value="287342.34999999998" table:style-name="ce10">
            <text:p>287 342.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16:010112:169</text:p>
          </table:table-cell>
          <table:table-cell office:value-type="float" office:value="813653.66" table:style-name="ce10">
            <text:p>813 653.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16:010111:496</text:p>
          </table:table-cell>
          <table:table-cell office:value-type="float" office:value="881916.43" table:style-name="ce10">
            <text:p>881 916.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11:060101:3450</text:p>
          </table:table-cell>
          <table:table-cell office:value-type="float" office:value="1485831.55" table:style-name="ce10">
            <text:p>1 485 831.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16:010111:3160</text:p>
          </table:table-cell>
          <table:table-cell office:value-type="float" office:value="898504.24" table:style-name="ce10">
            <text:p>898 504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16:010111:466</text:p>
          </table:table-cell>
          <table:table-cell office:value-type="float" office:value="608215.86" table:style-name="ce10">
            <text:p>608 215.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16:010112:1207</text:p>
          </table:table-cell>
          <table:table-cell office:value-type="float" office:value="808371.57" table:style-name="ce10">
            <text:p>808 371.5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16:010111:524</text:p>
          </table:table-cell>
          <table:table-cell office:value-type="float" office:value="867112.92" table:style-name="ce10">
            <text:p>867 112.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16:010111:912</text:p>
          </table:table-cell>
          <table:table-cell office:value-type="float" office:value="953656.69" table:style-name="ce10">
            <text:p>953 656.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16:010112:1241</text:p>
          </table:table-cell>
          <table:table-cell office:value-type="float" office:value="994814.42" table:style-name="ce10">
            <text:p>994 814.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8:010168:3304</text:p>
          </table:table-cell>
          <table:table-cell office:value-type="float" office:value="10723334.59" table:style-name="ce10">
            <text:p>10 723 334.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25:030105:4290</text:p>
          </table:table-cell>
          <table:table-cell office:value-type="float" office:value="312059.98" table:style-name="ce10">
            <text:p>312 059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16:010112:1</text:p>
          </table:table-cell>
          <table:table-cell office:value-type="float" office:value="787758.89" table:style-name="ce10">
            <text:p>787 758.8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16:010111:656</text:p>
          </table:table-cell>
          <table:table-cell office:value-type="float" office:value="870211.59" table:style-name="ce10">
            <text:p>870 211.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16:010112:109</text:p>
          </table:table-cell>
          <table:table-cell office:value-type="float" office:value="759968.61" table:style-name="ce10">
            <text:p>759 968.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01:010106:11318</text:p>
          </table:table-cell>
          <table:table-cell office:value-type="float" office:value="536535.23" table:style-name="ce10">
            <text:p>536 535.2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16:010111:759</text:p>
          </table:table-cell>
          <table:table-cell office:value-type="float" office:value="603598.74" table:style-name="ce10">
            <text:p>603 598.7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19:010108:6446</text:p>
          </table:table-cell>
          <table:table-cell office:value-type="float" office:value="21419.25" table:style-name="ce10">
            <text:p>21 419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16:010111:2516</text:p>
          </table:table-cell>
          <table:table-cell office:value-type="float" office:value="939238.82" table:style-name="ce10">
            <text:p>939 238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16:010111:242</text:p>
          </table:table-cell>
          <table:table-cell office:value-type="float" office:value="1138543.1000000001" table:style-name="ce10">
            <text:p>1 138 543.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16:010112:205</text:p>
          </table:table-cell>
          <table:table-cell office:value-type="float" office:value="796860.9" table:style-name="ce10">
            <text:p>796 860.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16:010112:19</text:p>
          </table:table-cell>
          <table:table-cell office:value-type="float" office:value="234838.87" table:style-name="ce10">
            <text:p>234 838.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16:010111:277</text:p>
          </table:table-cell>
          <table:table-cell office:value-type="float" office:value="1072248.47" table:style-name="ce10">
            <text:p>1 072 248.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12:040301:4643</text:p>
          </table:table-cell>
          <table:table-cell office:value-type="float" office:value="676731.25" table:style-name="ce10">
            <text:p>676 731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16:010111:514</text:p>
          </table:table-cell>
          <table:table-cell office:value-type="float" office:value="866618.91" table:style-name="ce10">
            <text:p>866 618.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16:010111:939</text:p>
          </table:table-cell>
          <table:table-cell office:value-type="float" office:value="228208.64000000001" table:style-name="ce10">
            <text:p>228 208.6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16:010111:408</text:p>
          </table:table-cell>
          <table:table-cell office:value-type="float" office:value="872382.25" table:style-name="ce10">
            <text:p>872 382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16:010112:1189</text:p>
          </table:table-cell>
          <table:table-cell office:value-type="float" office:value="1136265.24" table:style-name="ce10">
            <text:p>1 136 265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16:010111:222</text:p>
          </table:table-cell>
          <table:table-cell office:value-type="float" office:value="1911747.86" table:style-name="ce10">
            <text:p>1 911 747.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16:010111:913</text:p>
          </table:table-cell>
          <table:table-cell office:value-type="float" office:value="2335746.9" table:style-name="ce10">
            <text:p>2 335 746.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16:010111:700</text:p>
          </table:table-cell>
          <table:table-cell office:value-type="float" office:value="948327.16" table:style-name="ce10">
            <text:p>948 327.1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13:070101:1791</text:p>
          </table:table-cell>
          <table:table-cell office:value-type="float" office:value="801398.51" table:style-name="ce10">
            <text:p>801 398.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16:010111:774</text:p>
          </table:table-cell>
          <table:table-cell office:value-type="float" office:value="945266.6" table:style-name="ce10">
            <text:p>945 266.6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6:010111:867</text:p>
          </table:table-cell>
          <table:table-cell office:value-type="float" office:value="880786.65" table:style-name="ce10">
            <text:p>880 786.6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16:010111:926</text:p>
          </table:table-cell>
          <table:table-cell office:value-type="float" office:value="785583.26" table:style-name="ce10">
            <text:p>785 583.2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16:010112:223</text:p>
          </table:table-cell>
          <table:table-cell office:value-type="float" office:value="757825.99" table:style-name="ce10">
            <text:p>757 825.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16:010111:515</text:p>
          </table:table-cell>
          <table:table-cell office:value-type="float" office:value="975190.44" table:style-name="ce10">
            <text:p>975 190.4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16:010112:22</text:p>
          </table:table-cell>
          <table:table-cell office:value-type="float" office:value="781487.4" table:style-name="ce10">
            <text:p>781 487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15:030202:368</text:p>
          </table:table-cell>
          <table:table-cell office:value-type="float" office:value="492513.84" table:style-name="ce10">
            <text:p>492 513.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16:010111:972</text:p>
          </table:table-cell>
          <table:table-cell office:value-type="float" office:value="1009427.63" table:style-name="ce10">
            <text:p>1 009 427.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16:010111:3163</text:p>
          </table:table-cell>
          <table:table-cell office:value-type="float" office:value="1233687.97" table:style-name="ce10">
            <text:p>1 233 687.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04:060101:5660</text:p>
          </table:table-cell>
          <table:table-cell office:value-type="float" office:value="522889.33" table:style-name="ce10">
            <text:p>522 889.3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16:010111:2819</text:p>
          </table:table-cell>
          <table:table-cell office:value-type="float" office:value="955115.86" table:style-name="ce10">
            <text:p>955 115.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16:010112:170</text:p>
          </table:table-cell>
          <table:table-cell office:value-type="float" office:value="1030796.75" table:style-name="ce10">
            <text:p>1 030 796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16:010112:252</text:p>
          </table:table-cell>
          <table:table-cell office:value-type="float" office:value="781522.23" table:style-name="ce10">
            <text:p>781 522.2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16:010111:3092</text:p>
          </table:table-cell>
          <table:table-cell office:value-type="float" office:value="613467.18000000005" table:style-name="ce10">
            <text:p>613 467.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16:010111:779</text:p>
          </table:table-cell>
          <table:table-cell office:value-type="float" office:value="863233.34" table:style-name="ce10">
            <text:p>863 233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12:042301:2655</text:p>
          </table:table-cell>
          <table:table-cell office:value-type="float" office:value="364017.1" table:style-name="ce10">
            <text:p>364 017.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11:060101:3451</text:p>
          </table:table-cell>
          <table:table-cell office:value-type="float" office:value="814810.85" table:style-name="ce10">
            <text:p>814 810.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16:010111:738</text:p>
          </table:table-cell>
          <table:table-cell office:value-type="float" office:value="1280975.82" table:style-name="ce10">
            <text:p>1 280 975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07:150101:2191</text:p>
          </table:table-cell>
          <table:table-cell office:value-type="float" office:value="1379421.28" table:style-name="ce10">
            <text:p>1 379 421.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16:010111:775</text:p>
          </table:table-cell>
          <table:table-cell office:value-type="float" office:value="926327.34" table:style-name="ce10">
            <text:p>926 327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16:010112:182</text:p>
          </table:table-cell>
          <table:table-cell office:value-type="float" office:value="815080.35" table:style-name="ce10">
            <text:p>815 080.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16:010111:886</text:p>
          </table:table-cell>
          <table:table-cell office:value-type="float" office:value="707543.9" table:style-name="ce10">
            <text:p>707 543.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16:010111:961</text:p>
          </table:table-cell>
          <table:table-cell office:value-type="float" office:value="681819.73" table:style-name="ce10">
            <text:p>681 819.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16:010112:168</text:p>
          </table:table-cell>
          <table:table-cell office:value-type="float" office:value="599367.68000000005" table:style-name="ce10">
            <text:p>599 367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16:010112:175</text:p>
          </table:table-cell>
          <table:table-cell office:value-type="float" office:value="814482.12" table:style-name="ce10">
            <text:p>814 482.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16:010111:856</text:p>
          </table:table-cell>
          <table:table-cell office:value-type="float" office:value="899941.82" table:style-name="ce10">
            <text:p>899 941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16:010111:631</text:p>
          </table:table-cell>
          <table:table-cell office:value-type="float" office:value="1999829.61" table:style-name="ce10">
            <text:p>1 999 829.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16:010112:165</text:p>
          </table:table-cell>
          <table:table-cell office:value-type="float" office:value="795137.2" table:style-name="ce10">
            <text:p>795 137.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16:010108:1410</text:p>
          </table:table-cell>
          <table:table-cell office:value-type="float" office:value="858738.34" table:style-name="ce10">
            <text:p>858 738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16:010111:3139</text:p>
          </table:table-cell>
          <table:table-cell office:value-type="float" office:value="843704.94" table:style-name="ce10">
            <text:p>843 704.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16:010111:23</text:p>
          </table:table-cell>
          <table:table-cell office:value-type="float" office:value="1463792.96" table:style-name="ce10">
            <text:p>1 463 792.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23:050701:728</text:p>
          </table:table-cell>
          <table:table-cell office:value-type="float" office:value="935454.07" table:style-name="ce10">
            <text:p>935 454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16:010111:777</text:p>
          </table:table-cell>
          <table:table-cell office:value-type="float" office:value="800098.32" table:style-name="ce10">
            <text:p>800 098.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16:010111:79</text:p>
          </table:table-cell>
          <table:table-cell office:value-type="float" office:value="1413007.47" table:style-name="ce10">
            <text:p>1 413 007.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01:180101:4116</text:p>
          </table:table-cell>
          <table:table-cell office:value-type="float" office:value="993327.03" table:style-name="ce10">
            <text:p>993 327.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16:010111:2859</text:p>
          </table:table-cell>
          <table:table-cell office:value-type="float" office:value="694200.58" table:style-name="ce10">
            <text:p>694 200.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16:010111:898</text:p>
          </table:table-cell>
          <table:table-cell office:value-type="float" office:value="910327.13" table:style-name="ce10">
            <text:p>910 327.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16:010111:2511</text:p>
          </table:table-cell>
          <table:table-cell office:value-type="float" office:value="285457.78999999998" table:style-name="ce10">
            <text:p>285 457.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16:010111:350</text:p>
          </table:table-cell>
          <table:table-cell office:value-type="float" office:value="898749.07" table:style-name="ce10">
            <text:p>898 749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16:010111:967</text:p>
          </table:table-cell>
          <table:table-cell office:value-type="float" office:value="1524171.5" table:style-name="ce10">
            <text:p>1 524 171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16:010111:109</text:p>
          </table:table-cell>
          <table:table-cell office:value-type="float" office:value="762253.37" table:style-name="ce10">
            <text:p>762 253.3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16:010111:148</text:p>
          </table:table-cell>
          <table:table-cell office:value-type="float" office:value="852741.2" table:style-name="ce10">
            <text:p>852 741.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16:010112:51</text:p>
          </table:table-cell>
          <table:table-cell office:value-type="float" office:value="838675.12" table:style-name="ce10">
            <text:p>838 675.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16:010112:29</text:p>
          </table:table-cell>
          <table:table-cell office:value-type="float" office:value="839074.66" table:style-name="ce10">
            <text:p>839 074.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16:010112:239</text:p>
          </table:table-cell>
          <table:table-cell office:value-type="float" office:value="453001.37" table:style-name="ce10">
            <text:p>453 001.3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16:010111:83</text:p>
          </table:table-cell>
          <table:table-cell office:value-type="float" office:value="1036036.46" table:style-name="ce10">
            <text:p>1 036 036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16:010112:189</text:p>
          </table:table-cell>
          <table:table-cell office:value-type="float" office:value="778853.39" table:style-name="ce10">
            <text:p>778 853.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16:010111:925</text:p>
          </table:table-cell>
          <table:table-cell office:value-type="float" office:value="846209.31" table:style-name="ce10">
            <text:p>846 209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16:010112:64</text:p>
          </table:table-cell>
          <table:table-cell office:value-type="float" office:value="9098678.0099999998" table:style-name="ce10">
            <text:p>9 098 678.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16:010112:85</text:p>
          </table:table-cell>
          <table:table-cell office:value-type="float" office:value="822705.8" table:style-name="ce10">
            <text:p>822 705.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24:010102:7142</text:p>
          </table:table-cell>
          <table:table-cell office:value-type="float" office:value="1809225.05" table:style-name="ce10">
            <text:p>1 809 225.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16:010111:956</text:p>
          </table:table-cell>
          <table:table-cell office:value-type="float" office:value="1244496.5" table:style-name="ce10">
            <text:p>1 244 496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7:020101:188</text:p>
          </table:table-cell>
          <table:table-cell office:value-type="float" office:value="577887.4" table:style-name="ce10">
            <text:p>577 887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19:010110:34047</text:p>
          </table:table-cell>
          <table:table-cell office:value-type="float" office:value="1823678.72" table:style-name="ce10">
            <text:p>1 823 678.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16:010111:760</text:p>
          </table:table-cell>
          <table:table-cell office:value-type="float" office:value="855512.56" table:style-name="ce10">
            <text:p>855 512.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22:010205:2842</text:p>
          </table:table-cell>
          <table:table-cell office:value-type="float" office:value="375094.57" table:style-name="ce10">
            <text:p>375 094.5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04:120201:2148</text:p>
          </table:table-cell>
          <table:table-cell office:value-type="float" office:value="1272267.8400000001" table:style-name="ce10">
            <text:p>1 272 267.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16:010112:215</text:p>
          </table:table-cell>
          <table:table-cell office:value-type="float" office:value="148922.47" table:style-name="ce10">
            <text:p>148 922.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16:010111:814</text:p>
          </table:table-cell>
          <table:table-cell office:value-type="float" office:value="557946.4" table:style-name="ce10">
            <text:p>557 946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22:000000:3428</text:p>
          </table:table-cell>
          <table:table-cell office:value-type="float" office:value="5531407.4900000002" table:style-name="ce10">
            <text:p>5 531 407.4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16:010112:1204</text:p>
          </table:table-cell>
          <table:table-cell office:value-type="float" office:value="806505.9" table:style-name="ce10">
            <text:p>806 505.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16:010111:930</text:p>
          </table:table-cell>
          <table:table-cell office:value-type="float" office:value="904499.42" table:style-name="ce10">
            <text:p>904 499.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16:010111:87</text:p>
          </table:table-cell>
          <table:table-cell office:value-type="float" office:value="852068.68" table:style-name="ce10">
            <text:p>852 068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16:010111:865</text:p>
          </table:table-cell>
          <table:table-cell office:value-type="float" office:value="955913.78" table:style-name="ce10">
            <text:p>955 913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16:010111:2584</text:p>
          </table:table-cell>
          <table:table-cell office:value-type="float" office:value="712341.58" table:style-name="ce10">
            <text:p>712 341.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16:010112:1191</text:p>
          </table:table-cell>
          <table:table-cell office:value-type="float" office:value="419334.55" table:style-name="ce10">
            <text:p>419 334.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16:010111:688</text:p>
          </table:table-cell>
          <table:table-cell office:value-type="float" office:value="863186.54" table:style-name="ce10">
            <text:p>863 186.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16:010111:422</text:p>
          </table:table-cell>
          <table:table-cell office:value-type="float" office:value="922225.23" table:style-name="ce10">
            <text:p>922 225.2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13:010107:186</text:p>
          </table:table-cell>
          <table:table-cell office:value-type="float" office:value="325380.21999999997" table:style-name="ce10">
            <text:p>325 380.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16:010112:1194</text:p>
          </table:table-cell>
          <table:table-cell office:value-type="float" office:value="286732.03999999998" table:style-name="ce10">
            <text:p>286 732.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16:010111:80</text:p>
          </table:table-cell>
          <table:table-cell office:value-type="float" office:value="240141.05" table:style-name="ce10">
            <text:p>240 141.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16:010111:550</text:p>
          </table:table-cell>
          <table:table-cell office:value-type="float" office:value="3743984.13" table:style-name="ce10">
            <text:p>3 743 984.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16:010112:3</text:p>
          </table:table-cell>
          <table:table-cell office:value-type="float" office:value="766596.34" table:style-name="ce10">
            <text:p>766 596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16:010111:707</text:p>
          </table:table-cell>
          <table:table-cell office:value-type="float" office:value="276407.65999999997" table:style-name="ce10">
            <text:p>276 407.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25:090102:4669</text:p>
          </table:table-cell>
          <table:table-cell office:value-type="float" office:value="722146.76" table:style-name="ce10">
            <text:p>722 146.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16:010111:187</text:p>
          </table:table-cell>
          <table:table-cell office:value-type="float" office:value="558478.46" table:style-name="ce10">
            <text:p>558 478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09:010401:903</text:p>
          </table:table-cell>
          <table:table-cell office:value-type="float" office:value="2345451.75" table:style-name="ce10">
            <text:p>2 345 451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07:000000:658</text:p>
          </table:table-cell>
          <table:table-cell office:value-type="float" office:value="868029.76" table:style-name="ce10">
            <text:p>868 029.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16:010112:57</text:p>
          </table:table-cell>
          <table:table-cell office:value-type="float" office:value="797907.21" table:style-name="ce10">
            <text:p>797 907.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19:010110:34046</text:p>
          </table:table-cell>
          <table:table-cell office:value-type="float" office:value="1353345.61" table:style-name="ce10">
            <text:p>1 353 345.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16:010111:901</text:p>
          </table:table-cell>
          <table:table-cell office:value-type="float" office:value="716417.57" table:style-name="ce10">
            <text:p>716 417.5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04:110201:705</text:p>
          </table:table-cell>
          <table:table-cell office:value-type="float" office:value="3209804.06" table:style-name="ce10">
            <text:p>3 209 804.0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16:010112:1190</text:p>
          </table:table-cell>
          <table:table-cell office:value-type="float" office:value="13853.25" table:style-name="ce10">
            <text:p>13 853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16:010111:2652</text:p>
          </table:table-cell>
          <table:table-cell office:value-type="float" office:value="960655.42" table:style-name="ce10">
            <text:p>960 655.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14:110101:8396</text:p>
          </table:table-cell>
          <table:table-cell office:value-type="float" office:value="1116152.7" table:style-name="ce10">
            <text:p>1 116 152.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16:010112:1508</text:p>
          </table:table-cell>
          <table:table-cell office:value-type="float" office:value="755573.81" table:style-name="ce10">
            <text:p>755 573.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16:010112:253</text:p>
          </table:table-cell>
          <table:table-cell office:value-type="float" office:value="419753.56" table:style-name="ce10">
            <text:p>419 753.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16:010111:255</text:p>
          </table:table-cell>
          <table:table-cell office:value-type="float" office:value="881941.41" table:style-name="ce10">
            <text:p>881 941.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16:010111:676</text:p>
          </table:table-cell>
          <table:table-cell office:value-type="float" office:value="864313.81" table:style-name="ce10">
            <text:p>864 313.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16:010111:937</text:p>
          </table:table-cell>
          <table:table-cell office:value-type="float" office:value="889925.05" table:style-name="ce10">
            <text:p>889 925.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16:010112:1206</text:p>
          </table:table-cell>
          <table:table-cell office:value-type="float" office:value="798240.06" table:style-name="ce10">
            <text:p>798 240.0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12:090101:4256</text:p>
          </table:table-cell>
          <table:table-cell office:value-type="float" office:value="223266.08" table:style-name="ce10">
            <text:p>223 266.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16:010111:560</text:p>
          </table:table-cell>
          <table:table-cell office:value-type="float" office:value="6871.34" table:style-name="ce10">
            <text:p>6 871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16:010111:267</text:p>
          </table:table-cell>
          <table:table-cell office:value-type="float" office:value="899191.81" table:style-name="ce10">
            <text:p>899 191.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16:010112:1183</text:p>
          </table:table-cell>
          <table:table-cell office:value-type="float" office:value="1910834.68" table:style-name="ce10">
            <text:p>1 910 834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16:010112:163</text:p>
          </table:table-cell>
          <table:table-cell office:value-type="float" office:value="782921.4" table:style-name="ce10">
            <text:p>782 921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16:010111:876</text:p>
          </table:table-cell>
          <table:table-cell office:value-type="float" office:value="890491.55" table:style-name="ce10">
            <text:p>890 491.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16:010111:877</text:p>
          </table:table-cell>
          <table:table-cell office:value-type="float" office:value="801462.68" table:style-name="ce10">
            <text:p>801 462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16:010111:875</text:p>
          </table:table-cell>
          <table:table-cell office:value-type="float" office:value="819809.31" table:style-name="ce10">
            <text:p>819 809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16:010112:10</text:p>
          </table:table-cell>
          <table:table-cell office:value-type="float" office:value="828744.07" table:style-name="ce10">
            <text:p>828 744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16:010111:1045</text:p>
          </table:table-cell>
          <table:table-cell office:value-type="float" office:value="935072.82" table:style-name="ce10">
            <text:p>935 072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23:010108:1727</text:p>
          </table:table-cell>
          <table:table-cell office:value-type="float" office:value="1230395.97" table:style-name="ce10">
            <text:p>1 230 395.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16:010111:101</text:p>
          </table:table-cell>
          <table:table-cell office:value-type="float" office:value="363933.79" table:style-name="ce10">
            <text:p>363 933.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16:010112:23</text:p>
          </table:table-cell>
          <table:table-cell office:value-type="float" office:value="194198.01" table:style-name="ce10">
            <text:p>194 198.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16:010111:936</text:p>
          </table:table-cell>
          <table:table-cell office:value-type="float" office:value="871137.5" table:style-name="ce10">
            <text:p>871 137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19:010105:20642</text:p>
          </table:table-cell>
          <table:table-cell office:value-type="float" office:value="3783904.12" table:style-name="ce10">
            <text:p>3 783 904.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16:010112:198</text:p>
          </table:table-cell>
          <table:table-cell office:value-type="float" office:value="971805.69" table:style-name="ce10">
            <text:p>971 805.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16:010111:857</text:p>
          </table:table-cell>
          <table:table-cell office:value-type="float" office:value="1515890.35" table:style-name="ce10">
            <text:p>1 515 890.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16:010112:91</text:p>
          </table:table-cell>
          <table:table-cell office:value-type="float" office:value="282704.71000000002" table:style-name="ce10">
            <text:p>282 704.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16:010112:213</text:p>
          </table:table-cell>
          <table:table-cell office:value-type="float" office:value="791796.82" table:style-name="ce10">
            <text:p>791 796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16:010111:16</text:p>
          </table:table-cell>
          <table:table-cell office:value-type="float" office:value="730372.93" table:style-name="ce10">
            <text:p>730 372.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16:010111:1015</text:p>
          </table:table-cell>
          <table:table-cell office:value-type="float" office:value="375220.38" table:style-name="ce10">
            <text:p>375 220.3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2:060201:129</text:p>
          </table:table-cell>
          <table:table-cell office:value-type="float" office:value="691222.42" table:style-name="ce10">
            <text:p>691 222.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16:010112:216</text:p>
          </table:table-cell>
          <table:table-cell office:value-type="float" office:value="787602.31" table:style-name="ce10">
            <text:p>787 602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16:010111:864</text:p>
          </table:table-cell>
          <table:table-cell office:value-type="float" office:value="579715.49" table:style-name="ce10">
            <text:p>579 715.4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16:010112:130</text:p>
          </table:table-cell>
          <table:table-cell office:value-type="float" office:value="818235.47" table:style-name="ce10">
            <text:p>818 235.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16:010111:402</text:p>
          </table:table-cell>
          <table:table-cell office:value-type="float" office:value="1480173.78" table:style-name="ce10">
            <text:p>1 480 173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16:010108:1411</text:p>
          </table:table-cell>
          <table:table-cell office:value-type="float" office:value="1449508.33" table:style-name="ce10">
            <text:p>1 449 508.3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16:010112:228</text:p>
          </table:table-cell>
          <table:table-cell office:value-type="float" office:value="771324.94" table:style-name="ce10">
            <text:p>771 324.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16:010111:957</text:p>
          </table:table-cell>
          <table:table-cell office:value-type="float" office:value="904395.77" table:style-name="ce10">
            <text:p>904 395.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16:010111:418</text:p>
          </table:table-cell>
          <table:table-cell office:value-type="float" office:value="884808.18" table:style-name="ce10">
            <text:p>884 808.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16:010111:695</text:p>
          </table:table-cell>
          <table:table-cell office:value-type="float" office:value="879396.5" table:style-name="ce10">
            <text:p>879 396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16:010111:302</text:p>
          </table:table-cell>
          <table:table-cell office:value-type="float" office:value="843081.67" table:style-name="ce10">
            <text:p>843 081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12:020101:5575</text:p>
          </table:table-cell>
          <table:table-cell office:value-type="float" office:value="3772996.73" table:style-name="ce10">
            <text:p>3 772 996.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16:010112:200</text:p>
          </table:table-cell>
          <table:table-cell office:value-type="float" office:value="369881.86" table:style-name="ce10">
            <text:p>369 881.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18:010168:4187</text:p>
          </table:table-cell>
          <table:table-cell office:value-type="float" office:value="129190.16" table:style-name="ce10">
            <text:p>129 190.1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16:010112:217</text:p>
          </table:table-cell>
          <table:table-cell office:value-type="float" office:value="162604.46" table:style-name="ce10">
            <text:p>162 604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22:010215:5699</text:p>
          </table:table-cell>
          <table:table-cell office:value-type="float" office:value="74816984.170000002" table:style-name="ce10">
            <text:p>74 816 984.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16:010111:703</text:p>
          </table:table-cell>
          <table:table-cell office:value-type="float" office:value="932422.66" table:style-name="ce10">
            <text:p>932 422.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16:010111:299</text:p>
          </table:table-cell>
          <table:table-cell office:value-type="float" office:value="382710.53" table:style-name="ce10">
            <text:p>382 710.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16:010111:384</text:p>
          </table:table-cell>
          <table:table-cell office:value-type="float" office:value="846034.57" table:style-name="ce10">
            <text:p>846 034.5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16:010111:776</text:p>
          </table:table-cell>
          <table:table-cell office:value-type="float" office:value="760332.76" table:style-name="ce10">
            <text:p>760 332.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16:010112:1202</text:p>
          </table:table-cell>
          <table:table-cell office:value-type="float" office:value="1043149.07" table:style-name="ce10">
            <text:p>1 043 149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16:020301:2228</text:p>
          </table:table-cell>
          <table:table-cell office:value-type="float" office:value="1391460.62" table:style-name="ce10">
            <text:p>1 391 460.6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16:010111:702</text:p>
          </table:table-cell>
          <table:table-cell office:value-type="float" office:value="874316.42" table:style-name="ce10">
            <text:p>874 316.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15:030202:2119</text:p>
          </table:table-cell>
          <table:table-cell office:value-type="float" office:value="115862.61" table:style-name="ce10">
            <text:p>115 862.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16:010111:102</text:p>
          </table:table-cell>
          <table:table-cell office:value-type="float" office:value="913052.51" table:style-name="ce10">
            <text:p>913 052.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16:010111:117</text:p>
          </table:table-cell>
          <table:table-cell office:value-type="float" office:value="460887.89" table:style-name="ce10">
            <text:p>460 887.8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16:010111:778</text:p>
          </table:table-cell>
          <table:table-cell office:value-type="float" office:value="167469.98000000001" table:style-name="ce10">
            <text:p>167 469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10:010104:349</text:p>
          </table:table-cell>
          <table:table-cell office:value-type="float" office:value="15629.95" table:style-name="ce10">
            <text:p>15 629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04:040101:8030</text:p>
          </table:table-cell>
          <table:table-cell office:value-type="float" office:value="333865.5" table:style-name="ce10">
            <text:p>333 865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16:010111:2844</text:p>
          </table:table-cell>
          <table:table-cell office:value-type="float" office:value="13165397.119999999" table:style-name="ce10">
            <text:p>13 165 397.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16:010111:951</text:p>
          </table:table-cell>
          <table:table-cell office:value-type="float" office:value="868591.7" table:style-name="ce10">
            <text:p>868 591.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16:010112:48</text:p>
          </table:table-cell>
          <table:table-cell office:value-type="float" office:value="770684.81" table:style-name="ce10">
            <text:p>770 684.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16:010111:462</text:p>
          </table:table-cell>
          <table:table-cell office:value-type="float" office:value="850310.97" table:style-name="ce10">
            <text:p>850 310.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16:010112:53</text:p>
          </table:table-cell>
          <table:table-cell office:value-type="float" office:value="1096813.06" table:style-name="ce10">
            <text:p>1 096 813.0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16:010111:941</text:p>
          </table:table-cell>
          <table:table-cell office:value-type="float" office:value="841925.98" table:style-name="ce10">
            <text:p>841 925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16:010112:150</text:p>
          </table:table-cell>
          <table:table-cell office:value-type="float" office:value="831350.18" table:style-name="ce10">
            <text:p>831 350.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16:010111:928</text:p>
          </table:table-cell>
          <table:table-cell office:value-type="float" office:value="781560.31999999995" table:style-name="ce10">
            <text:p>781 560.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16:010111:622</text:p>
          </table:table-cell>
          <table:table-cell office:value-type="float" office:value="3673.23" table:style-name="ce10">
            <text:p>3 673.2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16:010108:957</text:p>
          </table:table-cell>
          <table:table-cell office:value-type="float" office:value="458970.17" table:style-name="ce10">
            <text:p>458 970.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16:010111:78</text:p>
          </table:table-cell>
          <table:table-cell office:value-type="float" office:value="891372.9" table:style-name="ce10">
            <text:p>891 372.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25:010121:11080</text:p>
          </table:table-cell>
          <table:table-cell office:value-type="float" office:value="3594549.5" table:style-name="ce10">
            <text:p>3 594 549.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16:010111:2747</text:p>
          </table:table-cell>
          <table:table-cell office:value-type="float" office:value="934277.75" table:style-name="ce10">
            <text:p>934 277.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12:040904:7696</text:p>
          </table:table-cell>
          <table:table-cell office:value-type="float" office:value="858851.78" table:style-name="ce10">
            <text:p>858 851.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19:010108:3666</text:p>
          </table:table-cell>
          <table:table-cell office:value-type="float" office:value="10707724.07" table:style-name="ce10">
            <text:p>10 707 724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16:010112:76</text:p>
          </table:table-cell>
          <table:table-cell office:value-type="float" office:value="184470.36" table:style-name="ce10">
            <text:p>184 470.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16:010112:167</text:p>
          </table:table-cell>
          <table:table-cell office:value-type="float" office:value="739683.51" table:style-name="ce10">
            <text:p>739 683.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16:010111:2635</text:p>
          </table:table-cell>
          <table:table-cell office:value-type="float" office:value="70172.289999999994" table:style-name="ce10">
            <text:p>70 172.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24:070601:2723</text:p>
          </table:table-cell>
          <table:table-cell office:value-type="float" office:value="380358.24" table:style-name="ce10">
            <text:p>380 358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16:010112:240</text:p>
          </table:table-cell>
          <table:table-cell office:value-type="float" office:value="820751.98" table:style-name="ce10">
            <text:p>820 751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16:010111:683</text:p>
          </table:table-cell>
          <table:table-cell office:value-type="float" office:value="836104.17" table:style-name="ce10">
            <text:p>836 104.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16:010111:233</text:p>
          </table:table-cell>
          <table:table-cell office:value-type="float" office:value="860755.71" table:style-name="ce10">
            <text:p>860 755.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16:010111:2531</text:p>
          </table:table-cell>
          <table:table-cell office:value-type="float" office:value="140413.97" table:style-name="ce10">
            <text:p>140 413.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16:010111:397</text:p>
          </table:table-cell>
          <table:table-cell office:value-type="float" office:value="600602.13" table:style-name="ce10">
            <text:p>600 602.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16:010111:2613</text:p>
          </table:table-cell>
          <table:table-cell office:value-type="float" office:value="1047478.48" table:style-name="ce10">
            <text:p>1 047 478.4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16:010111:879</text:p>
          </table:table-cell>
          <table:table-cell office:value-type="float" office:value="831678.67" table:style-name="ce10">
            <text:p>831 678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16:010112:1220</text:p>
          </table:table-cell>
          <table:table-cell office:value-type="float" office:value="1254228.94" table:style-name="ce10">
            <text:p>1 254 228.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16:010112:184</text:p>
          </table:table-cell>
          <table:table-cell office:value-type="float" office:value="822505.65" table:style-name="ce10">
            <text:p>822 505.6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16:010111:10</text:p>
          </table:table-cell>
          <table:table-cell office:value-type="float" office:value="685533.71" table:style-name="ce10">
            <text:p>685 533.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16:010111:706</text:p>
          </table:table-cell>
          <table:table-cell office:value-type="float" office:value="839358.83" table:style-name="ce10">
            <text:p>839 358.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25:090103:1774</text:p>
          </table:table-cell>
          <table:table-cell office:value-type="float" office:value="519802.55" table:style-name="ce10">
            <text:p>519 802.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16:010112:5</text:p>
          </table:table-cell>
          <table:table-cell office:value-type="float" office:value="526847.42000000004" table:style-name="ce10">
            <text:p>526 847.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16:010112:207</text:p>
          </table:table-cell>
          <table:table-cell office:value-type="float" office:value="873447.6" table:style-name="ce10">
            <text:p>873 447.6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16:010111:916</text:p>
          </table:table-cell>
          <table:table-cell office:value-type="float" office:value="878756.56" table:style-name="ce10">
            <text:p>878 756.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19:010105:19538</text:p>
          </table:table-cell>
          <table:table-cell office:value-type="float" office:value="14774692.82" table:style-name="ce10">
            <text:p>14 774 692.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25:060701:1703</text:p>
          </table:table-cell>
          <table:table-cell office:value-type="float" office:value="2395173.11" table:style-name="ce10">
            <text:p>2 395 173.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16:010112:79</text:p>
          </table:table-cell>
          <table:table-cell office:value-type="float" office:value="744283.7" table:style-name="ce10">
            <text:p>744 283.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9">
            <text:p>549</text:p>
          </table:table-cell>
          <table:covered-table-cell/>
          <table:table-cell office:value-type="string" table:style-name="ce6">
            <text:p>90:16:010112:190</text:p>
          </table:table-cell>
          <table:table-cell office:value-type="float" office:value="1174464.8700000001" table:style-name="ce10">
            <text:p>1 174 464.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9">
            <text:p>550</text:p>
          </table:table-cell>
          <table:covered-table-cell/>
          <table:table-cell office:value-type="string" table:style-name="ce6">
            <text:p>90:04:120101:2246</text:p>
          </table:table-cell>
          <table:table-cell office:value-type="float" office:value="273718.8" table:style-name="ce10">
            <text:p>273 718.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9">
            <text:p>551</text:p>
          </table:table-cell>
          <table:covered-table-cell/>
          <table:table-cell office:value-type="string" table:style-name="ce6">
            <text:p>90:22:010314:241</text:p>
          </table:table-cell>
          <table:table-cell office:value-type="float" office:value="1615468.25" table:style-name="ce10">
            <text:p>1 615 468.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9">
            <text:p>552</text:p>
          </table:table-cell>
          <table:covered-table-cell/>
          <table:table-cell office:value-type="string" table:style-name="ce6">
            <text:p>90:19:010110:34045</text:p>
          </table:table-cell>
          <table:table-cell office:value-type="float" office:value="7502571.7699999996" table:style-name="ce10">
            <text:p>7 502 571.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9">
            <text:p>553</text:p>
          </table:table-cell>
          <table:covered-table-cell/>
          <table:table-cell office:value-type="string" table:style-name="ce6">
            <text:p>90:19:010110:34044</text:p>
          </table:table-cell>
          <table:table-cell office:value-type="float" office:value="2445725.02" table:style-name="ce10">
            <text:p>2 445 725.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9">
            <text:p>554</text:p>
          </table:table-cell>
          <table:covered-table-cell/>
          <table:table-cell office:value-type="string" table:style-name="ce6">
            <text:p>90:16:010112:142</text:p>
          </table:table-cell>
          <table:table-cell office:value-type="float" office:value="811280.83" table:style-name="ce10">
            <text:p>811 280.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9">
            <text:p>555</text:p>
          </table:table-cell>
          <table:covered-table-cell/>
          <table:table-cell office:value-type="string" table:style-name="ce6">
            <text:p>90:25:090103:1778</text:p>
          </table:table-cell>
          <table:table-cell office:value-type="float" office:value="499792.95" table:style-name="ce10">
            <text:p>499 792.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9">
            <text:p>556</text:p>
          </table:table-cell>
          <table:covered-table-cell/>
          <table:table-cell office:value-type="string" table:style-name="ce6">
            <text:p>90:25:060701:1705</text:p>
          </table:table-cell>
          <table:table-cell office:value-type="float" office:value="1058056.29" table:style-name="ce10">
            <text:p>1 058 056.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9">
            <text:p>557</text:p>
          </table:table-cell>
          <table:covered-table-cell/>
          <table:table-cell office:value-type="string" table:style-name="ce6">
            <text:p>90:16:010111:2636</text:p>
          </table:table-cell>
          <table:table-cell office:value-type="float" office:value="829868.69" table:style-name="ce10">
            <text:p>829 868.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9">
            <text:p>558</text:p>
          </table:table-cell>
          <table:covered-table-cell/>
          <table:table-cell office:value-type="string" table:style-name="ce6">
            <text:p>90:16:010111:2530</text:p>
          </table:table-cell>
          <table:table-cell office:value-type="float" office:value="289041.31" table:style-name="ce10">
            <text:p>289 041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9">
            <text:p>559</text:p>
          </table:table-cell>
          <table:covered-table-cell/>
          <table:table-cell office:value-type="string" table:style-name="ce6">
            <text:p>90:16:010111:116</text:p>
          </table:table-cell>
          <table:table-cell office:value-type="float" office:value="858473.77" table:style-name="ce10">
            <text:p>858 473.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9">
            <text:p>560</text:p>
          </table:table-cell>
          <table:covered-table-cell/>
          <table:table-cell office:value-type="string" table:style-name="ce6">
            <text:p>90:16:010111:520</text:p>
          </table:table-cell>
          <table:table-cell office:value-type="float" office:value="857850.24" table:style-name="ce10">
            <text:p>857 850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9">
            <text:p>561</text:p>
          </table:table-cell>
          <table:covered-table-cell/>
          <table:table-cell office:value-type="string" table:style-name="ce6">
            <text:p>90:16:010111:780</text:p>
          </table:table-cell>
          <table:table-cell office:value-type="float" office:value="892638.35" table:style-name="ce10">
            <text:p>892 638.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9">
            <text:p>562</text:p>
          </table:table-cell>
          <table:covered-table-cell/>
          <table:table-cell office:value-type="string" table:style-name="ce6">
            <text:p>90:25:090103:1779</text:p>
          </table:table-cell>
          <table:table-cell office:value-type="float" office:value="503751.52" table:style-name="ce10">
            <text:p>503 751.5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9">
            <text:p>563</text:p>
          </table:table-cell>
          <table:covered-table-cell/>
          <table:table-cell office:value-type="string" table:style-name="ce6">
            <text:p>90:16:010112:1243</text:p>
          </table:table-cell>
          <table:table-cell office:value-type="float" office:value="1992656.14" table:style-name="ce10">
            <text:p>1 992 656.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9">
            <text:p>564</text:p>
          </table:table-cell>
          <table:covered-table-cell/>
          <table:table-cell office:value-type="string" table:style-name="ce6">
            <text:p>90:16:010111:303</text:p>
          </table:table-cell>
          <table:table-cell office:value-type="float" office:value="854374.35" table:style-name="ce10">
            <text:p>854 374.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9">
            <text:p>565</text:p>
          </table:table-cell>
          <table:covered-table-cell/>
          <table:table-cell office:value-type="string" table:style-name="ce6">
            <text:p>90:16:010111:940</text:p>
          </table:table-cell>
          <table:table-cell office:value-type="float" office:value="869519.63" table:style-name="ce10">
            <text:p>869 519.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9">
            <text:p>566</text:p>
          </table:table-cell>
          <table:covered-table-cell/>
          <table:table-cell office:value-type="string" table:style-name="ce6">
            <text:p>90:12:040103:4582</text:p>
          </table:table-cell>
          <table:table-cell office:value-type="float" office:value="553631.9" table:style-name="ce10">
            <text:p>553 631.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9">
            <text:p>567</text:p>
          </table:table-cell>
          <table:covered-table-cell/>
          <table:table-cell office:value-type="string" table:style-name="ce6">
            <text:p>90:16:010111:870</text:p>
          </table:table-cell>
          <table:table-cell office:value-type="float" office:value="285328.51" table:style-name="ce10">
            <text:p>285 328.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9">
            <text:p>568</text:p>
          </table:table-cell>
          <table:covered-table-cell/>
          <table:table-cell office:value-type="string" table:style-name="ce6">
            <text:p>90:16:010111:156</text:p>
          </table:table-cell>
          <table:table-cell office:value-type="float" office:value="940108.53" table:style-name="ce10">
            <text:p>940 108.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9">
            <text:p>569</text:p>
          </table:table-cell>
          <table:covered-table-cell/>
          <table:table-cell office:value-type="string" table:style-name="ce6">
            <text:p>90:16:010111:770</text:p>
          </table:table-cell>
          <table:table-cell office:value-type="float" office:value="1358297.79" table:style-name="ce10">
            <text:p>1 358 297.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9">
            <text:p>570</text:p>
          </table:table-cell>
          <table:covered-table-cell/>
          <table:table-cell office:value-type="string" table:style-name="ce6">
            <text:p>90:16:010111:863</text:p>
          </table:table-cell>
          <table:table-cell office:value-type="float" office:value="921160.59" table:style-name="ce10">
            <text:p>921 160.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9">
            <text:p>571</text:p>
          </table:table-cell>
          <table:covered-table-cell/>
          <table:table-cell office:value-type="string" table:style-name="ce6">
            <text:p>90:16:010111:70</text:p>
          </table:table-cell>
          <table:table-cell office:value-type="float" office:value="20694645.73" table:style-name="ce10">
            <text:p>20 694 645.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9">
            <text:p>572</text:p>
          </table:table-cell>
          <table:covered-table-cell/>
          <table:table-cell office:value-type="string" table:style-name="ce6">
            <text:p>90:16:010112:146</text:p>
          </table:table-cell>
          <table:table-cell office:value-type="float" office:value="814913.14" table:style-name="ce10">
            <text:p>814 913.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9">
            <text:p>573</text:p>
          </table:table-cell>
          <table:covered-table-cell/>
          <table:table-cell office:value-type="string" table:style-name="ce6">
            <text:p>90:22:010205:2841</text:p>
          </table:table-cell>
          <table:table-cell office:value-type="float" office:value="1207600.27" table:style-name="ce10">
            <text:p>1 207 600.2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9">
            <text:p>574</text:p>
          </table:table-cell>
          <table:covered-table-cell/>
          <table:table-cell office:value-type="string" table:style-name="ce6">
            <text:p>90:12:040301:4645</text:p>
          </table:table-cell>
          <table:table-cell office:value-type="float" office:value="508909.62" table:style-name="ce10">
            <text:p>508 909.6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9">
            <text:p>575</text:p>
          </table:table-cell>
          <table:covered-table-cell/>
          <table:table-cell office:value-type="string" table:style-name="ce6">
            <text:p>90:16:010111:739</text:p>
          </table:table-cell>
          <table:table-cell office:value-type="float" office:value="829748.4" table:style-name="ce10">
            <text:p>829 748.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9">
            <text:p>576</text:p>
          </table:table-cell>
          <table:covered-table-cell/>
          <table:table-cell office:value-type="string" table:style-name="ce6">
            <text:p>90:19:010103:30866</text:p>
          </table:table-cell>
          <table:table-cell office:value-type="float" office:value="1195813.67" table:style-name="ce10">
            <text:p>1 195 813.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9">
            <text:p>577</text:p>
          </table:table-cell>
          <table:covered-table-cell/>
          <table:table-cell office:value-type="string" table:style-name="ce6">
            <text:p>90:16:010111:869</text:p>
          </table:table-cell>
          <table:table-cell office:value-type="float" office:value="847849.34" table:style-name="ce10">
            <text:p>847 849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9">
            <text:p>578</text:p>
          </table:table-cell>
          <table:covered-table-cell/>
          <table:table-cell office:value-type="string" table:style-name="ce6">
            <text:p>90:16:010112:232</text:p>
          </table:table-cell>
          <table:table-cell office:value-type="float" office:value="784816.24" table:style-name="ce10">
            <text:p>784 816.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9">
            <text:p>579</text:p>
          </table:table-cell>
          <table:covered-table-cell/>
          <table:table-cell office:value-type="string" table:style-name="ce6">
            <text:p>90:25:030103:7818</text:p>
          </table:table-cell>
          <table:table-cell office:value-type="float" office:value="82963638.290000007" table:style-name="ce10">
            <text:p>82 963 638.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9">
            <text:p>580</text:p>
          </table:table-cell>
          <table:covered-table-cell/>
          <table:table-cell office:value-type="string" table:style-name="ce6">
            <text:p>90:16:010111:2687</text:p>
          </table:table-cell>
          <table:table-cell office:value-type="float" office:value="696557.07" table:style-name="ce10">
            <text:p>696 557.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9">
            <text:p>581</text:p>
          </table:table-cell>
          <table:covered-table-cell/>
          <table:table-cell office:value-type="string" table:style-name="ce6">
            <text:p>90:16:010111:701</text:p>
          </table:table-cell>
          <table:table-cell office:value-type="float" office:value="994199.47" table:style-name="ce10">
            <text:p>994 199.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9">
            <text:p>582</text:p>
          </table:table-cell>
          <table:covered-table-cell/>
          <table:table-cell office:value-type="string" table:style-name="ce6">
            <text:p>90:16:010112:42</text:p>
          </table:table-cell>
          <table:table-cell office:value-type="float" office:value="1895232.13" table:style-name="ce10">
            <text:p>1 895 232.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9">
            <text:p>583</text:p>
          </table:table-cell>
          <table:covered-table-cell/>
          <table:table-cell office:value-type="string" table:style-name="ce6">
            <text:p>90:16:010111:844</text:p>
          </table:table-cell>
          <table:table-cell office:value-type="float" office:value="956862.11" table:style-name="ce10">
            <text:p>956 862.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9">
            <text:p>584</text:p>
          </table:table-cell>
          <table:covered-table-cell/>
          <table:table-cell office:value-type="string" table:style-name="ce6">
            <text:p>90:16:010111:275</text:p>
          </table:table-cell>
          <table:table-cell office:value-type="float" office:value="1302053.19" table:style-name="ce10">
            <text:p>1 302 053.1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9">
            <text:p>585</text:p>
          </table:table-cell>
          <table:covered-table-cell/>
          <table:table-cell office:value-type="string" table:style-name="ce6">
            <text:p>90:16:010111:641</text:p>
          </table:table-cell>
          <table:table-cell office:value-type="float" office:value="917633.89" table:style-name="ce10">
            <text:p>917 633.8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9">
            <text:p>586</text:p>
          </table:table-cell>
          <table:covered-table-cell/>
          <table:table-cell office:value-type="string" table:style-name="ce6">
            <text:p>90:22:010310:14515</text:p>
          </table:table-cell>
          <table:table-cell office:value-type="float" office:value="82674.31" table:style-name="ce10">
            <text:p>82 674.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9">
            <text:p>587</text:p>
          </table:table-cell>
          <table:covered-table-cell/>
          <table:table-cell office:value-type="string" table:style-name="ce6">
            <text:p>90:16:010111:147</text:p>
          </table:table-cell>
          <table:table-cell office:value-type="float" office:value="534734.87" table:style-name="ce10">
            <text:p>534 734.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9">
            <text:p>588</text:p>
          </table:table-cell>
          <table:covered-table-cell/>
          <table:table-cell office:value-type="string" table:style-name="ce6">
            <text:p>90:16:010111:359</text:p>
          </table:table-cell>
          <table:table-cell office:value-type="float" office:value="1486427.53" table:style-name="ce10">
            <text:p>1 486 427.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9">
            <text:p>589</text:p>
          </table:table-cell>
          <table:covered-table-cell/>
          <table:table-cell office:value-type="string" table:style-name="ce6">
            <text:p>90:16:010111:292</text:p>
          </table:table-cell>
          <table:table-cell office:value-type="float" office:value="8592865.4100000001" table:style-name="ce10">
            <text:p>8 592 865.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9">
            <text:p>590</text:p>
          </table:table-cell>
          <table:covered-table-cell/>
          <table:table-cell office:value-type="string" table:style-name="ce6">
            <text:p>90:24:010104:9131</text:p>
          </table:table-cell>
          <table:table-cell office:value-type="float" office:value="779256.57" table:style-name="ce10">
            <text:p>779 256.5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9">
            <text:p>591</text:p>
          </table:table-cell>
          <table:covered-table-cell/>
          <table:table-cell office:value-type="string" table:style-name="ce6">
            <text:p>90:16:010112:267</text:p>
          </table:table-cell>
          <table:table-cell office:value-type="float" office:value="13160.59" table:style-name="ce10">
            <text:p>13 160.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9">
            <text:p>592</text:p>
          </table:table-cell>
          <table:covered-table-cell/>
          <table:table-cell office:value-type="string" table:style-name="ce6">
            <text:p>90:12:040904:7695</text:p>
          </table:table-cell>
          <table:table-cell office:value-type="float" office:value="878482.68" table:style-name="ce10">
            <text:p>878 482.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3" table:number-columns-spanned="2" table:number-rows-spanned="1" table:style-name="ce19">
            <text:p>593</text:p>
          </table:table-cell>
          <table:covered-table-cell/>
          <table:table-cell office:value-type="string" table:style-name="ce6">
            <text:p>90:16:010112:188</text:p>
          </table:table-cell>
          <table:table-cell office:value-type="float" office:value="1468463.34" table:style-name="ce10">
            <text:p>1 468 463.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4" table:number-columns-spanned="2" table:number-rows-spanned="1" table:style-name="ce19">
            <text:p>594</text:p>
          </table:table-cell>
          <table:covered-table-cell/>
          <table:table-cell office:value-type="string" table:style-name="ce6">
            <text:p>90:04:060201:1659</text:p>
          </table:table-cell>
          <table:table-cell office:value-type="float" office:value="493215.8" table:style-name="ce10">
            <text:p>493 215.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5" table:number-columns-spanned="2" table:number-rows-spanned="1" table:style-name="ce19">
            <text:p>595</text:p>
          </table:table-cell>
          <table:covered-table-cell/>
          <table:table-cell office:value-type="string" table:style-name="ce6">
            <text:p>90:16:010111:637</text:p>
          </table:table-cell>
          <table:table-cell office:value-type="float" office:value="902004.08" table:style-name="ce10">
            <text:p>902 004.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6" table:number-columns-spanned="2" table:number-rows-spanned="1" table:style-name="ce19">
            <text:p>596</text:p>
          </table:table-cell>
          <table:covered-table-cell/>
          <table:table-cell office:value-type="string" table:style-name="ce6">
            <text:p>90:16:010112:108</text:p>
          </table:table-cell>
          <table:table-cell office:value-type="float" office:value="819670.39" table:style-name="ce10">
            <text:p>819 670.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7" table:number-columns-spanned="2" table:number-rows-spanned="1" table:style-name="ce19">
            <text:p>597</text:p>
          </table:table-cell>
          <table:covered-table-cell/>
          <table:table-cell office:value-type="string" table:style-name="ce6">
            <text:p>90:18:010154:311</text:p>
          </table:table-cell>
          <table:table-cell office:value-type="float" office:value="15383580.98" table:style-name="ce10">
            <text:p>15 383 580.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8" table:number-columns-spanned="2" table:number-rows-spanned="1" table:style-name="ce19">
            <text:p>598</text:p>
          </table:table-cell>
          <table:covered-table-cell/>
          <table:table-cell office:value-type="string" table:style-name="ce6">
            <text:p>90:07:080301:366</text:p>
          </table:table-cell>
          <table:table-cell office:value-type="float" office:value="1683062.26" table:style-name="ce10">
            <text:p>1 683 062.2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599" table:number-columns-spanned="2" table:number-rows-spanned="1" table:style-name="ce19">
            <text:p>599</text:p>
          </table:table-cell>
          <table:covered-table-cell/>
          <table:table-cell office:value-type="string" table:style-name="ce6">
            <text:p>90:18:010154:4598</text:p>
          </table:table-cell>
          <table:table-cell office:value-type="float" office:value="31745.41" table:style-name="ce10">
            <text:p>31 745.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0" table:number-columns-spanned="2" table:number-rows-spanned="1" table:style-name="ce19">
            <text:p>600</text:p>
          </table:table-cell>
          <table:covered-table-cell/>
          <table:table-cell office:value-type="string" table:style-name="ce6">
            <text:p>90:12:130601:860</text:p>
          </table:table-cell>
          <table:table-cell office:value-type="float" office:value="2463435.15" table:style-name="ce10">
            <text:p>2 463 435.1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1" table:number-columns-spanned="2" table:number-rows-spanned="1" table:style-name="ce19">
            <text:p>601</text:p>
          </table:table-cell>
          <table:covered-table-cell/>
          <table:table-cell office:value-type="string" table:style-name="ce6">
            <text:p>90:12:000000:5240</text:p>
          </table:table-cell>
          <table:table-cell office:value-type="float" office:value="209223.91" table:style-name="ce10">
            <text:p>209 223.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2" table:number-columns-spanned="2" table:number-rows-spanned="1" table:style-name="ce19">
            <text:p>602</text:p>
          </table:table-cell>
          <table:covered-table-cell/>
          <table:table-cell office:value-type="string" table:style-name="ce6">
            <text:p>90:12:042301:17</text:p>
          </table:table-cell>
          <table:table-cell office:value-type="float" office:value="2453625.83" table:style-name="ce10">
            <text:p>2 453 625.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3" table:number-columns-spanned="2" table:number-rows-spanned="1" table:style-name="ce19">
            <text:p>603</text:p>
          </table:table-cell>
          <table:covered-table-cell/>
          <table:table-cell office:value-type="string" table:style-name="ce6">
            <text:p>90:12:042301:2654</text:p>
          </table:table-cell>
          <table:table-cell office:value-type="float" office:value="1191926.02" table:style-name="ce10">
            <text:p>1 191 926.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4" table:number-columns-spanned="2" table:number-rows-spanned="1" table:style-name="ce19">
            <text:p>604</text:p>
          </table:table-cell>
          <table:covered-table-cell/>
          <table:table-cell office:value-type="string" table:style-name="ce6">
            <text:p>90:12:042301:2653</text:p>
          </table:table-cell>
          <table:table-cell office:value-type="float" office:value="454692.83" table:style-name="ce10">
            <text:p>454 692.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5" table:number-columns-spanned="2" table:number-rows-spanned="1" table:style-name="ce19">
            <text:p>605</text:p>
          </table:table-cell>
          <table:covered-table-cell/>
          <table:table-cell office:value-type="string" table:style-name="ce6">
            <text:p>90:12:040904:7638</text:p>
          </table:table-cell>
          <table:table-cell office:value-type="float" office:value="1218342.6000000001" table:style-name="ce10">
            <text:p>1 218 342.6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6" table:number-columns-spanned="2" table:number-rows-spanned="1" table:style-name="ce19">
            <text:p>606</text:p>
          </table:table-cell>
          <table:covered-table-cell/>
          <table:table-cell office:value-type="string" table:style-name="ce6">
            <text:p>90:07:110501:647</text:p>
          </table:table-cell>
          <table:table-cell office:value-type="float" office:value="1581049.3" table:style-name="ce10">
            <text:p>1 581 049.3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7" table:number-columns-spanned="2" table:number-rows-spanned="1" table:style-name="ce19">
            <text:p>607</text:p>
          </table:table-cell>
          <table:covered-table-cell/>
          <table:table-cell office:value-type="string" table:style-name="ce6">
            <text:p>90:07:010301:180</text:p>
          </table:table-cell>
          <table:table-cell office:value-type="float" office:value="143511890.71000001" table:style-name="ce10">
            <text:p>143 511 890.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2">
          <table:table-cell office:value-type="float" office:value="608" table:number-columns-spanned="2" table:number-rows-spanned="1" table:style-name="ce19">
            <text:p>608</text:p>
          </table:table-cell>
          <table:covered-table-cell/>
          <table:table-cell office:value-type="string" table:style-name="ce6">
            <text:p>90:23:000000:1798</text:p>
          </table:table-cell>
          <table:table-cell office:value-type="float" office:value="14811421.460000001" table:style-name="ce10">
            <text:p>14 811 421.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style-name="ce6">
            <text:p>28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2:160601:5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2:120501:60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2:120301:2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02:150701:2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02:040801:1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0:070501:1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2:150701:2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9:170401:36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1:080401:1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2:150601:3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6:020601:6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2:150601:2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02:160601:5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9">
            <text:p>14</text:p>
          </table:table-cell>
          <table:covered-table-cell/>
          <table:table-cell office:value-type="string" table:style-name="ce6">
            <text:p>90:12:042101:8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9">
            <text:p>15</text:p>
          </table:table-cell>
          <table:covered-table-cell/>
          <table:table-cell office:value-type="string" table:style-name="ce6">
            <text:p>90:01:080401:7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9">
            <text:p>16</text:p>
          </table:table-cell>
          <table:covered-table-cell/>
          <table:table-cell office:value-type="string" table:style-name="ce6">
            <text:p>90:06:040601:3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9">
            <text:p>17</text:p>
          </table:table-cell>
          <table:covered-table-cell/>
          <table:table-cell office:value-type="string" table:style-name="ce6">
            <text:p>90:04:050701:6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9">
            <text:p>18</text:p>
          </table:table-cell>
          <table:covered-table-cell/>
          <table:table-cell office:value-type="string" table:style-name="ce6">
            <text:p>90:02:160601:4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9">
            <text:p>19</text:p>
          </table:table-cell>
          <table:covered-table-cell/>
          <table:table-cell office:value-type="string" table:style-name="ce6">
            <text:p>90:12:131701:24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9">
            <text:p>20</text:p>
          </table:table-cell>
          <table:covered-table-cell/>
          <table:table-cell office:value-type="string" table:style-name="ce6">
            <text:p>90:12:132401:41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9">
            <text:p>21</text:p>
          </table:table-cell>
          <table:covered-table-cell/>
          <table:table-cell office:value-type="string" table:style-name="ce6">
            <text:p>90:08:110501:24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9">
            <text:p>22</text:p>
          </table:table-cell>
          <table:covered-table-cell/>
          <table:table-cell office:value-type="string" table:style-name="ce6">
            <text:p>90:02:160501:3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9">
            <text:p>23</text:p>
          </table:table-cell>
          <table:covered-table-cell/>
          <table:table-cell office:value-type="string" table:style-name="ce6">
            <text:p>90:02:180301:105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9">
            <text:p>24</text:p>
          </table:table-cell>
          <table:covered-table-cell/>
          <table:table-cell office:value-type="string" table:style-name="ce6">
            <text:p>90:02:120301:2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9">
            <text:p>25</text:p>
          </table:table-cell>
          <table:covered-table-cell/>
          <table:table-cell office:value-type="string" table:style-name="ce6">
            <text:p>90:07:040401:156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9">
            <text:p>26</text:p>
          </table:table-cell>
          <table:covered-table-cell/>
          <table:table-cell office:value-type="string" table:style-name="ce6">
            <text:p>90:02:170301:4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9">
            <text:p>27</text:p>
          </table:table-cell>
          <table:covered-table-cell/>
          <table:table-cell office:value-type="string" table:style-name="ce6">
            <text:p>90:02:030401:37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9">
            <text:p>28</text:p>
          </table:table-cell>
          <table:covered-table-cell/>
          <table:table-cell office:value-type="string" table:style-name="ce6">
            <text:p>90:01:100701:3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9">
            <text:p>29</text:p>
          </table:table-cell>
          <table:covered-table-cell/>
          <table:table-cell office:value-type="string" table:style-name="ce6">
            <text:p>90:02:170401:5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9">
            <text:p>30</text:p>
          </table:table-cell>
          <table:covered-table-cell/>
          <table:table-cell office:value-type="string" table:style-name="ce6">
            <text:p>90:11:140601:3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9">
            <text:p>31</text:p>
          </table:table-cell>
          <table:covered-table-cell/>
          <table:table-cell office:value-type="string" table:style-name="ce6">
            <text:p>90:02:150601:3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9">
            <text:p>32</text:p>
          </table:table-cell>
          <table:covered-table-cell/>
          <table:table-cell office:value-type="string" table:style-name="ce6">
            <text:p>90:02:160601:5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9">
            <text:p>33</text:p>
          </table:table-cell>
          <table:covered-table-cell/>
          <table:table-cell office:value-type="string" table:style-name="ce6">
            <text:p>90:01:100701: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9">
            <text:p>34</text:p>
          </table:table-cell>
          <table:covered-table-cell/>
          <table:table-cell office:value-type="string" table:style-name="ce6">
            <text:p>90:02:160601:5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9">
            <text:p>35</text:p>
          </table:table-cell>
          <table:covered-table-cell/>
          <table:table-cell office:value-type="string" table:style-name="ce6">
            <text:p>90:12:150901:16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9">
            <text:p>36</text:p>
          </table:table-cell>
          <table:covered-table-cell/>
          <table:table-cell office:value-type="string" table:style-name="ce6">
            <text:p>90:12:041401:11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9">
            <text:p>37</text:p>
          </table:table-cell>
          <table:covered-table-cell/>
          <table:table-cell office:value-type="string" table:style-name="ce6">
            <text:p>90:13:030301:3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9">
            <text:p>38</text:p>
          </table:table-cell>
          <table:covered-table-cell/>
          <table:table-cell office:value-type="string" table:style-name="ce6">
            <text:p>90:11:240701:9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9">
            <text:p>39</text:p>
          </table:table-cell>
          <table:covered-table-cell/>
          <table:table-cell office:value-type="string" table:style-name="ce6">
            <text:p>90:02:120401:3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9">
            <text:p>40</text:p>
          </table:table-cell>
          <table:covered-table-cell/>
          <table:table-cell office:value-type="string" table:style-name="ce6">
            <text:p>90:12:150701:1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9">
            <text:p>41</text:p>
          </table:table-cell>
          <table:covered-table-cell/>
          <table:table-cell office:value-type="string" table:style-name="ce6">
            <text:p>90:05:161501:8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9">
            <text:p>42</text:p>
          </table:table-cell>
          <table:covered-table-cell/>
          <table:table-cell office:value-type="string" table:style-name="ce6">
            <text:p>90:02:150601:4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9">
            <text:p>43</text:p>
          </table:table-cell>
          <table:covered-table-cell/>
          <table:table-cell office:value-type="string" table:style-name="ce6">
            <text:p>90:02:190601:2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9">
            <text:p>44</text:p>
          </table:table-cell>
          <table:covered-table-cell/>
          <table:table-cell office:value-type="string" table:style-name="ce6">
            <text:p>90:02:160501:8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9">
            <text:p>45</text:p>
          </table:table-cell>
          <table:covered-table-cell/>
          <table:table-cell office:value-type="string" table:style-name="ce6">
            <text:p>90:10:061101:8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9">
            <text:p>46</text:p>
          </table:table-cell>
          <table:covered-table-cell/>
          <table:table-cell office:value-type="string" table:style-name="ce6">
            <text:p>90:13:090101: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9">
            <text:p>47</text:p>
          </table:table-cell>
          <table:covered-table-cell/>
          <table:table-cell office:value-type="string" table:style-name="ce6">
            <text:p>90:02:030401:37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9">
            <text:p>48</text:p>
          </table:table-cell>
          <table:covered-table-cell/>
          <table:table-cell office:value-type="string" table:style-name="ce6">
            <text:p>90:05:161601:6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9">
            <text:p>49</text:p>
          </table:table-cell>
          <table:covered-table-cell/>
          <table:table-cell office:value-type="string" table:style-name="ce6">
            <text:p>90:02:030401:37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9">
            <text:p>50</text:p>
          </table:table-cell>
          <table:covered-table-cell/>
          <table:table-cell office:value-type="string" table:style-name="ce6">
            <text:p>90:11:211401:4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9">
            <text:p>51</text:p>
          </table:table-cell>
          <table:covered-table-cell/>
          <table:table-cell office:value-type="string" table:style-name="ce6">
            <text:p>90:01:100701:3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9">
            <text:p>52</text:p>
          </table:table-cell>
          <table:covered-table-cell/>
          <table:table-cell office:value-type="string" table:style-name="ce6">
            <text:p>90:12:171401:16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9">
            <text:p>53</text:p>
          </table:table-cell>
          <table:covered-table-cell/>
          <table:table-cell office:value-type="string" table:style-name="ce6">
            <text:p>90:08:110501:2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9">
            <text:p>54</text:p>
          </table:table-cell>
          <table:covered-table-cell/>
          <table:table-cell office:value-type="string" table:style-name="ce6">
            <text:p>90:02:030401: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9">
            <text:p>55</text:p>
          </table:table-cell>
          <table:covered-table-cell/>
          <table:table-cell office:value-type="string" table:style-name="ce6">
            <text:p>90:14:110101:83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9">
            <text:p>56</text:p>
          </table:table-cell>
          <table:covered-table-cell/>
          <table:table-cell office:value-type="string" table:style-name="ce6">
            <text:p>90:14:110401:10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9">
            <text:p>57</text:p>
          </table:table-cell>
          <table:covered-table-cell/>
          <table:table-cell office:value-type="string" table:style-name="ce6">
            <text:p>90:25:010103:3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9">
            <text:p>58</text:p>
          </table:table-cell>
          <table:covered-table-cell/>
          <table:table-cell office:value-type="string" table:style-name="ce6">
            <text:p>90:16:010111:5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9">
            <text:p>59</text:p>
          </table:table-cell>
          <table:covered-table-cell/>
          <table:table-cell office:value-type="string" table:style-name="ce6">
            <text:p>90:16:010112:1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9">
            <text:p>60</text:p>
          </table:table-cell>
          <table:covered-table-cell/>
          <table:table-cell office:value-type="string" table:style-name="ce6">
            <text:p>90:16:010112:1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9">
            <text:p>61</text:p>
          </table:table-cell>
          <table:covered-table-cell/>
          <table:table-cell office:value-type="string" table:style-name="ce6">
            <text:p>90:14:110101:17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9">
            <text:p>62</text:p>
          </table:table-cell>
          <table:covered-table-cell/>
          <table:table-cell office:value-type="string" table:style-name="ce6">
            <text:p>90:14:110101:77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9">
            <text:p>63</text:p>
          </table:table-cell>
          <table:covered-table-cell/>
          <table:table-cell office:value-type="string" table:style-name="ce6">
            <text:p>90:16:010112:1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9">
            <text:p>64</text:p>
          </table:table-cell>
          <table:covered-table-cell/>
          <table:table-cell office:value-type="string" table:style-name="ce6">
            <text:p>90:25:010106:12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9">
            <text:p>65</text:p>
          </table:table-cell>
          <table:covered-table-cell/>
          <table:table-cell office:value-type="string" table:style-name="ce6">
            <text:p>90:16:010111:60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9">
            <text:p>66</text:p>
          </table:table-cell>
          <table:covered-table-cell/>
          <table:table-cell office:value-type="string" table:style-name="ce6">
            <text:p>90:14:110101:1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9">
            <text:p>67</text:p>
          </table:table-cell>
          <table:covered-table-cell/>
          <table:table-cell office:value-type="string" table:style-name="ce6">
            <text:p>90:14:110101:83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9">
            <text:p>68</text:p>
          </table:table-cell>
          <table:covered-table-cell/>
          <table:table-cell office:value-type="string" table:style-name="ce6">
            <text:p>90:16:010111:3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9">
            <text:p>69</text:p>
          </table:table-cell>
          <table:covered-table-cell/>
          <table:table-cell office:value-type="string" table:style-name="ce6">
            <text:p>90:23:060201:1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9">
            <text:p>70</text:p>
          </table:table-cell>
          <table:covered-table-cell/>
          <table:table-cell office:value-type="string" table:style-name="ce6">
            <text:p>90:14:030101:10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9">
            <text:p>71</text:p>
          </table:table-cell>
          <table:covered-table-cell/>
          <table:table-cell office:value-type="string" table:style-name="ce6">
            <text:p>90:22:010220:78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9">
            <text:p>72</text:p>
          </table:table-cell>
          <table:covered-table-cell/>
          <table:table-cell office:value-type="string" table:style-name="ce6">
            <text:p>90:14:110101:77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9">
            <text:p>73</text:p>
          </table:table-cell>
          <table:covered-table-cell/>
          <table:table-cell office:value-type="string" table:style-name="ce6">
            <text:p>90:16:010112:4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9">
            <text:p>74</text:p>
          </table:table-cell>
          <table:covered-table-cell/>
          <table:table-cell office:value-type="string" table:style-name="ce6">
            <text:p>90:16:010112:2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9">
            <text:p>75</text:p>
          </table:table-cell>
          <table:covered-table-cell/>
          <table:table-cell office:value-type="string" table:style-name="ce6">
            <text:p>90:14:110101:67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9">
            <text:p>76</text:p>
          </table:table-cell>
          <table:covered-table-cell/>
          <table:table-cell office:value-type="string" table:style-name="ce6">
            <text:p>90:14:110101:831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9">
            <text:p>77</text:p>
          </table:table-cell>
          <table:covered-table-cell/>
          <table:table-cell office:value-type="string" table:style-name="ce6">
            <text:p>90:14:110101:71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9">
            <text:p>78</text:p>
          </table:table-cell>
          <table:covered-table-cell/>
          <table:table-cell office:value-type="string" table:style-name="ce6">
            <text:p>90:16:010111:5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9">
            <text:p>79</text:p>
          </table:table-cell>
          <table:covered-table-cell/>
          <table:table-cell office:value-type="string" table:style-name="ce6">
            <text:p>90:14:110101:78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9">
            <text:p>80</text:p>
          </table:table-cell>
          <table:covered-table-cell/>
          <table:table-cell office:value-type="string" table:style-name="ce6">
            <text:p>90:16:010111:5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9">
            <text:p>81</text:p>
          </table:table-cell>
          <table:covered-table-cell/>
          <table:table-cell office:value-type="string" table:style-name="ce6">
            <text:p>90:14:110101:9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9">
            <text:p>82</text:p>
          </table:table-cell>
          <table:covered-table-cell/>
          <table:table-cell office:value-type="string" table:style-name="ce6">
            <text:p>90:16:010111:5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9">
            <text:p>83</text:p>
          </table:table-cell>
          <table:covered-table-cell/>
          <table:table-cell office:value-type="string" table:style-name="ce6">
            <text:p>90:16:010111:5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9">
            <text:p>84</text:p>
          </table:table-cell>
          <table:covered-table-cell/>
          <table:table-cell office:value-type="string" table:style-name="ce6">
            <text:p>90:14:110101:20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9">
            <text:p>85</text:p>
          </table:table-cell>
          <table:covered-table-cell/>
          <table:table-cell office:value-type="string" table:style-name="ce6">
            <text:p>90:16:010111:5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9">
            <text:p>86</text:p>
          </table:table-cell>
          <table:covered-table-cell/>
          <table:table-cell office:value-type="string" table:style-name="ce6">
            <text:p>90:00:000000:21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9">
            <text:p>87</text:p>
          </table:table-cell>
          <table:covered-table-cell/>
          <table:table-cell office:value-type="string" table:style-name="ce6">
            <text:p>90:14:110101:1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9">
            <text:p>88</text:p>
          </table:table-cell>
          <table:covered-table-cell/>
          <table:table-cell office:value-type="string" table:style-name="ce6">
            <text:p>90:14:110101:70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9">
            <text:p>89</text:p>
          </table:table-cell>
          <table:covered-table-cell/>
          <table:table-cell office:value-type="string" table:style-name="ce6">
            <text:p>90:14:110101:24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9">
            <text:p>90</text:p>
          </table:table-cell>
          <table:covered-table-cell/>
          <table:table-cell office:value-type="string" table:style-name="ce6">
            <text:p>90:16:010111:3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9">
            <text:p>91</text:p>
          </table:table-cell>
          <table:covered-table-cell/>
          <table:table-cell office:value-type="string" table:style-name="ce6">
            <text:p>90:16:010111:5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9">
            <text:p>92</text:p>
          </table:table-cell>
          <table:covered-table-cell/>
          <table:table-cell office:value-type="string" table:style-name="ce6">
            <text:p>90:14:110101:81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9">
            <text:p>93</text:p>
          </table:table-cell>
          <table:covered-table-cell/>
          <table:table-cell office:value-type="string" table:style-name="ce6">
            <text:p>90:22:010306:82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9">
            <text:p>94</text:p>
          </table:table-cell>
          <table:covered-table-cell/>
          <table:table-cell office:value-type="string" table:style-name="ce6">
            <text:p>90:14:110101:10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9">
            <text:p>95</text:p>
          </table:table-cell>
          <table:covered-table-cell/>
          <table:table-cell office:value-type="string" table:style-name="ce6">
            <text:p>90:13:010107:18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9">
            <text:p>96</text:p>
          </table:table-cell>
          <table:covered-table-cell/>
          <table:table-cell office:value-type="string" table:style-name="ce6">
            <text:p>90:16:010111:6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9">
            <text:p>97</text:p>
          </table:table-cell>
          <table:covered-table-cell/>
          <table:table-cell office:value-type="string" table:style-name="ce6">
            <text:p>90:16:010112:1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9">
            <text:p>98</text:p>
          </table:table-cell>
          <table:covered-table-cell/>
          <table:table-cell office:value-type="string" table:style-name="ce6">
            <text:p>90:14:110101:97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9">
            <text:p>99</text:p>
          </table:table-cell>
          <table:covered-table-cell/>
          <table:table-cell office:value-type="string" table:style-name="ce6">
            <text:p>90:14:110101:3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9">
            <text:p>100</text:p>
          </table:table-cell>
          <table:covered-table-cell/>
          <table:table-cell office:value-type="string" table:style-name="ce6">
            <text:p>90:14:110101:2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9">
            <text:p>101</text:p>
          </table:table-cell>
          <table:covered-table-cell/>
          <table:table-cell office:value-type="string" table:style-name="ce6">
            <text:p>90:16:010111:5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9">
            <text:p>102</text:p>
          </table:table-cell>
          <table:covered-table-cell/>
          <table:table-cell office:value-type="string" table:style-name="ce6">
            <text:p>90:16:010111:5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9">
            <text:p>103</text:p>
          </table:table-cell>
          <table:covered-table-cell/>
          <table:table-cell office:value-type="string" table:style-name="ce6">
            <text:p>90:16:010112: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9">
            <text:p>104</text:p>
          </table:table-cell>
          <table:covered-table-cell/>
          <table:table-cell office:value-type="string" table:style-name="ce6">
            <text:p>90:14:110101:70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9">
            <text:p>105</text:p>
          </table:table-cell>
          <table:covered-table-cell/>
          <table:table-cell office:value-type="string" table:style-name="ce6">
            <text:p>90:14:000000:20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9">
            <text:p>106</text:p>
          </table:table-cell>
          <table:covered-table-cell/>
          <table:table-cell office:value-type="string" table:style-name="ce6">
            <text:p>90:24:010106:93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9">
            <text:p>107</text:p>
          </table:table-cell>
          <table:covered-table-cell/>
          <table:table-cell office:value-type="string" table:style-name="ce6">
            <text:p>90:16:010112:1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9">
            <text:p>108</text:p>
          </table:table-cell>
          <table:covered-table-cell/>
          <table:table-cell office:value-type="string" table:style-name="ce6">
            <text:p>90:16:010111:3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9">
            <text:p>109</text:p>
          </table:table-cell>
          <table:covered-table-cell/>
          <table:table-cell office:value-type="string" table:style-name="ce6">
            <text:p>90:14:110101:700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9">
            <text:p>110</text:p>
          </table:table-cell>
          <table:covered-table-cell/>
          <table:table-cell office:value-type="string" table:style-name="ce6">
            <text:p>90:14:110101:77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9">
            <text:p>111</text:p>
          </table:table-cell>
          <table:covered-table-cell/>
          <table:table-cell office:value-type="string" table:style-name="ce6">
            <text:p>90:24:010101:11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9">
            <text:p>112</text:p>
          </table:table-cell>
          <table:covered-table-cell/>
          <table:table-cell office:value-type="string" table:style-name="ce6">
            <text:p>90:25:030201:47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9">
            <text:p>113</text:p>
          </table:table-cell>
          <table:covered-table-cell/>
          <table:table-cell office:value-type="string" table:style-name="ce6">
            <text:p>90:25:010102:12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9">
            <text:p>114</text:p>
          </table:table-cell>
          <table:covered-table-cell/>
          <table:table-cell office:value-type="string" table:style-name="ce6">
            <text:p>90:16:010112:1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9">
            <text:p>115</text:p>
          </table:table-cell>
          <table:covered-table-cell/>
          <table:table-cell office:value-type="string" table:style-name="ce6">
            <text:p>90:14:110101:12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9">
            <text:p>116</text:p>
          </table:table-cell>
          <table:covered-table-cell/>
          <table:table-cell office:value-type="string" table:style-name="ce6">
            <text:p>90:14:110101:70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9">
            <text:p>117</text:p>
          </table:table-cell>
          <table:covered-table-cell/>
          <table:table-cell office:value-type="string" table:style-name="ce6">
            <text:p>90:16:010111:5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9">
            <text:p>118</text:p>
          </table:table-cell>
          <table:covered-table-cell/>
          <table:table-cell office:value-type="string" table:style-name="ce6">
            <text:p>90:14:110101:790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9">
            <text:p>119</text:p>
          </table:table-cell>
          <table:covered-table-cell/>
          <table:table-cell office:value-type="string" table:style-name="ce6">
            <text:p>90:16:010111:6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9">
            <text:p>120</text:p>
          </table:table-cell>
          <table:covered-table-cell/>
          <table:table-cell office:value-type="string" table:style-name="ce6">
            <text:p>90:14:110101:22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9">
            <text:p>121</text:p>
          </table:table-cell>
          <table:covered-table-cell/>
          <table:table-cell office:value-type="string" table:style-name="ce6">
            <text:p>90:16:010112:15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9">
            <text:p>122</text:p>
          </table:table-cell>
          <table:covered-table-cell/>
          <table:table-cell office:value-type="string" table:style-name="ce6">
            <text:p>90:14:110101:24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9">
            <text:p>123</text:p>
          </table:table-cell>
          <table:covered-table-cell/>
          <table:table-cell office:value-type="string" table:style-name="ce6">
            <text:p>90:04:090901:76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9">
            <text:p>124</text:p>
          </table:table-cell>
          <table:covered-table-cell/>
          <table:table-cell office:value-type="string" table:style-name="ce6">
            <text:p>90:16:010111:6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9">
            <text:p>125</text:p>
          </table:table-cell>
          <table:covered-table-cell/>
          <table:table-cell office:value-type="string" table:style-name="ce6">
            <text:p>90:01:020102:6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9">
            <text:p>126</text:p>
          </table:table-cell>
          <table:covered-table-cell/>
          <table:table-cell office:value-type="string" table:style-name="ce6">
            <text:p>90:14:110101:73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9">
            <text:p>127</text:p>
          </table:table-cell>
          <table:covered-table-cell/>
          <table:table-cell office:value-type="string" table:style-name="ce6">
            <text:p>90:16:010111:6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9">
            <text:p>128</text:p>
          </table:table-cell>
          <table:covered-table-cell/>
          <table:table-cell office:value-type="string" table:style-name="ce6">
            <text:p>90:16:010111:8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9">
            <text:p>129</text:p>
          </table:table-cell>
          <table:covered-table-cell/>
          <table:table-cell office:value-type="string" table:style-name="ce6">
            <text:p>90:14:110101:82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9">
            <text:p>130</text:p>
          </table:table-cell>
          <table:covered-table-cell/>
          <table:table-cell office:value-type="string" table:style-name="ce6">
            <text:p>90:25:010102:12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9">
            <text:p>131</text:p>
          </table:table-cell>
          <table:covered-table-cell/>
          <table:table-cell office:value-type="string" table:style-name="ce6">
            <text:p>90:14:110101:77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9">
            <text:p>132</text:p>
          </table:table-cell>
          <table:covered-table-cell/>
          <table:table-cell office:value-type="string" table:style-name="ce6">
            <text:p>90:16:010111:2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9">
            <text:p>133</text:p>
          </table:table-cell>
          <table:covered-table-cell/>
          <table:table-cell office:value-type="string" table:style-name="ce6">
            <text:p>90:16:010111:6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9">
            <text:p>134</text:p>
          </table:table-cell>
          <table:covered-table-cell/>
          <table:table-cell office:value-type="string" table:style-name="ce6">
            <text:p>90:16:010111:7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9">
            <text:p>135</text:p>
          </table:table-cell>
          <table:covered-table-cell/>
          <table:table-cell office:value-type="string" table:style-name="ce6">
            <text:p>90:02:110101:2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9">
            <text:p>136</text:p>
          </table:table-cell>
          <table:covered-table-cell/>
          <table:table-cell office:value-type="string" table:style-name="ce6">
            <text:p>90:16:010111:6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9">
            <text:p>137</text:p>
          </table:table-cell>
          <table:covered-table-cell/>
          <table:table-cell office:value-type="string" table:style-name="ce6">
            <text:p>90:16:010111:52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9">
            <text:p>138</text:p>
          </table:table-cell>
          <table:covered-table-cell/>
          <table:table-cell office:value-type="string" table:style-name="ce6">
            <text:p>90:16:010112:1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9">
            <text:p>139</text:p>
          </table:table-cell>
          <table:covered-table-cell/>
          <table:table-cell office:value-type="string" table:style-name="ce6">
            <text:p>90:14:110101:82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9">
            <text:p>140</text:p>
          </table:table-cell>
          <table:covered-table-cell/>
          <table:table-cell office:value-type="string" table:style-name="ce6">
            <text:p>90:16:010112:1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9">
            <text:p>141</text:p>
          </table:table-cell>
          <table:covered-table-cell/>
          <table:table-cell office:value-type="string" table:style-name="ce6">
            <text:p>90:25:040102:13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9">
            <text:p>142</text:p>
          </table:table-cell>
          <table:covered-table-cell/>
          <table:table-cell office:value-type="string" table:style-name="ce6">
            <text:p>90:14:110101:13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9">
            <text:p>143</text:p>
          </table:table-cell>
          <table:covered-table-cell/>
          <table:table-cell office:value-type="string" table:style-name="ce6">
            <text:p>90:22:010220:82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9">
            <text:p>144</text:p>
          </table:table-cell>
          <table:covered-table-cell/>
          <table:table-cell office:value-type="string" table:style-name="ce6">
            <text:p>90:01:010104:129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9">
            <text:p>145</text:p>
          </table:table-cell>
          <table:covered-table-cell/>
          <table:table-cell office:value-type="string" table:style-name="ce6">
            <text:p>90:14:110101:1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9">
            <text:p>146</text:p>
          </table:table-cell>
          <table:covered-table-cell/>
          <table:table-cell office:value-type="string" table:style-name="ce6">
            <text:p>90:14:110101:71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9">
            <text:p>147</text:p>
          </table:table-cell>
          <table:covered-table-cell/>
          <table:table-cell office:value-type="string" table:style-name="ce6">
            <text:p>90:14:110101:22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9">
            <text:p>148</text:p>
          </table:table-cell>
          <table:covered-table-cell/>
          <table:table-cell office:value-type="string" table:style-name="ce6">
            <text:p>90:16:010111:6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9">
            <text:p>149</text:p>
          </table:table-cell>
          <table:covered-table-cell/>
          <table:table-cell office:value-type="string" table:style-name="ce6">
            <text:p>90:14:000000:156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9">
            <text:p>150</text:p>
          </table:table-cell>
          <table:covered-table-cell/>
          <table:table-cell office:value-type="string" table:style-name="ce6">
            <text:p>90:14:110101:1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9">
            <text:p>151</text:p>
          </table:table-cell>
          <table:covered-table-cell/>
          <table:table-cell office:value-type="string" table:style-name="ce6">
            <text:p>90:14:110101:2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9">
            <text:p>152</text:p>
          </table:table-cell>
          <table:covered-table-cell/>
          <table:table-cell office:value-type="string" table:style-name="ce6">
            <text:p>90:04:130101:91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9">
            <text:p>153</text:p>
          </table:table-cell>
          <table:covered-table-cell/>
          <table:table-cell office:value-type="string" table:style-name="ce6">
            <text:p>90:16:010112: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9">
            <text:p>154</text:p>
          </table:table-cell>
          <table:covered-table-cell/>
          <table:table-cell office:value-type="string" table:style-name="ce6">
            <text:p>90:01:080101:6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9">
            <text:p>155</text:p>
          </table:table-cell>
          <table:covered-table-cell/>
          <table:table-cell office:value-type="string" table:style-name="ce6">
            <text:p>90:23:010125:2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9">
            <text:p>156</text:p>
          </table:table-cell>
          <table:covered-table-cell/>
          <table:table-cell office:value-type="string" table:style-name="ce6">
            <text:p>90:12:120202: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9">
            <text:p>157</text:p>
          </table:table-cell>
          <table:covered-table-cell/>
          <table:table-cell office:value-type="string" table:style-name="ce6">
            <text:p>90:14:000000:26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9">
            <text:p>158</text:p>
          </table:table-cell>
          <table:covered-table-cell/>
          <table:table-cell office:value-type="string" table:style-name="ce6">
            <text:p>90:14:110101:66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9">
            <text:p>159</text:p>
          </table:table-cell>
          <table:covered-table-cell/>
          <table:table-cell office:value-type="string" table:style-name="ce6">
            <text:p>90:01:050301: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9">
            <text:p>160</text:p>
          </table:table-cell>
          <table:covered-table-cell/>
          <table:table-cell office:value-type="string" table:style-name="ce6">
            <text:p>90:16:010112:2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9">
            <text:p>161</text:p>
          </table:table-cell>
          <table:covered-table-cell/>
          <table:table-cell office:value-type="string" table:style-name="ce6">
            <text:p>90:16:010111:25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9">
            <text:p>162</text:p>
          </table:table-cell>
          <table:covered-table-cell/>
          <table:table-cell office:value-type="string" table:style-name="ce6">
            <text:p>90:16:010111:61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9">
            <text:p>163</text:p>
          </table:table-cell>
          <table:covered-table-cell/>
          <table:table-cell office:value-type="string" table:style-name="ce6">
            <text:p>90:12:100103:2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9">
            <text:p>164</text:p>
          </table:table-cell>
          <table:covered-table-cell/>
          <table:table-cell office:value-type="string" table:style-name="ce6">
            <text:p>90:16:010112:1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9">
            <text:p>165</text:p>
          </table:table-cell>
          <table:covered-table-cell/>
          <table:table-cell office:value-type="string" table:style-name="ce6">
            <text:p>90:16:010111:54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9">
            <text:p>166</text:p>
          </table:table-cell>
          <table:covered-table-cell/>
          <table:table-cell office:value-type="string" table:style-name="ce6">
            <text:p>90:14:110101:11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9">
            <text:p>167</text:p>
          </table:table-cell>
          <table:covered-table-cell/>
          <table:table-cell office:value-type="string" table:style-name="ce6">
            <text:p>90:14:110401: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9">
            <text:p>168</text:p>
          </table:table-cell>
          <table:covered-table-cell/>
          <table:table-cell office:value-type="string" table:style-name="ce6">
            <text:p>90:01:060102:11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9">
            <text:p>169</text:p>
          </table:table-cell>
          <table:covered-table-cell/>
          <table:table-cell office:value-type="string" table:style-name="ce6">
            <text:p>90:14:000000:22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9">
            <text:p>170</text:p>
          </table:table-cell>
          <table:covered-table-cell/>
          <table:table-cell office:value-type="string" table:style-name="ce6">
            <text:p>90:16:010112:1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9">
            <text:p>171</text:p>
          </table:table-cell>
          <table:covered-table-cell/>
          <table:table-cell office:value-type="string" table:style-name="ce6">
            <text:p>90:16:010111:5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9">
            <text:p>172</text:p>
          </table:table-cell>
          <table:covered-table-cell/>
          <table:table-cell office:value-type="string" table:style-name="ce6">
            <text:p>90:16:010111:4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9">
            <text:p>173</text:p>
          </table:table-cell>
          <table:covered-table-cell/>
          <table:table-cell office:value-type="string" table:style-name="ce6">
            <text:p>90:14:110101:13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9">
            <text:p>174</text:p>
          </table:table-cell>
          <table:covered-table-cell/>
          <table:table-cell office:value-type="string" table:style-name="ce6">
            <text:p>90:16:010111:6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9">
            <text:p>175</text:p>
          </table:table-cell>
          <table:covered-table-cell/>
          <table:table-cell office:value-type="string" table:style-name="ce6">
            <text:p>90:14:110101:78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9">
            <text:p>176</text:p>
          </table:table-cell>
          <table:covered-table-cell/>
          <table:table-cell office:value-type="string" table:style-name="ce6">
            <text:p>90:16:010111:5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9">
            <text:p>177</text:p>
          </table:table-cell>
          <table:covered-table-cell/>
          <table:table-cell office:value-type="string" table:style-name="ce6">
            <text:p>90:16:010111:5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9">
            <text:p>178</text:p>
          </table:table-cell>
          <table:covered-table-cell/>
          <table:table-cell office:value-type="string" table:style-name="ce6">
            <text:p>90:16:010112:1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9">
            <text:p>179</text:p>
          </table:table-cell>
          <table:covered-table-cell/>
          <table:table-cell office:value-type="string" table:style-name="ce6">
            <text:p>90:16:010111:71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9">
            <text:p>180</text:p>
          </table:table-cell>
          <table:covered-table-cell/>
          <table:table-cell office:value-type="string" table:style-name="ce6">
            <text:p>90:14:110101:66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9">
            <text:p>181</text:p>
          </table:table-cell>
          <table:covered-table-cell/>
          <table:table-cell office:value-type="string" table:style-name="ce6">
            <text:p>90:14:110101:53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9">
            <text:p>182</text:p>
          </table:table-cell>
          <table:covered-table-cell/>
          <table:table-cell office:value-type="string" table:style-name="ce6">
            <text:p>90:16:010111:5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9">
            <text:p>183</text:p>
          </table:table-cell>
          <table:covered-table-cell/>
          <table:table-cell office:value-type="string" table:style-name="ce6">
            <text:p>90:14:000000:23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9">
            <text:p>184</text:p>
          </table:table-cell>
          <table:covered-table-cell/>
          <table:table-cell office:value-type="string" table:style-name="ce6">
            <text:p>90:16:010111:5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9">
            <text:p>185</text:p>
          </table:table-cell>
          <table:covered-table-cell/>
          <table:table-cell office:value-type="string" table:style-name="ce6">
            <text:p>90:14:110101:2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9">
            <text:p>186</text:p>
          </table:table-cell>
          <table:covered-table-cell/>
          <table:table-cell office:value-type="string" table:style-name="ce6">
            <text:p>90:16:010111:6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9">
            <text:p>187</text:p>
          </table:table-cell>
          <table:covered-table-cell/>
          <table:table-cell office:value-type="string" table:style-name="ce6">
            <text:p>90:16:010112: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9">
            <text:p>188</text:p>
          </table:table-cell>
          <table:covered-table-cell/>
          <table:table-cell office:value-type="string" table:style-name="ce6">
            <text:p>90:14:110101:5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9">
            <text:p>189</text:p>
          </table:table-cell>
          <table:covered-table-cell/>
          <table:table-cell office:value-type="string" table:style-name="ce6">
            <text:p>90:22:010228:1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9">
            <text:p>190</text:p>
          </table:table-cell>
          <table:covered-table-cell/>
          <table:table-cell office:value-type="string" table:style-name="ce6">
            <text:p>90:16:010111:7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9">
            <text:p>191</text:p>
          </table:table-cell>
          <table:covered-table-cell/>
          <table:table-cell office:value-type="string" table:style-name="ce6">
            <text:p>90:16:010111:5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9">
            <text:p>192</text:p>
          </table:table-cell>
          <table:covered-table-cell/>
          <table:table-cell office:value-type="string" table:style-name="ce6">
            <text:p>90:16:010111:5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9">
            <text:p>193</text:p>
          </table:table-cell>
          <table:covered-table-cell/>
          <table:table-cell office:value-type="string" table:style-name="ce6">
            <text:p>90:22:010201:395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9">
            <text:p>194</text:p>
          </table:table-cell>
          <table:covered-table-cell/>
          <table:table-cell office:value-type="string" table:style-name="ce6">
            <text:p>90:16:010111:6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9">
            <text:p>195</text:p>
          </table:table-cell>
          <table:covered-table-cell/>
          <table:table-cell office:value-type="string" table:style-name="ce6">
            <text:p>90:18:010159:51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9">
            <text:p>196</text:p>
          </table:table-cell>
          <table:covered-table-cell/>
          <table:table-cell office:value-type="string" table:style-name="ce6">
            <text:p>90:16:010112: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9">
            <text:p>197</text:p>
          </table:table-cell>
          <table:covered-table-cell/>
          <table:table-cell office:value-type="string" table:style-name="ce6">
            <text:p>90:16:010111:23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9">
            <text:p>198</text:p>
          </table:table-cell>
          <table:covered-table-cell/>
          <table:table-cell office:value-type="string" table:style-name="ce6">
            <text:p>90:16:010111:8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9">
            <text:p>199</text:p>
          </table:table-cell>
          <table:covered-table-cell/>
          <table:table-cell office:value-type="string" table:style-name="ce6">
            <text:p>90:16:010112:1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9">
            <text:p>200</text:p>
          </table:table-cell>
          <table:covered-table-cell/>
          <table:table-cell office:value-type="string" table:style-name="ce6">
            <text:p>90:16:010111:31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9">
            <text:p>201</text:p>
          </table:table-cell>
          <table:covered-table-cell/>
          <table:table-cell office:value-type="string" table:style-name="ce6">
            <text:p>90:12:110101:3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9">
            <text:p>202</text:p>
          </table:table-cell>
          <table:covered-table-cell/>
          <table:table-cell office:value-type="string" table:style-name="ce6">
            <text:p>90:14:110101:83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9">
            <text:p>203</text:p>
          </table:table-cell>
          <table:covered-table-cell/>
          <table:table-cell office:value-type="string" table:style-name="ce6">
            <text:p>90:16:010112:11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9">
            <text:p>204</text:p>
          </table:table-cell>
          <table:covered-table-cell/>
          <table:table-cell office:value-type="string" table:style-name="ce6">
            <text:p>90:16:010111:3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9">
            <text:p>205</text:p>
          </table:table-cell>
          <table:covered-table-cell/>
          <table:table-cell office:value-type="string" table:style-name="ce6">
            <text:p>90:16:010111:5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9">
            <text:p>206</text:p>
          </table:table-cell>
          <table:covered-table-cell/>
          <table:table-cell office:value-type="string" table:style-name="ce6">
            <text:p>90:14:110101:828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9">
            <text:p>207</text:p>
          </table:table-cell>
          <table:covered-table-cell/>
          <table:table-cell office:value-type="string" table:style-name="ce6">
            <text:p>90:01:060102:29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9">
            <text:p>208</text:p>
          </table:table-cell>
          <table:covered-table-cell/>
          <table:table-cell office:value-type="string" table:style-name="ce6">
            <text:p>90:14:110101:833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9">
            <text:p>209</text:p>
          </table:table-cell>
          <table:covered-table-cell/>
          <table:table-cell office:value-type="string" table:style-name="ce6">
            <text:p>90:14:110101:26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9">
            <text:p>210</text:p>
          </table:table-cell>
          <table:covered-table-cell/>
          <table:table-cell office:value-type="string" table:style-name="ce6">
            <text:p>90:12:041701:12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9">
            <text:p>211</text:p>
          </table:table-cell>
          <table:covered-table-cell/>
          <table:table-cell office:value-type="string" table:style-name="ce6">
            <text:p>90:15:010105:1024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9">
            <text:p>212</text:p>
          </table:table-cell>
          <table:covered-table-cell/>
          <table:table-cell office:value-type="string" table:style-name="ce6">
            <text:p>90:16:010111:8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9">
            <text:p>213</text:p>
          </table:table-cell>
          <table:covered-table-cell/>
          <table:table-cell office:value-type="string" table:style-name="ce6">
            <text:p>90:04:090101:104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9">
            <text:p>214</text:p>
          </table:table-cell>
          <table:covered-table-cell/>
          <table:table-cell office:value-type="string" table:style-name="ce6">
            <text:p>90:14:110101:12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9">
            <text:p>215</text:p>
          </table:table-cell>
          <table:covered-table-cell/>
          <table:table-cell office:value-type="string" table:style-name="ce6">
            <text:p>90:14:110101:11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9">
            <text:p>216</text:p>
          </table:table-cell>
          <table:covered-table-cell/>
          <table:table-cell office:value-type="string" table:style-name="ce6">
            <text:p>90:14:110101:69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9">
            <text:p>217</text:p>
          </table:table-cell>
          <table:covered-table-cell/>
          <table:table-cell office:value-type="string" table:style-name="ce6">
            <text:p>90:25:040102:10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9">
            <text:p>218</text:p>
          </table:table-cell>
          <table:covered-table-cell/>
          <table:table-cell office:value-type="string" table:style-name="ce6">
            <text:p>90:11:060201:1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9">
            <text:p>219</text:p>
          </table:table-cell>
          <table:covered-table-cell/>
          <table:table-cell office:value-type="string" table:style-name="ce6">
            <text:p>90:16:010112:1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9">
            <text:p>220</text:p>
          </table:table-cell>
          <table:covered-table-cell/>
          <table:table-cell office:value-type="string" table:style-name="ce6">
            <text:p>90:14:110101:678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9">
            <text:p>221</text:p>
          </table:table-cell>
          <table:covered-table-cell/>
          <table:table-cell office:value-type="string" table:style-name="ce6">
            <text:p>90:16:010111:7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9">
            <text:p>222</text:p>
          </table:table-cell>
          <table:covered-table-cell/>
          <table:table-cell office:value-type="string" table:style-name="ce6">
            <text:p>90:12:020104:49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9">
            <text:p>223</text:p>
          </table:table-cell>
          <table:covered-table-cell/>
          <table:table-cell office:value-type="string" table:style-name="ce6">
            <text:p>90:16:010112:11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9">
            <text:p>224</text:p>
          </table:table-cell>
          <table:covered-table-cell/>
          <table:table-cell office:value-type="string" table:style-name="ce6">
            <text:p>90:14:110101:771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9">
            <text:p>225</text:p>
          </table:table-cell>
          <table:covered-table-cell/>
          <table:table-cell office:value-type="string" table:style-name="ce6">
            <text:p>90:16:010111:1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9">
            <text:p>226</text:p>
          </table:table-cell>
          <table:covered-table-cell/>
          <table:table-cell office:value-type="string" table:style-name="ce6">
            <text:p>90:14:110101:77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9">
            <text:p>227</text:p>
          </table:table-cell>
          <table:covered-table-cell/>
          <table:table-cell office:value-type="string" table:style-name="ce6">
            <text:p>90:14:110101:23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9">
            <text:p>228</text:p>
          </table:table-cell>
          <table:covered-table-cell/>
          <table:table-cell office:value-type="string" table:style-name="ce6">
            <text:p>90:14:110101:1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9">
            <text:p>229</text:p>
          </table:table-cell>
          <table:covered-table-cell/>
          <table:table-cell office:value-type="string" table:style-name="ce6">
            <text:p>90:16:010111:6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9">
            <text:p>230</text:p>
          </table:table-cell>
          <table:covered-table-cell/>
          <table:table-cell office:value-type="string" table:style-name="ce6">
            <text:p>90:22:010220:81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9">
            <text:p>231</text:p>
          </table:table-cell>
          <table:covered-table-cell/>
          <table:table-cell office:value-type="string" table:style-name="ce6">
            <text:p>90:23:000000:15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9">
            <text:p>232</text:p>
          </table:table-cell>
          <table:covered-table-cell/>
          <table:table-cell office:value-type="string" table:style-name="ce6">
            <text:p>90:14:110101:70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9">
            <text:p>233</text:p>
          </table:table-cell>
          <table:covered-table-cell/>
          <table:table-cell office:value-type="string" table:style-name="ce6">
            <text:p>90:12:200101:23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9">
            <text:p>234</text:p>
          </table:table-cell>
          <table:covered-table-cell/>
          <table:table-cell office:value-type="string" table:style-name="ce6">
            <text:p>90:06:070301:3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9">
            <text:p>235</text:p>
          </table:table-cell>
          <table:covered-table-cell/>
          <table:table-cell office:value-type="string" table:style-name="ce6">
            <text:p>90:16:010111:3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9">
            <text:p>236</text:p>
          </table:table-cell>
          <table:covered-table-cell/>
          <table:table-cell office:value-type="string" table:style-name="ce6">
            <text:p>90:14:110101:9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9">
            <text:p>237</text:p>
          </table:table-cell>
          <table:covered-table-cell/>
          <table:table-cell office:value-type="string" table:style-name="ce6">
            <text:p>90:16:010111:6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9">
            <text:p>238</text:p>
          </table:table-cell>
          <table:covered-table-cell/>
          <table:table-cell office:value-type="string" table:style-name="ce6">
            <text:p>90:16:010112:1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9">
            <text:p>239</text:p>
          </table:table-cell>
          <table:covered-table-cell/>
          <table:table-cell office:value-type="string" table:style-name="ce6">
            <text:p>90:16:010111:58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9">
            <text:p>240</text:p>
          </table:table-cell>
          <table:covered-table-cell/>
          <table:table-cell office:value-type="string" table:style-name="ce6">
            <text:p>90:14:110101:848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9">
            <text:p>241</text:p>
          </table:table-cell>
          <table:covered-table-cell/>
          <table:table-cell office:value-type="string" table:style-name="ce6">
            <text:p>90:14:110101:25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9">
            <text:p>242</text:p>
          </table:table-cell>
          <table:covered-table-cell/>
          <table:table-cell office:value-type="string" table:style-name="ce6">
            <text:p>90:14:110101:5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9">
            <text:p>243</text:p>
          </table:table-cell>
          <table:covered-table-cell/>
          <table:table-cell office:value-type="string" table:style-name="ce6">
            <text:p>90:12:090801:19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9">
            <text:p>244</text:p>
          </table:table-cell>
          <table:covered-table-cell/>
          <table:table-cell office:value-type="string" table:style-name="ce6">
            <text:p>90:14:110101:83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9">
            <text:p>245</text:p>
          </table:table-cell>
          <table:covered-table-cell/>
          <table:table-cell office:value-type="string" table:style-name="ce6">
            <text:p>90:16:010111:3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9">
            <text:p>246</text:p>
          </table:table-cell>
          <table:covered-table-cell/>
          <table:table-cell office:value-type="string" table:style-name="ce6">
            <text:p>90:16:010111:8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9">
            <text:p>247</text:p>
          </table:table-cell>
          <table:covered-table-cell/>
          <table:table-cell office:value-type="string" table:style-name="ce6">
            <text:p>90:14:110101:79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9">
            <text:p>248</text:p>
          </table:table-cell>
          <table:covered-table-cell/>
          <table:table-cell office:value-type="string" table:style-name="ce6">
            <text:p>90:14:110101:20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9">
            <text:p>249</text:p>
          </table:table-cell>
          <table:covered-table-cell/>
          <table:table-cell office:value-type="string" table:style-name="ce6">
            <text:p>90:16:010112:1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9">
            <text:p>250</text:p>
          </table:table-cell>
          <table:covered-table-cell/>
          <table:table-cell office:value-type="string" table:style-name="ce6">
            <text:p>90:16:010111:5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9">
            <text:p>251</text:p>
          </table:table-cell>
          <table:covered-table-cell/>
          <table:table-cell office:value-type="string" table:style-name="ce6">
            <text:p>90:23:020101:2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9">
            <text:p>252</text:p>
          </table:table-cell>
          <table:covered-table-cell/>
          <table:table-cell office:value-type="string" table:style-name="ce6">
            <text:p>90:14:110101:24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9">
            <text:p>253</text:p>
          </table:table-cell>
          <table:covered-table-cell/>
          <table:table-cell office:value-type="string" table:style-name="ce6">
            <text:p>90:14:110101:71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9">
            <text:p>254</text:p>
          </table:table-cell>
          <table:covered-table-cell/>
          <table:table-cell office:value-type="string" table:style-name="ce6">
            <text:p>90:16:010111:5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9">
            <text:p>255</text:p>
          </table:table-cell>
          <table:covered-table-cell/>
          <table:table-cell office:value-type="string" table:style-name="ce6">
            <text:p>90:16:010111:6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9">
            <text:p>256</text:p>
          </table:table-cell>
          <table:covered-table-cell/>
          <table:table-cell office:value-type="string" table:style-name="ce6">
            <text:p>90:12:042101:37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9">
            <text:p>257</text:p>
          </table:table-cell>
          <table:covered-table-cell/>
          <table:table-cell office:value-type="string" table:style-name="ce6">
            <text:p>90:25:040103:15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9">
            <text:p>258</text:p>
          </table:table-cell>
          <table:covered-table-cell/>
          <table:table-cell office:value-type="string" table:style-name="ce6">
            <text:p>90:14:110101:83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9">
            <text:p>259</text:p>
          </table:table-cell>
          <table:covered-table-cell/>
          <table:table-cell office:value-type="string" table:style-name="ce6">
            <text:p>90:14:110101:10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9">
            <text:p>260</text:p>
          </table:table-cell>
          <table:covered-table-cell/>
          <table:table-cell office:value-type="string" table:style-name="ce6">
            <text:p>90:14:110101:81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9">
            <text:p>261</text:p>
          </table:table-cell>
          <table:covered-table-cell/>
          <table:table-cell office:value-type="string" table:style-name="ce6">
            <text:p>90:14:010102:7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9">
            <text:p>262</text:p>
          </table:table-cell>
          <table:covered-table-cell/>
          <table:table-cell office:value-type="string" table:style-name="ce6">
            <text:p>90:25:010107:57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9">
            <text:p>263</text:p>
          </table:table-cell>
          <table:covered-table-cell/>
          <table:table-cell office:value-type="string" table:style-name="ce6">
            <text:p>90:25:040104:9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9">
            <text:p>264</text:p>
          </table:table-cell>
          <table:covered-table-cell/>
          <table:table-cell office:value-type="string" table:style-name="ce6">
            <text:p>90:14:110101:78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9">
            <text:p>265</text:p>
          </table:table-cell>
          <table:covered-table-cell/>
          <table:table-cell office:value-type="string" table:style-name="ce6">
            <text:p>90:16:010112:11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9">
            <text:p>266</text:p>
          </table:table-cell>
          <table:covered-table-cell/>
          <table:table-cell office:value-type="string" table:style-name="ce6">
            <text:p>90:14:110101:69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9">
            <text:p>267</text:p>
          </table:table-cell>
          <table:covered-table-cell/>
          <table:table-cell office:value-type="string" table:style-name="ce6">
            <text:p>90:19:010112:31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9">
            <text:p>268</text:p>
          </table:table-cell>
          <table:covered-table-cell/>
          <table:table-cell office:value-type="string" table:style-name="ce6">
            <text:p>90:16:010111:6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9">
            <text:p>269</text:p>
          </table:table-cell>
          <table:covered-table-cell/>
          <table:table-cell office:value-type="string" table:style-name="ce6">
            <text:p>90:22:010220:813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9">
            <text:p>270</text:p>
          </table:table-cell>
          <table:covered-table-cell/>
          <table:table-cell office:value-type="string" table:style-name="ce6">
            <text:p>90:16:010111:5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9">
            <text:p>271</text:p>
          </table:table-cell>
          <table:covered-table-cell/>
          <table:table-cell office:value-type="string" table:style-name="ce6">
            <text:p>90:25:060101:85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9">
            <text:p>272</text:p>
          </table:table-cell>
          <table:covered-table-cell/>
          <table:table-cell office:value-type="string" table:style-name="ce6">
            <text:p>90:16:010112:1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9">
            <text:p>273</text:p>
          </table:table-cell>
          <table:covered-table-cell/>
          <table:table-cell office:value-type="string" table:style-name="ce6">
            <text:p>90:25:070501:7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9">
            <text:p>274</text:p>
          </table:table-cell>
          <table:covered-table-cell/>
          <table:table-cell office:value-type="string" table:style-name="ce6">
            <text:p>90:16:010111:8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9">
            <text:p>275</text:p>
          </table:table-cell>
          <table:covered-table-cell/>
          <table:table-cell office:value-type="string" table:style-name="ce6">
            <text:p>90:16:010111:8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9">
            <text:p>276</text:p>
          </table:table-cell>
          <table:covered-table-cell/>
          <table:table-cell office:value-type="string" table:style-name="ce6">
            <text:p>90:16:010111:5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9">
            <text:p>277</text:p>
          </table:table-cell>
          <table:covered-table-cell/>
          <table:table-cell office:value-type="string" table:style-name="ce6">
            <text:p>90:16:010111:5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9">
            <text:p>278</text:p>
          </table:table-cell>
          <table:covered-table-cell/>
          <table:table-cell office:value-type="string" table:style-name="ce6">
            <text:p>90:16:010111:7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9">
            <text:p>279</text:p>
          </table:table-cell>
          <table:covered-table-cell/>
          <table:table-cell office:value-type="string" table:style-name="ce6">
            <text:p>90:25:010121:916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9">
            <text:p>280</text:p>
          </table:table-cell>
          <table:covered-table-cell/>
          <table:table-cell office:value-type="string" table:style-name="ce6">
            <text:p>90:25:060201:13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9">
            <text:p>281</text:p>
          </table:table-cell>
          <table:covered-table-cell/>
          <table:table-cell office:value-type="string" table:style-name="ce6">
            <text:p>90:16:010111:8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9">
            <text:p>282</text:p>
          </table:table-cell>
          <table:covered-table-cell/>
          <table:table-cell office:value-type="string" table:style-name="ce6">
            <text:p>90:14:110101:15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9">
            <text:p>283</text:p>
          </table:table-cell>
          <table:covered-table-cell/>
          <table:table-cell office:value-type="string" table:style-name="ce6">
            <text:p>90:14:110101:71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9">
            <text:p>284</text:p>
          </table:table-cell>
          <table:covered-table-cell/>
          <table:table-cell office:value-type="string" table:style-name="ce6">
            <text:p>90:16:010111:5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9">
            <text:p>285</text:p>
          </table:table-cell>
          <table:covered-table-cell/>
          <table:table-cell office:value-type="string" table:style-name="ce6">
            <text:p>90:25:010102:11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9">
            <text:p>286</text:p>
          </table:table-cell>
          <table:covered-table-cell/>
          <table:table-cell office:value-type="string" table:style-name="ce6">
            <text:p>90:14:110101:2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9">
            <text:p>287</text:p>
          </table:table-cell>
          <table:covered-table-cell/>
          <table:table-cell office:value-type="string" table:style-name="ce6">
            <text:p>90:16:010111:26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9">
            <text:p>288</text:p>
          </table:table-cell>
          <table:covered-table-cell/>
          <table:table-cell office:value-type="string" table:style-name="ce6">
            <text:p>90:16:010112:1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9">
            <text:p>289</text:p>
          </table:table-cell>
          <table:covered-table-cell/>
          <table:table-cell office:value-type="string" table:style-name="ce6">
            <text:p>90:16:010111:65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9">
            <text:p>290</text:p>
          </table:table-cell>
          <table:covered-table-cell/>
          <table:table-cell office:value-type="string" table:style-name="ce6">
            <text:p>90:16:010111:9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9">
            <text:p>291</text:p>
          </table:table-cell>
          <table:covered-table-cell/>
          <table:table-cell office:value-type="string" table:style-name="ce6">
            <text:p>90:22:010220:81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9">
            <text:p>292</text:p>
          </table:table-cell>
          <table:covered-table-cell/>
          <table:table-cell office:value-type="string" table:style-name="ce6">
            <text:p>90:14:110101:26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9">
            <text:p>293</text:p>
          </table:table-cell>
          <table:covered-table-cell/>
          <table:table-cell office:value-type="string" table:style-name="ce6">
            <text:p>90:16:010112:1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9">
            <text:p>294</text:p>
          </table:table-cell>
          <table:covered-table-cell/>
          <table:table-cell office:value-type="string" table:style-name="ce6">
            <text:p>90:22:010220:83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9">
            <text:p>295</text:p>
          </table:table-cell>
          <table:covered-table-cell/>
          <table:table-cell office:value-type="string" table:style-name="ce6">
            <text:p>90:16:010111:8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9">
            <text:p>296</text:p>
          </table:table-cell>
          <table:covered-table-cell/>
          <table:table-cell office:value-type="string" table:style-name="ce6">
            <text:p>90:22:010215:3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9">
            <text:p>297</text:p>
          </table:table-cell>
          <table:covered-table-cell/>
          <table:table-cell office:value-type="string" table:style-name="ce6">
            <text:p>90:14:110401:16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9">
            <text:p>298</text:p>
          </table:table-cell>
          <table:covered-table-cell/>
          <table:table-cell office:value-type="string" table:style-name="ce6">
            <text:p>90:14:110101:10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9">
            <text:p>299</text:p>
          </table:table-cell>
          <table:covered-table-cell/>
          <table:table-cell office:value-type="string" table:style-name="ce6">
            <text:p>90:14:110101:197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9">
            <text:p>300</text:p>
          </table:table-cell>
          <table:covered-table-cell/>
          <table:table-cell office:value-type="string" table:style-name="ce6">
            <text:p>90:14:110101:70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9">
            <text:p>301</text:p>
          </table:table-cell>
          <table:covered-table-cell/>
          <table:table-cell office:value-type="string" table:style-name="ce6">
            <text:p>90:25:010107:17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9">
            <text:p>302</text:p>
          </table:table-cell>
          <table:covered-table-cell/>
          <table:table-cell office:value-type="string" table:style-name="ce6">
            <text:p>90:16:010111:5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9">
            <text:p>303</text:p>
          </table:table-cell>
          <table:covered-table-cell/>
          <table:table-cell office:value-type="string" table:style-name="ce6">
            <text:p>90:14:110101:832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9">
            <text:p>304</text:p>
          </table:table-cell>
          <table:covered-table-cell/>
          <table:table-cell office:value-type="string" table:style-name="ce6">
            <text:p>90:14:110101:73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9">
            <text:p>305</text:p>
          </table:table-cell>
          <table:covered-table-cell/>
          <table:table-cell office:value-type="string" table:style-name="ce6">
            <text:p>90:16:010111:5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9">
            <text:p>306</text:p>
          </table:table-cell>
          <table:covered-table-cell/>
          <table:table-cell office:value-type="string" table:style-name="ce6">
            <text:p>90:16:010111:8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9">
            <text:p>307</text:p>
          </table:table-cell>
          <table:covered-table-cell/>
          <table:table-cell office:value-type="string" table:style-name="ce6">
            <text:p>90:02:180101:1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9">
            <text:p>308</text:p>
          </table:table-cell>
          <table:covered-table-cell/>
          <table:table-cell office:value-type="string" table:style-name="ce6">
            <text:p>90:03:090301: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9">
            <text:p>309</text:p>
          </table:table-cell>
          <table:covered-table-cell/>
          <table:table-cell office:value-type="string" table:style-name="ce6">
            <text:p>90:14:110101:23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9">
            <text:p>310</text:p>
          </table:table-cell>
          <table:covered-table-cell/>
          <table:table-cell office:value-type="string" table:style-name="ce6">
            <text:p>90:14:110101:73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9">
            <text:p>311</text:p>
          </table:table-cell>
          <table:covered-table-cell/>
          <table:table-cell office:value-type="string" table:style-name="ce6">
            <text:p>90:14:110101:94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9">
            <text:p>312</text:p>
          </table:table-cell>
          <table:covered-table-cell/>
          <table:table-cell office:value-type="string" table:style-name="ce6">
            <text:p>90:14:110101:13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9">
            <text:p>313</text:p>
          </table:table-cell>
          <table:covered-table-cell/>
          <table:table-cell office:value-type="string" table:style-name="ce6">
            <text:p>90:01:060102:53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9">
            <text:p>314</text:p>
          </table:table-cell>
          <table:covered-table-cell/>
          <table:table-cell office:value-type="string" table:style-name="ce6">
            <text:p>90:14:110101:79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9">
            <text:p>315</text:p>
          </table:table-cell>
          <table:covered-table-cell/>
          <table:table-cell office:value-type="string" table:style-name="ce6">
            <text:p>90:16:010111:6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9">
            <text:p>316</text:p>
          </table:table-cell>
          <table:covered-table-cell/>
          <table:table-cell office:value-type="string" table:style-name="ce6">
            <text:p>90:16:010111:5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9">
            <text:p>317</text:p>
          </table:table-cell>
          <table:covered-table-cell/>
          <table:table-cell office:value-type="string" table:style-name="ce6">
            <text:p>90:16:010111:6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9">
            <text:p>318</text:p>
          </table:table-cell>
          <table:covered-table-cell/>
          <table:table-cell office:value-type="string" table:style-name="ce6">
            <text:p>90:19:010117:32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9">
            <text:p>319</text:p>
          </table:table-cell>
          <table:covered-table-cell/>
          <table:table-cell office:value-type="string" table:style-name="ce6">
            <text:p>90:16:010111:57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9">
            <text:p>320</text:p>
          </table:table-cell>
          <table:covered-table-cell/>
          <table:table-cell office:value-type="string" table:style-name="ce6">
            <text:p>90:16:010111:8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9">
            <text:p>321</text:p>
          </table:table-cell>
          <table:covered-table-cell/>
          <table:table-cell office:value-type="string" table:style-name="ce6">
            <text:p>90:14:000000:172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9">
            <text:p>322</text:p>
          </table:table-cell>
          <table:covered-table-cell/>
          <table:table-cell office:value-type="string" table:style-name="ce6">
            <text:p>90:16:010111:7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9">
            <text:p>323</text:p>
          </table:table-cell>
          <table:covered-table-cell/>
          <table:table-cell office:value-type="string" table:style-name="ce6">
            <text:p>90:16:010111:60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9">
            <text:p>324</text:p>
          </table:table-cell>
          <table:covered-table-cell/>
          <table:table-cell office:value-type="string" table:style-name="ce6">
            <text:p>90:14:110101:3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9">
            <text:p>325</text:p>
          </table:table-cell>
          <table:covered-table-cell/>
          <table:table-cell office:value-type="string" table:style-name="ce6">
            <text:p>90:16:010111:5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9">
            <text:p>326</text:p>
          </table:table-cell>
          <table:covered-table-cell/>
          <table:table-cell office:value-type="string" table:style-name="ce6">
            <text:p>90:16:010111:2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9">
            <text:p>327</text:p>
          </table:table-cell>
          <table:covered-table-cell/>
          <table:table-cell office:value-type="string" table:style-name="ce6">
            <text:p>90:16:010111:5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9">
            <text:p>328</text:p>
          </table:table-cell>
          <table:covered-table-cell/>
          <table:table-cell office:value-type="string" table:style-name="ce6">
            <text:p>90:14:110101:22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9">
            <text:p>329</text:p>
          </table:table-cell>
          <table:covered-table-cell/>
          <table:table-cell office:value-type="string" table:style-name="ce6">
            <text:p>90:16:010111:8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9">
            <text:p>330</text:p>
          </table:table-cell>
          <table:covered-table-cell/>
          <table:table-cell office:value-type="string" table:style-name="ce6">
            <text:p>90:14:110101:83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9">
            <text:p>331</text:p>
          </table:table-cell>
          <table:covered-table-cell/>
          <table:table-cell office:value-type="string" table:style-name="ce6">
            <text:p>90:14:110101:69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9">
            <text:p>332</text:p>
          </table:table-cell>
          <table:covered-table-cell/>
          <table:table-cell office:value-type="string" table:style-name="ce6">
            <text:p>90:14:110101:131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9">
            <text:p>333</text:p>
          </table:table-cell>
          <table:covered-table-cell/>
          <table:table-cell office:value-type="string" table:style-name="ce6">
            <text:p>90:16:010111:5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9">
            <text:p>334</text:p>
          </table:table-cell>
          <table:covered-table-cell/>
          <table:table-cell office:value-type="string" table:style-name="ce6">
            <text:p>90:14:110401: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9">
            <text:p>335</text:p>
          </table:table-cell>
          <table:covered-table-cell/>
          <table:table-cell office:value-type="string" table:style-name="ce6">
            <text:p>90:14:110401:164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9">
            <text:p>336</text:p>
          </table:table-cell>
          <table:covered-table-cell/>
          <table:table-cell office:value-type="string" table:style-name="ce6">
            <text:p>90:22:010220:81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9">
            <text:p>337</text:p>
          </table:table-cell>
          <table:covered-table-cell/>
          <table:table-cell office:value-type="string" table:style-name="ce6">
            <text:p>90:03:070101:17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9">
            <text:p>338</text:p>
          </table:table-cell>
          <table:covered-table-cell/>
          <table:table-cell office:value-type="string" table:style-name="ce6">
            <text:p>90:14:110101:81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9">
            <text:p>339</text:p>
          </table:table-cell>
          <table:covered-table-cell/>
          <table:table-cell office:value-type="string" table:style-name="ce6">
            <text:p>90:14:110101:71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9">
            <text:p>340</text:p>
          </table:table-cell>
          <table:covered-table-cell/>
          <table:table-cell office:value-type="string" table:style-name="ce6">
            <text:p>90:16:010111:7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9">
            <text:p>341</text:p>
          </table:table-cell>
          <table:covered-table-cell/>
          <table:table-cell office:value-type="string" table:style-name="ce6">
            <text:p>90:14:110101:9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9">
            <text:p>342</text:p>
          </table:table-cell>
          <table:covered-table-cell/>
          <table:table-cell office:value-type="string" table:style-name="ce6">
            <text:p>90:23:010151:1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9">
            <text:p>343</text:p>
          </table:table-cell>
          <table:covered-table-cell/>
          <table:table-cell office:value-type="string" table:style-name="ce6">
            <text:p>90:14:110101:79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9">
            <text:p>344</text:p>
          </table:table-cell>
          <table:covered-table-cell/>
          <table:table-cell office:value-type="string" table:style-name="ce6">
            <text:p>90:14:110101:79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9">
            <text:p>345</text:p>
          </table:table-cell>
          <table:covered-table-cell/>
          <table:table-cell office:value-type="string" table:style-name="ce6">
            <text:p>90:14:110101:10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9">
            <text:p>346</text:p>
          </table:table-cell>
          <table:covered-table-cell/>
          <table:table-cell office:value-type="string" table:style-name="ce6">
            <text:p>90:14:110101:11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9">
            <text:p>347</text:p>
          </table:table-cell>
          <table:covered-table-cell/>
          <table:table-cell office:value-type="string" table:style-name="ce6">
            <text:p>90:14:110101:226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9">
            <text:p>348</text:p>
          </table:table-cell>
          <table:covered-table-cell/>
          <table:table-cell office:value-type="string" table:style-name="ce6">
            <text:p>90:14:110101:82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9">
            <text:p>349</text:p>
          </table:table-cell>
          <table:covered-table-cell/>
          <table:table-cell office:value-type="string" table:style-name="ce6">
            <text:p>90:16:010111:6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9">
            <text:p>350</text:p>
          </table:table-cell>
          <table:covered-table-cell/>
          <table:table-cell office:value-type="string" table:style-name="ce6">
            <text:p>90:14:110401:16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9">
            <text:p>351</text:p>
          </table:table-cell>
          <table:covered-table-cell/>
          <table:table-cell office:value-type="string" table:style-name="ce6">
            <text:p>90:23:080114:50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9">
            <text:p>352</text:p>
          </table:table-cell>
          <table:covered-table-cell/>
          <table:table-cell office:value-type="string" table:style-name="ce6">
            <text:p>90:16:010112:1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9">
            <text:p>353</text:p>
          </table:table-cell>
          <table:covered-table-cell/>
          <table:table-cell office:value-type="string" table:style-name="ce6">
            <text:p>90:07:110301:11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9">
            <text:p>354</text:p>
          </table:table-cell>
          <table:covered-table-cell/>
          <table:table-cell office:value-type="string" table:style-name="ce6">
            <text:p>90:14:110101:12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9">
            <text:p>355</text:p>
          </table:table-cell>
          <table:covered-table-cell/>
          <table:table-cell office:value-type="string" table:style-name="ce6">
            <text:p>90:04:090901:8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9">
            <text:p>356</text:p>
          </table:table-cell>
          <table:covered-table-cell/>
          <table:table-cell office:value-type="string" table:style-name="ce6">
            <text:p>90:14:110101:123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9">
            <text:p>357</text:p>
          </table:table-cell>
          <table:covered-table-cell/>
          <table:table-cell office:value-type="string" table:style-name="ce6">
            <text:p>90:16:010111:5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9">
            <text:p>358</text:p>
          </table:table-cell>
          <table:covered-table-cell/>
          <table:table-cell office:value-type="string" table:style-name="ce6">
            <text:p>90:16:010112:16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9">
            <text:p>359</text:p>
          </table:table-cell>
          <table:covered-table-cell/>
          <table:table-cell office:value-type="string" table:style-name="ce6">
            <text:p>90:25:030103:23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9">
            <text:p>360</text:p>
          </table:table-cell>
          <table:covered-table-cell/>
          <table:table-cell office:value-type="string" table:style-name="ce6">
            <text:p>90:14:110101:7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9">
            <text:p>361</text:p>
          </table:table-cell>
          <table:covered-table-cell/>
          <table:table-cell office:value-type="string" table:style-name="ce6">
            <text:p>90:14:110101:14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9">
            <text:p>362</text:p>
          </table:table-cell>
          <table:covered-table-cell/>
          <table:table-cell office:value-type="string" table:style-name="ce6">
            <text:p>90:14:110101:70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9">
            <text:p>363</text:p>
          </table:table-cell>
          <table:covered-table-cell/>
          <table:table-cell office:value-type="string" table:style-name="ce6">
            <text:p>90:16:010111:53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9">
            <text:p>364</text:p>
          </table:table-cell>
          <table:covered-table-cell/>
          <table:table-cell office:value-type="string" table:style-name="ce6">
            <text:p>90:14:110101:5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9">
            <text:p>365</text:p>
          </table:table-cell>
          <table:covered-table-cell/>
          <table:table-cell office:value-type="string" table:style-name="ce6">
            <text:p>90:16:010111:6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9">
            <text:p>366</text:p>
          </table:table-cell>
          <table:covered-table-cell/>
          <table:table-cell office:value-type="string" table:style-name="ce6">
            <text:p>90:14:110101:1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9">
            <text:p>367</text:p>
          </table:table-cell>
          <table:covered-table-cell/>
          <table:table-cell office:value-type="string" table:style-name="ce6">
            <text:p>90:16:010101:63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9">
            <text:p>368</text:p>
          </table:table-cell>
          <table:covered-table-cell/>
          <table:table-cell office:value-type="string" table:style-name="ce6">
            <text:p>90:14:110101:82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9">
            <text:p>369</text:p>
          </table:table-cell>
          <table:covered-table-cell/>
          <table:table-cell office:value-type="string" table:style-name="ce6">
            <text:p>90:14:110101:15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9">
            <text:p>370</text:p>
          </table:table-cell>
          <table:covered-table-cell/>
          <table:table-cell office:value-type="string" table:style-name="ce6">
            <text:p>90:16:010111:6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9">
            <text:p>371</text:p>
          </table:table-cell>
          <table:covered-table-cell/>
          <table:table-cell office:value-type="string" table:style-name="ce6">
            <text:p>90:14:110101:84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9">
            <text:p>372</text:p>
          </table:table-cell>
          <table:covered-table-cell/>
          <table:table-cell office:value-type="string" table:style-name="ce6">
            <text:p>90:14:110101:76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9">
            <text:p>373</text:p>
          </table:table-cell>
          <table:covered-table-cell/>
          <table:table-cell office:value-type="string" table:style-name="ce6">
            <text:p>90:16:010111:5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9">
            <text:p>374</text:p>
          </table:table-cell>
          <table:covered-table-cell/>
          <table:table-cell office:value-type="string" table:style-name="ce6">
            <text:p>90:14:110101:70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9">
            <text:p>375</text:p>
          </table:table-cell>
          <table:covered-table-cell/>
          <table:table-cell office:value-type="string" table:style-name="ce6">
            <text:p>90:16:010111:62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9">
            <text:p>376</text:p>
          </table:table-cell>
          <table:covered-table-cell/>
          <table:table-cell office:value-type="string" table:style-name="ce6">
            <text:p>90:16:010111:65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9">
            <text:p>377</text:p>
          </table:table-cell>
          <table:covered-table-cell/>
          <table:table-cell office:value-type="string" table:style-name="ce6">
            <text:p>90:14:110101:81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9">
            <text:p>378</text:p>
          </table:table-cell>
          <table:covered-table-cell/>
          <table:table-cell office:value-type="string" table:style-name="ce6">
            <text:p>90:16:010111:78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9">
            <text:p>379</text:p>
          </table:table-cell>
          <table:covered-table-cell/>
          <table:table-cell office:value-type="string" table:style-name="ce6">
            <text:p>90:16:010111:62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9">
            <text:p>380</text:p>
          </table:table-cell>
          <table:covered-table-cell/>
          <table:table-cell office:value-type="string" table:style-name="ce6">
            <text:p>90:16:010112:8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9">
            <text:p>381</text:p>
          </table:table-cell>
          <table:covered-table-cell/>
          <table:table-cell office:value-type="string" table:style-name="ce6">
            <text:p>90:25:010113:5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9">
            <text:p>382</text:p>
          </table:table-cell>
          <table:covered-table-cell/>
          <table:table-cell office:value-type="string" table:style-name="ce6">
            <text:p>90:14:110401:12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9">
            <text:p>383</text:p>
          </table:table-cell>
          <table:covered-table-cell/>
          <table:table-cell office:value-type="string" table:style-name="ce6">
            <text:p>90:16:010111:1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9">
            <text:p>384</text:p>
          </table:table-cell>
          <table:covered-table-cell/>
          <table:table-cell office:value-type="string" table:style-name="ce6">
            <text:p>90:16:010111:61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9">
            <text:p>385</text:p>
          </table:table-cell>
          <table:covered-table-cell/>
          <table:table-cell office:value-type="string" table:style-name="ce6">
            <text:p>90:16:010112: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9">
            <text:p>386</text:p>
          </table:table-cell>
          <table:covered-table-cell/>
          <table:table-cell office:value-type="string" table:style-name="ce6">
            <text:p>90:23:080105:43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9">
            <text:p>387</text:p>
          </table:table-cell>
          <table:covered-table-cell/>
          <table:table-cell office:value-type="string" table:style-name="ce6">
            <text:p>90:16:010111:5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9">
            <text:p>388</text:p>
          </table:table-cell>
          <table:covered-table-cell/>
          <table:table-cell office:value-type="string" table:style-name="ce6">
            <text:p>90:24:030101:30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9">
            <text:p>389</text:p>
          </table:table-cell>
          <table:covered-table-cell/>
          <table:table-cell office:value-type="string" table:style-name="ce6">
            <text:p>90:16:010111:53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9">
            <text:p>390</text:p>
          </table:table-cell>
          <table:covered-table-cell/>
          <table:table-cell office:value-type="string" table:style-name="ce6">
            <text:p>90:14:110101:71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9">
            <text:p>391</text:p>
          </table:table-cell>
          <table:covered-table-cell/>
          <table:table-cell office:value-type="string" table:style-name="ce6">
            <text:p>90:16:010111:9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9">
            <text:p>392</text:p>
          </table:table-cell>
          <table:covered-table-cell/>
          <table:table-cell office:value-type="string" table:style-name="ce6">
            <text:p>90:14:110101:69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9">
            <text:p>393</text:p>
          </table:table-cell>
          <table:covered-table-cell/>
          <table:table-cell office:value-type="string" table:style-name="ce6">
            <text:p>90:16:010112:14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9">
            <text:p>394</text:p>
          </table:table-cell>
          <table:covered-table-cell/>
          <table:table-cell office:value-type="string" table:style-name="ce6">
            <text:p>90:16:010111:2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9">
            <text:p>395</text:p>
          </table:table-cell>
          <table:covered-table-cell/>
          <table:table-cell office:value-type="string" table:style-name="ce6">
            <text:p>90:14:110101:69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9">
            <text:p>396</text:p>
          </table:table-cell>
          <table:covered-table-cell/>
          <table:table-cell office:value-type="string" table:style-name="ce6">
            <text:p>90:14:110101:82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9">
            <text:p>397</text:p>
          </table:table-cell>
          <table:covered-table-cell/>
          <table:table-cell office:value-type="string" table:style-name="ce6">
            <text:p>90:14:110401:10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9">
            <text:p>398</text:p>
          </table:table-cell>
          <table:covered-table-cell/>
          <table:table-cell office:value-type="string" table:style-name="ce6">
            <text:p>90:14:110101:20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9">
            <text:p>399</text:p>
          </table:table-cell>
          <table:covered-table-cell/>
          <table:table-cell office:value-type="string" table:style-name="ce6">
            <text:p>90:16:010112:12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9">
            <text:p>400</text:p>
          </table:table-cell>
          <table:covered-table-cell/>
          <table:table-cell office:value-type="string" table:style-name="ce6">
            <text:p>90:14:110101:2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9">
            <text:p>401</text:p>
          </table:table-cell>
          <table:covered-table-cell/>
          <table:table-cell office:value-type="string" table:style-name="ce6">
            <text:p>90:16:010111:6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9">
            <text:p>402</text:p>
          </table:table-cell>
          <table:covered-table-cell/>
          <table:table-cell office:value-type="string" table:style-name="ce6">
            <text:p>90:16:010111:53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9">
            <text:p>403</text:p>
          </table:table-cell>
          <table:covered-table-cell/>
          <table:table-cell office:value-type="string" table:style-name="ce6">
            <text:p>90:12:150102:50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9">
            <text:p>404</text:p>
          </table:table-cell>
          <table:covered-table-cell/>
          <table:table-cell office:value-type="string" table:style-name="ce6">
            <text:p>90:16:010111:51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9">
            <text:p>405</text:p>
          </table:table-cell>
          <table:covered-table-cell/>
          <table:table-cell office:value-type="string" table:style-name="ce6">
            <text:p>90:25:090102:74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9">
            <text:p>406</text:p>
          </table:table-cell>
          <table:covered-table-cell/>
          <table:table-cell office:value-type="string" table:style-name="ce6">
            <text:p>90:02:070301:3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9">
            <text:p>407</text:p>
          </table:table-cell>
          <table:covered-table-cell/>
          <table:table-cell office:value-type="string" table:style-name="ce6">
            <text:p>90:25:080301:8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9">
            <text:p>408</text:p>
          </table:table-cell>
          <table:covered-table-cell/>
          <table:table-cell office:value-type="string" table:style-name="ce6">
            <text:p>90:16:010111:56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9">
            <text:p>409</text:p>
          </table:table-cell>
          <table:covered-table-cell/>
          <table:table-cell office:value-type="string" table:style-name="ce6">
            <text:p>90:16:010111:1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9">
            <text:p>410</text:p>
          </table:table-cell>
          <table:covered-table-cell/>
          <table:table-cell office:value-type="string" table:style-name="ce6">
            <text:p>90:16:010112:5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9">
            <text:p>411</text:p>
          </table:table-cell>
          <table:covered-table-cell/>
          <table:table-cell office:value-type="string" table:style-name="ce6">
            <text:p>90:10:060301:36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9">
            <text:p>412</text:p>
          </table:table-cell>
          <table:covered-table-cell/>
          <table:table-cell office:value-type="string" table:style-name="ce6">
            <text:p>90:14:110101:732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9">
            <text:p>413</text:p>
          </table:table-cell>
          <table:covered-table-cell/>
          <table:table-cell office:value-type="string" table:style-name="ce6">
            <text:p>90:22:010203:801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9">
            <text:p>414</text:p>
          </table:table-cell>
          <table:covered-table-cell/>
          <table:table-cell office:value-type="string" table:style-name="ce6">
            <text:p>90:14:110101:76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9">
            <text:p>415</text:p>
          </table:table-cell>
          <table:covered-table-cell/>
          <table:table-cell office:value-type="string" table:style-name="ce6">
            <text:p>90:14:110101:75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9">
            <text:p>416</text:p>
          </table:table-cell>
          <table:covered-table-cell/>
          <table:table-cell office:value-type="string" table:style-name="ce6">
            <text:p>90:16:010111:79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9">
            <text:p>417</text:p>
          </table:table-cell>
          <table:covered-table-cell/>
          <table:table-cell office:value-type="string" table:style-name="ce6">
            <text:p>90:04:090901:8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9">
            <text:p>418</text:p>
          </table:table-cell>
          <table:covered-table-cell/>
          <table:table-cell office:value-type="string" table:style-name="ce6">
            <text:p>90:16:010111:5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9">
            <text:p>419</text:p>
          </table:table-cell>
          <table:covered-table-cell/>
          <table:table-cell office:value-type="string" table:style-name="ce6">
            <text:p>90:14:110101:8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9">
            <text:p>420</text:p>
          </table:table-cell>
          <table:covered-table-cell/>
          <table:table-cell office:value-type="string" table:style-name="ce6">
            <text:p>90:16:010112:2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9">
            <text:p>421</text:p>
          </table:table-cell>
          <table:covered-table-cell/>
          <table:table-cell office:value-type="string" table:style-name="ce6">
            <text:p>90:22:010220:78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9">
            <text:p>422</text:p>
          </table:table-cell>
          <table:covered-table-cell/>
          <table:table-cell office:value-type="string" table:style-name="ce6">
            <text:p>90:14:110101:1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9">
            <text:p>423</text:p>
          </table:table-cell>
          <table:covered-table-cell/>
          <table:table-cell office:value-type="string" table:style-name="ce6">
            <text:p>90:01:070501: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9">
            <text:p>424</text:p>
          </table:table-cell>
          <table:covered-table-cell/>
          <table:table-cell office:value-type="string" table:style-name="ce6">
            <text:p>90:16:010111:6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9">
            <text:p>425</text:p>
          </table:table-cell>
          <table:covered-table-cell/>
          <table:table-cell office:value-type="string" table:style-name="ce6">
            <text:p>90:14:110101:2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9">
            <text:p>426</text:p>
          </table:table-cell>
          <table:covered-table-cell/>
          <table:table-cell office:value-type="string" table:style-name="ce6">
            <text:p>90:14:110101:73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9">
            <text:p>427</text:p>
          </table:table-cell>
          <table:covered-table-cell/>
          <table:table-cell office:value-type="string" table:style-name="ce6">
            <text:p>90:14:110101:77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9">
            <text:p>428</text:p>
          </table:table-cell>
          <table:covered-table-cell/>
          <table:table-cell office:value-type="string" table:style-name="ce6">
            <text:p>90:01:060102:1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9">
            <text:p>429</text:p>
          </table:table-cell>
          <table:covered-table-cell/>
          <table:table-cell office:value-type="string" table:style-name="ce6">
            <text:p>90:16:010111:8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9">
            <text:p>430</text:p>
          </table:table-cell>
          <table:covered-table-cell/>
          <table:table-cell office:value-type="string" table:style-name="ce6">
            <text:p>90:12:150103:95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9">
            <text:p>431</text:p>
          </table:table-cell>
          <table:covered-table-cell/>
          <table:table-cell office:value-type="string" table:style-name="ce6">
            <text:p>90:01:010106:986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9">
            <text:p>432</text:p>
          </table:table-cell>
          <table:covered-table-cell/>
          <table:table-cell office:value-type="string" table:style-name="ce6">
            <text:p>90:02:110101:3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9">
            <text:p>433</text:p>
          </table:table-cell>
          <table:covered-table-cell/>
          <table:table-cell office:value-type="string" table:style-name="ce6">
            <text:p>90:16:010111:6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9">
            <text:p>434</text:p>
          </table:table-cell>
          <table:covered-table-cell/>
          <table:table-cell office:value-type="string" table:style-name="ce6">
            <text:p>90:16:010111:55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9">
            <text:p>435</text:p>
          </table:table-cell>
          <table:covered-table-cell/>
          <table:table-cell office:value-type="string" table:style-name="ce6">
            <text:p>90:14:110101:77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9">
            <text:p>436</text:p>
          </table:table-cell>
          <table:covered-table-cell/>
          <table:table-cell office:value-type="string" table:style-name="ce6">
            <text:p>90:16:010111:5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9">
            <text:p>437</text:p>
          </table:table-cell>
          <table:covered-table-cell/>
          <table:table-cell office:value-type="string" table:style-name="ce6">
            <text:p>90:22:010109:2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9">
            <text:p>438</text:p>
          </table:table-cell>
          <table:covered-table-cell/>
          <table:table-cell office:value-type="string" table:style-name="ce6">
            <text:p>90:14:110101:84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9">
            <text:p>439</text:p>
          </table:table-cell>
          <table:covered-table-cell/>
          <table:table-cell office:value-type="string" table:style-name="ce6">
            <text:p>90:14:110101:110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9">
            <text:p>440</text:p>
          </table:table-cell>
          <table:covered-table-cell/>
          <table:table-cell office:value-type="string" table:style-name="ce6">
            <text:p>90:23:010129: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9">
            <text:p>441</text:p>
          </table:table-cell>
          <table:covered-table-cell/>
          <table:table-cell office:value-type="string" table:style-name="ce6">
            <text:p>90:16:010111:6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9">
            <text:p>442</text:p>
          </table:table-cell>
          <table:covered-table-cell/>
          <table:table-cell office:value-type="string" table:style-name="ce6">
            <text:p>90:14:110101:784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9">
            <text:p>443</text:p>
          </table:table-cell>
          <table:covered-table-cell/>
          <table:table-cell office:value-type="string" table:style-name="ce6">
            <text:p>90:16:010111:7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9">
            <text:p>444</text:p>
          </table:table-cell>
          <table:covered-table-cell/>
          <table:table-cell office:value-type="string" table:style-name="ce6">
            <text:p>90:14:110101:774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9">
            <text:p>445</text:p>
          </table:table-cell>
          <table:covered-table-cell/>
          <table:table-cell office:value-type="string" table:style-name="ce6">
            <text:p>90:16:010111:90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9">
            <text:p>446</text:p>
          </table:table-cell>
          <table:covered-table-cell/>
          <table:table-cell office:value-type="string" table:style-name="ce6">
            <text:p>90:16:010111:68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9">
            <text:p>447</text:p>
          </table:table-cell>
          <table:covered-table-cell/>
          <table:table-cell office:value-type="string" table:style-name="ce6">
            <text:p>90:14:110601:19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9">
            <text:p>448</text:p>
          </table:table-cell>
          <table:covered-table-cell/>
          <table:table-cell office:value-type="string" table:style-name="ce6">
            <text:p>90:01:080101:7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9">
            <text:p>449</text:p>
          </table:table-cell>
          <table:covered-table-cell/>
          <table:table-cell office:value-type="string" table:style-name="ce6">
            <text:p>90:14:110401:16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9">
            <text:p>450</text:p>
          </table:table-cell>
          <table:covered-table-cell/>
          <table:table-cell office:value-type="string" table:style-name="ce6">
            <text:p>90:14:110101:126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9">
            <text:p>451</text:p>
          </table:table-cell>
          <table:covered-table-cell/>
          <table:table-cell office:value-type="string" table:style-name="ce6">
            <text:p>90:16:010112:11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9">
            <text:p>452</text:p>
          </table:table-cell>
          <table:covered-table-cell/>
          <table:table-cell office:value-type="string" table:style-name="ce6">
            <text:p>90:16:010111:44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9">
            <text:p>453</text:p>
          </table:table-cell>
          <table:covered-table-cell/>
          <table:table-cell office:value-type="string" table:style-name="ce6">
            <text:p>90:14:110101:76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9">
            <text:p>454</text:p>
          </table:table-cell>
          <table:covered-table-cell/>
          <table:table-cell office:value-type="string" table:style-name="ce6">
            <text:p>90:22:010220:813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9">
            <text:p>455</text:p>
          </table:table-cell>
          <table:covered-table-cell/>
          <table:table-cell office:value-type="string" table:style-name="ce6">
            <text:p>90:16:010112:12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9">
            <text:p>456</text:p>
          </table:table-cell>
          <table:covered-table-cell/>
          <table:table-cell office:value-type="string" table:style-name="ce6">
            <text:p>90:14:110101:3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9">
            <text:p>457</text:p>
          </table:table-cell>
          <table:covered-table-cell/>
          <table:table-cell office:value-type="string" table:style-name="ce6">
            <text:p>90:16:010112:14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9">
            <text:p>458</text:p>
          </table:table-cell>
          <table:covered-table-cell/>
          <table:table-cell office:value-type="string" table:style-name="ce6">
            <text:p>90:16:010111:67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9">
            <text:p>459</text:p>
          </table:table-cell>
          <table:covered-table-cell/>
          <table:table-cell office:value-type="string" table:style-name="ce6">
            <text:p>90:01:070101:41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9">
            <text:p>460</text:p>
          </table:table-cell>
          <table:covered-table-cell/>
          <table:table-cell office:value-type="string" table:style-name="ce6">
            <text:p>90:16:010111:51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9">
            <text:p>461</text:p>
          </table:table-cell>
          <table:covered-table-cell/>
          <table:table-cell office:value-type="string" table:style-name="ce6">
            <text:p>90:14:110101:801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9">
            <text:p>462</text:p>
          </table:table-cell>
          <table:covered-table-cell/>
          <table:table-cell office:value-type="string" table:style-name="ce6">
            <text:p>90:16:010111:59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9">
            <text:p>463</text:p>
          </table:table-cell>
          <table:covered-table-cell/>
          <table:table-cell office:value-type="string" table:style-name="ce6">
            <text:p>90:16:010111:5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9">
            <text:p>464</text:p>
          </table:table-cell>
          <table:covered-table-cell/>
          <table:table-cell office:value-type="string" table:style-name="ce6">
            <text:p>90:14:110101:69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9">
            <text:p>465</text:p>
          </table:table-cell>
          <table:covered-table-cell/>
          <table:table-cell office:value-type="string" table:style-name="ce6">
            <text:p>90:14:110101:69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9">
            <text:p>466</text:p>
          </table:table-cell>
          <table:covered-table-cell/>
          <table:table-cell office:value-type="string" table:style-name="ce6">
            <text:p>90:16:010111:5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9">
            <text:p>467</text:p>
          </table:table-cell>
          <table:covered-table-cell/>
          <table:table-cell office:value-type="string" table:style-name="ce6">
            <text:p>90:16:010111:5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9">
            <text:p>468</text:p>
          </table:table-cell>
          <table:covered-table-cell/>
          <table:table-cell office:value-type="string" table:style-name="ce6">
            <text:p>90:14:110101:801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9">
            <text:p>469</text:p>
          </table:table-cell>
          <table:covered-table-cell/>
          <table:table-cell office:value-type="string" table:style-name="ce6">
            <text:p>90:14:110101: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9">
            <text:p>470</text:p>
          </table:table-cell>
          <table:covered-table-cell/>
          <table:table-cell office:value-type="string" table:style-name="ce6">
            <text:p>90:02:160102:1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9">
            <text:p>471</text:p>
          </table:table-cell>
          <table:covered-table-cell/>
          <table:table-cell office:value-type="string" table:style-name="ce6">
            <text:p>90:16:010102:131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9">
            <text:p>472</text:p>
          </table:table-cell>
          <table:covered-table-cell/>
          <table:table-cell office:value-type="string" table:style-name="ce6">
            <text:p>90:25:010116:6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9">
            <text:p>473</text:p>
          </table:table-cell>
          <table:covered-table-cell/>
          <table:table-cell office:value-type="string" table:style-name="ce6">
            <text:p>90:01:060101:87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9">
            <text:p>474</text:p>
          </table:table-cell>
          <table:covered-table-cell/>
          <table:table-cell office:value-type="string" table:style-name="ce6">
            <text:p>90:16:010111:5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9">
            <text:p>475</text:p>
          </table:table-cell>
          <table:covered-table-cell/>
          <table:table-cell office:value-type="string" table:style-name="ce6">
            <text:p>90:16:010111:5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9">
            <text:p>476</text:p>
          </table:table-cell>
          <table:covered-table-cell/>
          <table:table-cell office:value-type="string" table:style-name="ce6">
            <text:p>90:14:110101:124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9">
            <text:p>477</text:p>
          </table:table-cell>
          <table:covered-table-cell/>
          <table:table-cell office:value-type="string" table:style-name="ce6">
            <text:p>90:14:110101:83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9">
            <text:p>478</text:p>
          </table:table-cell>
          <table:covered-table-cell/>
          <table:table-cell office:value-type="string" table:style-name="ce6">
            <text:p>90:16:010111:47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9">
            <text:p>479</text:p>
          </table:table-cell>
          <table:covered-table-cell/>
          <table:table-cell office:value-type="string" table:style-name="ce6">
            <text:p>90:14:110101:837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9">
            <text:p>480</text:p>
          </table:table-cell>
          <table:covered-table-cell/>
          <table:table-cell office:value-type="string" table:style-name="ce6">
            <text:p>90:14:110101:78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9">
            <text:p>481</text:p>
          </table:table-cell>
          <table:covered-table-cell/>
          <table:table-cell office:value-type="string" table:style-name="ce6">
            <text:p>90:14:110101:77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9">
            <text:p>482</text:p>
          </table:table-cell>
          <table:covered-table-cell/>
          <table:table-cell office:value-type="string" table:style-name="ce6">
            <text:p>90:12:170602:31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9">
            <text:p>483</text:p>
          </table:table-cell>
          <table:covered-table-cell/>
          <table:table-cell office:value-type="string" table:style-name="ce6">
            <text:p>90:04:070101:311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9">
            <text:p>484</text:p>
          </table:table-cell>
          <table:covered-table-cell/>
          <table:table-cell office:value-type="string" table:style-name="ce6">
            <text:p>90:14:110101:788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9">
            <text:p>485</text:p>
          </table:table-cell>
          <table:covered-table-cell/>
          <table:table-cell office:value-type="string" table:style-name="ce6">
            <text:p>90:16:010112:19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9">
            <text:p>486</text:p>
          </table:table-cell>
          <table:covered-table-cell/>
          <table:table-cell office:value-type="string" table:style-name="ce6">
            <text:p>90:25:010112:76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9">
            <text:p>487</text:p>
          </table:table-cell>
          <table:covered-table-cell/>
          <table:table-cell office:value-type="string" table:style-name="ce6">
            <text:p>90:16:010111:55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9">
            <text:p>488</text:p>
          </table:table-cell>
          <table:covered-table-cell/>
          <table:table-cell office:value-type="string" table:style-name="ce6">
            <text:p>90:08:130301:113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9">
            <text:p>489</text:p>
          </table:table-cell>
          <table:covered-table-cell/>
          <table:table-cell office:value-type="string" table:style-name="ce6">
            <text:p>90:23:010151:13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9">
            <text:p>490</text:p>
          </table:table-cell>
          <table:covered-table-cell/>
          <table:table-cell office:value-type="string" table:style-name="ce6">
            <text:p>90:12:041701:130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9">
            <text:p>491</text:p>
          </table:table-cell>
          <table:covered-table-cell/>
          <table:table-cell office:value-type="string" table:style-name="ce6">
            <text:p>90:16:010111:6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9">
            <text:p>492</text:p>
          </table:table-cell>
          <table:covered-table-cell/>
          <table:table-cell office:value-type="string" table:style-name="ce6">
            <text:p>90:16:010111:58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9">
            <text:p>493</text:p>
          </table:table-cell>
          <table:covered-table-cell/>
          <table:table-cell office:value-type="string" table:style-name="ce6">
            <text:p>90:16:010112:16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9">
            <text:p>494</text:p>
          </table:table-cell>
          <table:covered-table-cell/>
          <table:table-cell office:value-type="string" table:style-name="ce6">
            <text:p>90:16:010111:5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9">
            <text:p>495</text:p>
          </table:table-cell>
          <table:covered-table-cell/>
          <table:table-cell office:value-type="string" table:style-name="ce6">
            <text:p>90:14:110101:70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9">
            <text:p>496</text:p>
          </table:table-cell>
          <table:covered-table-cell/>
          <table:table-cell office:value-type="string" table:style-name="ce6">
            <text:p>90:16:010111:6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9">
            <text:p>497</text:p>
          </table:table-cell>
          <table:covered-table-cell/>
          <table:table-cell office:value-type="string" table:style-name="ce6">
            <text:p>90:14:110101:714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9">
            <text:p>498</text:p>
          </table:table-cell>
          <table:covered-table-cell/>
          <table:table-cell office:value-type="string" table:style-name="ce6">
            <text:p>90:12:042101:379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9">
            <text:p>499</text:p>
          </table:table-cell>
          <table:covered-table-cell/>
          <table:table-cell office:value-type="string" table:style-name="ce6">
            <text:p>90:01:060102:62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9">
            <text:p>500</text:p>
          </table:table-cell>
          <table:covered-table-cell/>
          <table:table-cell office:value-type="string" table:style-name="ce6">
            <text:p>90:01:070902: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9">
            <text:p>501</text:p>
          </table:table-cell>
          <table:covered-table-cell/>
          <table:table-cell office:value-type="string" table:style-name="ce6">
            <text:p>90:25:010104:102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9">
            <text:p>502</text:p>
          </table:table-cell>
          <table:covered-table-cell/>
          <table:table-cell office:value-type="string" table:style-name="ce6">
            <text:p>90:22:010220:788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9">
            <text:p>503</text:p>
          </table:table-cell>
          <table:covered-table-cell/>
          <table:table-cell office:value-type="string" table:style-name="ce6">
            <text:p>90:16:010111:55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9">
            <text:p>504</text:p>
          </table:table-cell>
          <table:covered-table-cell/>
          <table:table-cell office:value-type="string" table:style-name="ce6">
            <text:p>90:12:040904:198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9">
            <text:p>505</text:p>
          </table:table-cell>
          <table:covered-table-cell/>
          <table:table-cell office:value-type="string" table:style-name="ce6">
            <text:p>90:23:000000:17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9">
            <text:p>506</text:p>
          </table:table-cell>
          <table:covered-table-cell/>
          <table:table-cell office:value-type="string" table:style-name="ce6">
            <text:p>90:14:110101:77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9">
            <text:p>507</text:p>
          </table:table-cell>
          <table:covered-table-cell/>
          <table:table-cell office:value-type="string" table:style-name="ce6">
            <text:p>90:16:010111:58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9">
            <text:p>508</text:p>
          </table:table-cell>
          <table:covered-table-cell/>
          <table:table-cell office:value-type="string" table:style-name="ce6">
            <text:p>90:12:070103:24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9">
            <text:p>509</text:p>
          </table:table-cell>
          <table:covered-table-cell/>
          <table:table-cell office:value-type="string" table:style-name="ce6">
            <text:p>90:16:010111:23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9">
            <text:p>510</text:p>
          </table:table-cell>
          <table:covered-table-cell/>
          <table:table-cell office:value-type="string" table:style-name="ce6">
            <text:p>90:14:110101:6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9">
            <text:p>511</text:p>
          </table:table-cell>
          <table:covered-table-cell/>
          <table:table-cell office:value-type="string" table:style-name="ce6">
            <text:p>90:12:020101:92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9">
            <text:p>512</text:p>
          </table:table-cell>
          <table:covered-table-cell/>
          <table:table-cell office:value-type="string" table:style-name="ce6">
            <text:p>90:16:010111:626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9">
            <text:p>513</text:p>
          </table:table-cell>
          <table:covered-table-cell/>
          <table:table-cell office:value-type="string" table:style-name="ce6">
            <text:p>90:14:110101:28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9">
            <text:p>514</text:p>
          </table:table-cell>
          <table:covered-table-cell/>
          <table:table-cell office:value-type="string" table:style-name="ce6">
            <text:p>90:14:110101:15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9">
            <text:p>515</text:p>
          </table:table-cell>
          <table:covered-table-cell/>
          <table:table-cell office:value-type="string" table:style-name="ce6">
            <text:p>90:14:110101:2064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9">
            <text:p>516</text:p>
          </table:table-cell>
          <table:covered-table-cell/>
          <table:table-cell office:value-type="string" table:style-name="ce6">
            <text:p>90:16:010111:5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9">
            <text:p>517</text:p>
          </table:table-cell>
          <table:covered-table-cell/>
          <table:table-cell office:value-type="string" table:style-name="ce6">
            <text:p>90:16:010111:60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9">
            <text:p>518</text:p>
          </table:table-cell>
          <table:covered-table-cell/>
          <table:table-cell office:value-type="string" table:style-name="ce6">
            <text:p>90:12:042101:379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9">
            <text:p>519</text:p>
          </table:table-cell>
          <table:covered-table-cell/>
          <table:table-cell office:value-type="string" table:style-name="ce6">
            <text:p>90:16:010112:14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9">
            <text:p>520</text:p>
          </table:table-cell>
          <table:covered-table-cell/>
          <table:table-cell office:value-type="string" table:style-name="ce6">
            <text:p>90:14:110101:42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9">
            <text:p>521</text:p>
          </table:table-cell>
          <table:covered-table-cell/>
          <table:table-cell office:value-type="string" table:style-name="ce6">
            <text:p>90:14:110101:8201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9">
            <text:p>522</text:p>
          </table:table-cell>
          <table:covered-table-cell/>
          <table:table-cell office:value-type="string" table:style-name="ce6">
            <text:p>90:16:010111:55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9">
            <text:p>523</text:p>
          </table:table-cell>
          <table:covered-table-cell/>
          <table:table-cell office:value-type="string" table:style-name="ce6">
            <text:p>90:14:110101:66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9">
            <text:p>524</text:p>
          </table:table-cell>
          <table:covered-table-cell/>
          <table:table-cell office:value-type="string" table:style-name="ce6">
            <text:p>90:16:010112: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9">
            <text:p>525</text:p>
          </table:table-cell>
          <table:covered-table-cell/>
          <table:table-cell office:value-type="string" table:style-name="ce6">
            <text:p>90:14:110101:246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9">
            <text:p>526</text:p>
          </table:table-cell>
          <table:covered-table-cell/>
          <table:table-cell office:value-type="string" table:style-name="ce6">
            <text:p>90:16:010111:59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9">
            <text:p>527</text:p>
          </table:table-cell>
          <table:covered-table-cell/>
          <table:table-cell office:value-type="string" table:style-name="ce6">
            <text:p>90:16:010111:55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9">
            <text:p>528</text:p>
          </table:table-cell>
          <table:covered-table-cell/>
          <table:table-cell office:value-type="string" table:style-name="ce6">
            <text:p>90:03:070101:7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9">
            <text:p>529</text:p>
          </table:table-cell>
          <table:covered-table-cell/>
          <table:table-cell office:value-type="string" table:style-name="ce6">
            <text:p>90:16:010111:80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9">
            <text:p>530</text:p>
          </table:table-cell>
          <table:covered-table-cell/>
          <table:table-cell office:value-type="string" table:style-name="ce6">
            <text:p>90:16:010111:6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9">
            <text:p>531</text:p>
          </table:table-cell>
          <table:covered-table-cell/>
          <table:table-cell office:value-type="string" table:style-name="ce6">
            <text:p>90:16:010112:6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9">
            <text:p>532</text:p>
          </table:table-cell>
          <table:covered-table-cell/>
          <table:table-cell office:value-type="string" table:style-name="ce6">
            <text:p>90:14:110101:844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9">
            <text:p>533</text:p>
          </table:table-cell>
          <table:covered-table-cell/>
          <table:table-cell office:value-type="string" table:style-name="ce6">
            <text:p>90:12:020301:1695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9">
            <text:p>534</text:p>
          </table:table-cell>
          <table:covered-table-cell/>
          <table:table-cell office:value-type="string" table:style-name="ce6">
            <text:p>90:12:020301:97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9">
            <text:p>535</text:p>
          </table:table-cell>
          <table:covered-table-cell/>
          <table:table-cell office:value-type="string" table:style-name="ce6">
            <text:p>90:12:020301:169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9">
            <text:p>536</text:p>
          </table:table-cell>
          <table:covered-table-cell/>
          <table:table-cell office:value-type="string" table:style-name="ce6">
            <text:p>90:12:090801:7708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9">
            <text:p>537</text:p>
          </table:table-cell>
          <table:covered-table-cell/>
          <table:table-cell office:value-type="string" table:style-name="ce6">
            <text:p>90:12:090103:53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9">
            <text:p>538</text:p>
          </table:table-cell>
          <table:covered-table-cell/>
          <table:table-cell office:value-type="string" table:style-name="ce6">
            <text:p>90:22:010226:321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9">
            <text:p>539</text:p>
          </table:table-cell>
          <table:covered-table-cell/>
          <table:table-cell office:value-type="string" table:style-name="ce6">
            <text:p>90:12:090801:69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9">
            <text:p>540</text:p>
          </table:table-cell>
          <table:covered-table-cell/>
          <table:table-cell office:value-type="string" table:style-name="ce6">
            <text:p>90:12:090103:6972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9">
            <text:p>541</text:p>
          </table:table-cell>
          <table:covered-table-cell/>
          <table:table-cell office:value-type="string" table:style-name="ce6">
            <text:p>90:12:090103:52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9">
            <text:p>542</text:p>
          </table:table-cell>
          <table:covered-table-cell/>
          <table:table-cell office:value-type="string" table:style-name="ce6">
            <text:p>90:12:090801:69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9">
            <text:p>543</text:p>
          </table:table-cell>
          <table:covered-table-cell/>
          <table:table-cell office:value-type="string" table:style-name="ce6">
            <text:p>90:12:090801:31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9">
            <text:p>544</text:p>
          </table:table-cell>
          <table:covered-table-cell/>
          <table:table-cell office:value-type="string" table:style-name="ce6">
            <text:p>90:12:040701:63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9">
            <text:p>545</text:p>
          </table:table-cell>
          <table:covered-table-cell/>
          <table:table-cell office:value-type="string" table:style-name="ce6">
            <text:p>90:22:010227:1133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9">
            <text:p>546</text:p>
          </table:table-cell>
          <table:covered-table-cell/>
          <table:table-cell office:value-type="string" table:style-name="ce6">
            <text:p>90:12:090801:4369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9">
            <text:p>547</text:p>
          </table:table-cell>
          <table:covered-table-cell/>
          <table:table-cell office:value-type="string" table:style-name="ce6">
            <text:p>90:22:010218:6070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9">
            <text:p>548</text:p>
          </table:table-cell>
          <table:covered-table-cell/>
          <table:table-cell office:value-type="string" table:style-name="ce6">
            <text:p>90:11:130501:377</text:p>
          </table:table-cell>
          <table:table-cell office:value-type="string" table:number-columns-spanned="2" table:number-rows-spanned="1" table:style-name="ce19">
            <text:p>30.07.2026</text:p>
          </table:table-cell>
          <table:covered-table-cell/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D78412B4E9255EB0DE53426E7CFDE51E0BF3389A8EC7CF88CE06C26817D3EA31843B61E7AEEC368654FCAEF5B08C05C46CED00A7D9BD433F8C6F2DAE387AFAAE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404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18T13:38:14Z</meta:creation-date>
    <dc:date>2026-08-13T13:40:41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