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33</text:p>
          </table:table-cell>
          <table:covered-table-cell/>
          <table:table-cell table:number-columns-repeated="3" table:style-name="ce2"/>
          <table:table-cell office:value-type="string" table:style-name="ce3">
            <text:p>12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247" table:style-name="ce9">
            <text:p>247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383" table:style-name="ce9">
            <text:p>383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9:150601:698</text:p>
          </table:table-cell>
          <table:table-cell office:value-type="float" office:value="2730080" table:style-name="ce10">
            <text:p>2 730 080.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9:000000:4478</text:p>
          </table:table-cell>
          <table:table-cell office:value-type="float" office:value="857254.40000000002" table:style-name="ce10">
            <text:p>857 254.4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1:190801:104</text:p>
          </table:table-cell>
          <table:table-cell office:value-type="float" office:value="1260346" table:style-name="ce10">
            <text:p>1 260 346.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1:161001:83</text:p>
          </table:table-cell>
          <table:table-cell office:value-type="float" office:value="319275.07" table:style-name="ce10">
            <text:p>319 275.0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2:120401:261</text:p>
          </table:table-cell>
          <table:table-cell office:value-type="float" office:value="77700" table:style-name="ce10">
            <text:p>77 700.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3:040801:821</text:p>
          </table:table-cell>
          <table:table-cell office:value-type="float" office:value="355417.73" table:style-name="ce10">
            <text:p>355 417.7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3:040801:829</text:p>
          </table:table-cell>
          <table:table-cell office:value-type="float" office:value="350496.01" table:style-name="ce10">
            <text:p>350 496.0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3:040801:824</text:p>
          </table:table-cell>
          <table:table-cell office:value-type="float" office:value="369831.3" table:style-name="ce10">
            <text:p>369 831.3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4:100701:1817</text:p>
          </table:table-cell>
          <table:table-cell office:value-type="float" office:value="56100" table:style-name="ce10">
            <text:p>56 100.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8:010102:994</text:p>
          </table:table-cell>
          <table:table-cell office:value-type="float" office:value="152166.39999999999" table:style-name="ce10">
            <text:p>152 166.4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4:000000:709</text:p>
          </table:table-cell>
          <table:table-cell office:value-type="float" office:value="793754.64" table:style-name="ce10">
            <text:p>793 754.6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3:040801:819</text:p>
          </table:table-cell>
          <table:table-cell office:value-type="float" office:value="335027.78999999998" table:style-name="ce10">
            <text:p>335 027.7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3:040801:827</text:p>
          </table:table-cell>
          <table:table-cell office:value-type="float" office:value="360339.44" table:style-name="ce10">
            <text:p>360 339.4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3:040801:816</text:p>
          </table:table-cell>
          <table:table-cell office:value-type="float" office:value="350496.01" table:style-name="ce10">
            <text:p>350 496.0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1:240601:4264</text:p>
          </table:table-cell>
          <table:table-cell office:value-type="float" office:value="28737.46" table:style-name="ce10">
            <text:p>28 737.4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03:040801:815</text:p>
          </table:table-cell>
          <table:table-cell office:value-type="float" office:value="361042.54" table:style-name="ce10">
            <text:p>361 042.5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03:000000:3189</text:p>
          </table:table-cell>
          <table:table-cell office:value-type="float" office:value="89763893.510000005" table:style-name="ce10">
            <text:p>89 763 893.5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3:040801:822</text:p>
          </table:table-cell>
          <table:table-cell office:value-type="float" office:value="363151.84" table:style-name="ce10">
            <text:p>363 151.8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1:020401:294</text:p>
          </table:table-cell>
          <table:table-cell office:value-type="float" office:value="6306350.8799999999" table:style-name="ce10">
            <text:p>6 306 350.8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3:050801:587</text:p>
          </table:table-cell>
          <table:table-cell office:value-type="float" office:value="257607.3" table:style-name="ce10">
            <text:p>257 607.3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2:171801:732</text:p>
          </table:table-cell>
          <table:table-cell office:value-type="float" office:value="456045.82" table:style-name="ce10">
            <text:p>456 045.8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3:040801:825</text:p>
          </table:table-cell>
          <table:table-cell office:value-type="float" office:value="367370.45" table:style-name="ce10">
            <text:p>367 370.4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3:030401:146</text:p>
          </table:table-cell>
          <table:table-cell office:value-type="float" office:value="190375.2" table:style-name="ce10">
            <text:p>190 375.2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2:030801:4988</text:p>
          </table:table-cell>
          <table:table-cell office:value-type="float" office:value="210521.60000000001" table:style-name="ce10">
            <text:p>210 521.6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2:030102:1841</text:p>
          </table:table-cell>
          <table:table-cell office:value-type="float" office:value="602049.64" table:style-name="ce10">
            <text:p>602 049.6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3:120601:281</text:p>
          </table:table-cell>
          <table:table-cell office:value-type="float" office:value="407897.18" table:style-name="ce10">
            <text:p>407 897.1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03:040801:820</text:p>
          </table:table-cell>
          <table:table-cell office:value-type="float" office:value="419048.4" table:style-name="ce10">
            <text:p>419 048.4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3:040801:828</text:p>
          </table:table-cell>
          <table:table-cell office:value-type="float" office:value="350496.01" table:style-name="ce10">
            <text:p>350 496.0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2:030102:1843</text:p>
          </table:table-cell>
          <table:table-cell office:value-type="float" office:value="1190016.25" table:style-name="ce10">
            <text:p>1 190 016.2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3:040801:818</text:p>
          </table:table-cell>
          <table:table-cell office:value-type="float" office:value="361394.09" table:style-name="ce10">
            <text:p>361 394.0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3:080401:709</text:p>
          </table:table-cell>
          <table:table-cell office:value-type="float" office:value="116440.8" table:style-name="ce10">
            <text:p>116 440.8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07:150301:615</text:p>
          </table:table-cell>
          <table:table-cell office:value-type="float" office:value="727192.4" table:style-name="ce10">
            <text:p>727 192.4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6:050601:46</text:p>
          </table:table-cell>
          <table:table-cell office:value-type="float" office:value="50031.66" table:style-name="ce10">
            <text:p>50 031.6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09:000000:4480</text:p>
          </table:table-cell>
          <table:table-cell office:value-type="float" office:value="3335411.2" table:style-name="ce10">
            <text:p>3 335 411.2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2:030801:4986</text:p>
          </table:table-cell>
          <table:table-cell office:value-type="float" office:value="128000" table:style-name="ce10">
            <text:p>128 000.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2:030702:495</text:p>
          </table:table-cell>
          <table:table-cell office:value-type="float" office:value="66350" table:style-name="ce10">
            <text:p>66 350.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6:030401:2082</text:p>
          </table:table-cell>
          <table:table-cell office:value-type="float" office:value="212757.6" table:style-name="ce10">
            <text:p>212 757.6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1:220401:288</text:p>
          </table:table-cell>
          <table:table-cell office:value-type="float" office:value="770092.77" table:style-name="ce10">
            <text:p>770 092.7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1:031501:3811</text:p>
          </table:table-cell>
          <table:table-cell office:value-type="float" office:value="202647.51" table:style-name="ce10">
            <text:p>202 647.5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3:040801:817</text:p>
          </table:table-cell>
          <table:table-cell office:value-type="float" office:value="340301.05" table:style-name="ce10">
            <text:p>340 301.0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01:110601:3654</text:p>
          </table:table-cell>
          <table:table-cell office:value-type="float" office:value="255628.28" table:style-name="ce10">
            <text:p>255 628.2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03:050801:586</text:p>
          </table:table-cell>
          <table:table-cell office:value-type="float" office:value="162127.17000000001" table:style-name="ce10">
            <text:p>162 127.1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11:240601:4262</text:p>
          </table:table-cell>
          <table:table-cell office:value-type="float" office:value="29299.56" table:style-name="ce10">
            <text:p>29 299.5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1:000000:1562</text:p>
          </table:table-cell>
          <table:table-cell office:value-type="float" office:value="53998263.280000001" table:style-name="ce10">
            <text:p>53 998 263.2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6:030401:424</text:p>
          </table:table-cell>
          <table:table-cell office:value-type="float" office:value="408220428" table:style-name="ce10">
            <text:p>408 220 428.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1:160901:34</text:p>
          </table:table-cell>
          <table:table-cell office:value-type="float" office:value="1145034.6299999999" table:style-name="ce10">
            <text:p>1 145 034.6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03:040801:830</text:p>
          </table:table-cell>
          <table:table-cell office:value-type="float" office:value="358933.24" table:style-name="ce10">
            <text:p>358 933.2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03:040801:823</text:p>
          </table:table-cell>
          <table:table-cell office:value-type="float" office:value="377213.87" table:style-name="ce10">
            <text:p>377 213.8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2:030801:4985</text:p>
          </table:table-cell>
          <table:table-cell office:value-type="float" office:value="128000" table:style-name="ce10">
            <text:p>128 000.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2:030801:4987</text:p>
          </table:table-cell>
          <table:table-cell office:value-type="float" office:value="128000" table:style-name="ce10">
            <text:p>128 000.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12:120401:264</text:p>
          </table:table-cell>
          <table:table-cell office:value-type="float" office:value="77700" table:style-name="ce10">
            <text:p>77 700.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01:031501:3812</text:p>
          </table:table-cell>
          <table:table-cell office:value-type="float" office:value="202647.51" table:style-name="ce10">
            <text:p>202 647.5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1:240601:4265</text:p>
          </table:table-cell>
          <table:table-cell office:value-type="float" office:value="29229.29" table:style-name="ce10">
            <text:p>29 229.2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09:110401:1125</text:p>
          </table:table-cell>
          <table:table-cell office:value-type="float" office:value="1248658.78" table:style-name="ce10">
            <text:p>1 248 658.7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0:081001:195</text:p>
          </table:table-cell>
          <table:table-cell office:value-type="float" office:value="264691.7" table:style-name="ce10">
            <text:p>264 691.7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02:170301:206</text:p>
          </table:table-cell>
          <table:table-cell office:value-type="float" office:value="161045.89000000001" table:style-name="ce10">
            <text:p>161 045.8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9:020401:531</text:p>
          </table:table-cell>
          <table:table-cell office:value-type="float" office:value="117178200.40000001" table:style-name="ce10">
            <text:p>117 178 200.4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1:240601:4263</text:p>
          </table:table-cell>
          <table:table-cell office:value-type="float" office:value="31688.49" table:style-name="ce10">
            <text:p>31 688.4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11:240601:4266</text:p>
          </table:table-cell>
          <table:table-cell office:value-type="float" office:value="30775.07" table:style-name="ce10">
            <text:p>30 775.0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03:040801:826</text:p>
          </table:table-cell>
          <table:table-cell office:value-type="float" office:value="351902.22" table:style-name="ce10">
            <text:p>351 902.2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14:010101:7223</text:p>
          </table:table-cell>
          <table:table-cell office:value-type="float" office:value="762998.34" table:style-name="ce10">
            <text:p>762 998.3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2:010401:8380</text:p>
          </table:table-cell>
          <table:table-cell office:value-type="float" office:value="578396.38" table:style-name="ce10">
            <text:p>578 396.3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9:010108:6444</text:p>
          </table:table-cell>
          <table:table-cell office:value-type="float" office:value="26179.09" table:style-name="ce10">
            <text:p>26 179.0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22:010215:7116</text:p>
          </table:table-cell>
          <table:table-cell office:value-type="float" office:value="25571563.809999999" table:style-name="ce10">
            <text:p>25 571 563.8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6:010108:981</text:p>
          </table:table-cell>
          <table:table-cell office:value-type="float" office:value="644250.86" table:style-name="ce10">
            <text:p>644 250.8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6:020201:1</text:p>
          </table:table-cell>
          <table:table-cell office:value-type="float" office:value="1165180.8999999999" table:style-name="ce10">
            <text:p>1 165 180.9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6:010108:340</text:p>
          </table:table-cell>
          <table:table-cell office:value-type="float" office:value="304428.48" table:style-name="ce10">
            <text:p>304 428.4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16:010108:2835</text:p>
          </table:table-cell>
          <table:table-cell office:value-type="float" office:value="395211.11" table:style-name="ce10">
            <text:p>395 211.1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22:010207:1070</text:p>
          </table:table-cell>
          <table:table-cell office:value-type="float" office:value="1955417.7" table:style-name="ce10">
            <text:p>1 955 417.7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22:010108:12039</text:p>
          </table:table-cell>
          <table:table-cell office:value-type="float" office:value="2471300.5099999998" table:style-name="ce10">
            <text:p>2 471 300.5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2:150301:515</text:p>
          </table:table-cell>
          <table:table-cell office:value-type="float" office:value="729253.17" table:style-name="ce10">
            <text:p>729 253.1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9:010103:2237</text:p>
          </table:table-cell>
          <table:table-cell office:value-type="float" office:value="15555106.689999999" table:style-name="ce10">
            <text:p>15 555 106.6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6:010108:1856</text:p>
          </table:table-cell>
          <table:table-cell office:value-type="float" office:value="562833.63" table:style-name="ce10">
            <text:p>562 833.6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16:010108:82</text:p>
          </table:table-cell>
          <table:table-cell office:value-type="float" office:value="841738.63" table:style-name="ce10">
            <text:p>841 738.6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01:020301:377</text:p>
          </table:table-cell>
          <table:table-cell office:value-type="float" office:value="1048282.16" table:style-name="ce10">
            <text:p>1 048 282.1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6:020201:83</text:p>
          </table:table-cell>
          <table:table-cell office:value-type="float" office:value="2318582.39" table:style-name="ce10">
            <text:p>2 318 582.3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16:010108:2505</text:p>
          </table:table-cell>
          <table:table-cell office:value-type="float" office:value="2534729.31" table:style-name="ce10">
            <text:p>2 534 729.3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22:010222:8740</text:p>
          </table:table-cell>
          <table:table-cell office:value-type="float" office:value="2441964.0299999998" table:style-name="ce10">
            <text:p>2 441 964.0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06:010201:1426</text:p>
          </table:table-cell>
          <table:table-cell office:value-type="float" office:value="494879.66" table:style-name="ce10">
            <text:p>494 879.6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6:020201:95</text:p>
          </table:table-cell>
          <table:table-cell office:value-type="float" office:value="2454045.71" table:style-name="ce10">
            <text:p>2 454 045.7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9:010111:2009</text:p>
          </table:table-cell>
          <table:table-cell office:value-type="float" office:value="3668834.5" table:style-name="ce10">
            <text:p>3 668 834.5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8:010140:56</text:p>
          </table:table-cell>
          <table:table-cell office:value-type="float" office:value="976288.48" table:style-name="ce10">
            <text:p>976 288.4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8:010155:6187</text:p>
          </table:table-cell>
          <table:table-cell office:value-type="float" office:value="742511.77" table:style-name="ce10">
            <text:p>742 511.7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6:010108:2837</text:p>
          </table:table-cell>
          <table:table-cell office:value-type="float" office:value="248495.43" table:style-name="ce10">
            <text:p>248 495.4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2:010401:8382</text:p>
          </table:table-cell>
          <table:table-cell office:value-type="float" office:value="772572.3" table:style-name="ce10">
            <text:p>772 572.3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25:090103:1773</text:p>
          </table:table-cell>
          <table:table-cell office:value-type="float" office:value="5567778.2800000003" table:style-name="ce10">
            <text:p>5 567 778.2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02:020103:4722</text:p>
          </table:table-cell>
          <table:table-cell office:value-type="float" office:value="895493.54" table:style-name="ce10">
            <text:p>895 493.5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12:040902:2519</text:p>
          </table:table-cell>
          <table:table-cell office:value-type="float" office:value="1907877.88" table:style-name="ce10">
            <text:p>1 907 877.8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18:010166:4050</text:p>
          </table:table-cell>
          <table:table-cell office:value-type="float" office:value="3193553.32" table:style-name="ce10">
            <text:p>3 193 553.3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16:020201:452</text:p>
          </table:table-cell>
          <table:table-cell office:value-type="float" office:value="457409.43" table:style-name="ce10">
            <text:p>457 409.4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01:030102:2925</text:p>
          </table:table-cell>
          <table:table-cell office:value-type="float" office:value="1271916.1299999999" table:style-name="ce10">
            <text:p>1 271 916.1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6:010108:946</text:p>
          </table:table-cell>
          <table:table-cell office:value-type="float" office:value="843997.09" table:style-name="ce10">
            <text:p>843 997.0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18:010151:7805</text:p>
          </table:table-cell>
          <table:table-cell office:value-type="float" office:value="820872.62" table:style-name="ce10">
            <text:p>820 872.6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16:010108:337</text:p>
          </table:table-cell>
          <table:table-cell office:value-type="float" office:value="621586.15" table:style-name="ce10">
            <text:p>621 586.1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01:010102:9892</text:p>
          </table:table-cell>
          <table:table-cell office:value-type="float" office:value="16904.150000000001" table:style-name="ce10">
            <text:p>16 904.1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12:080102:5585</text:p>
          </table:table-cell>
          <table:table-cell office:value-type="float" office:value="966387.07" table:style-name="ce10">
            <text:p>966 387.0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1:010104:13120</text:p>
          </table:table-cell>
          <table:table-cell office:value-type="float" office:value="4826393.78" table:style-name="ce10">
            <text:p>4 826 393.7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04:060101:5659</text:p>
          </table:table-cell>
          <table:table-cell office:value-type="float" office:value="499739.74" table:style-name="ce10">
            <text:p>499 739.7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16:010108:63</text:p>
          </table:table-cell>
          <table:table-cell office:value-type="float" office:value="1121915.78" table:style-name="ce10">
            <text:p>1 121 915.7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16:010108:2491</text:p>
          </table:table-cell>
          <table:table-cell office:value-type="float" office:value="5023233.5599999996" table:style-name="ce10">
            <text:p>5 023 233.5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22:010301:7317</text:p>
          </table:table-cell>
          <table:table-cell office:value-type="float" office:value="2167952.31" table:style-name="ce10">
            <text:p>2 167 952.3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2:020104:4371</text:p>
          </table:table-cell>
          <table:table-cell office:value-type="float" office:value="693732.95" table:style-name="ce10">
            <text:p>693 732.9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01:120101:65</text:p>
          </table:table-cell>
          <table:table-cell office:value-type="float" office:value="764399.3" table:style-name="ce10">
            <text:p>764 399.3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16:020201:106</text:p>
          </table:table-cell>
          <table:table-cell office:value-type="float" office:value="1579423.82" table:style-name="ce10">
            <text:p>1 579 423.8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6:010108:711</text:p>
          </table:table-cell>
          <table:table-cell office:value-type="float" office:value="1312286.3600000001" table:style-name="ce10">
            <text:p>1 312 286.3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2:100102:3854</text:p>
          </table:table-cell>
          <table:table-cell office:value-type="float" office:value="325677.90000000002" table:style-name="ce10">
            <text:p>325 677.9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16:010108:1994</text:p>
          </table:table-cell>
          <table:table-cell office:value-type="float" office:value="124640354.15000001" table:style-name="ce10">
            <text:p>124 640 354.1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9:010105:20639</text:p>
          </table:table-cell>
          <table:table-cell office:value-type="float" office:value="41780.57" table:style-name="ce10">
            <text:p>41 780.5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24:030101:9136</text:p>
          </table:table-cell>
          <table:table-cell office:value-type="float" office:value="1159068.67" table:style-name="ce10">
            <text:p>1 159 068.6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9:010110:30043</text:p>
          </table:table-cell>
          <table:table-cell office:value-type="float" office:value="1049990.49" table:style-name="ce10">
            <text:p>1 049 990.4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6:020201:41</text:p>
          </table:table-cell>
          <table:table-cell office:value-type="float" office:value="2262630.15" table:style-name="ce10">
            <text:p>2 262 630.1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16:020201:3</text:p>
          </table:table-cell>
          <table:table-cell office:value-type="float" office:value="2150725.66" table:style-name="ce10">
            <text:p>2 150 725.6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9:010103:36264</text:p>
          </table:table-cell>
          <table:table-cell office:value-type="float" office:value="56880.19" table:style-name="ce10">
            <text:p>56 880.1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16:020201:104</text:p>
          </table:table-cell>
          <table:table-cell office:value-type="float" office:value="2281280.9" table:style-name="ce10">
            <text:p>2 281 280.9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2:150102:72</text:p>
          </table:table-cell>
          <table:table-cell office:value-type="float" office:value="978654.11" table:style-name="ce10">
            <text:p>978 654.1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02:010101:3476</text:p>
          </table:table-cell>
          <table:table-cell office:value-type="float" office:value="282870.57" table:style-name="ce10">
            <text:p>282 870.5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25:010116:6187</text:p>
          </table:table-cell>
          <table:table-cell office:value-type="float" office:value="1120392.79" table:style-name="ce10">
            <text:p>1 120 392.7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16:020201:109</text:p>
          </table:table-cell>
          <table:table-cell office:value-type="float" office:value="2464843.5099999998" table:style-name="ce10">
            <text:p>2 464 843.5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25:010124:6860</text:p>
          </table:table-cell>
          <table:table-cell office:value-type="float" office:value="33992.54" table:style-name="ce10">
            <text:p>33 992.5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9:010108:6445</text:p>
          </table:table-cell>
          <table:table-cell office:value-type="float" office:value="23799.17" table:style-name="ce10">
            <text:p>23 799.1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22:010305:13681</text:p>
          </table:table-cell>
          <table:table-cell office:value-type="float" office:value="4487948.5999999996" table:style-name="ce10">
            <text:p>4 487 948.6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09:010103:5337</text:p>
          </table:table-cell>
          <table:table-cell office:value-type="float" office:value="589028.06999999995" table:style-name="ce10">
            <text:p>589 028.0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03:190101:1413</text:p>
          </table:table-cell>
          <table:table-cell office:value-type="float" office:value="1218502.05" table:style-name="ce10">
            <text:p>1 218 502.0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9:010112:21211</text:p>
          </table:table-cell>
          <table:table-cell office:value-type="float" office:value="75898.080000000002" table:style-name="ce10">
            <text:p>75 898.0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02:010109:3646</text:p>
          </table:table-cell>
          <table:table-cell office:value-type="float" office:value="364171.37" table:style-name="ce10">
            <text:p>364 171.3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23:081401:968</text:p>
          </table:table-cell>
          <table:table-cell office:value-type="float" office:value="815842.14" table:style-name="ce10">
            <text:p>815 842.1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9:010107:3168</text:p>
          </table:table-cell>
          <table:table-cell office:value-type="float" office:value="39982.47" table:style-name="ce10">
            <text:p>39 982.4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19:010107:3171</text:p>
          </table:table-cell>
          <table:table-cell office:value-type="float" office:value="26654.97" table:style-name="ce10">
            <text:p>26 654.9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6:020201:431</text:p>
          </table:table-cell>
          <table:table-cell office:value-type="float" office:value="1870964.45" table:style-name="ce10">
            <text:p>1 870 964.4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1:210101:4743</text:p>
          </table:table-cell>
          <table:table-cell office:value-type="float" office:value="1199275.56" table:style-name="ce10">
            <text:p>1 199 275.5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7:010136:1132</text:p>
          </table:table-cell>
          <table:table-cell office:value-type="float" office:value="77024.78" table:style-name="ce10">
            <text:p>77 024.7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19:010107:488</text:p>
          </table:table-cell>
          <table:table-cell office:value-type="float" office:value="17609152.329999998" table:style-name="ce10">
            <text:p>17 609 152.3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13:060102:1187</text:p>
          </table:table-cell>
          <table:table-cell office:value-type="float" office:value="1090717.32" table:style-name="ce10">
            <text:p>1 090 717.3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6:020201:114</text:p>
          </table:table-cell>
          <table:table-cell office:value-type="float" office:value="617823.56000000006" table:style-name="ce10">
            <text:p>617 823.5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05:010127:378</text:p>
          </table:table-cell>
          <table:table-cell office:value-type="float" office:value="1069196.74" table:style-name="ce10">
            <text:p>1 069 196.7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6:010108:944</text:p>
          </table:table-cell>
          <table:table-cell office:value-type="float" office:value="3780776.8" table:style-name="ce10">
            <text:p>3 780 776.8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16:020201:20</text:p>
          </table:table-cell>
          <table:table-cell office:value-type="float" office:value="2470733.2200000002" table:style-name="ce10">
            <text:p>2 470 733.2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16:010108:2501</text:p>
          </table:table-cell>
          <table:table-cell office:value-type="float" office:value="6229272.29" table:style-name="ce10">
            <text:p>6 229 272.2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16:020201:432</text:p>
          </table:table-cell>
          <table:table-cell office:value-type="float" office:value="2078085.91" table:style-name="ce10">
            <text:p>2 078 085.9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24:050401:186</text:p>
          </table:table-cell>
          <table:table-cell office:value-type="float" office:value="731692.95" table:style-name="ce10">
            <text:p>731 692.9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16:020201:64</text:p>
          </table:table-cell>
          <table:table-cell office:value-type="float" office:value="1178923.56" table:style-name="ce10">
            <text:p>1 178 923.5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19:010103:36263</text:p>
          </table:table-cell>
          <table:table-cell office:value-type="float" office:value="73131.67" table:style-name="ce10">
            <text:p>73 131.6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2:030701:2229</text:p>
          </table:table-cell>
          <table:table-cell office:value-type="float" office:value="279596.21000000002" table:style-name="ce10">
            <text:p>279 596.2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16:010108:2509</text:p>
          </table:table-cell>
          <table:table-cell office:value-type="float" office:value="1353407.47" table:style-name="ce10">
            <text:p>1 353 407.4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16:020201:43</text:p>
          </table:table-cell>
          <table:table-cell office:value-type="float" office:value="2161523.46" table:style-name="ce10">
            <text:p>2 161 523.4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12:080102:5584</text:p>
          </table:table-cell>
          <table:table-cell office:value-type="float" office:value="1158698.1000000001" table:style-name="ce10">
            <text:p>1 158 698.1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16:020201:12</text:p>
          </table:table-cell>
          <table:table-cell office:value-type="float" office:value="10246096.08" table:style-name="ce10">
            <text:p>10 246 096.0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16:020201:31</text:p>
          </table:table-cell>
          <table:table-cell office:value-type="float" office:value="2448156" table:style-name="ce10">
            <text:p>2 448 156.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14:010104:1523</text:p>
          </table:table-cell>
          <table:table-cell office:value-type="float" office:value="581809.61" table:style-name="ce10">
            <text:p>581 809.6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6:010108:604</text:p>
          </table:table-cell>
          <table:table-cell office:value-type="float" office:value="329458.94" table:style-name="ce10">
            <text:p>329 458.9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7:010136:1133</text:p>
          </table:table-cell>
          <table:table-cell office:value-type="float" office:value="573052.56999999995" table:style-name="ce10">
            <text:p>573 052.5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12:150801:1806</text:p>
          </table:table-cell>
          <table:table-cell office:value-type="float" office:value="63118.54" table:style-name="ce10">
            <text:p>63 118.5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23:050201:1363</text:p>
          </table:table-cell>
          <table:table-cell office:value-type="float" office:value="345121.11" table:style-name="ce10">
            <text:p>345 121.1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19:010111:2532</text:p>
          </table:table-cell>
          <table:table-cell office:value-type="float" office:value="48140.77" table:style-name="ce10">
            <text:p>48 140.7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16:020201:98</text:p>
          </table:table-cell>
          <table:table-cell office:value-type="float" office:value="1258434.6399999999" table:style-name="ce10">
            <text:p>1 258 434.6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25:050102:2091</text:p>
          </table:table-cell>
          <table:table-cell office:value-type="float" office:value="2381538.5299999998" table:style-name="ce10">
            <text:p>2 381 538.5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19:010110:34043</text:p>
          </table:table-cell>
          <table:table-cell office:value-type="float" office:value="2182492.7000000002" table:style-name="ce10">
            <text:p>2 182 492.7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0:010136:33</text:p>
          </table:table-cell>
          <table:table-cell office:value-type="float" office:value="790957.2" table:style-name="ce10">
            <text:p>790 957.2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7:110501:1015</text:p>
          </table:table-cell>
          <table:table-cell office:value-type="float" office:value="1834317.77" table:style-name="ce10">
            <text:p>1 834 317.7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09:080101:4116</text:p>
          </table:table-cell>
          <table:table-cell office:value-type="float" office:value="204913.19" table:style-name="ce10">
            <text:p>204 913.1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16:020201:92</text:p>
          </table:table-cell>
          <table:table-cell office:value-type="float" office:value="2097718.2799999998" table:style-name="ce10">
            <text:p>2 097 718.2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25:070701:153</text:p>
          </table:table-cell>
          <table:table-cell office:value-type="float" office:value="9064650.1300000008" table:style-name="ce10">
            <text:p>9 064 650.1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12:110201:1786</text:p>
          </table:table-cell>
          <table:table-cell office:value-type="float" office:value="860482.77" table:style-name="ce10">
            <text:p>860 482.7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6:020201:108</text:p>
          </table:table-cell>
          <table:table-cell office:value-type="float" office:value="1993666.74" table:style-name="ce10">
            <text:p>1 993 666.7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6:000000:69</text:p>
          </table:table-cell>
          <table:table-cell office:value-type="float" office:value="3206.14" table:style-name="ce10">
            <text:p>3 206.1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01:050101:2729</text:p>
          </table:table-cell>
          <table:table-cell office:value-type="float" office:value="764574.97" table:style-name="ce10">
            <text:p>764 574.9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16:010108:338</text:p>
          </table:table-cell>
          <table:table-cell office:value-type="float" office:value="621231.80000000005" table:style-name="ce10">
            <text:p>621 231.8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19:010103:36265</text:p>
          </table:table-cell>
          <table:table-cell office:value-type="float" office:value="52817.32" table:style-name="ce10">
            <text:p>52 817.3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01:010106:11317</text:p>
          </table:table-cell>
          <table:table-cell office:value-type="float" office:value="5485665.2400000002" table:style-name="ce10">
            <text:p>5 485 665.2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6:020201:113</text:p>
          </table:table-cell>
          <table:table-cell office:value-type="float" office:value="2453064.1" table:style-name="ce10">
            <text:p>2 453 064.1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12:090102:4817</text:p>
          </table:table-cell>
          <table:table-cell office:value-type="float" office:value="3424076.12" table:style-name="ce10">
            <text:p>3 424 076.1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23:050201:1364</text:p>
          </table:table-cell>
          <table:table-cell office:value-type="float" office:value="348572.32" table:style-name="ce10">
            <text:p>348 572.3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01:010102:9893</text:p>
          </table:table-cell>
          <table:table-cell office:value-type="float" office:value="359138.5" table:style-name="ce10">
            <text:p>359 138.5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24:060301:10946</text:p>
          </table:table-cell>
          <table:table-cell office:value-type="float" office:value="418865.29" table:style-name="ce10">
            <text:p>418 865.2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16:020201:56</text:p>
          </table:table-cell>
          <table:table-cell office:value-type="float" office:value="1952438.77" table:style-name="ce10">
            <text:p>1 952 438.7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16:020201:110</text:p>
          </table:table-cell>
          <table:table-cell office:value-type="float" office:value="1728629.8" table:style-name="ce10">
            <text:p>1 728 629.8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25:070601:2546</text:p>
          </table:table-cell>
          <table:table-cell office:value-type="float" office:value="1473019.64" table:style-name="ce10">
            <text:p>1 473 019.6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04:010102:1887</text:p>
          </table:table-cell>
          <table:table-cell office:value-type="float" office:value="619821.78" table:style-name="ce10">
            <text:p>619 821.7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04:070301:491</text:p>
          </table:table-cell>
          <table:table-cell office:value-type="float" office:value="1054318.26" table:style-name="ce10">
            <text:p>1 054 318.2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24:060301:10950</text:p>
          </table:table-cell>
          <table:table-cell office:value-type="float" office:value="608775.64" table:style-name="ce10">
            <text:p>608 775.6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16:010108:587</text:p>
          </table:table-cell>
          <table:table-cell office:value-type="float" office:value="1399383.59" table:style-name="ce10">
            <text:p>1 399 383.5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02:020103:4723</text:p>
          </table:table-cell>
          <table:table-cell office:value-type="float" office:value="403375.47" table:style-name="ce10">
            <text:p>403 375.4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16:010108:584</text:p>
          </table:table-cell>
          <table:table-cell office:value-type="float" office:value="514906.74" table:style-name="ce10">
            <text:p>514 906.7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24:030101:9135</text:p>
          </table:table-cell>
          <table:table-cell office:value-type="float" office:value="950181.57" table:style-name="ce10">
            <text:p>950 181.5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16:020201:63</text:p>
          </table:table-cell>
          <table:table-cell office:value-type="float" office:value="1178923.56" table:style-name="ce10">
            <text:p>1 178 923.5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09:090101:128</text:p>
          </table:table-cell>
          <table:table-cell office:value-type="float" office:value="1096475.67" table:style-name="ce10">
            <text:p>1 096 475.6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16:010108:950</text:p>
          </table:table-cell>
          <table:table-cell office:value-type="float" office:value="850313.67" table:style-name="ce10">
            <text:p>850 313.6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16:010108:603</text:p>
          </table:table-cell>
          <table:table-cell office:value-type="float" office:value="306558.67" table:style-name="ce10">
            <text:p>306 558.6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20:010119:450</text:p>
          </table:table-cell>
          <table:table-cell office:value-type="float" office:value="230399.16" table:style-name="ce10">
            <text:p>230 399.1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16:010108:952</text:p>
          </table:table-cell>
          <table:table-cell office:value-type="float" office:value="834971.28" table:style-name="ce10">
            <text:p>834 971.2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25:080101:5657</text:p>
          </table:table-cell>
          <table:table-cell office:value-type="float" office:value="66687406.770000003" table:style-name="ce10">
            <text:p>66 687 406.7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19:010101:4950</text:p>
          </table:table-cell>
          <table:table-cell office:value-type="float" office:value="1653264.98" table:style-name="ce10">
            <text:p>1 653 264.9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19:010105:20638</text:p>
          </table:table-cell>
          <table:table-cell office:value-type="float" office:value="44994.45" table:style-name="ce10">
            <text:p>44 994.4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16:010108:947</text:p>
          </table:table-cell>
          <table:table-cell office:value-type="float" office:value="1154603.78" table:style-name="ce10">
            <text:p>1 154 603.7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25:030104:3577</text:p>
          </table:table-cell>
          <table:table-cell office:value-type="float" office:value="3530483.51" table:style-name="ce10">
            <text:p>3 530 483.5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16:010108:889</text:p>
          </table:table-cell>
          <table:table-cell office:value-type="float" office:value="1867.24" table:style-name="ce10">
            <text:p>1 867.2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16:020201:107</text:p>
          </table:table-cell>
          <table:table-cell office:value-type="float" office:value="1912136.41" table:style-name="ce10">
            <text:p>1 912 136.4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04:130101:10552</text:p>
          </table:table-cell>
          <table:table-cell office:value-type="float" office:value="1098651.1399999999" table:style-name="ce10">
            <text:p>1 098 651.1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19:010107:3174</text:p>
          </table:table-cell>
          <table:table-cell office:value-type="float" office:value="51088.71" table:style-name="ce10">
            <text:p>51 088.7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25:090105:4717</text:p>
          </table:table-cell>
          <table:table-cell office:value-type="float" office:value="944619.34" table:style-name="ce10">
            <text:p>944 619.3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25:090105:4716</text:p>
          </table:table-cell>
          <table:table-cell office:value-type="float" office:value="14911141.279999999" table:style-name="ce10">
            <text:p>14 911 141.2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19:010104:346</text:p>
          </table:table-cell>
          <table:table-cell office:value-type="float" office:value="903431.24" table:style-name="ce10">
            <text:p>903 431.2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19:010105:17932</text:p>
          </table:table-cell>
          <table:table-cell office:value-type="float" office:value="10036012.51" table:style-name="ce10">
            <text:p>10 036 012.5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12:040102:6190</text:p>
          </table:table-cell>
          <table:table-cell office:value-type="float" office:value="690655.79" table:style-name="ce10">
            <text:p>690 655.7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02:020102:3834</text:p>
          </table:table-cell>
          <table:table-cell office:value-type="float" office:value="26691.3" table:style-name="ce10">
            <text:p>26 691.3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15:030201:921</text:p>
          </table:table-cell>
          <table:table-cell office:value-type="float" office:value="1225951.2" table:style-name="ce10">
            <text:p>1 225 951.2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16:020201:101</text:p>
          </table:table-cell>
          <table:table-cell office:value-type="float" office:value="1954402.01" table:style-name="ce10">
            <text:p>1 954 402.0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02:020102:911</text:p>
          </table:table-cell>
          <table:table-cell office:value-type="float" office:value="2064571.65" table:style-name="ce10">
            <text:p>2 064 571.6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01:040601:3414</text:p>
          </table:table-cell>
          <table:table-cell office:value-type="float" office:value="3617099.01" table:style-name="ce10">
            <text:p>3 617 099.0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19:010103:36266</text:p>
          </table:table-cell>
          <table:table-cell office:value-type="float" office:value="54848.76" table:style-name="ce10">
            <text:p>54 848.7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19:010114:3794</text:p>
          </table:table-cell>
          <table:table-cell office:value-type="float" office:value="1081842.43" table:style-name="ce10">
            <text:p>1 081 842.4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24:060301:10947</text:p>
          </table:table-cell>
          <table:table-cell office:value-type="float" office:value="416496.66" table:style-name="ce10">
            <text:p>416 496.6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16:010108:614</text:p>
          </table:table-cell>
          <table:table-cell office:value-type="float" office:value="656997.46" table:style-name="ce10">
            <text:p>656 997.4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11:161201:711</text:p>
          </table:table-cell>
          <table:table-cell office:value-type="float" office:value="370860.82" table:style-name="ce10">
            <text:p>370 860.8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15:030701:7677</text:p>
          </table:table-cell>
          <table:table-cell office:value-type="float" office:value="183077.38" table:style-name="ce10">
            <text:p>183 077.3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16:020201:23</text:p>
          </table:table-cell>
          <table:table-cell office:value-type="float" office:value="1677585.65" table:style-name="ce10">
            <text:p>1 677 585.6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12:100201:488</text:p>
          </table:table-cell>
          <table:table-cell office:value-type="float" office:value="969470.57" table:style-name="ce10">
            <text:p>969 470.5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16:010108:361</text:p>
          </table:table-cell>
          <table:table-cell office:value-type="float" office:value="4517136.45" table:style-name="ce10">
            <text:p>4 517 136.4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19:010103:6573</text:p>
          </table:table-cell>
          <table:table-cell office:value-type="float" office:value="19758958.98" table:style-name="ce10">
            <text:p>19 758 958.9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01:010104:13156</text:p>
          </table:table-cell>
          <table:table-cell office:value-type="float" office:value="635045.32999999996" table:style-name="ce10">
            <text:p>635 045.3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15:050102:857</text:p>
          </table:table-cell>
          <table:table-cell office:value-type="float" office:value="44831742.619999997" table:style-name="ce10">
            <text:p>44 831 742.6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02:020102:3833</text:p>
          </table:table-cell>
          <table:table-cell office:value-type="float" office:value="15452.86" table:style-name="ce10">
            <text:p>15 452.8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01:010105:8251</text:p>
          </table:table-cell>
          <table:table-cell office:value-type="float" office:value="102555.35" table:style-name="ce10">
            <text:p>102 555.3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25:070701:151</text:p>
          </table:table-cell>
          <table:table-cell office:value-type="float" office:value="7553875.1100000003" table:style-name="ce10">
            <text:p>7 553 875.1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05:110301:546</text:p>
          </table:table-cell>
          <table:table-cell office:value-type="float" office:value="1897810.64" table:style-name="ce10">
            <text:p>1 897 810.6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16:010108:708</text:p>
          </table:table-cell>
          <table:table-cell office:value-type="float" office:value="882062.69" table:style-name="ce10">
            <text:p>882 062.6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12:030102:6341</text:p>
          </table:table-cell>
          <table:table-cell office:value-type="float" office:value="71468.09" table:style-name="ce10">
            <text:p>71 468.0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04:010102:2772</text:p>
          </table:table-cell>
          <table:table-cell office:value-type="float" office:value="571227.39" table:style-name="ce10">
            <text:p>571 227.3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19:010107:3173</text:p>
          </table:table-cell>
          <table:table-cell office:value-type="float" office:value="45535.58" table:style-name="ce10">
            <text:p>45 535.5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01:010104:13132</text:p>
          </table:table-cell>
          <table:table-cell office:value-type="float" office:value="2701577.46" table:style-name="ce10">
            <text:p>2 701 577.4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16:010108:64</text:p>
          </table:table-cell>
          <table:table-cell office:value-type="float" office:value="918205.09" table:style-name="ce10">
            <text:p>918 205.0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01:020102:3484</text:p>
          </table:table-cell>
          <table:table-cell office:value-type="float" office:value="2065600.69" table:style-name="ce10">
            <text:p>2 065 600.6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16:020201:102</text:p>
          </table:table-cell>
          <table:table-cell office:value-type="float" office:value="1968144.66" table:style-name="ce10">
            <text:p>1 968 144.6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16:020201:447</text:p>
          </table:table-cell>
          <table:table-cell office:value-type="float" office:value="1187758.1299999999" table:style-name="ce10">
            <text:p>1 187 758.1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16:020201:429</text:p>
          </table:table-cell>
          <table:table-cell office:value-type="float" office:value="2168394.79" table:style-name="ce10">
            <text:p>2 168 394.7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19:010107:3170</text:p>
          </table:table-cell>
          <table:table-cell office:value-type="float" office:value="32208.1" table:style-name="ce10">
            <text:p>32 208.1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05:000000:6281</text:p>
          </table:table-cell>
          <table:table-cell office:value-type="float" office:value="324226.90999999997" table:style-name="ce10">
            <text:p>324 226.9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12:010401:8381</text:p>
          </table:table-cell>
          <table:table-cell office:value-type="float" office:value="584244.79" table:style-name="ce10">
            <text:p>584 244.7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16:010108:80</text:p>
          </table:table-cell>
          <table:table-cell office:value-type="float" office:value="1037728.32" table:style-name="ce10">
            <text:p>1 037 728.3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19:010112:21209</text:p>
          </table:table-cell>
          <table:table-cell office:value-type="float" office:value="2487806.96" table:style-name="ce10">
            <text:p>2 487 806.9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16:020201:33</text:p>
          </table:table-cell>
          <table:table-cell office:value-type="float" office:value="2483494.2599999998" table:style-name="ce10">
            <text:p>2 483 494.2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24:060301:5536</text:p>
          </table:table-cell>
          <table:table-cell office:value-type="float" office:value="17786680.559999999" table:style-name="ce10">
            <text:p>17 786 680.5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08:090101:30</text:p>
          </table:table-cell>
          <table:table-cell office:value-type="float" office:value="1103698.3" table:style-name="ce10">
            <text:p>1 103 698.3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17:010467:196</text:p>
          </table:table-cell>
          <table:table-cell office:value-type="float" office:value="330880.02" table:style-name="ce10">
            <text:p>330 880.0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16:010108:2063</text:p>
          </table:table-cell>
          <table:table-cell office:value-type="float" office:value="1277396.3400000001" table:style-name="ce10">
            <text:p>1 277 396.3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10:070301:28</text:p>
          </table:table-cell>
          <table:table-cell office:value-type="float" office:value="269681.05" table:style-name="ce10">
            <text:p>269 681.0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07:110501:646</text:p>
          </table:table-cell>
          <table:table-cell office:value-type="float" office:value="855763" table:style-name="ce10">
            <text:p>855 763.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style-name="ce6">
            <text:p>27.07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1:150401:75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3:140801:15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5:161501:74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2:170901:99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2:042101:131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6:020601:16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8:110501:40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5:161501:79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6:020601:68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7:130301:20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6:020601:136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6:020601:14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6:020601:136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5:000000:773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2:020501:68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1:170701:22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2:171401:167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3:150501:6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06:020601:144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2:171101:7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2:170701:24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2:120301:41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2:041401:32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05:161501:179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2:172201:234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02:170401:22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2:170901:117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6:020601:136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2:190501:180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2:120301:19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1:240901:23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2:171801:546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12:132201:322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3:040901:47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25:060701:9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22:010215:633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16:010108:87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4:110101:81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6:020201:9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16:020201:44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6:010108:249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6:020201:5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22:010215:595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4:110101:187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4:110101:832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08:160101:12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6:010108:87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22:010215:179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4:110101:181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6:010108:269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14:110101:138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22:010214:46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4:110101: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25:010107:55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25:050801:9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16:010108:64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14:110101:795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4:110101:84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16:010108:249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6:010108:88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22:010215:621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4:110401:164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06:040101:44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8:150101:162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22:010108:1369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1:000000:322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22:010216:227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6:040101:43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16:020201:7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6:010108:85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25:010107:55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2:150103:3431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25:030105:27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16:020201:4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25:050801:101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6:010108:252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14:110101:25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11:030401:26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16:020201:9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6:010108:89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6:010108:86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6:020201:4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4:110101:691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4:110101:63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24:060301:706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25:070201:64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1:130501:57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11:160201:691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25:090101:36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25:050102:169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6:010108:249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4:110401:95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16:010108:86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18:010155:150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16:010108:95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14:110101:235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16:010108:70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16:010108:249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08:160101:13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16:020201:7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11:140201:16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6:020201:7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6:010108:31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12:150101:42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6:010108:250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25:060103:86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25:040101:71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6:010108:85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4:110101:766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25:010110:52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4:110101:737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16:010108:283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4:110101:82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22:010214:136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4:110101:794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6:020201:6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16:010108:88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13:110301: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14:110101:151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4:110101:230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6:010108:249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24:050101:783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14:110101:794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6:010108:249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14:110101:119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16:010108:86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6:020201:5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16:010108:87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5:010106:27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6:010108:217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6:020201:6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14:110101:146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1:030801:261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6:020201:9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22:010107:1320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6:010108:86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25:020104:144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05:050104:5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25:000000:32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16:010108:90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14:110101:78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16:010108:89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4:110101:63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16:010108:89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25:020103:211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25:020104:144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25:010107:530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12:040903:311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25:070401:83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22:010220:806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6:020201:44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16:020201:8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16:010108:88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08:110201:7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25:060301:19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22:010306:828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11:180301:177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4:110601:192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16:010108:250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16:010108:25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22:010220:820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01:031501:36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14:110101:831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4:110101:128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6:010108:51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16:020201:43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14:110101:741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22:010220:800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25:050801:203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6:020201:43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14:000000:35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16:010108:86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16:020201:12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14:110601:192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12:042001:61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14:110101:737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14:110101:766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14:110101:783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05:120101:24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01:070402:9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11:010102:184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14:110101:11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01:000000:552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16:020201:1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14:110101:45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25:080301:104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22:010220:806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16:010108:69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14:110101:136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12:040502:221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14:110601:191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22:010215:31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14:000000:70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22:010220:792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14:110401:163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25:010107:177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14:090501:341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22:010215:440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14:110101:766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25:070601:250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22:010215:606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16:010108:249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16:020201:12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14:110101:741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25:000000:26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16:010108:86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04:130101:155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16:020201:6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23:080202: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25:010107:57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14:110601:191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14:010104:316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14:110101:667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25:060201:141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22:010220:804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16:010108:87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16:020201:45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16:020201:44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25:010107:43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22:010215:612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16:020201:7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16:020201:45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25:050801:168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16:020201:1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16:010108:88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25:000000:59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16:020201:11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22:010215:611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16:020201:12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16:010108:88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25:010109:155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25:010106:94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14:110101:794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16:020201:4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16:010108:250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25:080201:51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14:110601:191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14:110101:766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16:020201:8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16:020201:8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14:110101:46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14:110101:719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16:010108:74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01:070402:4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25:090201: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12:041701:70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14:110101:734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16:020201:67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01:031501:269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14:010101:163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14:110101:126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16:020201:8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16:010108:249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16:010108:28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16:010108:22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04:130101:861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25:030501:65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16:020201:5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25:010107:575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14:110101:118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01:020101:27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16:020201:8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16:020201:12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25:010116:76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16:010108:5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12:090801:28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22:010220:800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16:010108:87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14:110601:191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16:020201:45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16:020201:2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16:010108:3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14:110101:114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14:110101:734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01:031501:14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16:010108:86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16:010108:85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14:110101:56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09:010101:98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14:110601:191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16:020201:13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16:010108:88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14:110101:27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14:110101:22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14:110101:14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16:020201:44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16:020201:5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16:010108:88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16:010108:5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14:110101:44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16:020201:6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16:010108:272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16:020201:11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14:110401:95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14:010102:3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16:020201:7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11:210101:52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01:030801:261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25:060102:103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16:020201:9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16:010108:27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22:010211:91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19:010109:3232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16:010108:248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14:110101:766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13:040201:12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9">
            <text:p>307</text:p>
          </table:table-cell>
          <table:covered-table-cell/>
          <table:table-cell office:value-type="string" table:style-name="ce6">
            <text:p>90:16:010108:220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9">
            <text:p>308</text:p>
          </table:table-cell>
          <table:covered-table-cell/>
          <table:table-cell office:value-type="string" table:style-name="ce6">
            <text:p>90:16:010108:248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9">
            <text:p>309</text:p>
          </table:table-cell>
          <table:covered-table-cell/>
          <table:table-cell office:value-type="string" table:style-name="ce6">
            <text:p>90:11:160101:82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9">
            <text:p>310</text:p>
          </table:table-cell>
          <table:covered-table-cell/>
          <table:table-cell office:value-type="string" table:style-name="ce6">
            <text:p>90:16:010108:88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9">
            <text:p>311</text:p>
          </table:table-cell>
          <table:covered-table-cell/>
          <table:table-cell office:value-type="string" table:style-name="ce6">
            <text:p>90:14:110101:784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9">
            <text:p>312</text:p>
          </table:table-cell>
          <table:covered-table-cell/>
          <table:table-cell office:value-type="string" table:style-name="ce6">
            <text:p>90:16:020201:7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9">
            <text:p>313</text:p>
          </table:table-cell>
          <table:covered-table-cell/>
          <table:table-cell office:value-type="string" table:style-name="ce6">
            <text:p>90:16:020201:43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9">
            <text:p>314</text:p>
          </table:table-cell>
          <table:covered-table-cell/>
          <table:table-cell office:value-type="string" table:style-name="ce6">
            <text:p>90:12:131701:350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9">
            <text:p>315</text:p>
          </table:table-cell>
          <table:covered-table-cell/>
          <table:table-cell office:value-type="string" table:style-name="ce6">
            <text:p>90:16:010108:89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9">
            <text:p>316</text:p>
          </table:table-cell>
          <table:covered-table-cell/>
          <table:table-cell office:value-type="string" table:style-name="ce6">
            <text:p>90:14:110101:784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9">
            <text:p>317</text:p>
          </table:table-cell>
          <table:covered-table-cell/>
          <table:table-cell office:value-type="string" table:style-name="ce6">
            <text:p>90:25:000000:268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9">
            <text:p>318</text:p>
          </table:table-cell>
          <table:covered-table-cell/>
          <table:table-cell office:value-type="string" table:style-name="ce6">
            <text:p>90:16:020201:4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9">
            <text:p>319</text:p>
          </table:table-cell>
          <table:covered-table-cell/>
          <table:table-cell office:value-type="string" table:style-name="ce6">
            <text:p>90:16:020201:8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9">
            <text:p>320</text:p>
          </table:table-cell>
          <table:covered-table-cell/>
          <table:table-cell office:value-type="string" table:style-name="ce6">
            <text:p>90:16:010108:89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9">
            <text:p>321</text:p>
          </table:table-cell>
          <table:covered-table-cell/>
          <table:table-cell office:value-type="string" table:style-name="ce6">
            <text:p>90:16:020201:67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9">
            <text:p>322</text:p>
          </table:table-cell>
          <table:covered-table-cell/>
          <table:table-cell office:value-type="string" table:style-name="ce6">
            <text:p>90:22:010214: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9">
            <text:p>323</text:p>
          </table:table-cell>
          <table:covered-table-cell/>
          <table:table-cell office:value-type="string" table:style-name="ce6">
            <text:p>90:14:110101:114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9">
            <text:p>324</text:p>
          </table:table-cell>
          <table:covered-table-cell/>
          <table:table-cell office:value-type="string" table:style-name="ce6">
            <text:p>90:14:110101:275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9">
            <text:p>325</text:p>
          </table:table-cell>
          <table:covered-table-cell/>
          <table:table-cell office:value-type="string" table:style-name="ce6">
            <text:p>90:16:010108:87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9">
            <text:p>326</text:p>
          </table:table-cell>
          <table:covered-table-cell/>
          <table:table-cell office:value-type="string" table:style-name="ce6">
            <text:p>90:22:010224:272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9">
            <text:p>327</text:p>
          </table:table-cell>
          <table:covered-table-cell/>
          <table:table-cell office:value-type="string" table:style-name="ce6">
            <text:p>90:14:110401:18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9">
            <text:p>328</text:p>
          </table:table-cell>
          <table:covered-table-cell/>
          <table:table-cell office:value-type="string" table:style-name="ce6">
            <text:p>90:16:010108:59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9">
            <text:p>329</text:p>
          </table:table-cell>
          <table:covered-table-cell/>
          <table:table-cell office:value-type="string" table:style-name="ce6">
            <text:p>90:14:110101:784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9">
            <text:p>330</text:p>
          </table:table-cell>
          <table:covered-table-cell/>
          <table:table-cell office:value-type="string" table:style-name="ce6">
            <text:p>90:16:010108:87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9">
            <text:p>331</text:p>
          </table:table-cell>
          <table:covered-table-cell/>
          <table:table-cell office:value-type="string" table:style-name="ce6">
            <text:p>90:25:030103:215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9">
            <text:p>332</text:p>
          </table:table-cell>
          <table:covered-table-cell/>
          <table:table-cell office:value-type="string" table:style-name="ce6">
            <text:p>90:14:110101:75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9">
            <text:p>333</text:p>
          </table:table-cell>
          <table:covered-table-cell/>
          <table:table-cell office:value-type="string" table:style-name="ce6">
            <text:p>90:16:010108:38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9">
            <text:p>334</text:p>
          </table:table-cell>
          <table:covered-table-cell/>
          <table:table-cell office:value-type="string" table:style-name="ce6">
            <text:p>90:14:110101:79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9">
            <text:p>335</text:p>
          </table:table-cell>
          <table:covered-table-cell/>
          <table:table-cell office:value-type="string" table:style-name="ce6">
            <text:p>90:16:010108:89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9">
            <text:p>336</text:p>
          </table:table-cell>
          <table:covered-table-cell/>
          <table:table-cell office:value-type="string" table:style-name="ce6">
            <text:p>90:12:040903:311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9">
            <text:p>337</text:p>
          </table:table-cell>
          <table:covered-table-cell/>
          <table:table-cell office:value-type="string" table:style-name="ce6">
            <text:p>90:16:010108:88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9">
            <text:p>338</text:p>
          </table:table-cell>
          <table:covered-table-cell/>
          <table:table-cell office:value-type="string" table:style-name="ce6">
            <text:p>90:16:020201:12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9">
            <text:p>339</text:p>
          </table:table-cell>
          <table:covered-table-cell/>
          <table:table-cell office:value-type="string" table:style-name="ce6">
            <text:p>90:14:110101:147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9">
            <text:p>340</text:p>
          </table:table-cell>
          <table:covered-table-cell/>
          <table:table-cell office:value-type="string" table:style-name="ce6">
            <text:p>90:12:090801:629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9">
            <text:p>341</text:p>
          </table:table-cell>
          <table:covered-table-cell/>
          <table:table-cell office:value-type="string" table:style-name="ce6">
            <text:p>90:25:080301:104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9">
            <text:p>342</text:p>
          </table:table-cell>
          <table:covered-table-cell/>
          <table:table-cell office:value-type="string" table:style-name="ce6">
            <text:p>90:07:270101:39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9">
            <text:p>343</text:p>
          </table:table-cell>
          <table:covered-table-cell/>
          <table:table-cell office:value-type="string" table:style-name="ce6">
            <text:p>90:25:020103:211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9">
            <text:p>344</text:p>
          </table:table-cell>
          <table:covered-table-cell/>
          <table:table-cell office:value-type="string" table:style-name="ce6">
            <text:p>90:25:030106:77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9">
            <text:p>345</text:p>
          </table:table-cell>
          <table:covered-table-cell/>
          <table:table-cell office:value-type="string" table:style-name="ce6">
            <text:p>90:22:010226:321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9">
            <text:p>346</text:p>
          </table:table-cell>
          <table:covered-table-cell/>
          <table:table-cell office:value-type="string" table:style-name="ce6">
            <text:p>90:22:010215:606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9">
            <text:p>347</text:p>
          </table:table-cell>
          <table:covered-table-cell/>
          <table:table-cell office:value-type="string" table:style-name="ce6">
            <text:p>90:16:010108:283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9">
            <text:p>348</text:p>
          </table:table-cell>
          <table:covered-table-cell/>
          <table:table-cell office:value-type="string" table:style-name="ce6">
            <text:p>90:11:110101:5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9">
            <text:p>349</text:p>
          </table:table-cell>
          <table:covered-table-cell/>
          <table:table-cell office:value-type="string" table:style-name="ce6">
            <text:p>90:16:010108:29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9">
            <text:p>350</text:p>
          </table:table-cell>
          <table:covered-table-cell/>
          <table:table-cell office:value-type="string" table:style-name="ce6">
            <text:p>90:12:090801:547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9">
            <text:p>351</text:p>
          </table:table-cell>
          <table:covered-table-cell/>
          <table:table-cell office:value-type="string" table:style-name="ce6">
            <text:p>90:12:050201:1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9">
            <text:p>352</text:p>
          </table:table-cell>
          <table:covered-table-cell/>
          <table:table-cell office:value-type="string" table:style-name="ce6">
            <text:p>90:25:010118:6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9">
            <text:p>353</text:p>
          </table:table-cell>
          <table:covered-table-cell/>
          <table:table-cell office:value-type="string" table:style-name="ce6">
            <text:p>90:16:010108:89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9">
            <text:p>354</text:p>
          </table:table-cell>
          <table:covered-table-cell/>
          <table:table-cell office:value-type="string" table:style-name="ce6">
            <text:p>90:12:010104:58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9">
            <text:p>355</text:p>
          </table:table-cell>
          <table:covered-table-cell/>
          <table:table-cell office:value-type="string" table:style-name="ce6">
            <text:p>90:16:010108:89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9">
            <text:p>356</text:p>
          </table:table-cell>
          <table:covered-table-cell/>
          <table:table-cell office:value-type="string" table:style-name="ce6">
            <text:p>90:17:010356:19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9">
            <text:p>357</text:p>
          </table:table-cell>
          <table:covered-table-cell/>
          <table:table-cell office:value-type="string" table:style-name="ce6">
            <text:p>90:11:220301:609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9">
            <text:p>358</text:p>
          </table:table-cell>
          <table:covered-table-cell/>
          <table:table-cell office:value-type="string" table:style-name="ce6">
            <text:p>90:01:031501:114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9">
            <text:p>359</text:p>
          </table:table-cell>
          <table:covered-table-cell/>
          <table:table-cell office:value-type="string" table:style-name="ce6">
            <text:p>90:25:030104:372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9">
            <text:p>360</text:p>
          </table:table-cell>
          <table:covered-table-cell/>
          <table:table-cell office:value-type="string" table:style-name="ce6">
            <text:p>90:12:210102:6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9">
            <text:p>361</text:p>
          </table:table-cell>
          <table:covered-table-cell/>
          <table:table-cell office:value-type="string" table:style-name="ce6">
            <text:p>90:01:020102:348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9">
            <text:p>362</text:p>
          </table:table-cell>
          <table:covered-table-cell/>
          <table:table-cell office:value-type="string" table:style-name="ce6">
            <text:p>90:14:110601:191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9">
            <text:p>363</text:p>
          </table:table-cell>
          <table:covered-table-cell/>
          <table:table-cell office:value-type="string" table:style-name="ce6">
            <text:p>90:14:110101:734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9">
            <text:p>364</text:p>
          </table:table-cell>
          <table:covered-table-cell/>
          <table:table-cell office:value-type="string" table:style-name="ce6">
            <text:p>90:19:010113:2980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9">
            <text:p>365</text:p>
          </table:table-cell>
          <table:covered-table-cell/>
          <table:table-cell office:value-type="string" table:style-name="ce6">
            <text:p>90:14:110101:98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9">
            <text:p>366</text:p>
          </table:table-cell>
          <table:covered-table-cell/>
          <table:table-cell office:value-type="string" table:style-name="ce6">
            <text:p>90:22:010215:6123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9">
            <text:p>367</text:p>
          </table:table-cell>
          <table:covered-table-cell/>
          <table:table-cell office:value-type="string" table:style-name="ce6">
            <text:p>90:12:030901:224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9">
            <text:p>368</text:p>
          </table:table-cell>
          <table:covered-table-cell/>
          <table:table-cell office:value-type="string" table:style-name="ce6">
            <text:p>90:12:090801:437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9" table:number-columns-spanned="2" table:number-rows-spanned="1" table:style-name="ce19">
            <text:p>369</text:p>
          </table:table-cell>
          <table:covered-table-cell/>
          <table:table-cell office:value-type="string" table:style-name="ce6">
            <text:p>90:12:090801:3966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0" table:number-columns-spanned="2" table:number-rows-spanned="1" table:style-name="ce19">
            <text:p>370</text:p>
          </table:table-cell>
          <table:covered-table-cell/>
          <table:table-cell office:value-type="string" table:style-name="ce6">
            <text:p>90:12:090801:697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1" table:number-columns-spanned="2" table:number-rows-spanned="1" table:style-name="ce19">
            <text:p>371</text:p>
          </table:table-cell>
          <table:covered-table-cell/>
          <table:table-cell office:value-type="string" table:style-name="ce6">
            <text:p>90:12:090801:696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2" table:number-columns-spanned="2" table:number-rows-spanned="1" table:style-name="ce19">
            <text:p>372</text:p>
          </table:table-cell>
          <table:covered-table-cell/>
          <table:table-cell office:value-type="string" table:style-name="ce6">
            <text:p>90:12:090801:3965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3" table:number-columns-spanned="2" table:number-rows-spanned="1" table:style-name="ce19">
            <text:p>373</text:p>
          </table:table-cell>
          <table:covered-table-cell/>
          <table:table-cell office:value-type="string" table:style-name="ce6">
            <text:p>90:12:201001:173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4" table:number-columns-spanned="2" table:number-rows-spanned="1" table:style-name="ce19">
            <text:p>374</text:p>
          </table:table-cell>
          <table:covered-table-cell/>
          <table:table-cell office:value-type="string" table:style-name="ce6">
            <text:p>90:12:040904:744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5" table:number-columns-spanned="2" table:number-rows-spanned="1" table:style-name="ce19">
            <text:p>375</text:p>
          </table:table-cell>
          <table:covered-table-cell/>
          <table:table-cell office:value-type="string" table:style-name="ce6">
            <text:p>90:01:031501:252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6" table:number-columns-spanned="2" table:number-rows-spanned="1" table:style-name="ce19">
            <text:p>376</text:p>
          </table:table-cell>
          <table:covered-table-cell/>
          <table:table-cell office:value-type="string" table:style-name="ce6">
            <text:p>90:01:031501:988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7" table:number-columns-spanned="2" table:number-rows-spanned="1" table:style-name="ce19">
            <text:p>377</text:p>
          </table:table-cell>
          <table:covered-table-cell/>
          <table:table-cell office:value-type="string" table:style-name="ce6">
            <text:p>90:01:031501:258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8" table:number-columns-spanned="2" table:number-rows-spanned="1" table:style-name="ce19">
            <text:p>378</text:p>
          </table:table-cell>
          <table:covered-table-cell/>
          <table:table-cell office:value-type="string" table:style-name="ce6">
            <text:p>90:01:000000:5231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9" table:number-columns-spanned="2" table:number-rows-spanned="1" table:style-name="ce19">
            <text:p>379</text:p>
          </table:table-cell>
          <table:covered-table-cell/>
          <table:table-cell office:value-type="string" table:style-name="ce6">
            <text:p>90:01:031501:487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0" table:number-columns-spanned="2" table:number-rows-spanned="1" table:style-name="ce19">
            <text:p>380</text:p>
          </table:table-cell>
          <table:covered-table-cell/>
          <table:table-cell office:value-type="string" table:style-name="ce6">
            <text:p>90:22:010218:607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1" table:number-columns-spanned="2" table:number-rows-spanned="1" table:style-name="ce19">
            <text:p>381</text:p>
          </table:table-cell>
          <table:covered-table-cell/>
          <table:table-cell office:value-type="string" table:style-name="ce6">
            <text:p>90:01:031501:1800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2" table:number-columns-spanned="2" table:number-rows-spanned="1" table:style-name="ce19">
            <text:p>382</text:p>
          </table:table-cell>
          <table:covered-table-cell/>
          <table:table-cell office:value-type="string" table:style-name="ce6">
            <text:p>90:01:031501:64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3" table:number-columns-spanned="2" table:number-rows-spanned="1" table:style-name="ce19">
            <text:p>383</text:p>
          </table:table-cell>
          <table:covered-table-cell/>
          <table:table-cell office:value-type="string" table:style-name="ce6">
            <text:p>90:01:031501:1799</text:p>
          </table:table-cell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3">
            <text:p>628FC46707839DBBEE697EA3537201799257FD4BF553411291E1CC98EBAB16B334286696CC06DC109B53CF3C2F1F1103A612C1C155EA4C2F87C71A8F57D37F37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7930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8-17T13:33:58Z</meta:creation-date>
    <dc:date>2026-08-12T13:54:46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