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1</text:p>
          </table:table-cell>
          <table:covered-table-cell/>
          <table:table-cell table:number-columns-repeated="3" table:style-name="ce2"/>
          <table:table-cell office:value-type="string" table:style-name="ce3">
            <text:p>11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" table:style-name="ce9">
            <text:p>1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9" table:style-name="ce9">
            <text:p>19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010801:5972</text:p>
          </table:table-cell>
          <table:table-cell office:value-type="float" office:value="537886.57999999996" table:style-name="ce10">
            <text:p>537 886.5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6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171801:54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171801:116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90501:1755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090501:17553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90501:1754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010202:238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090501:1755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090501:1754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090501:1755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2:090501:17550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10202:492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010202:567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010202:824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90501:17551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10202:31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090501:1754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10202:50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10202:32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10202:68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number-columns-spanned="2" table:number-rows-spanned="1" table:style-name="ce19">
            <text:p>26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85F48270A0EE43EBD66E5AA84B09BEE8403C5314F3CAD942508A3C258B51DB30BDD7DB64DFC303D304EA3A44BCC86D2A2A1D34ECBE0CE7E843DF46AA5B37C6E1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4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3T13:04:20Z</meta:creation-date>
    <dc:date>2026-08-11T13:07:16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