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3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" calcext:value-type="float">
            <text:p>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2" calcext:value-type="float">
            <text:p>3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130301:4748</text:p>
          </table:table-cell>
          <table:table-cell table:style-name="ce15" office:value-type="float" office:value="2300187.73" calcext:value-type="float">
            <text:p>2,300,187.73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6" office:value-type="string" calcext:value-type="string">
            <text:p>25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020102:3832</text:p>
          </table:table-cell>
          <table:table-cell table:style-name="ce15" office:value-type="float" office:value="2562269.24" calcext:value-type="float">
            <text:p>2,562,269.24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6" office:value-type="string" calcext:value-type="string">
            <text:p>25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42101:2323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42101:4004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42101:2395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42101:2795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42101:61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42101:297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42101:2316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30102:4775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30102:4773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22:8578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30102:4774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30102:5341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307:2297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22:8579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22:8580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22:198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30102:4776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30102:477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30102:6208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30102:6206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6:010102:344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6:010102:6296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6:010102:1601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6:010102:5050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6:010102:470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6:010102:645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6:010102:6621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6:010102:621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6:010102:4787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6:010102:52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9:010109:5791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10112:279</text:p>
          </table:table-cell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5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6B705B4292B2D4D7E728F71672DA237CB84231CB79FBE1B88E7ADE177A13EE6D93A944DE5E1DA9075623B8291F59612DD02E48F8C98879D6660FC6AD72CC0D4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2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1T11:52:16</meta:creation-date>
    <dc:date>2024-05-29T08:16:14</dc:date>
    <meta:generator>LibreOffice/6.4.6.2$Linux_X86_64 LibreOffice_project/17c4c786810c925eb6e0da4181cd43069b44ed29</meta:generator>
    <meta:document-statistic meta:table-count="1" meta:cell-count="16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