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3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29</text:p>
          </table:table-cell>
          <table:covered-table-cell/>
          <table:table-cell table:number-columns-repeated="3" table:style-name="ce2"/>
          <table:table-cell office:value-type="string" table:style-name="ce3">
            <text:p>17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4" table:style-name="ce9">
            <text:p>4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0" table:style-name="ce9">
            <text:p>0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2:042101:4239</text:p>
          </table:table-cell>
          <table:table-cell office:value-type="float" office:value="354997.06" table:style-name="ce10">
            <text:p>354 997,06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2:042101:4236</text:p>
          </table:table-cell>
          <table:table-cell office:value-type="float" office:value="595622.68999999994" table:style-name="ce10">
            <text:p>595 622,6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2:042101:4238</text:p>
          </table:table-cell>
          <table:table-cell office:value-type="float" office:value="472339.19" table:style-name="ce10">
            <text:p>472 339,19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2:042101:4246</text:p>
          </table:table-cell>
          <table:table-cell office:value-type="float" office:value="397329.35" table:style-name="ce10">
            <text:p>397 329,35</text:p>
          </table:table-cell>
          <table:table-cell office:value-type="string" table:number-columns-spanned="2" table:number-rows-spanned="1" table:style-name="ce19">
            <text:p>28.07.2026</text:p>
          </table:table-cell>
          <table:covered-table-cell/>
          <table:table-cell office:value-type="string" table:style-name="ce6">
            <text:p>24.07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1">
            <text:p>3DC5C35AD1F2851BD8205F25E933B5C611FA2CDF16883F193A6FE2700B88F43087DD479FECD1E28E7ACC856EDA13307110C9CE0FB4E8550D39B7D0FFB67C7C17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2"/>
          <table:covered-table-cell table:number-columns-repeated="2"/>
          <table:table-cell table:style-name="ce11"/>
          <table:table-cell table:number-columns-spanned="3" table:number-rows-spanned="1" table:style-name="ce22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56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dc:creator>UserOC</dc:creator>
    <meta:creation-date>2026-08-17T07:34:29Z</meta:creation-date>
    <dc:date>2026-08-17T07:36:47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