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28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10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61" calcext:value-type="float">
            <text:p>161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213" calcext:value-type="float">
            <text:p>213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2:040103:4629</text:p>
          </table:table-cell>
          <table:table-cell table:style-name="ce15" office:value-type="float" office:value="7012465.31" calcext:value-type="float">
            <text:p>7,012,465.3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2:010202:2938</text:p>
          </table:table-cell>
          <table:table-cell table:style-name="ce15" office:value-type="float" office:value="3394195.9" calcext:value-type="float">
            <text:p>3,394,195.9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2:090501:19108</text:p>
          </table:table-cell>
          <table:table-cell table:style-name="ce15" office:value-type="float" office:value="197064.94" calcext:value-type="float">
            <text:p>197,064.9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8:010168:4186</text:p>
          </table:table-cell>
          <table:table-cell table:style-name="ce15" office:value-type="float" office:value="869063.34" calcext:value-type="float">
            <text:p>869,063.3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8:130301:1139</text:p>
          </table:table-cell>
          <table:table-cell table:style-name="ce15" office:value-type="float" office:value="968203.21" calcext:value-type="float">
            <text:p>968,203.2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9:010103:36261</text:p>
          </table:table-cell>
          <table:table-cell table:style-name="ce15" office:value-type="float" office:value="144089.33" calcext:value-type="float">
            <text:p>144,089.3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14:010102:580</text:p>
          </table:table-cell>
          <table:table-cell table:style-name="ce15" office:value-type="float" office:value="386532.01" calcext:value-type="float">
            <text:p>386,532.0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10102:3173</text:p>
          </table:table-cell>
          <table:table-cell table:style-name="ce15" office:value-type="float" office:value="871002.89" calcext:value-type="float">
            <text:p>871,002.8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9:010109:32553</text:p>
          </table:table-cell>
          <table:table-cell table:style-name="ce15" office:value-type="float" office:value="3327057.96" calcext:value-type="float">
            <text:p>3,327,057.9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2:010228:2412</text:p>
          </table:table-cell>
          <table:table-cell table:style-name="ce15" office:value-type="float" office:value="4831305.84" calcext:value-type="float">
            <text:p>4,831,305.8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9:010106:690</text:p>
          </table:table-cell>
          <table:table-cell table:style-name="ce15" office:value-type="float" office:value="2225804.11" calcext:value-type="float">
            <text:p>2,225,804.1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3:020104:1170</text:p>
          </table:table-cell>
          <table:table-cell table:style-name="ce15" office:value-type="float" office:value="3108238" calcext:value-type="float">
            <text:p>3,108,238.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9:010112:21208</text:p>
          </table:table-cell>
          <table:table-cell table:style-name="ce15" office:value-type="float" office:value="196739.9" calcext:value-type="float">
            <text:p>196,739.9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171401:3560</text:p>
          </table:table-cell>
          <table:table-cell table:style-name="ce15" office:value-type="float" office:value="1345208.9" calcext:value-type="float">
            <text:p>1,345,208.9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1:020102:1155</text:p>
          </table:table-cell>
          <table:table-cell table:style-name="ce15" office:value-type="float" office:value="1714844.28" calcext:value-type="float">
            <text:p>1,714,844.2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701:3326</text:p>
          </table:table-cell>
          <table:table-cell table:style-name="ce15" office:value-type="float" office:value="824304.72" calcext:value-type="float">
            <text:p>824,304.7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9:010103:36260</text:p>
          </table:table-cell>
          <table:table-cell table:style-name="ce15" office:value-type="float" office:value="846684.03" calcext:value-type="float">
            <text:p>846,684.0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1:130301:39</text:p>
          </table:table-cell>
          <table:table-cell table:style-name="ce15" office:value-type="float" office:value="2308351.6" calcext:value-type="float">
            <text:p>2,308,351.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2:010219:9635</text:p>
          </table:table-cell>
          <table:table-cell table:style-name="ce15" office:value-type="float" office:value="223672.42" calcext:value-type="float">
            <text:p>223,672.4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1:040101:2277</text:p>
          </table:table-cell>
          <table:table-cell table:style-name="ce15" office:value-type="float" office:value="1909701.43" calcext:value-type="float">
            <text:p>1,909,701.4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9:090101:3430</text:p>
          </table:table-cell>
          <table:table-cell table:style-name="ce15" office:value-type="float" office:value="961390.95" calcext:value-type="float">
            <text:p>961,390.9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221:6088</text:p>
          </table:table-cell>
          <table:table-cell table:style-name="ce15" office:value-type="float" office:value="608614510.32" calcext:value-type="float">
            <text:p>608,614,510.3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9:010109:32554</text:p>
          </table:table-cell>
          <table:table-cell table:style-name="ce15" office:value-type="float" office:value="42045.85" calcext:value-type="float">
            <text:p>42,045.8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7:160101:3071</text:p>
          </table:table-cell>
          <table:table-cell table:style-name="ce15" office:value-type="float" office:value="2864019.3" calcext:value-type="float">
            <text:p>2,864,019.3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5:050103:714</text:p>
          </table:table-cell>
          <table:table-cell table:style-name="ce15" office:value-type="float" office:value="242545.17" calcext:value-type="float">
            <text:p>242,545.1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9:060101:3253</text:p>
          </table:table-cell>
          <table:table-cell table:style-name="ce15" office:value-type="float" office:value="241550.92" calcext:value-type="float">
            <text:p>241,550.9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9:010103:36262</text:p>
          </table:table-cell>
          <table:table-cell table:style-name="ce15" office:value-type="float" office:value="1879862.34" calcext:value-type="float">
            <text:p>1,879,862.3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205:2838</text:p>
          </table:table-cell>
          <table:table-cell table:style-name="ce15" office:value-type="float" office:value="162450.29" calcext:value-type="float">
            <text:p>162,450.2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22:010315:8969</text:p>
          </table:table-cell>
          <table:table-cell table:style-name="ce15" office:value-type="float" office:value="232212.98" calcext:value-type="float">
            <text:p>232,212.9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4:070201:6044</text:p>
          </table:table-cell>
          <table:table-cell table:style-name="ce15" office:value-type="float" office:value="1919927.65" calcext:value-type="float">
            <text:p>1,919,927.6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2:131602:1113</text:p>
          </table:table-cell>
          <table:table-cell table:style-name="ce15" office:value-type="float" office:value="6036499.46" calcext:value-type="float">
            <text:p>6,036,499.4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4:090801:2498</text:p>
          </table:table-cell>
          <table:table-cell table:style-name="ce15" office:value-type="float" office:value="292332.91" calcext:value-type="float">
            <text:p>292,332.9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20:8862</text:p>
          </table:table-cell>
          <table:table-cell table:style-name="ce15" office:value-type="float" office:value="76547.93" calcext:value-type="float">
            <text:p>76,547.9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8:010114:1580</text:p>
          </table:table-cell>
          <table:table-cell table:style-name="ce15" office:value-type="float" office:value="836826004.51" calcext:value-type="float">
            <text:p>836,826,004.5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6:010103:4295</text:p>
          </table:table-cell>
          <table:table-cell table:style-name="ce15" office:value-type="float" office:value="3939691.67" calcext:value-type="float">
            <text:p>3,939,691.6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3:060301:978</text:p>
          </table:table-cell>
          <table:table-cell table:style-name="ce15" office:value-type="float" office:value="893928.35" calcext:value-type="float">
            <text:p>893,928.3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4:000000:1684</text:p>
          </table:table-cell>
          <table:table-cell table:style-name="ce15" office:value-type="float" office:value="7972554.34" calcext:value-type="float">
            <text:p>7,972,554.3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170701:1882</text:p>
          </table:table-cell>
          <table:table-cell table:style-name="ce15" office:value-type="float" office:value="5061454.76" calcext:value-type="float">
            <text:p>5,061,454.7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20:8863</text:p>
          </table:table-cell>
          <table:table-cell table:style-name="ce15" office:value-type="float" office:value="168991.07" calcext:value-type="float">
            <text:p>168,991.0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306:8716</text:p>
          </table:table-cell>
          <table:table-cell table:style-name="ce15" office:value-type="float" office:value="7316760.49" calcext:value-type="float">
            <text:p>7,316,760.4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9:010103:36259</text:p>
          </table:table-cell>
          <table:table-cell table:style-name="ce15" office:value-type="float" office:value="115947.74" calcext:value-type="float">
            <text:p>115,947.7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2:010220:8864</text:p>
          </table:table-cell>
          <table:table-cell table:style-name="ce15" office:value-type="float" office:value="158115.4" calcext:value-type="float">
            <text:p>158,115.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8:020107:1438</text:p>
          </table:table-cell>
          <table:table-cell table:style-name="ce15" office:value-type="float" office:value="33393.41" calcext:value-type="float">
            <text:p>33,393.4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20:8866</text:p>
          </table:table-cell>
          <table:table-cell table:style-name="ce15" office:value-type="float" office:value="66927.16" calcext:value-type="float">
            <text:p>66,927.1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2:010220:8865</text:p>
          </table:table-cell>
          <table:table-cell table:style-name="ce15" office:value-type="float" office:value="191449.14" calcext:value-type="float">
            <text:p>191,449.1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3:120501:833</text:p>
          </table:table-cell>
          <table:table-cell table:style-name="ce15" office:value-type="float" office:value="3145240.83" calcext:value-type="float">
            <text:p>3,145,240.8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3:030101:1611</text:p>
          </table:table-cell>
          <table:table-cell table:style-name="ce15" office:value-type="float" office:value="388489.02" calcext:value-type="float">
            <text:p>388,489.0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22:010215:7129</text:p>
          </table:table-cell>
          <table:table-cell table:style-name="ce15" office:value-type="float" office:value="3826862.63" calcext:value-type="float">
            <text:p>3,826,862.6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7:130201:3249</text:p>
          </table:table-cell>
          <table:table-cell table:style-name="ce15" office:value-type="float" office:value="2680649.7" calcext:value-type="float">
            <text:p>2,680,649.7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2:171801:6064</text:p>
          </table:table-cell>
          <table:table-cell table:style-name="ce15" office:value-type="float" office:value="3474319.36" calcext:value-type="float">
            <text:p>3,474,319.3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2:200901:1355</text:p>
          </table:table-cell>
          <table:table-cell table:style-name="ce15" office:value-type="float" office:value="2199941.78" calcext:value-type="float">
            <text:p>2,199,941.7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4:030101:6111</text:p>
          </table:table-cell>
          <table:table-cell table:style-name="ce15" office:value-type="float" office:value="2441121.32" calcext:value-type="float">
            <text:p>2,441,121.3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24:060301:3994</text:p>
          </table:table-cell>
          <table:table-cell table:style-name="ce15" office:value-type="float" office:value="1845146.43" calcext:value-type="float">
            <text:p>1,845,146.4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6:080101:2344</text:p>
          </table:table-cell>
          <table:table-cell table:style-name="ce15" office:value-type="float" office:value="432722.97" calcext:value-type="float">
            <text:p>432,722.9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308:8661</text:p>
          </table:table-cell>
          <table:table-cell table:style-name="ce15" office:value-type="float" office:value="80713.22" calcext:value-type="float">
            <text:p>80,713.2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2:060101:679</text:p>
          </table:table-cell>
          <table:table-cell table:style-name="ce15" office:value-type="float" office:value="207744.03" calcext:value-type="float">
            <text:p>207,744.0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172201:3246</text:p>
          </table:table-cell>
          <table:table-cell table:style-name="ce15" office:value-type="float" office:value="4726515.84" calcext:value-type="float">
            <text:p>4,726,515.8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24:010114:1496</text:p>
          </table:table-cell>
          <table:table-cell table:style-name="ce15" office:value-type="float" office:value="653739.34" calcext:value-type="float">
            <text:p>653,739.3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7:160101:3072</text:p>
          </table:table-cell>
          <table:table-cell table:style-name="ce15" office:value-type="float" office:value="1327661.66" calcext:value-type="float">
            <text:p>1,327,661.6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2:010501:6301</text:p>
          </table:table-cell>
          <table:table-cell table:style-name="ce15" office:value-type="float" office:value="189752.96" calcext:value-type="float">
            <text:p>189,752.9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2:120104:1552</text:p>
          </table:table-cell>
          <table:table-cell table:style-name="ce15" office:value-type="float" office:value="2558701.52" calcext:value-type="float">
            <text:p>2,558,701.5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8:040107:667</text:p>
          </table:table-cell>
          <table:table-cell table:style-name="ce15" office:value-type="float" office:value="216040.21" calcext:value-type="float">
            <text:p>216,040.2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8:020107:1439</text:p>
          </table:table-cell>
          <table:table-cell table:style-name="ce15" office:value-type="float" office:value="1691.62" calcext:value-type="float">
            <text:p>1,691.6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1:020201:627</text:p>
          </table:table-cell>
          <table:table-cell table:style-name="ce15" office:value-type="float" office:value="950030.14" calcext:value-type="float">
            <text:p>950,030.1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7:020101:5150</text:p>
          </table:table-cell>
          <table:table-cell table:style-name="ce15" office:value-type="float" office:value="54254.4" calcext:value-type="float">
            <text:p>54,254.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7:000000:2536</text:p>
          </table:table-cell>
          <table:table-cell table:style-name="ce15" office:value-type="float" office:value="5696" calcext:value-type="float">
            <text:p>5,696.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7:000000:2532</text:p>
          </table:table-cell>
          <table:table-cell table:style-name="ce15" office:value-type="float" office:value="4841.6" calcext:value-type="float">
            <text:p>4,841.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7:000000:2535</text:p>
          </table:table-cell>
          <table:table-cell table:style-name="ce15" office:value-type="float" office:value="12246.4" calcext:value-type="float">
            <text:p>12,246.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7:000000:2526</text:p>
          </table:table-cell>
          <table:table-cell table:style-name="ce15" office:value-type="float" office:value="45496.8" calcext:value-type="float">
            <text:p>45,496.8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7:000000:2530</text:p>
          </table:table-cell>
          <table:table-cell table:style-name="ce15" office:value-type="float" office:value="68352" calcext:value-type="float">
            <text:p>68,352.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9:000000:1161</text:p>
          </table:table-cell>
          <table:table-cell table:style-name="ce15" office:value-type="float" office:value="537987.2" calcext:value-type="float">
            <text:p>537,987.2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0:000000:3562</text:p>
          </table:table-cell>
          <table:table-cell table:style-name="ce15" office:value-type="float" office:value="929182.85" calcext:value-type="float">
            <text:p>929,182.8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7:020101:5151</text:p>
          </table:table-cell>
          <table:table-cell table:style-name="ce15" office:value-type="float" office:value="2990.4" calcext:value-type="float">
            <text:p>2,990.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7:020103:5126</text:p>
          </table:table-cell>
          <table:table-cell table:style-name="ce15" office:value-type="float" office:value="25632" calcext:value-type="float">
            <text:p>25,632.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7:020103:5124</text:p>
          </table:table-cell>
          <table:table-cell table:style-name="ce15" office:value-type="float" office:value="5980.8" calcext:value-type="float">
            <text:p>5,980.8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7:020101:5149</text:p>
          </table:table-cell>
          <table:table-cell table:style-name="ce15" office:value-type="float" office:value="34014.38" calcext:value-type="float">
            <text:p>34,014.3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7:000000:2533</text:p>
          </table:table-cell>
          <table:table-cell table:style-name="ce15" office:value-type="float" office:value="60377.6" calcext:value-type="float">
            <text:p>60,377.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9:000000:1162</text:p>
          </table:table-cell>
          <table:table-cell table:style-name="ce15" office:value-type="float" office:value="703169.92" calcext:value-type="float">
            <text:p>703,169.9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9:010110:34040</text:p>
          </table:table-cell>
          <table:table-cell table:style-name="ce15" office:value-type="float" office:value="14842.64" calcext:value-type="float">
            <text:p>14,842.6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7:000000:2528</text:p>
          </table:table-cell>
          <table:table-cell table:style-name="ce15" office:value-type="float" office:value="46137.6" calcext:value-type="float">
            <text:p>46,137.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7:000000:2534</text:p>
          </table:table-cell>
          <table:table-cell table:style-name="ce15" office:value-type="float" office:value="3132.8" calcext:value-type="float">
            <text:p>3,132.8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7:000000:2529</text:p>
          </table:table-cell>
          <table:table-cell table:style-name="ce15" office:value-type="float" office:value="23709.6" calcext:value-type="float">
            <text:p>23,709.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7:000000:2525</text:p>
          </table:table-cell>
          <table:table-cell table:style-name="ce15" office:value-type="float" office:value="501725.04" calcext:value-type="float">
            <text:p>501,725.0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7:020101:5152</text:p>
          </table:table-cell>
          <table:table-cell table:style-name="ce15" office:value-type="float" office:value="236863.75" calcext:value-type="float">
            <text:p>236,863.7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7:200101:3592</text:p>
          </table:table-cell>
          <table:table-cell table:style-name="ce15" office:value-type="float" office:value="384671.67" calcext:value-type="float">
            <text:p>384,671.6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0:000000:3561</text:p>
          </table:table-cell>
          <table:table-cell table:style-name="ce15" office:value-type="float" office:value="758000.53" calcext:value-type="float">
            <text:p>758,000.5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9:000000:1163</text:p>
          </table:table-cell>
          <table:table-cell table:style-name="ce15" office:value-type="float" office:value="687302.86" calcext:value-type="float">
            <text:p>687,302.8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7:020103:5125</text:p>
          </table:table-cell>
          <table:table-cell table:style-name="ce15" office:value-type="float" office:value="14507.71" calcext:value-type="float">
            <text:p>14,507.7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7:000000:2531</text:p>
          </table:table-cell>
          <table:table-cell table:style-name="ce15" office:value-type="float" office:value="9968" calcext:value-type="float">
            <text:p>9,968.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7:020101:5146</text:p>
          </table:table-cell>
          <table:table-cell table:style-name="ce15" office:value-type="float" office:value="56960" calcext:value-type="float">
            <text:p>56,960.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7:000000:2537</text:p>
          </table:table-cell>
          <table:table-cell table:style-name="ce15" office:value-type="float" office:value="4841.6" calcext:value-type="float">
            <text:p>4,841.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7:020103:5123</text:p>
          </table:table-cell>
          <table:table-cell table:style-name="ce15" office:value-type="float" office:value="26486.4" calcext:value-type="float">
            <text:p>26,486.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9:010113:31079</text:p>
          </table:table-cell>
          <table:table-cell table:style-name="ce15" office:value-type="float" office:value="30122.59" calcext:value-type="float">
            <text:p>30,122.5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7:020103:5121</text:p>
          </table:table-cell>
          <table:table-cell table:style-name="ce15" office:value-type="float" office:value="6265.6" calcext:value-type="float">
            <text:p>6,265.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7:020102:5231</text:p>
          </table:table-cell>
          <table:table-cell table:style-name="ce15" office:value-type="float" office:value="15379.2" calcext:value-type="float">
            <text:p>15,379.2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7:000000:2524</text:p>
          </table:table-cell>
          <table:table-cell table:style-name="ce15" office:value-type="float" office:value="188600.26" calcext:value-type="float">
            <text:p>188,600.2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8:100101:2070</text:p>
          </table:table-cell>
          <table:table-cell table:style-name="ce15" office:value-type="float" office:value="675909" calcext:value-type="float">
            <text:p>675,909.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7:010301:4594</text:p>
          </table:table-cell>
          <table:table-cell table:style-name="ce15" office:value-type="float" office:value="46545.58" calcext:value-type="float">
            <text:p>46,545.5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7:000000:2527</text:p>
          </table:table-cell>
          <table:table-cell table:style-name="ce15" office:value-type="float" office:value="189862.06" calcext:value-type="float">
            <text:p>189,862.0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2:131801:3721</text:p>
          </table:table-cell>
          <table:table-cell table:style-name="ce15" office:value-type="float" office:value="227101.9" calcext:value-type="float">
            <text:p>227,101.9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8:010114:1603</text:p>
          </table:table-cell>
          <table:table-cell table:style-name="ce15" office:value-type="float" office:value="14166270.19" calcext:value-type="float">
            <text:p>14,166,270.1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8:010114:1587</text:p>
          </table:table-cell>
          <table:table-cell table:style-name="ce15" office:value-type="float" office:value="14791540.04" calcext:value-type="float">
            <text:p>14,791,540.0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8:010114:1584</text:p>
          </table:table-cell>
          <table:table-cell table:style-name="ce15" office:value-type="float" office:value="7249222.4" calcext:value-type="float">
            <text:p>7,249,222.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8:010114:1600</text:p>
          </table:table-cell>
          <table:table-cell table:style-name="ce15" office:value-type="float" office:value="7229682.72" calcext:value-type="float">
            <text:p>7,229,682.7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8:010114:1621</text:p>
          </table:table-cell>
          <table:table-cell table:style-name="ce15" office:value-type="float" office:value="11919206.64" calcext:value-type="float">
            <text:p>11,919,206.6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8:010114:1607</text:p>
          </table:table-cell>
          <table:table-cell table:style-name="ce15" office:value-type="float" office:value="11762889.18" calcext:value-type="float">
            <text:p>11,762,889.1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8:010114:1611</text:p>
          </table:table-cell>
          <table:table-cell table:style-name="ce15" office:value-type="float" office:value="375413.35" calcext:value-type="float">
            <text:p>375,413.3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8:010114:1613</text:p>
          </table:table-cell>
          <table:table-cell table:style-name="ce15" office:value-type="float" office:value="11938746.32" calcext:value-type="float">
            <text:p>11,938,746.3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8:010114:1618</text:p>
          </table:table-cell>
          <table:table-cell table:style-name="ce15" office:value-type="float" office:value="14869698.78" calcext:value-type="float">
            <text:p>14,869,698.7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8:010114:1585</text:p>
          </table:table-cell>
          <table:table-cell table:style-name="ce15" office:value-type="float" office:value="11762889.18" calcext:value-type="float">
            <text:p>11,762,889.1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4:010110:16811</text:p>
          </table:table-cell>
          <table:table-cell table:style-name="ce15" office:value-type="float" office:value="5643903.53" calcext:value-type="float">
            <text:p>5,643,903.5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8:010114:1614</text:p>
          </table:table-cell>
          <table:table-cell table:style-name="ce15" office:value-type="float" office:value="6485668.73" calcext:value-type="float">
            <text:p>6,485,668.7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1:010113:12500</text:p>
          </table:table-cell>
          <table:table-cell table:style-name="ce15" office:value-type="float" office:value="1557649.54" calcext:value-type="float">
            <text:p>1,557,649.5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8:010114:1592</text:p>
          </table:table-cell>
          <table:table-cell table:style-name="ce15" office:value-type="float" office:value="14185809.87" calcext:value-type="float">
            <text:p>14,185,809.8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8:010114:1615</text:p>
          </table:table-cell>
          <table:table-cell table:style-name="ce15" office:value-type="float" office:value="17174147.01" calcext:value-type="float">
            <text:p>17,174,147.0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8:010114:1601</text:p>
          </table:table-cell>
          <table:table-cell table:style-name="ce15" office:value-type="float" office:value="11782428.86" calcext:value-type="float">
            <text:p>11,782,428.8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8:010114:1610</text:p>
          </table:table-cell>
          <table:table-cell table:style-name="ce15" office:value-type="float" office:value="375413.35" calcext:value-type="float">
            <text:p>375,413.3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8:010114:1606</text:p>
          </table:table-cell>
          <table:table-cell table:style-name="ce15" office:value-type="float" office:value="7268762.08" calcext:value-type="float">
            <text:p>7,268,762.0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8:010114:1591</text:p>
          </table:table-cell>
          <table:table-cell table:style-name="ce15" office:value-type="float" office:value="18660397.28" calcext:value-type="float">
            <text:p>18,660,397.2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8:010114:1593</text:p>
          </table:table-cell>
          <table:table-cell table:style-name="ce15" office:value-type="float" office:value="14772000.36" calcext:value-type="float">
            <text:p>14,772,000.3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8:010114:1617</text:p>
          </table:table-cell>
          <table:table-cell table:style-name="ce15" office:value-type="float" office:value="14244428.92" calcext:value-type="float">
            <text:p>14,244,428.9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8:010114:1582</text:p>
          </table:table-cell>
          <table:table-cell table:style-name="ce15" office:value-type="float" office:value="14850159.09" calcext:value-type="float">
            <text:p>14,850,159.0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8:010114:1612</text:p>
          </table:table-cell>
          <table:table-cell table:style-name="ce15" office:value-type="float" office:value="379205.4" calcext:value-type="float">
            <text:p>379,205.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8:010114:1605</text:p>
          </table:table-cell>
          <table:table-cell table:style-name="ce15" office:value-type="float" office:value="23603937.09" calcext:value-type="float">
            <text:p>23,603,937.0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9:010110:18468</text:p>
          </table:table-cell>
          <table:table-cell table:style-name="ce15" office:value-type="float" office:value="2200142.75" calcext:value-type="float">
            <text:p>2,200,142.7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8:010114:1590</text:p>
          </table:table-cell>
          <table:table-cell table:style-name="ce15" office:value-type="float" office:value="11743349.49" calcext:value-type="float">
            <text:p>11,743,349.4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8:010114:1616</text:p>
          </table:table-cell>
          <table:table-cell table:style-name="ce15" office:value-type="float" office:value="4626556.88" calcext:value-type="float">
            <text:p>4,626,556.8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8:010114:1596</text:p>
          </table:table-cell>
          <table:table-cell table:style-name="ce15" office:value-type="float" office:value="11821508.23" calcext:value-type="float">
            <text:p>11,821,508.2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3:010137:1835</text:p>
          </table:table-cell>
          <table:table-cell table:style-name="ce15" office:value-type="float" office:value="6031870.59" calcext:value-type="float">
            <text:p>6,031,870.5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8:010114:1588</text:p>
          </table:table-cell>
          <table:table-cell table:style-name="ce15" office:value-type="float" office:value="17976508.38" calcext:value-type="float">
            <text:p>17,976,508.3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8:010114:1581</text:p>
          </table:table-cell>
          <table:table-cell table:style-name="ce15" office:value-type="float" office:value="14205349.55" calcext:value-type="float">
            <text:p>14,205,349.5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8:010134:6250</text:p>
          </table:table-cell>
          <table:table-cell table:style-name="ce15" office:value-type="float" office:value="4085260.93" calcext:value-type="float">
            <text:p>4,085,260.9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4:010105:23292</text:p>
          </table:table-cell>
          <table:table-cell table:style-name="ce15" office:value-type="float" office:value="6938952.62" calcext:value-type="float">
            <text:p>6,938,952.6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8:010114:1619</text:p>
          </table:table-cell>
          <table:table-cell table:style-name="ce15" office:value-type="float" office:value="18054667.1" calcext:value-type="float">
            <text:p>18,054,667.1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8:010114:1598</text:p>
          </table:table-cell>
          <table:table-cell table:style-name="ce15" office:value-type="float" office:value="14830619.41" calcext:value-type="float">
            <text:p>14,830,619.4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8:010114:1599</text:p>
          </table:table-cell>
          <table:table-cell table:style-name="ce15" office:value-type="float" office:value="17956968.69" calcext:value-type="float">
            <text:p>17,956,968.6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8:010142:1239</text:p>
          </table:table-cell>
          <table:table-cell table:style-name="ce15" office:value-type="float" office:value="3838376.68" calcext:value-type="float">
            <text:p>3,838,376.6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8:010114:1609</text:p>
          </table:table-cell>
          <table:table-cell table:style-name="ce15" office:value-type="float" office:value="14713381.31" calcext:value-type="float">
            <text:p>14,713,381.3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8:010114:1595</text:p>
          </table:table-cell>
          <table:table-cell table:style-name="ce15" office:value-type="float" office:value="7229682.72" calcext:value-type="float">
            <text:p>7,229,682.7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8:010114:1594</text:p>
          </table:table-cell>
          <table:table-cell table:style-name="ce15" office:value-type="float" office:value="17976508.38" calcext:value-type="float">
            <text:p>17,976,508.3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8:010114:1602</text:p>
          </table:table-cell>
          <table:table-cell table:style-name="ce15" office:value-type="float" office:value="7307841.45" calcext:value-type="float">
            <text:p>7,307,841.4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8:010114:1620</text:p>
          </table:table-cell>
          <table:table-cell table:style-name="ce15" office:value-type="float" office:value="7249222.4" calcext:value-type="float">
            <text:p>7,249,222.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8:010114:1608</text:p>
          </table:table-cell>
          <table:table-cell table:style-name="ce15" office:value-type="float" office:value="14146730.51" calcext:value-type="float">
            <text:p>14,146,730.5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4:030101:6881</text:p>
          </table:table-cell>
          <table:table-cell table:style-name="ce15" office:value-type="float" office:value="8379971.28" calcext:value-type="float">
            <text:p>8,379,971.2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4:030101:1978</text:p>
          </table:table-cell>
          <table:table-cell table:style-name="ce15" office:value-type="float" office:value="885601.15" calcext:value-type="float">
            <text:p>885,601.1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2:170101:1532</text:p>
          </table:table-cell>
          <table:table-cell table:style-name="ce15" office:value-type="float" office:value="453511.15" calcext:value-type="float">
            <text:p>453,511.1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2:170102:1525</text:p>
          </table:table-cell>
          <table:table-cell table:style-name="ce15" office:value-type="float" office:value="1221229.82" calcext:value-type="float">
            <text:p>1,221,229.8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9:010110:16562</text:p>
          </table:table-cell>
          <table:table-cell table:style-name="ce15" office:value-type="float" office:value="150225.68" calcext:value-type="float">
            <text:p>150,225.6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2:170102:623</text:p>
          </table:table-cell>
          <table:table-cell table:style-name="ce15" office:value-type="float" office:value="632699.11" calcext:value-type="float">
            <text:p>632,699.1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9:010110:10578</text:p>
          </table:table-cell>
          <table:table-cell table:style-name="ce15" office:value-type="float" office:value="869809.32" calcext:value-type="float">
            <text:p>869,809.3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2:170102:1215</text:p>
          </table:table-cell>
          <table:table-cell table:style-name="ce15" office:value-type="float" office:value="1266081.9" calcext:value-type="float">
            <text:p>1,266,081.9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2:170101:1506</text:p>
          </table:table-cell>
          <table:table-cell table:style-name="ce15" office:value-type="float" office:value="88358" calcext:value-type="float">
            <text:p>88,358.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2:170102:1325</text:p>
          </table:table-cell>
          <table:table-cell table:style-name="ce15" office:value-type="float" office:value="349218.07" calcext:value-type="float">
            <text:p>349,218.0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2:170102:1176</text:p>
          </table:table-cell>
          <table:table-cell table:style-name="ce15" office:value-type="float" office:value="406143.1" calcext:value-type="float">
            <text:p>406,143.1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170102:1330</text:p>
          </table:table-cell>
          <table:table-cell table:style-name="ce15" office:value-type="float" office:value="728737.84" calcext:value-type="float">
            <text:p>728,737.8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4:020101:4102</text:p>
          </table:table-cell>
          <table:table-cell table:style-name="ce15" office:value-type="float" office:value="5253843.42" calcext:value-type="float">
            <text:p>5,253,843.4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5:010103:1083</text:p>
          </table:table-cell>
          <table:table-cell table:style-name="ce15" office:value-type="float" office:value="2774075.15" calcext:value-type="float">
            <text:p>2,774,075.1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2:010309:10559</text:p>
          </table:table-cell>
          <table:table-cell table:style-name="ce15" office:value-type="float" office:value="3627510.68" calcext:value-type="float">
            <text:p>3,627,510.6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4:010105:19010</text:p>
          </table:table-cell>
          <table:table-cell table:style-name="ce15" office:value-type="float" office:value="2744991.7" calcext:value-type="float">
            <text:p>2,744,991.7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9:010105:14702</text:p>
          </table:table-cell>
          <table:table-cell table:style-name="ce15" office:value-type="float" office:value="2530956.71" calcext:value-type="float">
            <text:p>2,530,956.7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2:010107:9125</text:p>
          </table:table-cell>
          <table:table-cell table:style-name="ce15" office:value-type="float" office:value="2731427.2" calcext:value-type="float">
            <text:p>2,731,427.2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6" office:value-type="string" calcext:value-type="string">
            <text:p>24.07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7:020103:428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7:020103:428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7:200601:239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5:030501:211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2:010206:451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3:150101:231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4:100101:249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4:100101:249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4:080101:188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24:060301:359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2:010225:37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20103:164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170601:36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225:57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090201:46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3:010160: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24:010110:228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90801:801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4:010102:59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4:100101:249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7:200601:240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010301:396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4:010102:59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4:060301:351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2:030102:192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1:211101:4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7:160101:236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0:040201:113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8:020105:132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22:010224:39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2:010225:57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2:041901:169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4:050401:90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4:010102:59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217:263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040102:94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24:030101:395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40502:212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3:080106:28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2:171801:597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5:030103:482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9:010115:11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2:041701:132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2:010221:590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030102:559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22:010206:451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4:100101:264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7:020101:510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25:020103:60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7:020101:510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4:100101:249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210501:80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010102:331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4:000000:231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5:020103:162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8:010159:49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3:000000:240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4:000000:214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24:010102:285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23:080109:1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2:010204:120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23:010130:72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2:010203:91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25:010121:1093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3:010130:72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24:010102:449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1:180201:231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4:010102:1452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1:010106:293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7:010103:69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22:010217:408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9:010105:2041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2:010203:91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8:010134:573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5:010107:215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2:010217:632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9:010113:1441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4:010110:21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8:010134:463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9:010109:2135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9:010109:2135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9:010109:2135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9:010109:2135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9:010109:2135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9:010109:2135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9:010109:2135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9:010109:213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4:010105:146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4:010105:1546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4:010105:1582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4:010105:1601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4:010105:16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4:010105:2101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4:010105:2107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4:010105:2108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4:010105:2116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4:010105:2142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4:010105:2143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4:010105:2148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4:010105:2148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4:010105:2211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4:010105:2233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4:010105:2233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4:010105:22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4:010105:2247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4:010105:2249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24:010105:2249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4:010105:2281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4:010105:235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4:010105:2372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4:010105:247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4:010105:257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24:010105:268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4:010105:315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4:010105:320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4:010105:344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4:010105:361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4:010105:43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4:010105:545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4:010111:1027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4:010111:122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24:010111:150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4:010111:154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4:010111:219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4:010111:293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4:010111:324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4:010111:37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4:010111:71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4:010111:71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4:010111:78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4:010111:78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4:010111:846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4:010111:9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4:010111:950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4:030102:614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4:030102:616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4:030102:623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4:030102:623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4:030102:629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4:030102:641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4:030102:695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4:030102:69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4:030102:696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4:030102:696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4:030102:696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4:030102:696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4:030102:696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4:030102:696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4:030102:696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4:030102:705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4:030102:743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4:030102:751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4:030102:767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4:030102:767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4:030102:767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4:030102:767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4:030102:767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8:010134:199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8:010146:5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9:010109:765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4:030101:60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4:030101:356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9:010109:978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4:030102:322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4:030101:356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4:030102:322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4:030101:357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8:010134:168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8:010134:496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8:010134:413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4:030101:357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4:030102:278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4:030101:356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18:010146:218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4:030102:321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18:010134:413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8:010134:194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8:010134:496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4:030102:322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8:010134:496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8:010146:220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4:030101:355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4:030101:358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4:030101:700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4:030101:358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4:030101:358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4:030101:358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4:030102:321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18:010146:220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18:010134:496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8:010134:491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8:010134:496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9:010109:1655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4:030101:358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18:010134:277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4:030102:630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4:030101:5035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4:030102:597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18:010134:464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2:090801:4097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8:010146:2183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8:010146:216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8:010146:218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4:030101:3576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4:030101:3562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8:010134:557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4:030101:357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7:010467:179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4:010110:16448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4:010112:2821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4:010112:2820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1:040601:3264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4:010112:2819</text:p>
          </table:table-cell>
          <table:table-cell table:style-name="ce9" office:value-type="string" calcext:value-type="string" table:number-columns-spanned="2" table:number-rows-spanned="1">
            <text:p>27.07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24.07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CFCB46BA550A5B49A01F1E45B1E8145E60FAEB745A5F68D2CF0EE4DF20F94905FB9F30E17C112169E66F581BCD83D2730AFF1007EB8906C20690E5084590A414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185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10T12:58:33</meta:creation-date>
    <dc:date>2024-05-29T08:16:14</dc:date>
    <meta:generator>LibreOffice/6.4.6.2$Linux_X86_64 LibreOffice_project/17c4c786810c925eb6e0da4181cd43069b44ed29</meta:generator>
    <meta:document-statistic meta:table-count="1" meta:cell-count="168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