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26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7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258" calcext:value-type="float">
            <text:p>258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92" calcext:value-type="float">
            <text:p>292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9:010112:21206</text:p>
          </table:table-cell>
          <table:table-cell table:style-name="ce15" office:value-type="float" office:value="76085.81" calcext:value-type="float">
            <text:p>76,085.8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4:010105:22929</text:p>
          </table:table-cell>
          <table:table-cell table:style-name="ce15" office:value-type="float" office:value="156209.5" calcext:value-type="float">
            <text:p>156,209.5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20:8856</text:p>
          </table:table-cell>
          <table:table-cell table:style-name="ce15" office:value-type="float" office:value="156023.93" calcext:value-type="float">
            <text:p>156,023.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4:020901:683</text:p>
          </table:table-cell>
          <table:table-cell table:style-name="ce15" office:value-type="float" office:value="2147888.67" calcext:value-type="float">
            <text:p>2,147,888.6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90501:19095</text:p>
          </table:table-cell>
          <table:table-cell table:style-name="ce15" office:value-type="float" office:value="205611.13" calcext:value-type="float">
            <text:p>205,611.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90501:19104</text:p>
          </table:table-cell>
          <table:table-cell table:style-name="ce15" office:value-type="float" office:value="197064.94" calcext:value-type="float">
            <text:p>197,064.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1:080101:124</text:p>
          </table:table-cell>
          <table:table-cell table:style-name="ce15" office:value-type="float" office:value="1735142.78" calcext:value-type="float">
            <text:p>1,735,142.7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9:010109:32552</text:p>
          </table:table-cell>
          <table:table-cell table:style-name="ce15" office:value-type="float" office:value="109022802.61" calcext:value-type="float">
            <text:p>109,022,802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30501:1238</text:p>
          </table:table-cell>
          <table:table-cell table:style-name="ce15" office:value-type="float" office:value="3057909.41" calcext:value-type="float">
            <text:p>3,057,909.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9:010103:36252</text:p>
          </table:table-cell>
          <table:table-cell table:style-name="ce15" office:value-type="float" office:value="731057.58" calcext:value-type="float">
            <text:p>731,057.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90501:19101</text:p>
          </table:table-cell>
          <table:table-cell table:style-name="ce15" office:value-type="float" office:value="228796.38" calcext:value-type="float">
            <text:p>228,796.3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105:5412</text:p>
          </table:table-cell>
          <table:table-cell table:style-name="ce15" office:value-type="float" office:value="81614.84" calcext:value-type="float">
            <text:p>81,614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1:050401:379</text:p>
          </table:table-cell>
          <table:table-cell table:style-name="ce15" office:value-type="float" office:value="968563.79" calcext:value-type="float">
            <text:p>968,563.7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1:120301:4748</text:p>
          </table:table-cell>
          <table:table-cell table:style-name="ce15" office:value-type="float" office:value="371549.36" calcext:value-type="float">
            <text:p>371,549.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1:010101:251</text:p>
          </table:table-cell>
          <table:table-cell table:style-name="ce15" office:value-type="float" office:value="14649062.75" calcext:value-type="float">
            <text:p>14,649,062.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20:8847</text:p>
          </table:table-cell>
          <table:table-cell table:style-name="ce15" office:value-type="float" office:value="137038.1" calcext:value-type="float">
            <text:p>137,038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90501:19093</text:p>
          </table:table-cell>
          <table:table-cell table:style-name="ce15" office:value-type="float" office:value="193545.92" calcext:value-type="float">
            <text:p>193,545.9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4:060301:10940</text:p>
          </table:table-cell>
          <table:table-cell table:style-name="ce15" office:value-type="float" office:value="3135866.78" calcext:value-type="float">
            <text:p>3,135,866.7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6:040101:475</text:p>
          </table:table-cell>
          <table:table-cell table:style-name="ce15" office:value-type="float" office:value="685446.41" calcext:value-type="float">
            <text:p>685,446.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4:010115:9370</text:p>
          </table:table-cell>
          <table:table-cell table:style-name="ce15" office:value-type="float" office:value="15274.02" calcext:value-type="float">
            <text:p>15,274.0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8:100101:2068</text:p>
          </table:table-cell>
          <table:table-cell table:style-name="ce15" office:value-type="float" office:value="1807218.38" calcext:value-type="float">
            <text:p>1,807,218.3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1:140201:2580</text:p>
          </table:table-cell>
          <table:table-cell table:style-name="ce15" office:value-type="float" office:value="689183.04" calcext:value-type="float">
            <text:p>689,183.0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311:1666</text:p>
          </table:table-cell>
          <table:table-cell table:style-name="ce15" office:value-type="float" office:value="6756411.52" calcext:value-type="float">
            <text:p>6,756,411.5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90501:19105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4:010102:14339</text:p>
          </table:table-cell>
          <table:table-cell table:style-name="ce15" office:value-type="float" office:value="3221306.93" calcext:value-type="float">
            <text:p>3,221,306.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2:010220:8859</text:p>
          </table:table-cell>
          <table:table-cell table:style-name="ce15" office:value-type="float" office:value="139629.27" calcext:value-type="float">
            <text:p>139,629.2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215:4270</text:p>
          </table:table-cell>
          <table:table-cell table:style-name="ce15" office:value-type="float" office:value="3011204.11" calcext:value-type="float">
            <text:p>3,011,204.1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20:6830</text:p>
          </table:table-cell>
          <table:table-cell table:style-name="ce15" office:value-type="float" office:value="349252.46" calcext:value-type="float">
            <text:p>349,252.4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213:1839</text:p>
          </table:table-cell>
          <table:table-cell table:style-name="ce15" office:value-type="float" office:value="1148804.76" calcext:value-type="float">
            <text:p>1,148,804.7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40701:2473</text:p>
          </table:table-cell>
          <table:table-cell table:style-name="ce15" office:value-type="float" office:value="417417.66" calcext:value-type="float">
            <text:p>417,417.6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9:010109:32551</text:p>
          </table:table-cell>
          <table:table-cell table:style-name="ce15" office:value-type="float" office:value="1520291.74" calcext:value-type="float">
            <text:p>1,520,291.7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314:2076</text:p>
          </table:table-cell>
          <table:table-cell table:style-name="ce15" office:value-type="float" office:value="9349490.62" calcext:value-type="float">
            <text:p>9,349,490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8:080301:754</text:p>
          </table:table-cell>
          <table:table-cell table:style-name="ce15" office:value-type="float" office:value="555803.38" calcext:value-type="float">
            <text:p>555,803.3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9:010101:5801</text:p>
          </table:table-cell>
          <table:table-cell table:style-name="ce15" office:value-type="float" office:value="322603.13" calcext:value-type="float">
            <text:p>322,603.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1:120301:4749</text:p>
          </table:table-cell>
          <table:table-cell table:style-name="ce15" office:value-type="float" office:value="429940.19" calcext:value-type="float">
            <text:p>429,940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203:8113</text:p>
          </table:table-cell>
          <table:table-cell table:style-name="ce15" office:value-type="float" office:value="83888.91" calcext:value-type="float">
            <text:p>83,888.9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9:010108:6440</text:p>
          </table:table-cell>
          <table:table-cell table:style-name="ce15" office:value-type="float" office:value="5061454.76" calcext:value-type="float">
            <text:p>5,061,454.7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220:8849</text:p>
          </table:table-cell>
          <table:table-cell table:style-name="ce15" office:value-type="float" office:value="93279.73" calcext:value-type="float">
            <text:p>93,279.7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20:8848</text:p>
          </table:table-cell>
          <table:table-cell table:style-name="ce15" office:value-type="float" office:value="126325" calcext:value-type="float">
            <text:p>126,325.0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90501:19098</text:p>
          </table:table-cell>
          <table:table-cell table:style-name="ce15" office:value-type="float" office:value="214157.31" calcext:value-type="float">
            <text:p>214,157.3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2:040103:4628</text:p>
          </table:table-cell>
          <table:table-cell table:style-name="ce15" office:value-type="float" office:value="5675617.95" calcext:value-type="float">
            <text:p>5,675,617.9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50601:928</text:p>
          </table:table-cell>
          <table:table-cell table:style-name="ce15" office:value-type="float" office:value="379850.07" calcext:value-type="float">
            <text:p>379,850.0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2:100201:532</text:p>
          </table:table-cell>
          <table:table-cell table:style-name="ce15" office:value-type="float" office:value="1078440.58" calcext:value-type="float">
            <text:p>1,078,440.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040701:2472</text:p>
          </table:table-cell>
          <table:table-cell table:style-name="ce15" office:value-type="float" office:value="3897730.45" calcext:value-type="float">
            <text:p>3,897,730.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60401:845</text:p>
          </table:table-cell>
          <table:table-cell table:style-name="ce15" office:value-type="float" office:value="283563.98" calcext:value-type="float">
            <text:p>283,563.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28:1799</text:p>
          </table:table-cell>
          <table:table-cell table:style-name="ce15" office:value-type="float" office:value="166967.06" calcext:value-type="float">
            <text:p>166,967.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4:060301:10939</text:p>
          </table:table-cell>
          <table:table-cell table:style-name="ce15" office:value-type="float" office:value="2970094.09" calcext:value-type="float">
            <text:p>2,970,094.0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9:010112:21207</text:p>
          </table:table-cell>
          <table:table-cell table:style-name="ce15" office:value-type="float" office:value="183188.16" calcext:value-type="float">
            <text:p>183,188.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2:010220:8845</text:p>
          </table:table-cell>
          <table:table-cell table:style-name="ce15" office:value-type="float" office:value="78849.47" calcext:value-type="float">
            <text:p>78,849.4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090101:5278</text:p>
          </table:table-cell>
          <table:table-cell table:style-name="ce15" office:value-type="float" office:value="8555757.99" calcext:value-type="float">
            <text:p>8,555,757.9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2:050102:1233</text:p>
          </table:table-cell>
          <table:table-cell table:style-name="ce15" office:value-type="float" office:value="1616129.31" calcext:value-type="float">
            <text:p>1,616,129.3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050401:380</text:p>
          </table:table-cell>
          <table:table-cell table:style-name="ce15" office:value-type="float" office:value="315414.01" calcext:value-type="float">
            <text:p>315,414.0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8:010120:3327</text:p>
          </table:table-cell>
          <table:table-cell table:style-name="ce15" office:value-type="float" office:value="1017966076.6" calcext:value-type="float">
            <text:p>1,017,966,076.6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90501:19094</text:p>
          </table:table-cell>
          <table:table-cell table:style-name="ce15" office:value-type="float" office:value="186005.17" calcext:value-type="float">
            <text:p>186,005.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1:160101:6228</text:p>
          </table:table-cell>
          <table:table-cell table:style-name="ce15" office:value-type="float" office:value="72856.49" calcext:value-type="float">
            <text:p>72,856.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7:200101:3591</text:p>
          </table:table-cell>
          <table:table-cell table:style-name="ce15" office:value-type="float" office:value="1211718.26" calcext:value-type="float">
            <text:p>1,211,718.2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5:060401:2330</text:p>
          </table:table-cell>
          <table:table-cell table:style-name="ce15" office:value-type="float" office:value="4237637.12" calcext:value-type="float">
            <text:p>4,237,637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31602:1320</text:p>
          </table:table-cell>
          <table:table-cell table:style-name="ce15" office:value-type="float" office:value="636017.49" calcext:value-type="float">
            <text:p>636,017.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90501:19103</text:p>
          </table:table-cell>
          <table:table-cell table:style-name="ce15" office:value-type="float" office:value="179972.58" calcext:value-type="float">
            <text:p>179,972.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220:8852</text:p>
          </table:table-cell>
          <table:table-cell table:style-name="ce15" office:value-type="float" office:value="177356.96" calcext:value-type="float">
            <text:p>177,356.9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70602:2987</text:p>
          </table:table-cell>
          <table:table-cell table:style-name="ce15" office:value-type="float" office:value="4243870.93" calcext:value-type="float">
            <text:p>4,243,870.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60401:844</text:p>
          </table:table-cell>
          <table:table-cell table:style-name="ce15" office:value-type="float" office:value="180702.53" calcext:value-type="float">
            <text:p>180,702.5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170901:1501</text:p>
          </table:table-cell>
          <table:table-cell table:style-name="ce15" office:value-type="float" office:value="3218753.13" calcext:value-type="float">
            <text:p>3,218,753.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90501:19102</text:p>
          </table:table-cell>
          <table:table-cell table:style-name="ce15" office:value-type="float" office:value="223037.21" calcext:value-type="float">
            <text:p>223,037.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50301:567</text:p>
          </table:table-cell>
          <table:table-cell table:style-name="ce15" office:value-type="float" office:value="432871.52" calcext:value-type="float">
            <text:p>432,871.5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5:010104:1035</text:p>
          </table:table-cell>
          <table:table-cell table:style-name="ce15" office:value-type="float" office:value="3909564.93" calcext:value-type="float">
            <text:p>3,909,564.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2:010107:976</text:p>
          </table:table-cell>
          <table:table-cell table:style-name="ce15" office:value-type="float" office:value="6284052.69" calcext:value-type="float">
            <text:p>6,284,052.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4:030102:7724</text:p>
          </table:table-cell>
          <table:table-cell table:style-name="ce15" office:value-type="float" office:value="890503.66" calcext:value-type="float">
            <text:p>890,503.6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1:030801:2663</text:p>
          </table:table-cell>
          <table:table-cell table:style-name="ce15" office:value-type="float" office:value="1319274.35" calcext:value-type="float">
            <text:p>1,319,274.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9:010101:5802</text:p>
          </table:table-cell>
          <table:table-cell table:style-name="ce15" office:value-type="float" office:value="587190.56" calcext:value-type="float">
            <text:p>587,190.5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5:060301:1330</text:p>
          </table:table-cell>
          <table:table-cell table:style-name="ce15" office:value-type="float" office:value="1769722.02" calcext:value-type="float">
            <text:p>1,769,722.0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10115:9373</text:p>
          </table:table-cell>
          <table:table-cell table:style-name="ce15" office:value-type="float" office:value="14255.75" calcext:value-type="float">
            <text:p>14,255.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132201:5172</text:p>
          </table:table-cell>
          <table:table-cell table:style-name="ce15" office:value-type="float" office:value="2879861.83" calcext:value-type="float">
            <text:p>2,879,861.8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9:010103:36251</text:p>
          </table:table-cell>
          <table:table-cell table:style-name="ce15" office:value-type="float" office:value="259157.2" calcext:value-type="float">
            <text:p>259,157.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8:010154:4596</text:p>
          </table:table-cell>
          <table:table-cell table:style-name="ce15" office:value-type="float" office:value="147122.5" calcext:value-type="float">
            <text:p>147,122.5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171901:775</text:p>
          </table:table-cell>
          <table:table-cell table:style-name="ce15" office:value-type="float" office:value="3716071.21" calcext:value-type="float">
            <text:p>3,716,071.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5:060401:2331</text:p>
          </table:table-cell>
          <table:table-cell table:style-name="ce15" office:value-type="float" office:value="935923.77" calcext:value-type="float">
            <text:p>935,923.7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601:268</text:p>
          </table:table-cell>
          <table:table-cell table:style-name="ce15" office:value-type="float" office:value="1868072.54" calcext:value-type="float">
            <text:p>1,868,072.5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9:010110:4411</text:p>
          </table:table-cell>
          <table:table-cell table:style-name="ce15" office:value-type="float" office:value="855784.95" calcext:value-type="float">
            <text:p>855,784.9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40103:6555</text:p>
          </table:table-cell>
          <table:table-cell table:style-name="ce15" office:value-type="float" office:value="5620913.21" calcext:value-type="float">
            <text:p>5,620,913.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1:160701:1560</text:p>
          </table:table-cell>
          <table:table-cell table:style-name="ce15" office:value-type="float" office:value="1753934.3" calcext:value-type="float">
            <text:p>1,753,934.3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08:3094</text:p>
          </table:table-cell>
          <table:table-cell table:style-name="ce15" office:value-type="float" office:value="5214046.61" calcext:value-type="float">
            <text:p>5,214,046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4:010105:22927</text:p>
          </table:table-cell>
          <table:table-cell table:style-name="ce15" office:value-type="float" office:value="56603.84" calcext:value-type="float">
            <text:p>56,603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2:190901:1736</text:p>
          </table:table-cell>
          <table:table-cell table:style-name="ce15" office:value-type="float" office:value="3370711.43" calcext:value-type="float">
            <text:p>3,370,711.4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8:080201:299</text:p>
          </table:table-cell>
          <table:table-cell table:style-name="ce15" office:value-type="float" office:value="622242.4" calcext:value-type="float">
            <text:p>622,242.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22:8736</text:p>
          </table:table-cell>
          <table:table-cell table:style-name="ce15" office:value-type="float" office:value="418809.05" calcext:value-type="float">
            <text:p>418,809.0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4:010115:9371</text:p>
          </table:table-cell>
          <table:table-cell table:style-name="ce15" office:value-type="float" office:value="111989.36" calcext:value-type="float">
            <text:p>111,989.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8:010146:5867</text:p>
          </table:table-cell>
          <table:table-cell table:style-name="ce15" office:value-type="float" office:value="11037.05" calcext:value-type="float">
            <text:p>11,037.0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9:010109:31106</text:p>
          </table:table-cell>
          <table:table-cell table:style-name="ce15" office:value-type="float" office:value="44659.06" calcext:value-type="float">
            <text:p>44,659.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101:608</text:p>
          </table:table-cell>
          <table:table-cell table:style-name="ce15" office:value-type="float" office:value="800881.04" calcext:value-type="float">
            <text:p>800,881.0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71801:6063</text:p>
          </table:table-cell>
          <table:table-cell table:style-name="ce15" office:value-type="float" office:value="3004630.07" calcext:value-type="float">
            <text:p>3,004,630.0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08:3095</text:p>
          </table:table-cell>
          <table:table-cell table:style-name="ce15" office:value-type="float" office:value="38252550.51" calcext:value-type="float">
            <text:p>38,252,550.5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103:12560</text:p>
          </table:table-cell>
          <table:table-cell table:style-name="ce15" office:value-type="float" office:value="145439.67" calcext:value-type="float">
            <text:p>145,439.6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309:14565</text:p>
          </table:table-cell>
          <table:table-cell table:style-name="ce15" office:value-type="float" office:value="296311.29" calcext:value-type="float">
            <text:p>296,311.2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9:010103:36250</text:p>
          </table:table-cell>
          <table:table-cell table:style-name="ce15" office:value-type="float" office:value="219184.48" calcext:value-type="float">
            <text:p>219,184.4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4:010105:22928</text:p>
          </table:table-cell>
          <table:table-cell table:style-name="ce15" office:value-type="float" office:value="150833.87" calcext:value-type="float">
            <text:p>150,833.8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3:040101:1186</text:p>
          </table:table-cell>
          <table:table-cell table:style-name="ce15" office:value-type="float" office:value="1685012.91" calcext:value-type="float">
            <text:p>1,685,012.9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218:3319</text:p>
          </table:table-cell>
          <table:table-cell table:style-name="ce15" office:value-type="float" office:value="99316.07" calcext:value-type="float">
            <text:p>99,316.0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90501:19097</text:p>
          </table:table-cell>
          <table:table-cell table:style-name="ce15" office:value-type="float" office:value="213613.1" calcext:value-type="float">
            <text:p>213,613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90103:8013</text:p>
          </table:table-cell>
          <table:table-cell table:style-name="ce15" office:value-type="float" office:value="185977.69" calcext:value-type="float">
            <text:p>185,977.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90501:19099</text:p>
          </table:table-cell>
          <table:table-cell table:style-name="ce15" office:value-type="float" office:value="179972.58" calcext:value-type="float">
            <text:p>179,972.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090501:19096</text:p>
          </table:table-cell>
          <table:table-cell table:style-name="ce15" office:value-type="float" office:value="197064.94" calcext:value-type="float">
            <text:p>197,064.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20101:5574</text:p>
          </table:table-cell>
          <table:table-cell table:style-name="ce15" office:value-type="float" office:value="298966.82" calcext:value-type="float">
            <text:p>298,966.8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220:8857</text:p>
          </table:table-cell>
          <table:table-cell table:style-name="ce15" office:value-type="float" office:value="74335.83" calcext:value-type="float">
            <text:p>74,335.8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20301:1717</text:p>
          </table:table-cell>
          <table:table-cell table:style-name="ce15" office:value-type="float" office:value="3760967.98" calcext:value-type="float">
            <text:p>3,760,967.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200101:2327</text:p>
          </table:table-cell>
          <table:table-cell table:style-name="ce15" office:value-type="float" office:value="175942.23" calcext:value-type="float">
            <text:p>175,942.2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90501:19100</text:p>
          </table:table-cell>
          <table:table-cell table:style-name="ce15" office:value-type="float" office:value="174945.41" calcext:value-type="float">
            <text:p>174,945.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22:6156</text:p>
          </table:table-cell>
          <table:table-cell table:style-name="ce15" office:value-type="float" office:value="909052.22" calcext:value-type="float">
            <text:p>909,052.2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8:100101:2069</text:p>
          </table:table-cell>
          <table:table-cell table:style-name="ce15" office:value-type="float" office:value="3006110.18" calcext:value-type="float">
            <text:p>3,006,110.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1:220301:9891</text:p>
          </table:table-cell>
          <table:table-cell table:style-name="ce15" office:value-type="float" office:value="456067.44" calcext:value-type="float">
            <text:p>456,067.4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10201:41631</text:p>
          </table:table-cell>
          <table:table-cell table:style-name="ce15" office:value-type="float" office:value="130594.44" calcext:value-type="float">
            <text:p>130,594.4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150601:927</text:p>
          </table:table-cell>
          <table:table-cell table:style-name="ce15" office:value-type="float" office:value="527717.3" calcext:value-type="float">
            <text:p>527,717.3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4:010115:9372</text:p>
          </table:table-cell>
          <table:table-cell table:style-name="ce15" office:value-type="float" office:value="108695.56" calcext:value-type="float">
            <text:p>108,695.5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4:020101:5123</text:p>
          </table:table-cell>
          <table:table-cell table:style-name="ce15" office:value-type="float" office:value="30168860.13" calcext:value-type="float">
            <text:p>30,168,860.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40103:6554</text:p>
          </table:table-cell>
          <table:table-cell table:style-name="ce15" office:value-type="float" office:value="2055166.97" calcext:value-type="float">
            <text:p>2,055,166.9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2:042101:4234</text:p>
          </table:table-cell>
          <table:table-cell table:style-name="ce15" office:value-type="float" office:value="2514219.18" calcext:value-type="float">
            <text:p>2,514,219.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05:1153</text:p>
          </table:table-cell>
          <table:table-cell table:style-name="ce15" office:value-type="float" office:value="3312138.41" calcext:value-type="float">
            <text:p>3,312,138.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190301:3293</text:p>
          </table:table-cell>
          <table:table-cell table:style-name="ce15" office:value-type="float" office:value="3025351.65" calcext:value-type="float">
            <text:p>3,025,351.6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4:010115:9374</text:p>
          </table:table-cell>
          <table:table-cell table:style-name="ce15" office:value-type="float" office:value="24559730.21" calcext:value-type="float">
            <text:p>24,559,730.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20:8854</text:p>
          </table:table-cell>
          <table:table-cell table:style-name="ce15" office:value-type="float" office:value="167736.18" calcext:value-type="float">
            <text:p>167,736.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2:010220:8850</text:p>
          </table:table-cell>
          <table:table-cell table:style-name="ce15" office:value-type="float" office:value="175711.43" calcext:value-type="float">
            <text:p>175,711.4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308:8660</text:p>
          </table:table-cell>
          <table:table-cell table:style-name="ce15" office:value-type="float" office:value="187384.46" calcext:value-type="float">
            <text:p>187,384.4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180101:1611</text:p>
          </table:table-cell>
          <table:table-cell table:style-name="ce15" office:value-type="float" office:value="893382.2" calcext:value-type="float">
            <text:p>893,382.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5:010104:1036</text:p>
          </table:table-cell>
          <table:table-cell table:style-name="ce15" office:value-type="float" office:value="6227806.25" calcext:value-type="float">
            <text:p>6,227,806.2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220:8846</text:p>
          </table:table-cell>
          <table:table-cell table:style-name="ce15" office:value-type="float" office:value="124651.83" calcext:value-type="float">
            <text:p>124,651.8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2:010220:8858</text:p>
          </table:table-cell>
          <table:table-cell table:style-name="ce15" office:value-type="float" office:value="201302.73" calcext:value-type="float">
            <text:p>201,302.7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20:8855</text:p>
          </table:table-cell>
          <table:table-cell table:style-name="ce15" office:value-type="float" office:value="244465.82" calcext:value-type="float">
            <text:p>244,465.8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60301:10941</text:p>
          </table:table-cell>
          <table:table-cell table:style-name="ce15" office:value-type="float" office:value="2921743.72" calcext:value-type="float">
            <text:p>2,921,743.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2:200301:2547</text:p>
          </table:table-cell>
          <table:table-cell table:style-name="ce15" office:value-type="float" office:value="242198.61" calcext:value-type="float">
            <text:p>242,198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2:010220:8851</text:p>
          </table:table-cell>
          <table:table-cell table:style-name="ce15" office:value-type="float" office:value="84495.53" calcext:value-type="float">
            <text:p>84,495.5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3:080114:601</text:p>
          </table:table-cell>
          <table:table-cell table:style-name="ce15" office:value-type="float" office:value="2357287.7" calcext:value-type="float">
            <text:p>2,357,287.7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7:010214:2449</text:p>
          </table:table-cell>
          <table:table-cell table:style-name="ce15" office:value-type="float" office:value="87416.82" calcext:value-type="float">
            <text:p>87,416.8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1:110601:3651</text:p>
          </table:table-cell>
          <table:table-cell table:style-name="ce15" office:value-type="float" office:value="2020354.7" calcext:value-type="float">
            <text:p>2,020,354.7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1:071101:2399</text:p>
          </table:table-cell>
          <table:table-cell table:style-name="ce15" office:value-type="float" office:value="3044200" calcext:value-type="float">
            <text:p>3,044,200.0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1:140501:3473</text:p>
          </table:table-cell>
          <table:table-cell table:style-name="ce15" office:value-type="float" office:value="4371.96" calcext:value-type="float">
            <text:p>4,371.9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7:020103:5119</text:p>
          </table:table-cell>
          <table:table-cell table:style-name="ce15" office:value-type="float" office:value="27806.45" calcext:value-type="float">
            <text:p>27,806.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140501:3472</text:p>
          </table:table-cell>
          <table:table-cell table:style-name="ce15" office:value-type="float" office:value="2259.4" calcext:value-type="float">
            <text:p>2,259.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7:000000:2516</text:p>
          </table:table-cell>
          <table:table-cell table:style-name="ce15" office:value-type="float" office:value="52403.2" calcext:value-type="float">
            <text:p>52,403.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1:140501:3476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1:140501:3474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4:000000:5482</text:p>
          </table:table-cell>
          <table:table-cell table:style-name="ce15" office:value-type="float" office:value="8969126.4" calcext:value-type="float">
            <text:p>8,969,126.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1:050601:1049</text:p>
          </table:table-cell>
          <table:table-cell table:style-name="ce15" office:value-type="float" office:value="3044200" calcext:value-type="float">
            <text:p>3,044,200.0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1:140501:3475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7:220101:3948</text:p>
          </table:table-cell>
          <table:table-cell table:style-name="ce15" office:value-type="float" office:value="831140.7" calcext:value-type="float">
            <text:p>831,140.7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2:100601:435</text:p>
          </table:table-cell>
          <table:table-cell table:style-name="ce15" office:value-type="float" office:value="1902625" calcext:value-type="float">
            <text:p>1,902,625.0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7:020101:5142</text:p>
          </table:table-cell>
          <table:table-cell table:style-name="ce15" office:value-type="float" office:value="22882.4" calcext:value-type="float">
            <text:p>22,882.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1:010106:5535</text:p>
          </table:table-cell>
          <table:table-cell table:style-name="ce15" office:value-type="float" office:value="3082378.37" calcext:value-type="float">
            <text:p>3,082,378.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8:010101:4913</text:p>
          </table:table-cell>
          <table:table-cell table:style-name="ce15" office:value-type="float" office:value="577901.89" calcext:value-type="float">
            <text:p>577,901.8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8:010120:3355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8:010120:3369</text:p>
          </table:table-cell>
          <table:table-cell table:style-name="ce15" office:value-type="float" office:value="6554992.62" calcext:value-type="float">
            <text:p>6,554,992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10120:3345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8:010120:3404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8:010120:3394</text:p>
          </table:table-cell>
          <table:table-cell table:style-name="ce15" office:value-type="float" office:value="6745746.37" calcext:value-type="float">
            <text:p>6,745,746.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8:010120:3381</text:p>
          </table:table-cell>
          <table:table-cell table:style-name="ce15" office:value-type="float" office:value="12225581.48" calcext:value-type="float">
            <text:p>12,225,581.4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8:010120:3405</text:p>
          </table:table-cell>
          <table:table-cell table:style-name="ce15" office:value-type="float" office:value="10075266.44" calcext:value-type="float">
            <text:p>10,075,266.4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8:010120:3358</text:p>
          </table:table-cell>
          <table:table-cell table:style-name="ce15" office:value-type="float" office:value="6381580.12" calcext:value-type="float">
            <text:p>6,381,580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8:010120:3379</text:p>
          </table:table-cell>
          <table:table-cell table:style-name="ce15" office:value-type="float" office:value="6554992.62" calcext:value-type="float">
            <text:p>6,554,992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8:010120:3357</text:p>
          </table:table-cell>
          <table:table-cell table:style-name="ce15" office:value-type="float" office:value="5566541.35" calcext:value-type="float">
            <text:p>5,566,541.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8:010120:3392</text:p>
          </table:table-cell>
          <table:table-cell table:style-name="ce15" office:value-type="float" office:value="8844037.67" calcext:value-type="float">
            <text:p>8,844,037.6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8:010120:3407</text:p>
          </table:table-cell>
          <table:table-cell table:style-name="ce15" office:value-type="float" office:value="5445152.61" calcext:value-type="float">
            <text:p>5,445,152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10104:6266</text:p>
          </table:table-cell>
          <table:table-cell table:style-name="ce15" office:value-type="float" office:value="2300755.1" calcext:value-type="float">
            <text:p>2,300,755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8:010120:3338</text:p>
          </table:table-cell>
          <table:table-cell table:style-name="ce15" office:value-type="float" office:value="15524857.72" calcext:value-type="float">
            <text:p>15,524,857.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8:010120:3325</text:p>
          </table:table-cell>
          <table:table-cell table:style-name="ce15" office:value-type="float" office:value="730334.55" calcext:value-type="float">
            <text:p>730,334.5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8:010120:3402</text:p>
          </table:table-cell>
          <table:table-cell table:style-name="ce15" office:value-type="float" office:value="8618601.41" calcext:value-type="float">
            <text:p>8,618,601.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8:010120:3344</text:p>
          </table:table-cell>
          <table:table-cell table:style-name="ce15" office:value-type="float" office:value="7040547.63" calcext:value-type="float">
            <text:p>7,040,547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8:010120:3395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8:010120:3383</text:p>
          </table:table-cell>
          <table:table-cell table:style-name="ce15" office:value-type="float" office:value="8844037.67" calcext:value-type="float">
            <text:p>8,844,037.6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8:010120:3343</text:p>
          </table:table-cell>
          <table:table-cell table:style-name="ce15" office:value-type="float" office:value="8722648.91" calcext:value-type="float">
            <text:p>8,722,648.9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106:15661</text:p>
          </table:table-cell>
          <table:table-cell table:style-name="ce15" office:value-type="float" office:value="2886616.57" calcext:value-type="float">
            <text:p>2,886,616.5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8:010120:3386</text:p>
          </table:table-cell>
          <table:table-cell table:style-name="ce15" office:value-type="float" office:value="5271740.1" calcext:value-type="float">
            <text:p>5,271,740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8:010120:3356</text:p>
          </table:table-cell>
          <table:table-cell table:style-name="ce15" office:value-type="float" office:value="5306422.6" calcext:value-type="float">
            <text:p>5,306,422.6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8:010120:3332</text:p>
          </table:table-cell>
          <table:table-cell table:style-name="ce15" office:value-type="float" office:value="12242922.73" calcext:value-type="float">
            <text:p>12,242,922.7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8:010120:3342</text:p>
          </table:table-cell>
          <table:table-cell table:style-name="ce15" office:value-type="float" office:value="12242922.73" calcext:value-type="float">
            <text:p>12,242,922.7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8:010120:3329</text:p>
          </table:table-cell>
          <table:table-cell table:style-name="ce15" office:value-type="float" office:value="6589675.12" calcext:value-type="float">
            <text:p>6,589,675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8:010120:3363</text:p>
          </table:table-cell>
          <table:table-cell table:style-name="ce15" office:value-type="float" office:value="8739990.16" calcext:value-type="float">
            <text:p>8,739,990.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8:010120:3326</text:p>
          </table:table-cell>
          <table:table-cell table:style-name="ce15" office:value-type="float" office:value="968487.12" calcext:value-type="float">
            <text:p>968,487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8:010120:3331</text:p>
          </table:table-cell>
          <table:table-cell table:style-name="ce15" office:value-type="float" office:value="4612772.59" calcext:value-type="float">
            <text:p>4,612,772.5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8:010120:3365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8:010120:3387</text:p>
          </table:table-cell>
          <table:table-cell table:style-name="ce15" office:value-type="float" office:value="5445152.61" calcext:value-type="float">
            <text:p>5,445,152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8:010120:3366</text:p>
          </table:table-cell>
          <table:table-cell table:style-name="ce15" office:value-type="float" office:value="5271740.1" calcext:value-type="float">
            <text:p>5,271,740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8:010120:3374</text:p>
          </table:table-cell>
          <table:table-cell table:style-name="ce15" office:value-type="float" office:value="6919158.88" calcext:value-type="float">
            <text:p>6,919,158.8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201:41630</text:p>
          </table:table-cell>
          <table:table-cell table:style-name="ce15" office:value-type="float" office:value="937191.59" calcext:value-type="float">
            <text:p>937,191.5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8:010120:3401</text:p>
          </table:table-cell>
          <table:table-cell table:style-name="ce15" office:value-type="float" office:value="12225581.48" calcext:value-type="float">
            <text:p>12,225,581.4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1:010113:12497</text:p>
          </table:table-cell>
          <table:table-cell table:style-name="ce15" office:value-type="float" office:value="1658386.41" calcext:value-type="float">
            <text:p>1,658,386.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8:010120:3410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8:010120:3347</text:p>
          </table:table-cell>
          <table:table-cell table:style-name="ce15" office:value-type="float" office:value="5566541.35" calcext:value-type="float">
            <text:p>5,566,541.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8:010120:3390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8:010120:3360</text:p>
          </table:table-cell>
          <table:table-cell table:style-name="ce15" office:value-type="float" office:value="25099992.16" calcext:value-type="float">
            <text:p>25,099,992.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8:010120:3361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8:010120:3406</text:p>
          </table:table-cell>
          <table:table-cell table:style-name="ce15" office:value-type="float" office:value="5219716.35" calcext:value-type="float">
            <text:p>5,219,716.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8:010120:3341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8:010120:3371</text:p>
          </table:table-cell>
          <table:table-cell table:style-name="ce15" office:value-type="float" office:value="12277605.23" calcext:value-type="float">
            <text:p>12,277,605.2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8:010120:3409</text:p>
          </table:table-cell>
          <table:table-cell table:style-name="ce15" office:value-type="float" office:value="6554992.62" calcext:value-type="float">
            <text:p>6,554,992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8:010120:3339</text:p>
          </table:table-cell>
          <table:table-cell table:style-name="ce15" office:value-type="float" office:value="6485627.62" calcext:value-type="float">
            <text:p>6,485,627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5:100101:2364</text:p>
          </table:table-cell>
          <table:table-cell table:style-name="ce15" office:value-type="float" office:value="1188481.76" calcext:value-type="float">
            <text:p>1,188,481.7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8:010120:3403</text:p>
          </table:table-cell>
          <table:table-cell table:style-name="ce15" office:value-type="float" office:value="6659040.12" calcext:value-type="float">
            <text:p>6,659,040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8:010120:3375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311:3684</text:p>
          </table:table-cell>
          <table:table-cell table:style-name="ce15" office:value-type="float" office:value="4955869.84" calcext:value-type="float">
            <text:p>4,955,869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8:010120:3334</text:p>
          </table:table-cell>
          <table:table-cell table:style-name="ce15" office:value-type="float" office:value="7040547.63" calcext:value-type="float">
            <text:p>7,040,547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8:010120:3393</text:p>
          </table:table-cell>
          <table:table-cell table:style-name="ce15" office:value-type="float" office:value="6988523.88" calcext:value-type="float">
            <text:p>6,988,523.8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10120:3370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8:010120:3377</text:p>
          </table:table-cell>
          <table:table-cell table:style-name="ce15" office:value-type="float" office:value="5445152.61" calcext:value-type="float">
            <text:p>5,445,152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8:010120:3351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1:010113:12496</text:p>
          </table:table-cell>
          <table:table-cell table:style-name="ce15" office:value-type="float" office:value="4367995.43" calcext:value-type="float">
            <text:p>4,367,995.4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8:010120:3362</text:p>
          </table:table-cell>
          <table:table-cell table:style-name="ce15" office:value-type="float" office:value="12277605.23" calcext:value-type="float">
            <text:p>12,277,605.2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8:010120:3391</text:p>
          </table:table-cell>
          <table:table-cell table:style-name="ce15" office:value-type="float" office:value="12225581.48" calcext:value-type="float">
            <text:p>12,225,581.4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10120:3372</text:p>
          </table:table-cell>
          <table:table-cell table:style-name="ce15" office:value-type="float" office:value="12225581.48" calcext:value-type="float">
            <text:p>12,225,581.4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8:010120:3368</text:p>
          </table:table-cell>
          <table:table-cell table:style-name="ce15" office:value-type="float" office:value="6520310.12" calcext:value-type="float">
            <text:p>6,520,310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8:010120:3367</text:p>
          </table:table-cell>
          <table:table-cell table:style-name="ce15" office:value-type="float" office:value="5479835.1" calcext:value-type="float">
            <text:p>5,479,835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8:010120:3385</text:p>
          </table:table-cell>
          <table:table-cell table:style-name="ce15" office:value-type="float" office:value="10196655.19" calcext:value-type="float">
            <text:p>10,196,655.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8:010120:3349</text:p>
          </table:table-cell>
          <table:table-cell table:style-name="ce15" office:value-type="float" office:value="12085133.65" calcext:value-type="float">
            <text:p>12,085,133.6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1:010114:6428</text:p>
          </table:table-cell>
          <table:table-cell table:style-name="ce15" office:value-type="float" office:value="1737367.46" calcext:value-type="float">
            <text:p>1,737,367.4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8:010120:3354</text:p>
          </table:table-cell>
          <table:table-cell table:style-name="ce15" office:value-type="float" office:value="7040547.63" calcext:value-type="float">
            <text:p>7,040,547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8:010120:3408</text:p>
          </table:table-cell>
          <table:table-cell table:style-name="ce15" office:value-type="float" office:value="6693722.63" calcext:value-type="float">
            <text:p>6,693,722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8:010120:3398</text:p>
          </table:table-cell>
          <table:table-cell table:style-name="ce15" office:value-type="float" office:value="6832452.63" calcext:value-type="float">
            <text:p>6,832,452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8:010120:3337</text:p>
          </table:table-cell>
          <table:table-cell table:style-name="ce15" office:value-type="float" office:value="5566541.35" calcext:value-type="float">
            <text:p>5,566,541.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8:010120:3389</text:p>
          </table:table-cell>
          <table:table-cell table:style-name="ce15" office:value-type="float" office:value="6554992.62" calcext:value-type="float">
            <text:p>6,554,992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8:010120:3359</text:p>
          </table:table-cell>
          <table:table-cell table:style-name="ce15" office:value-type="float" office:value="6572333.87" calcext:value-type="float">
            <text:p>6,572,333.8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8:010120:3336</text:p>
          </table:table-cell>
          <table:table-cell table:style-name="ce15" office:value-type="float" office:value="5306422.6" calcext:value-type="float">
            <text:p>5,306,422.6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8:010120:3400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8:010120:3399</text:p>
          </table:table-cell>
          <table:table-cell table:style-name="ce15" office:value-type="float" office:value="6554992.62" calcext:value-type="float">
            <text:p>6,554,992.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8:010120:3328</text:p>
          </table:table-cell>
          <table:table-cell table:style-name="ce15" office:value-type="float" office:value="5618565.11" calcext:value-type="float">
            <text:p>5,618,565.1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8:010120:3373</text:p>
          </table:table-cell>
          <table:table-cell table:style-name="ce15" office:value-type="float" office:value="8844037.67" calcext:value-type="float">
            <text:p>8,844,037.6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8:010120:3396</text:p>
          </table:table-cell>
          <table:table-cell table:style-name="ce15" office:value-type="float" office:value="5271740.1" calcext:value-type="float">
            <text:p>5,271,740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2:010219:9634</text:p>
          </table:table-cell>
          <table:table-cell table:style-name="ce15" office:value-type="float" office:value="933319.63" calcext:value-type="float">
            <text:p>933,319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8:010120:3353</text:p>
          </table:table-cell>
          <table:table-cell table:style-name="ce15" office:value-type="float" office:value="8722648.91" calcext:value-type="float">
            <text:p>8,722,648.9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8:010120:3380</text:p>
          </table:table-cell>
          <table:table-cell table:style-name="ce15" office:value-type="float" office:value="4560748.84" calcext:value-type="float">
            <text:p>4,560,748.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8:010120:3364</text:p>
          </table:table-cell>
          <table:table-cell table:style-name="ce15" office:value-type="float" office:value="6971182.63" calcext:value-type="float">
            <text:p>6,971,182.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8:010120:3333</text:p>
          </table:table-cell>
          <table:table-cell table:style-name="ce15" office:value-type="float" office:value="8722648.91" calcext:value-type="float">
            <text:p>8,722,648.9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8:010120:3348</text:p>
          </table:table-cell>
          <table:table-cell table:style-name="ce15" office:value-type="float" office:value="6381580.12" calcext:value-type="float">
            <text:p>6,381,580.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8:010120:3340</text:p>
          </table:table-cell>
          <table:table-cell table:style-name="ce15" office:value-type="float" office:value="6572333.87" calcext:value-type="float">
            <text:p>6,572,333.8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8:010120:3350</text:p>
          </table:table-cell>
          <table:table-cell table:style-name="ce15" office:value-type="float" office:value="6572333.87" calcext:value-type="float">
            <text:p>6,572,333.8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8:010120:3382</text:p>
          </table:table-cell>
          <table:table-cell table:style-name="ce15" office:value-type="float" office:value="8531895.16" calcext:value-type="float">
            <text:p>8,531,895.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8:010120:3384</text:p>
          </table:table-cell>
          <table:table-cell table:style-name="ce15" office:value-type="float" office:value="6086778.86" calcext:value-type="float">
            <text:p>6,086,778.8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8:010120:3397</text:p>
          </table:table-cell>
          <table:table-cell table:style-name="ce15" office:value-type="float" office:value="5445152.61" calcext:value-type="float">
            <text:p>5,445,152.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8:010120:3411</text:p>
          </table:table-cell>
          <table:table-cell table:style-name="ce15" office:value-type="float" office:value="5358446.35" calcext:value-type="float">
            <text:p>5,358,446.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8:010120:3376</text:p>
          </table:table-cell>
          <table:table-cell table:style-name="ce15" office:value-type="float" office:value="5271740.1" calcext:value-type="float">
            <text:p>5,271,740.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8:010120:3352</text:p>
          </table:table-cell>
          <table:table-cell table:style-name="ce15" office:value-type="float" office:value="12242922.73" calcext:value-type="float">
            <text:p>12,242,922.7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8:010120:3330</text:p>
          </table:table-cell>
          <table:table-cell table:style-name="ce15" office:value-type="float" office:value="6641698.87" calcext:value-type="float">
            <text:p>6,641,698.8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8:010120:3335</text:p>
          </table:table-cell>
          <table:table-cell table:style-name="ce15" office:value-type="float" office:value="9988560.18" calcext:value-type="float">
            <text:p>9,988,560.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8:010120:3388</text:p>
          </table:table-cell>
          <table:table-cell table:style-name="ce15" office:value-type="float" office:value="6745746.37" calcext:value-type="float">
            <text:p>6,745,746.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8:010120:3378</text:p>
          </table:table-cell>
          <table:table-cell table:style-name="ce15" office:value-type="float" office:value="6780428.88" calcext:value-type="float">
            <text:p>6,780,428.8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8:010120:3346</text:p>
          </table:table-cell>
          <table:table-cell table:style-name="ce15" office:value-type="float" office:value="5306422.6" calcext:value-type="float">
            <text:p>5,306,422.6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2:170101:1878</text:p>
          </table:table-cell>
          <table:table-cell table:style-name="ce15" office:value-type="float" office:value="619989.87" calcext:value-type="float">
            <text:p>619,989.8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170102:1287</text:p>
          </table:table-cell>
          <table:table-cell table:style-name="ce15" office:value-type="float" office:value="1360686.94" calcext:value-type="float">
            <text:p>1,360,686.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170101:1729</text:p>
          </table:table-cell>
          <table:table-cell table:style-name="ce15" office:value-type="float" office:value="2059026.06" calcext:value-type="float">
            <text:p>2,059,026.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2:170101:1683</text:p>
          </table:table-cell>
          <table:table-cell table:style-name="ce15" office:value-type="float" office:value="111881.32" calcext:value-type="float">
            <text:p>111,881.3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170102:1293</text:p>
          </table:table-cell>
          <table:table-cell table:style-name="ce15" office:value-type="float" office:value="1252987.17" calcext:value-type="float">
            <text:p>1,252,987.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2:170102:1354</text:p>
          </table:table-cell>
          <table:table-cell table:style-name="ce15" office:value-type="float" office:value="854452.06" calcext:value-type="float">
            <text:p>854,452.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2:170101:1682</text:p>
          </table:table-cell>
          <table:table-cell table:style-name="ce15" office:value-type="float" office:value="2464246.44" calcext:value-type="float">
            <text:p>2,464,246.4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1:010111:1422</text:p>
          </table:table-cell>
          <table:table-cell table:style-name="ce15" office:value-type="float" office:value="270342.11" calcext:value-type="float">
            <text:p>270,342.1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2:170101:1731</text:p>
          </table:table-cell>
          <table:table-cell table:style-name="ce15" office:value-type="float" office:value="224242.93" calcext:value-type="float">
            <text:p>224,242.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2:170101:1925</text:p>
          </table:table-cell>
          <table:table-cell table:style-name="ce15" office:value-type="float" office:value="4197818.4" calcext:value-type="float">
            <text:p>4,197,818.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2:010201:11827</text:p>
          </table:table-cell>
          <table:table-cell table:style-name="ce15" office:value-type="float" office:value="3111768.95" calcext:value-type="float">
            <text:p>3,111,768.9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0:010104:2466</text:p>
          </table:table-cell>
          <table:table-cell table:style-name="ce15" office:value-type="float" office:value="1906205.08" calcext:value-type="float">
            <text:p>1,906,205.0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2:010201:23651</text:p>
          </table:table-cell>
          <table:table-cell table:style-name="ce15" office:value-type="float" office:value="5469391.54" calcext:value-type="float">
            <text:p>5,469,391.5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1:230102:786</text:p>
          </table:table-cell>
          <table:table-cell table:style-name="ce15" office:value-type="float" office:value="2473613.53" calcext:value-type="float">
            <text:p>2,473,613.5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3:010105:3167</text:p>
          </table:table-cell>
          <table:table-cell table:style-name="ce15" office:value-type="float" office:value="2725128.58" calcext:value-type="float">
            <text:p>2,725,128.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6" office:value-type="string" calcext:value-type="string">
            <text:p>22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8:010126:1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8:010126:1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8:010126:20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8:010126: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8:010126:30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8:010126:3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8:010126:35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8:010126:3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8:010126:42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8:010126:4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8:010126:4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8:010126:47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8:010126:5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8:010126:53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8:010126:53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8:010126:56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8:010126:60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8:010126:6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8:010126:62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8:010126:6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8:010126:65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8:010126:66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8:010126:6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8:010126:7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8:010126:7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8:010126:7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8:010126:7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8:010126:79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8:010127:11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8:010127:111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8:010127:11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8:010127:11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8:010127:11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8:010127:11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8:010127:11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8:010127:11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8:010127:11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8:010127:112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8:010127:112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8:010127:112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8:010127:112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8:010127:113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8:010127:113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8:010127:113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8:010127:11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8:010127:11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8:010127:113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8:010127:11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8:010127:11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8:010127:11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8:010127:114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8:010127:114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8:010127:114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8:010127:11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8:010127:115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8:010127:115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8:010127:115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8:010127:11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8:010127:116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8:010127:11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8:010127:11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8:010127:116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8:010127:116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8:010127:11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8:010127:117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8:010127:11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8:010127:117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8:010127:117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8:010127:5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106:1476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4:030201:128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4:030201:128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1:070801:2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4:030201:6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4:030201:120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200701:18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4:010105:35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171101:45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2:010215:19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4:020101:9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4:030201:12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3:040101:173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0:010140:19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5:090104:8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4:010103:26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4:030101:118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104:505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2:010101:58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5:010110:125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0:010140:19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8:010132:97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17:270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225:717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4:030201:121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3:040101:17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0:010140:1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8:010127:9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131301:9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5:060201:26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10:266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3:040101:172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060101:98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1:150401:3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9:010110:1123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5:060301:5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8:010132:9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8:010151:68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14:138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1:110401:95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30201:6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10101:23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040301:455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2:020103:53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217:45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230101:22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3:010140:2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9:010110:105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2:010101:452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7:010468:1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10105:350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3:040101:17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2:090102:17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8:010137:133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10105:351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140101:145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9:010110:1124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9:010110:112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9:010110:1102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3:040101:172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150103:17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150401:3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8:020110:76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2:010103:441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9:010110:1123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1:010106:386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131301:16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2:090102:467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2:010104:71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2:131301:359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10104:86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1:150101:19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101:23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170801:8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1:180201:5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170602:15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200103:138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90601:9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9:010101:51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3:040101:17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7:010468:16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0:010140:19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9:010110:112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8:010152:8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2:070801: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2:010206:388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2:010101:23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7:010468:1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70201:6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131301:24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2:100102:156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10105:2293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9:010110:1102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10105:2292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9:010102:37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1:130201:115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228:17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1:160101:486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2:191001:6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131301:37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4:080101:325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100102:2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4:010103:264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7:040101:24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90104:78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101:19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9:010111:249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1:000000:7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2:010217:298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20104:443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2:010106:313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60301:211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30201:64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3:040101:172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3:040101:173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10215:1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4:010105:351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19:010102:37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5:060301:73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2:131301:163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140301:108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9:010110:110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170602:159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2:130301:26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10105:35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8:140201:2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60201:26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4:010101:82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3:040101:17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1:110401:95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9:010110:110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2:010301:32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2:170602:15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9:010110:149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2:090102:46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2:131301:163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4:010105:1033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8:010132:97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8:020110:75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4:030201:63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5:010103:327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3:040101:172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9:010117:169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4:000000:16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8:010160:14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3:000000:355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8:000000:43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4:000000:54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1:000000:607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1:130201:285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2:000000:86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0:000000:24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0:000000:339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4:000000:167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1:180201:248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8:190101:268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8:000000:8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4:010101:597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0:000000:322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00000:77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000000:172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8:000000:141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1:000000:214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8:000000:137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9:010110:1431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8:010160:139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1:000000:508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9:010109:2932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3:010107:12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2:150103:3454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5:000000:961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4:000000:107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1:110401:251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000000:95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5:000000:932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1:000000:826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2:010102:54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2:010220:64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5:030105: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2:010106:55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2:010201:3686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2:010221:35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4:010102:130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5:010104:900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3:030103:69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1:010117: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4:010101:41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8:010104:57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7:010464:4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2:010106:147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2:010106:1474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9:010105:1143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1:010113:85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5:000000:36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4:020101:465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9:010103:194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21:010117:22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2:010106:147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2:010222:866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6:010102:173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9:010113:415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10124:542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7:010102:3472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8:010134: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2:170101:9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5:160105:97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1:211001:19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5:010107:7149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315:201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20:010101:209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5:010105:1045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9:010109:3485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4:010102:379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090103:8006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5:010113:343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2:010309:12218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5:010113:3413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22:010201:3800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5:010113:336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8:010146:3511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306:7034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10112:1440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9:010113:30457</text:p>
          </table:table-cell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2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CF493FD85C02C35FEB38E6538122B3B5D47D511D3A2F6F475F558639414E2C21B1CA39F42EABC447FC9A44A229FE04CC095BE9DD74B2F8413B8408692A4D739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009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7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7T07:39:35</meta:creation-date>
    <dc:date>2024-05-29T08:16:14</dc:date>
    <meta:generator>LibreOffice/6.4.6.2$Linux_X86_64 LibreOffice_project/17c4c786810c925eb6e0da4181cd43069b44ed29</meta:generator>
    <meta:document-statistic meta:table-count="1" meta:cell-count="2489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