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25</text:p>
          </table:table-cell>
          <table:covered-table-cell/>
          <table:table-cell table:number-columns-repeated="3" table:style-name="ce2"/>
          <table:table-cell office:value-type="string" table:style-name="ce3">
            <text:p>07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70" table:style-name="ce9">
            <text:p>170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02" table:style-name="ce9">
            <text:p>202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6:000000:302</text:p>
          </table:table-cell>
          <table:table-cell office:value-type="float" office:value="201060.48000000001" table:style-name="ce10">
            <text:p>201 060.4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6:070501:957</text:p>
          </table:table-cell>
          <table:table-cell office:value-type="float" office:value="125096.4" table:style-name="ce10">
            <text:p>125 096.4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1:141201:707</text:p>
          </table:table-cell>
          <table:table-cell office:value-type="float" office:value="279037.62" table:style-name="ce10">
            <text:p>279 037.6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3:270901:164</text:p>
          </table:table-cell>
          <table:table-cell office:value-type="float" office:value="112422.48" table:style-name="ce10">
            <text:p>112 422.4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9:050401:320</text:p>
          </table:table-cell>
          <table:table-cell office:value-type="float" office:value="770363.31" table:style-name="ce10">
            <text:p>770 363.3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4:020701:40</text:p>
          </table:table-cell>
          <table:table-cell office:value-type="float" office:value="962355.19999999995" table:style-name="ce10">
            <text:p>962 355.2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1:141201:705</text:p>
          </table:table-cell>
          <table:table-cell office:value-type="float" office:value="271938.82" table:style-name="ce10">
            <text:p>271 938.8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5:051601:53</text:p>
          </table:table-cell>
          <table:table-cell office:value-type="float" office:value="85133.3" table:style-name="ce10">
            <text:p>85 133.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5:051601:1212</text:p>
          </table:table-cell>
          <table:table-cell office:value-type="float" office:value="538499.04" table:style-name="ce10">
            <text:p>538 499.0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0:040401:95</text:p>
          </table:table-cell>
          <table:table-cell office:value-type="float" office:value="77577.83" table:style-name="ce10">
            <text:p>77 577.8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3:270901:151</text:p>
          </table:table-cell>
          <table:table-cell office:value-type="float" office:value="112388.76" table:style-name="ce10">
            <text:p>112 388.7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4:071201:2126</text:p>
          </table:table-cell>
          <table:table-cell office:value-type="float" office:value="132783.65" table:style-name="ce10">
            <text:p>132 783.6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5:051501:587</text:p>
          </table:table-cell>
          <table:table-cell office:value-type="float" office:value="216580.7" table:style-name="ce10">
            <text:p>216 580.7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4:030601:824</text:p>
          </table:table-cell>
          <table:table-cell office:value-type="float" office:value="1217280" table:style-name="ce10">
            <text:p>1 217 280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3:160301:477</text:p>
          </table:table-cell>
          <table:table-cell office:value-type="float" office:value="705243.15" table:style-name="ce10">
            <text:p>705 243.1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2:171301:1871</text:p>
          </table:table-cell>
          <table:table-cell office:value-type="float" office:value="690068.59" table:style-name="ce10">
            <text:p>690 068.5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4:071201:2124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0:080801:131</text:p>
          </table:table-cell>
          <table:table-cell office:value-type="float" office:value="89321.4" table:style-name="ce10">
            <text:p>89 321.4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4:090701:620</text:p>
          </table:table-cell>
          <table:table-cell office:value-type="float" office:value="579728.21" table:style-name="ce10">
            <text:p>579 728.2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171301:1870</text:p>
          </table:table-cell>
          <table:table-cell office:value-type="float" office:value="802732.85" table:style-name="ce10">
            <text:p>802 732.8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5:110701:404</text:p>
          </table:table-cell>
          <table:table-cell office:value-type="float" office:value="260236.54" table:style-name="ce10">
            <text:p>260 236.5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4:071201:2127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2:171301:1875</text:p>
          </table:table-cell>
          <table:table-cell office:value-type="float" office:value="802732.85" table:style-name="ce10">
            <text:p>802 732.8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1:000000:930</text:p>
          </table:table-cell>
          <table:table-cell office:value-type="float" office:value="172098401.94999999" table:style-name="ce10">
            <text:p>172 098 401.9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0:081301:149</text:p>
          </table:table-cell>
          <table:table-cell office:value-type="float" office:value="464476.22" table:style-name="ce10">
            <text:p>464 476.2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1:141201:706</text:p>
          </table:table-cell>
          <table:table-cell office:value-type="float" office:value="271938.82" table:style-name="ce10">
            <text:p>271 938.8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4:000000:2560</text:p>
          </table:table-cell>
          <table:table-cell office:value-type="float" office:value="1708059092.6300001" table:style-name="ce10">
            <text:p>1 708 059 092.6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030901:557</text:p>
          </table:table-cell>
          <table:table-cell office:value-type="float" office:value="98489.94" table:style-name="ce10">
            <text:p>98 489.9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2:150601:1075</text:p>
          </table:table-cell>
          <table:table-cell office:value-type="float" office:value="718381.66" table:style-name="ce10">
            <text:p>718 381.6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7:010301:180</text:p>
          </table:table-cell>
          <table:table-cell office:value-type="float" office:value="143565917.38999999" table:style-name="ce10">
            <text:p>143 565 917.3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2:171301:1874</text:p>
          </table:table-cell>
          <table:table-cell office:value-type="float" office:value="825030.99" table:style-name="ce10">
            <text:p>825 030.9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23:050401:504</text:p>
          </table:table-cell>
          <table:table-cell office:value-type="float" office:value="345101.69" table:style-name="ce10">
            <text:p>345 101.6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4:071201:2129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2:150601:393</text:p>
          </table:table-cell>
          <table:table-cell office:value-type="float" office:value="808004449.17999995" table:style-name="ce10">
            <text:p>808 004 449.1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0:120901:581</text:p>
          </table:table-cell>
          <table:table-cell office:value-type="float" office:value="360657.62" table:style-name="ce10">
            <text:p>360 657.6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4:071201:2125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4:071201:2128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3:060601:396</text:p>
          </table:table-cell>
          <table:table-cell office:value-type="float" office:value="763684.75" table:style-name="ce10">
            <text:p>763 684.7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5:000000:448</text:p>
          </table:table-cell>
          <table:table-cell office:value-type="float" office:value="547261.04" table:style-name="ce10">
            <text:p>547 261.0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6:100501:885</text:p>
          </table:table-cell>
          <table:table-cell office:value-type="float" office:value="123898.28" table:style-name="ce10">
            <text:p>123 898.2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3:051001:56</text:p>
          </table:table-cell>
          <table:table-cell office:value-type="float" office:value="46312.28" table:style-name="ce10">
            <text:p>46 312.2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0:120601:1599</text:p>
          </table:table-cell>
          <table:table-cell office:value-type="float" office:value="288530122.55000001" table:style-name="ce10">
            <text:p>288 530 122.5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4:071201:2130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2:171301:1872</text:p>
          </table:table-cell>
          <table:table-cell office:value-type="float" office:value="740532.79" table:style-name="ce10">
            <text:p>740 532.7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2:171301:1869</text:p>
          </table:table-cell>
          <table:table-cell office:value-type="float" office:value="721755.42" table:style-name="ce10">
            <text:p>721 755.4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2:171301:1868</text:p>
          </table:table-cell>
          <table:table-cell office:value-type="float" office:value="847329.12" table:style-name="ce10">
            <text:p>847 329.1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2:171301:1873</text:p>
          </table:table-cell>
          <table:table-cell office:value-type="float" office:value="820336.64000000001" table:style-name="ce10">
            <text:p>820 336.6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6:070501:958</text:p>
          </table:table-cell>
          <table:table-cell office:value-type="float" office:value="222393.32" table:style-name="ce10">
            <text:p>222 393.3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2:171301:1831</text:p>
          </table:table-cell>
          <table:table-cell office:value-type="float" office:value="18102511.899999999" table:style-name="ce10">
            <text:p>18 102 511.9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1:160101:6229</text:p>
          </table:table-cell>
          <table:table-cell office:value-type="float" office:value="18728.22" table:style-name="ce10">
            <text:p>18 728.2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9:010117:3288</text:p>
          </table:table-cell>
          <table:table-cell office:value-type="float" office:value="2209501.87" table:style-name="ce10">
            <text:p>2 209 501.8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8:030103:3973</text:p>
          </table:table-cell>
          <table:table-cell office:value-type="float" office:value="78500.03" table:style-name="ce10">
            <text:p>78 500.0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7:040101:4137</text:p>
          </table:table-cell>
          <table:table-cell office:value-type="float" office:value="2394887.29" table:style-name="ce10">
            <text:p>2 394 887.2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7:200101:312</text:p>
          </table:table-cell>
          <table:table-cell office:value-type="float" office:value="1498235.67" table:style-name="ce10">
            <text:p>1 498 235.6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24:030201:1719</text:p>
          </table:table-cell>
          <table:table-cell office:value-type="float" office:value="1934948.9" table:style-name="ce10">
            <text:p>1 934 948.9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23:010108:277</text:p>
          </table:table-cell>
          <table:table-cell office:value-type="float" office:value="2515741.89" table:style-name="ce10">
            <text:p>2 515 741.8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1:110401:2743</text:p>
          </table:table-cell>
          <table:table-cell office:value-type="float" office:value="1421721.13" table:style-name="ce10">
            <text:p>1 421 721.1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1:240301:1037</text:p>
          </table:table-cell>
          <table:table-cell office:value-type="float" office:value="1637828.23" table:style-name="ce10">
            <text:p>1 637 828.2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2:131301:4777</text:p>
          </table:table-cell>
          <table:table-cell office:value-type="float" office:value="2299413.7799999998" table:style-name="ce10">
            <text:p>2 299 413.7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9:010110:34036</text:p>
          </table:table-cell>
          <table:table-cell office:value-type="float" office:value="1453884.2" table:style-name="ce10">
            <text:p>1 453 884.2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22:010101:333</text:p>
          </table:table-cell>
          <table:table-cell office:value-type="float" office:value="5276975.93" table:style-name="ce10">
            <text:p>5 276 975.9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9:010102:5149</text:p>
          </table:table-cell>
          <table:table-cell office:value-type="float" office:value="2406019.85" table:style-name="ce10">
            <text:p>2 406 019.8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1:030101:2498</text:p>
          </table:table-cell>
          <table:table-cell office:value-type="float" office:value="1356647.08" table:style-name="ce10">
            <text:p>1 356 647.0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3:010107:1228</text:p>
          </table:table-cell>
          <table:table-cell office:value-type="float" office:value="527070.69999999995" table:style-name="ce10">
            <text:p>527 070.7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2:000000:16021</text:p>
          </table:table-cell>
          <table:table-cell office:value-type="float" office:value="71993759.909999996" table:style-name="ce10">
            <text:p>71 993 759.9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1:020102:227</text:p>
          </table:table-cell>
          <table:table-cell office:value-type="float" office:value="580621.64" table:style-name="ce10">
            <text:p>580 621.6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24:070601:327</text:p>
          </table:table-cell>
          <table:table-cell office:value-type="float" office:value="605262.66" table:style-name="ce10">
            <text:p>605 262.6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2:170603:1735</text:p>
          </table:table-cell>
          <table:table-cell office:value-type="float" office:value="1994800.55" table:style-name="ce10">
            <text:p>1 994 800.5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8:010142:2468</text:p>
          </table:table-cell>
          <table:table-cell office:value-type="float" office:value="30760.29" table:style-name="ce10">
            <text:p>30 760.2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8:030103:3975</text:p>
          </table:table-cell>
          <table:table-cell office:value-type="float" office:value="85326.12" table:style-name="ce10">
            <text:p>85 326.1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2:170301:861</text:p>
          </table:table-cell>
          <table:table-cell office:value-type="float" office:value="752986.01" table:style-name="ce10">
            <text:p>752 986.0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24:010111:11300</text:p>
          </table:table-cell>
          <table:table-cell office:value-type="float" office:value="103519.51" table:style-name="ce10">
            <text:p>103 519.5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7:010468:639</text:p>
          </table:table-cell>
          <table:table-cell office:value-type="float" office:value="202735.69" table:style-name="ce10">
            <text:p>202 735.6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3:000000:2609</text:p>
          </table:table-cell>
          <table:table-cell office:value-type="float" office:value="4161615.98" table:style-name="ce10">
            <text:p>4 161 615.9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4:080101:3299</text:p>
          </table:table-cell>
          <table:table-cell office:value-type="float" office:value="1011395.28" table:style-name="ce10">
            <text:p>1 011 395.2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8:140201:1633</text:p>
          </table:table-cell>
          <table:table-cell office:value-type="float" office:value="2002706.97" table:style-name="ce10">
            <text:p>2 002 706.9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5:020105:2042</text:p>
          </table:table-cell>
          <table:table-cell office:value-type="float" office:value="22482.52" table:style-name="ce10">
            <text:p>22 482.5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4:010105:3232</text:p>
          </table:table-cell>
          <table:table-cell office:value-type="float" office:value="1484910.3" table:style-name="ce10">
            <text:p>1 484 910.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8:030103:149</text:p>
          </table:table-cell>
          <table:table-cell office:value-type="float" office:value="35542082.409999996" table:style-name="ce10">
            <text:p>35 542 082.4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1:030401:930</text:p>
          </table:table-cell>
          <table:table-cell office:value-type="float" office:value="1189278.1299999999" table:style-name="ce10">
            <text:p>1 189 278.1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2:130301:3310</text:p>
          </table:table-cell>
          <table:table-cell office:value-type="float" office:value="1140905.58" table:style-name="ce10">
            <text:p>1 140 905.5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5:030201:912</text:p>
          </table:table-cell>
          <table:table-cell office:value-type="float" office:value="664312.89" table:style-name="ce10">
            <text:p>664 312.8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2:070801:450</text:p>
          </table:table-cell>
          <table:table-cell office:value-type="float" office:value="1904294.22" table:style-name="ce10">
            <text:p>1 904 294.2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8:010159:1719</text:p>
          </table:table-cell>
          <table:table-cell office:value-type="float" office:value="717675.34" table:style-name="ce10">
            <text:p>717 675.3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21:010104:1921</text:p>
          </table:table-cell>
          <table:table-cell office:value-type="float" office:value="372828.99" table:style-name="ce10">
            <text:p>372 828.9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7:010465:853</text:p>
          </table:table-cell>
          <table:table-cell office:value-type="float" office:value="14405.02" table:style-name="ce10">
            <text:p>14 405.0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24:010105:25631</text:p>
          </table:table-cell>
          <table:table-cell office:value-type="float" office:value="1497873.35" table:style-name="ce10">
            <text:p>1 497 873.3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8:010133:1886</text:p>
          </table:table-cell>
          <table:table-cell office:value-type="float" office:value="637724.37" table:style-name="ce10">
            <text:p>637 724.3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1:010104:13152</text:p>
          </table:table-cell>
          <table:table-cell office:value-type="float" office:value="255551.44" table:style-name="ce10">
            <text:p>255 551.4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2:190201:390</text:p>
          </table:table-cell>
          <table:table-cell office:value-type="float" office:value="751689.08" table:style-name="ce10">
            <text:p>751 689.0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5:000000:8709</text:p>
          </table:table-cell>
          <table:table-cell office:value-type="float" office:value="776623.26" table:style-name="ce10">
            <text:p>776 623.2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22:010217:5035</text:p>
          </table:table-cell>
          <table:table-cell office:value-type="float" office:value="4639796.24" table:style-name="ce10">
            <text:p>4 639 796.2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2:131901:3191</text:p>
          </table:table-cell>
          <table:table-cell office:value-type="float" office:value="670215.23" table:style-name="ce10">
            <text:p>670 215.2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24:010111:11299</text:p>
          </table:table-cell>
          <table:table-cell office:value-type="float" office:value="63993.88" table:style-name="ce10">
            <text:p>63 993.8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3:040101:2496</text:p>
          </table:table-cell>
          <table:table-cell office:value-type="float" office:value="3401040.32" table:style-name="ce10">
            <text:p>3 401 040.3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22:010201:41628</text:p>
          </table:table-cell>
          <table:table-cell office:value-type="float" office:value="91403.44" table:style-name="ce10">
            <text:p>91 403.4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1:010104:13154</text:p>
          </table:table-cell>
          <table:table-cell office:value-type="float" office:value="255551.44" table:style-name="ce10">
            <text:p>255 551.4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9:010101:5800</text:p>
          </table:table-cell>
          <table:table-cell office:value-type="float" office:value="22844.1" table:style-name="ce10">
            <text:p>22 844.1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9:010110:33361</text:p>
          </table:table-cell>
          <table:table-cell office:value-type="float" office:value="1347522.92" table:style-name="ce10">
            <text:p>1 347 522.9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8:020110:1478</text:p>
          </table:table-cell>
          <table:table-cell office:value-type="float" office:value="38757.599999999999" table:style-name="ce10">
            <text:p>38 757.6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22:010201:41629</text:p>
          </table:table-cell>
          <table:table-cell office:value-type="float" office:value="71816.990000000005" table:style-name="ce10">
            <text:p>71 816.9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9:010110:34038</text:p>
          </table:table-cell>
          <table:table-cell office:value-type="float" office:value="1188289.43" table:style-name="ce10">
            <text:p>1 188 289.4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1:230101:68</text:p>
          </table:table-cell>
          <table:table-cell office:value-type="float" office:value="386729" table:style-name="ce10">
            <text:p>386 729.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2:090102:1729</text:p>
          </table:table-cell>
          <table:table-cell office:value-type="float" office:value="1266250.1000000001" table:style-name="ce10">
            <text:p>1 266 250.1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1:030101:569</text:p>
          </table:table-cell>
          <table:table-cell office:value-type="float" office:value="818748.41" table:style-name="ce10">
            <text:p>818 748.4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22:010314:345</text:p>
          </table:table-cell>
          <table:table-cell office:value-type="float" office:value="1604378.75" table:style-name="ce10">
            <text:p>1 604 378.7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1:010106:9013</text:p>
          </table:table-cell>
          <table:table-cell office:value-type="float" office:value="441510.73" table:style-name="ce10">
            <text:p>441 510.7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23:040103:1351</text:p>
          </table:table-cell>
          <table:table-cell office:value-type="float" office:value="688545.98" table:style-name="ce10">
            <text:p>688 545.9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23:010139:1385</text:p>
          </table:table-cell>
          <table:table-cell office:value-type="float" office:value="1308007.47" table:style-name="ce10">
            <text:p>1 308 007.4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8:030103:3972</text:p>
          </table:table-cell>
          <table:table-cell office:value-type="float" office:value="44369.58" table:style-name="ce10">
            <text:p>44 369.5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8:020110:78</text:p>
          </table:table-cell>
          <table:table-cell office:value-type="float" office:value="20097755.370000001" table:style-name="ce10">
            <text:p>20 097 755.3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24:060101:2200</text:p>
          </table:table-cell>
          <table:table-cell office:value-type="float" office:value="1722044.88" table:style-name="ce10">
            <text:p>1 722 044.8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23:070141:316</text:p>
          </table:table-cell>
          <table:table-cell office:value-type="float" office:value="2275865.52" table:style-name="ce10">
            <text:p>2 275 865.5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7:010465:366</text:p>
          </table:table-cell>
          <table:table-cell office:value-type="float" office:value="3742422.62" table:style-name="ce10">
            <text:p>3 742 422.6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120103:2795</text:p>
          </table:table-cell>
          <table:table-cell office:value-type="float" office:value="47867.51" table:style-name="ce10">
            <text:p>47 867.5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9:010109:27484</text:p>
          </table:table-cell>
          <table:table-cell office:value-type="float" office:value="777006.82" table:style-name="ce10">
            <text:p>777 006.8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2:020103:284</text:p>
          </table:table-cell>
          <table:table-cell office:value-type="float" office:value="1466543.24" table:style-name="ce10">
            <text:p>1 466 543.2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9:010110:34037</text:p>
          </table:table-cell>
          <table:table-cell office:value-type="float" office:value="7607874.5599999996" table:style-name="ce10">
            <text:p>7 607 874.5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8:160101:1453</text:p>
          </table:table-cell>
          <table:table-cell office:value-type="float" office:value="1155301.77" table:style-name="ce10">
            <text:p>1 155 301.7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2:040102:6187</text:p>
          </table:table-cell>
          <table:table-cell office:value-type="float" office:value="415223.93" table:style-name="ce10">
            <text:p>415 223.9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22:010217:22796</text:p>
          </table:table-cell>
          <table:table-cell office:value-type="float" office:value="1336585.6299999999" table:style-name="ce10">
            <text:p>1 336 585.6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2:130801:1452</text:p>
          </table:table-cell>
          <table:table-cell office:value-type="float" office:value="406974.56" table:style-name="ce10">
            <text:p>406 974.5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4:010111:11301</text:p>
          </table:table-cell>
          <table:table-cell office:value-type="float" office:value="46392927.850000001" table:style-name="ce10">
            <text:p>46 392 927.8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1:180201:2625</text:p>
          </table:table-cell>
          <table:table-cell office:value-type="float" office:value="910179.54" table:style-name="ce10">
            <text:p>910 179.5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2:010102:3190</text:p>
          </table:table-cell>
          <table:table-cell office:value-type="float" office:value="2031332.05" table:style-name="ce10">
            <text:p>2 031 332.0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1:180201:2626</text:p>
          </table:table-cell>
          <table:table-cell office:value-type="float" office:value="1363448.95" table:style-name="ce10">
            <text:p>1 363 448.9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24:040103:6553</text:p>
          </table:table-cell>
          <table:table-cell office:value-type="float" office:value="34988625.020000003" table:style-name="ce10">
            <text:p>34 988 625.0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8:010126:2067</text:p>
          </table:table-cell>
          <table:table-cell office:value-type="float" office:value="10343209.1" table:style-name="ce10">
            <text:p>10 343 209.1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2:150103:35176</text:p>
          </table:table-cell>
          <table:table-cell office:value-type="float" office:value="1304286.93" table:style-name="ce10">
            <text:p>1 304 286.9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2:100103:2251</text:p>
          </table:table-cell>
          <table:table-cell office:value-type="float" office:value="654612.56000000006" table:style-name="ce10">
            <text:p>654 612.5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4:010104:271</text:p>
          </table:table-cell>
          <table:table-cell office:value-type="float" office:value="503436.34" table:style-name="ce10">
            <text:p>503 436.3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24:010111:11298</text:p>
          </table:table-cell>
          <table:table-cell office:value-type="float" office:value="60229.53" table:style-name="ce10">
            <text:p>60 229.5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2:150103:35177</text:p>
          </table:table-cell>
          <table:table-cell office:value-type="float" office:value="326071.74" table:style-name="ce10">
            <text:p>326 071.7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23:010117:675</text:p>
          </table:table-cell>
          <table:table-cell office:value-type="float" office:value="1248884.03" table:style-name="ce10">
            <text:p>1 248 884.0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2:040102:6188</text:p>
          </table:table-cell>
          <table:table-cell office:value-type="float" office:value="420068.2" table:style-name="ce10">
            <text:p>420 068.2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9:010108:6441</text:p>
          </table:table-cell>
          <table:table-cell office:value-type="float" office:value="23005.87" table:style-name="ce10">
            <text:p>23 005.8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8:190101:282</text:p>
          </table:table-cell>
          <table:table-cell office:value-type="float" office:value="1035006.81" table:style-name="ce10">
            <text:p>1 035 006.8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8:020110:1479</text:p>
          </table:table-cell>
          <table:table-cell office:value-type="float" office:value="40695.49" table:style-name="ce10">
            <text:p>40 695.4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3:050701:727</text:p>
          </table:table-cell>
          <table:table-cell office:value-type="float" office:value="1021030.35" table:style-name="ce10">
            <text:p>1 021 030.3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1:160901:2786</text:p>
          </table:table-cell>
          <table:table-cell office:value-type="float" office:value="24409.33" table:style-name="ce10">
            <text:p>24 409.3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1:010104:1915</text:p>
          </table:table-cell>
          <table:table-cell office:value-type="float" office:value="389437522.81" table:style-name="ce10">
            <text:p>389 437 522.8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2:130301:3311</text:p>
          </table:table-cell>
          <table:table-cell office:value-type="float" office:value="1460359.15" table:style-name="ce10">
            <text:p>1 460 359.1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9:010102:5148</text:p>
          </table:table-cell>
          <table:table-cell office:value-type="float" office:value="8427579.5600000005" table:style-name="ce10">
            <text:p>8 427 579.5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3:010139:1384</text:p>
          </table:table-cell>
          <table:table-cell office:value-type="float" office:value="1791806.78" table:style-name="ce10">
            <text:p>1 791 806.7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2:190201:391</text:p>
          </table:table-cell>
          <table:table-cell office:value-type="float" office:value="751689.08" table:style-name="ce10">
            <text:p>751 689.0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1:010104:13153</text:p>
          </table:table-cell>
          <table:table-cell office:value-type="float" office:value="255551.44" table:style-name="ce10">
            <text:p>255 551.4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4:060101:5658</text:p>
          </table:table-cell>
          <table:table-cell office:value-type="float" office:value="1183381.1100000001" table:style-name="ce10">
            <text:p>1 183 381.1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22:010101:5958</text:p>
          </table:table-cell>
          <table:table-cell office:value-type="float" office:value="3560800.19" table:style-name="ce10">
            <text:p>3 560 800.1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2:200103:2657</text:p>
          </table:table-cell>
          <table:table-cell office:value-type="float" office:value="1135029.29" table:style-name="ce10">
            <text:p>1 135 029.2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2:140301:1127</text:p>
          </table:table-cell>
          <table:table-cell office:value-type="float" office:value="1149696.07" table:style-name="ce10">
            <text:p>1 149 696.0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2:000000:8053</text:p>
          </table:table-cell>
          <table:table-cell office:value-type="float" office:value="936412.84" table:style-name="ce10">
            <text:p>936 412.8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2:190201:389</text:p>
          </table:table-cell>
          <table:table-cell office:value-type="float" office:value="633673.9" table:style-name="ce10">
            <text:p>633 673.9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2:010220:8853</text:p>
          </table:table-cell>
          <table:table-cell office:value-type="float" office:value="3141790.84" table:style-name="ce10">
            <text:p>3 141 790.8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22:010204:14787</text:p>
          </table:table-cell>
          <table:table-cell office:value-type="float" office:value="174726.45" table:style-name="ce10">
            <text:p>174 726.4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0:010147:884</text:p>
          </table:table-cell>
          <table:table-cell office:value-type="float" office:value="660319.66" table:style-name="ce10">
            <text:p>660 319.6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5:051001:1234</text:p>
          </table:table-cell>
          <table:table-cell office:value-type="float" office:value="190945657.08000001" table:style-name="ce10">
            <text:p>190 945 657.0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2:200701:2980</text:p>
          </table:table-cell>
          <table:table-cell office:value-type="float" office:value="2563420.63" table:style-name="ce10">
            <text:p>2 563 420.6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22:010101:5957</text:p>
          </table:table-cell>
          <table:table-cell office:value-type="float" office:value="4140975.86" table:style-name="ce10">
            <text:p>4 140 975.8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1:010105:8250</text:p>
          </table:table-cell>
          <table:table-cell office:value-type="float" office:value="190647.76" table:style-name="ce10">
            <text:p>190 647.7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2:190201:392</text:p>
          </table:table-cell>
          <table:table-cell office:value-type="float" office:value="797239.94" table:style-name="ce10">
            <text:p>797 239.9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4:020101:7079</text:p>
          </table:table-cell>
          <table:table-cell office:value-type="float" office:value="40581892.950000003" table:style-name="ce10">
            <text:p>40 581 892.9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8:030103:3974</text:p>
          </table:table-cell>
          <table:table-cell office:value-type="float" office:value="46076.1" table:style-name="ce10">
            <text:p>46 076.1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22:000000:1732</text:p>
          </table:table-cell>
          <table:table-cell office:value-type="float" office:value="53159591.399999999" table:style-name="ce10">
            <text:p>53 159 591.4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2:190201:388</text:p>
          </table:table-cell>
          <table:table-cell office:value-type="float" office:value="515658.71" table:style-name="ce10">
            <text:p>515 658.7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8:010160:1475</text:p>
          </table:table-cell>
          <table:table-cell office:value-type="float" office:value="4039112.01" table:style-name="ce10">
            <text:p>4 039 112.0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3:010108:5561</text:p>
          </table:table-cell>
          <table:table-cell office:value-type="float" office:value="20337.55" table:style-name="ce10">
            <text:p>20 337.5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22:010204:2903</text:p>
          </table:table-cell>
          <table:table-cell office:value-type="float" office:value="2469214.5299999998" table:style-name="ce10">
            <text:p>2 469 214.5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9:010108:3666</text:p>
          </table:table-cell>
          <table:table-cell office:value-type="float" office:value="10720575.619999999" table:style-name="ce10">
            <text:p>10 720 575.6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3:030103:1022</text:p>
          </table:table-cell>
          <table:table-cell office:value-type="float" office:value="493275.54" table:style-name="ce10">
            <text:p>493 275.5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2:171901:113</text:p>
          </table:table-cell>
          <table:table-cell office:value-type="float" office:value="1211564.8999999999" table:style-name="ce10">
            <text:p>1 211 564.9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style-name="ce6">
            <text:p>22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2:101001:18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042101:138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1:160901:196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150901:141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000000:1602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5:051501:43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4:110601:32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5:051601:68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2:101001:3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1:211001:102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1:211001:86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2:090501:14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5:051601:5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190701:10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8:170501:144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7:130301:59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000000:1204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2:030401:305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3:220901:34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8:170501:122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7:010301:258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1:160101:85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3:051001:58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2:040801:51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172001:25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171201:78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8:170501:119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1:211001:101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8:170501:145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7:130301:468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7:130301:468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3:051001:58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3:270901:3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1:080301:54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8:170501:120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2:041801:64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5:051601:69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2:190901:82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2:030401:306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5:051601:41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170801:50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2:041401:27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3:070601:33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1:150501:146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7:080601:13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2:191001:10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8:170501:233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4:071201:96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3:051001:41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8:170501:144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3:051001:7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2:030401:225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2:150901:139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7:010301:361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7:080501:137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1:211001:10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2:030901:57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5:020109:61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4:100701:169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090801:79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2:090102:451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4:100701:167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4:050101:572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7:210101:244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22:010215:633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24:010108:44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7:010125:4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1:060101:67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22:010102:307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22:010221:120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5:020109:61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22:010211:191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2:010214:126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2:020104:318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22:010309:1449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4:100701:39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9:010104:39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4:100701:168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22:010215:630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2:010215:602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24:010114:9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1:010201:129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22:010301:218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1:030502:16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4:100701:170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4:100701:167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4:100701:167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1:140501:47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4:100701:170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2:010203:800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22:010209:272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22:010219:960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22:010215:63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4:100701:169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2:090103:153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1:010101:397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8:010801:55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2:010212:20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22:000000:392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1:140301:11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4:100701:168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25:090102:461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22:010211:184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22:010302:531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4:100701:2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1:060102:34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2:010201:3951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4:100301:163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100701:169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4:100701:168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24:040103:127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4:040101:678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4:100301:158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4:100701:170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040301:437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22:010201:3945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2:010201:3951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22:010228:40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4:010105:422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4:110501:4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4:100701:167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22:010215:62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2:010212:236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8:010151:632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22:010308:840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2:010215:622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1:060102:307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1:110401:216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4:100101:43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2:090103:523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4:100701:167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6:030101:634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2:150102:68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4:100701:167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4:100701:170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4:100701:170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2:041901:137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2:010306:828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4:101101:175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4:100701:170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2:040103:444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4:100701:169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4:100701:169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4:100701:170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2:010204:1465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5:070101:97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4:100701:168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4:100701:169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23:050401:49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8:040102:5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5:040101:8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22:010225:1005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2:010201:3950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4:100701:167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1:130201:4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4:100601:165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4:100701:170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4:100701:171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22:010103:1240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4:100701:133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4:100701:167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4:100701:168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25:090103:17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22:010215:613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2:040301:448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2:070401:134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7:270101:499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4:100701:2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2:010206:134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2:170603:1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4:100701:170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4:100701:167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22:010201:3951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4:070401:83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4:100701:167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4:100701:170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2:010201:3950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22:010203:796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2:010214:118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4:100401:161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4:100701:166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22:010104:826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4:100701:168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9:010110:11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22:010315:874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22:010701:328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4:100701:169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4:100701:1710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2:020301:1693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4:000000:575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2:190501:19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2:190501:368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8:010119:217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8:010119:201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8:010119:21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2:010101:343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8:010119:20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8:010134:107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8:010117:189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18:010117:566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8:010133:432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8:010119:214</text:p>
          </table:table-cell>
          <table:table-cell office:value-type="string" table:number-columns-spanned="2" table:number-rows-spanned="1" table:style-name="ce19">
            <text:p>24.07.2026</text:p>
          </table:table-cell>
          <table:covered-table-cell/>
          <table:table-cell office:value-type="string" table:number-columns-spanned="2" table:number-rows-spanned="1" table:style-name="ce19">
            <text:p>22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0">
            <text:p>C8E9A05852FCB7AC0A8AE43D9A5AB9AE3668E0C74D3142614F68745D1E81A4ED0688E6C183605C1C32B80349022D12156C1A4B69D2B4B6430E95F3348715AD4B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3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3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18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2T09:02:34Z</meta:creation-date>
    <dc:date>2026-08-07T09:05:42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