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2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6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75" calcext:value-type="float">
            <text:p>175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74" calcext:value-type="float">
            <text:p>274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106:14741</text:p>
          </table:table-cell>
          <table:table-cell table:style-name="ce15" office:value-type="float" office:value="5656838.33" calcext:value-type="float">
            <text:p>5,656,838.3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5:030501:2289</text:p>
          </table:table-cell>
          <table:table-cell table:style-name="ce15" office:value-type="float" office:value="1940469" calcext:value-type="float">
            <text:p>1,940,469.0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5:030501:2415</text:p>
          </table:table-cell>
          <table:table-cell table:style-name="ce15" office:value-type="float" office:value="2082820.01" calcext:value-type="float">
            <text:p>2,082,820.0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4:130101:5703</text:p>
          </table:table-cell>
          <table:table-cell table:style-name="ce15" office:value-type="float" office:value="402896.75" calcext:value-type="float">
            <text:p>402,896.7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1:010114:6426</text:p>
          </table:table-cell>
          <table:table-cell table:style-name="ce15" office:value-type="float" office:value="1175773.82" calcext:value-type="float">
            <text:p>1,175,773.8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70201:1381</text:p>
          </table:table-cell>
          <table:table-cell table:style-name="ce15" office:value-type="float" office:value="54643.77" calcext:value-type="float">
            <text:p>54,643.7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9:010106:2356</text:p>
          </table:table-cell>
          <table:table-cell table:style-name="ce15" office:value-type="float" office:value="334637.85" calcext:value-type="float">
            <text:p>334,637.8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1:010106:5533</text:p>
          </table:table-cell>
          <table:table-cell table:style-name="ce15" office:value-type="float" office:value="97787.66" calcext:value-type="float">
            <text:p>97,787.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1:010102:9890</text:p>
          </table:table-cell>
          <table:table-cell table:style-name="ce15" office:value-type="float" office:value="231368.59" calcext:value-type="float">
            <text:p>231,368.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4:130101:5698</text:p>
          </table:table-cell>
          <table:table-cell table:style-name="ce15" office:value-type="float" office:value="4313816.06" calcext:value-type="float">
            <text:p>4,313,816.0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0:8844</text:p>
          </table:table-cell>
          <table:table-cell table:style-name="ce15" office:value-type="float" office:value="131344.54" calcext:value-type="float">
            <text:p>131,344.5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20102:1192</text:p>
          </table:table-cell>
          <table:table-cell table:style-name="ce15" office:value-type="float" office:value="409989.03" calcext:value-type="float">
            <text:p>409,989.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4:010104:1037</text:p>
          </table:table-cell>
          <table:table-cell table:style-name="ce15" office:value-type="float" office:value="5656501.7" calcext:value-type="float">
            <text:p>5,656,501.7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9:010109:32550</text:p>
          </table:table-cell>
          <table:table-cell table:style-name="ce15" office:value-type="float" office:value="258230.25" calcext:value-type="float">
            <text:p>258,230.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1:160201:6947</text:p>
          </table:table-cell>
          <table:table-cell table:style-name="ce15" office:value-type="float" office:value="1936511.73" calcext:value-type="float">
            <text:p>1,936,511.7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5:030301:1308</text:p>
          </table:table-cell>
          <table:table-cell table:style-name="ce15" office:value-type="float" office:value="1793186.91" calcext:value-type="float">
            <text:p>1,793,186.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1:010102:3332</text:p>
          </table:table-cell>
          <table:table-cell table:style-name="ce15" office:value-type="float" office:value="617669.05" calcext:value-type="float">
            <text:p>617,669.0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220:8843</text:p>
          </table:table-cell>
          <table:table-cell table:style-name="ce15" office:value-type="float" office:value="95430.03" calcext:value-type="float">
            <text:p>95,430.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4:010108:6102</text:p>
          </table:table-cell>
          <table:table-cell table:style-name="ce15" office:value-type="float" office:value="2365425.51" calcext:value-type="float">
            <text:p>2,365,425.5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40101:4136</text:p>
          </table:table-cell>
          <table:table-cell table:style-name="ce15" office:value-type="float" office:value="107769.65" calcext:value-type="float">
            <text:p>107,769.6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18:7075</text:p>
          </table:table-cell>
          <table:table-cell table:style-name="ce15" office:value-type="float" office:value="213033.09" calcext:value-type="float">
            <text:p>213,033.0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2:020701:261</text:p>
          </table:table-cell>
          <table:table-cell table:style-name="ce15" office:value-type="float" office:value="754270.05" calcext:value-type="float">
            <text:p>754,270.0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308:8657</text:p>
          </table:table-cell>
          <table:table-cell table:style-name="ce15" office:value-type="float" office:value="181706.14" calcext:value-type="float">
            <text:p>181,706.1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90501:19089</text:p>
          </table:table-cell>
          <table:table-cell table:style-name="ce15" office:value-type="float" office:value="213613.1" calcext:value-type="float">
            <text:p>213,613.1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131901:3190</text:p>
          </table:table-cell>
          <table:table-cell table:style-name="ce15" office:value-type="float" office:value="507132.01" calcext:value-type="float">
            <text:p>507,132.0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80501:1718</text:p>
          </table:table-cell>
          <table:table-cell table:style-name="ce15" office:value-type="float" office:value="165842.7" calcext:value-type="float">
            <text:p>165,842.7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203:8111</text:p>
          </table:table-cell>
          <table:table-cell table:style-name="ce15" office:value-type="float" office:value="83392.52" calcext:value-type="float">
            <text:p>83,392.5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03:8112</text:p>
          </table:table-cell>
          <table:table-cell table:style-name="ce15" office:value-type="float" office:value="84881.68" calcext:value-type="float">
            <text:p>84,881.6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1:000000:9133</text:p>
          </table:table-cell>
          <table:table-cell table:style-name="ce15" office:value-type="float" office:value="1928932.06" calcext:value-type="float">
            <text:p>1,928,932.0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0:010147:883</text:p>
          </table:table-cell>
          <table:table-cell table:style-name="ce15" office:value-type="float" office:value="731377.92" calcext:value-type="float">
            <text:p>731,377.9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2:020103:4720</text:p>
          </table:table-cell>
          <table:table-cell table:style-name="ce15" office:value-type="float" office:value="3762319.39" calcext:value-type="float">
            <text:p>3,762,319.3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1:110601:3650</text:p>
          </table:table-cell>
          <table:table-cell table:style-name="ce15" office:value-type="float" office:value="3646999.25" calcext:value-type="float">
            <text:p>3,646,999.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171301:1865</text:p>
          </table:table-cell>
          <table:table-cell table:style-name="ce15" office:value-type="float" office:value="3912699.97" calcext:value-type="float">
            <text:p>3,912,699.9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4:020101:5607</text:p>
          </table:table-cell>
          <table:table-cell table:style-name="ce15" office:value-type="float" office:value="975415.23" calcext:value-type="float">
            <text:p>975,415.2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1:220301:9890</text:p>
          </table:table-cell>
          <table:table-cell table:style-name="ce15" office:value-type="float" office:value="4689985.78" calcext:value-type="float">
            <text:p>4,689,985.7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306:8713</text:p>
          </table:table-cell>
          <table:table-cell table:style-name="ce15" office:value-type="float" office:value="73850.41" calcext:value-type="float">
            <text:p>73,850.4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1:160201:6948</text:p>
          </table:table-cell>
          <table:table-cell table:style-name="ce15" office:value-type="float" office:value="3617366.47" calcext:value-type="float">
            <text:p>3,617,366.4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1:120101:2559</text:p>
          </table:table-cell>
          <table:table-cell table:style-name="ce15" office:value-type="float" office:value="916059.9" calcext:value-type="float">
            <text:p>916,059.9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103:12557</text:p>
          </table:table-cell>
          <table:table-cell table:style-name="ce15" office:value-type="float" office:value="89507.07" calcext:value-type="float">
            <text:p>89,507.0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80201:2218</text:p>
          </table:table-cell>
          <table:table-cell table:style-name="ce15" office:value-type="float" office:value="164437.26" calcext:value-type="float">
            <text:p>164,437.2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42301:2652</text:p>
          </table:table-cell>
          <table:table-cell table:style-name="ce15" office:value-type="float" office:value="236736.3" calcext:value-type="float">
            <text:p>236,736.3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8:010105:572</text:p>
          </table:table-cell>
          <table:table-cell table:style-name="ce15" office:value-type="float" office:value="456376.64" calcext:value-type="float">
            <text:p>456,376.6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190501:1951</text:p>
          </table:table-cell>
          <table:table-cell table:style-name="ce15" office:value-type="float" office:value="4230657.28" calcext:value-type="float">
            <text:p>4,230,657.2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5:050101:569</text:p>
          </table:table-cell>
          <table:table-cell table:style-name="ce15" office:value-type="float" office:value="346187.91" calcext:value-type="float">
            <text:p>346,187.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1:010102:7702</text:p>
          </table:table-cell>
          <table:table-cell table:style-name="ce15" office:value-type="float" office:value="312911.46" calcext:value-type="float">
            <text:p>312,911.4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132401:5668</text:p>
          </table:table-cell>
          <table:table-cell table:style-name="ce15" office:value-type="float" office:value="8507281.29" calcext:value-type="float">
            <text:p>8,507,281.2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1:010113:12494</text:p>
          </table:table-cell>
          <table:table-cell table:style-name="ce15" office:value-type="float" office:value="80197.28" calcext:value-type="float">
            <text:p>80,197.2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5:010112:2615</text:p>
          </table:table-cell>
          <table:table-cell table:style-name="ce15" office:value-type="float" office:value="9776846.19" calcext:value-type="float">
            <text:p>9,776,846.1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090501:19083</text:p>
          </table:table-cell>
          <table:table-cell table:style-name="ce15" office:value-type="float" office:value="175950.84" calcext:value-type="float">
            <text:p>175,950.8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1:010106:5534</text:p>
          </table:table-cell>
          <table:table-cell table:style-name="ce15" office:value-type="float" office:value="94312.98" calcext:value-type="float">
            <text:p>94,312.9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220:6829</text:p>
          </table:table-cell>
          <table:table-cell table:style-name="ce15" office:value-type="float" office:value="368679.56" calcext:value-type="float">
            <text:p>368,679.5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8:010166:4117</text:p>
          </table:table-cell>
          <table:table-cell table:style-name="ce15" office:value-type="float" office:value="615431.12" calcext:value-type="float">
            <text:p>615,431.1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220114:122</text:p>
          </table:table-cell>
          <table:table-cell table:style-name="ce15" office:value-type="float" office:value="3394195.9" calcext:value-type="float">
            <text:p>3,394,195.9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010102:7542</text:p>
          </table:table-cell>
          <table:table-cell table:style-name="ce15" office:value-type="float" office:value="99117.97" calcext:value-type="float">
            <text:p>99,117.9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14:2510</text:p>
          </table:table-cell>
          <table:table-cell table:style-name="ce15" office:value-type="float" office:value="245152.25" calcext:value-type="float">
            <text:p>245,152.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90501:19090</text:p>
          </table:table-cell>
          <table:table-cell table:style-name="ce15" office:value-type="float" office:value="182988.88" calcext:value-type="float">
            <text:p>182,988.8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90501:19087</text:p>
          </table:table-cell>
          <table:table-cell table:style-name="ce15" office:value-type="float" office:value="175950.84" calcext:value-type="float">
            <text:p>175,950.8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201:41627</text:p>
          </table:table-cell>
          <table:table-cell table:style-name="ce15" office:value-type="float" office:value="70225.31" calcext:value-type="float">
            <text:p>70,225.3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3:010128:530</text:p>
          </table:table-cell>
          <table:table-cell table:style-name="ce15" office:value-type="float" office:value="4657916.66" calcext:value-type="float">
            <text:p>4,657,916.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5:050103:713</text:p>
          </table:table-cell>
          <table:table-cell table:style-name="ce15" office:value-type="float" office:value="170375.4" calcext:value-type="float">
            <text:p>170,375.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5:030501:2280</text:p>
          </table:table-cell>
          <table:table-cell table:style-name="ce15" office:value-type="float" office:value="30718568.48" calcext:value-type="float">
            <text:p>30,718,568.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3:010130:1546</text:p>
          </table:table-cell>
          <table:table-cell table:style-name="ce15" office:value-type="float" office:value="510835.22" calcext:value-type="float">
            <text:p>510,835.2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40302:2911</text:p>
          </table:table-cell>
          <table:table-cell table:style-name="ce15" office:value-type="float" office:value="4546730.55" calcext:value-type="float">
            <text:p>4,546,730.5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31602:1319</text:p>
          </table:table-cell>
          <table:table-cell table:style-name="ce15" office:value-type="float" office:value="2245391.13" calcext:value-type="float">
            <text:p>2,245,391.1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4:070101:12103</text:p>
          </table:table-cell>
          <table:table-cell table:style-name="ce15" office:value-type="float" office:value="1245781.79" calcext:value-type="float">
            <text:p>1,245,781.7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01:41623</text:p>
          </table:table-cell>
          <table:table-cell table:style-name="ce15" office:value-type="float" office:value="107596.67" calcext:value-type="float">
            <text:p>107,596.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306:8714</text:p>
          </table:table-cell>
          <table:table-cell table:style-name="ce15" office:value-type="float" office:value="74359.72" calcext:value-type="float">
            <text:p>74,359.7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090501:19088</text:p>
          </table:table-cell>
          <table:table-cell table:style-name="ce15" office:value-type="float" office:value="223037.21" calcext:value-type="float">
            <text:p>223,037.2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090501:19085</text:p>
          </table:table-cell>
          <table:table-cell table:style-name="ce15" office:value-type="float" office:value="216754.47" calcext:value-type="float">
            <text:p>216,754.4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170201:2780</text:p>
          </table:table-cell>
          <table:table-cell table:style-name="ce15" office:value-type="float" office:value="827710.27" calcext:value-type="float">
            <text:p>827,710.2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9:010116:11639</text:p>
          </table:table-cell>
          <table:table-cell table:style-name="ce15" office:value-type="float" office:value="5423253.66" calcext:value-type="float">
            <text:p>5,423,253.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60301:10936</text:p>
          </table:table-cell>
          <table:table-cell table:style-name="ce15" office:value-type="float" office:value="432877.57" calcext:value-type="float">
            <text:p>432,877.5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1:010113:12493</text:p>
          </table:table-cell>
          <table:table-cell table:style-name="ce15" office:value-type="float" office:value="270689.03" calcext:value-type="float">
            <text:p>270,689.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220:8842</text:p>
          </table:table-cell>
          <table:table-cell table:style-name="ce15" office:value-type="float" office:value="127998.18" calcext:value-type="float">
            <text:p>127,998.1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103:12559</text:p>
          </table:table-cell>
          <table:table-cell table:style-name="ce15" office:value-type="float" office:value="145439.67" calcext:value-type="float">
            <text:p>145,439.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5:050801:499</text:p>
          </table:table-cell>
          <table:table-cell table:style-name="ce15" office:value-type="float" office:value="21856381.02" calcext:value-type="float">
            <text:p>21,856,381.0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7:010102:7544</text:p>
          </table:table-cell>
          <table:table-cell table:style-name="ce15" office:value-type="float" office:value="286288.48" calcext:value-type="float">
            <text:p>286,288.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4:130101:4664</text:p>
          </table:table-cell>
          <table:table-cell table:style-name="ce15" office:value-type="float" office:value="1161735.03" calcext:value-type="float">
            <text:p>1,161,735.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90501:19084</text:p>
          </table:table-cell>
          <table:table-cell table:style-name="ce15" office:value-type="float" office:value="223037.21" calcext:value-type="float">
            <text:p>223,037.2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30101:7233</text:p>
          </table:table-cell>
          <table:table-cell table:style-name="ce15" office:value-type="float" office:value="61117.58" calcext:value-type="float">
            <text:p>61,117.5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120101:2560</text:p>
          </table:table-cell>
          <table:table-cell table:style-name="ce15" office:value-type="float" office:value="610209.28" calcext:value-type="float">
            <text:p>610,209.2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306:8712</text:p>
          </table:table-cell>
          <table:table-cell table:style-name="ce15" office:value-type="float" office:value="73341.1" calcext:value-type="float">
            <text:p>73,341.1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18:7074</text:p>
          </table:table-cell>
          <table:table-cell table:style-name="ce15" office:value-type="float" office:value="36610.92" calcext:value-type="float">
            <text:p>36,610.9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1:030102:2924</text:p>
          </table:table-cell>
          <table:table-cell table:style-name="ce15" office:value-type="float" office:value="874277.91" calcext:value-type="float">
            <text:p>874,277.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90601:2040</text:p>
          </table:table-cell>
          <table:table-cell table:style-name="ce15" office:value-type="float" office:value="4662357" calcext:value-type="float">
            <text:p>4,662,357.0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3:120502:104</text:p>
          </table:table-cell>
          <table:table-cell table:style-name="ce15" office:value-type="float" office:value="2049398.02" calcext:value-type="float">
            <text:p>2,049,398.0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90501:19091</text:p>
          </table:table-cell>
          <table:table-cell table:style-name="ce15" office:value-type="float" office:value="172934.54" calcext:value-type="float">
            <text:p>172,934.5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5:050801:500</text:p>
          </table:table-cell>
          <table:table-cell table:style-name="ce15" office:value-type="float" office:value="3913759.12" calcext:value-type="float">
            <text:p>3,913,759.1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2:010103:12558</text:p>
          </table:table-cell>
          <table:table-cell table:style-name="ce15" office:value-type="float" office:value="162407.64" calcext:value-type="float">
            <text:p>162,407.6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1:130101:5803</text:p>
          </table:table-cell>
          <table:table-cell table:style-name="ce15" office:value-type="float" office:value="477247.52" calcext:value-type="float">
            <text:p>477,247.5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201:41626</text:p>
          </table:table-cell>
          <table:table-cell table:style-name="ce15" office:value-type="float" office:value="140861.3" calcext:value-type="float">
            <text:p>140,861.3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090501:19092</text:p>
          </table:table-cell>
          <table:table-cell table:style-name="ce15" office:value-type="float" office:value="213613.1" calcext:value-type="float">
            <text:p>213,613.1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3:080101:1363</text:p>
          </table:table-cell>
          <table:table-cell table:style-name="ce15" office:value-type="float" office:value="987227.87" calcext:value-type="float">
            <text:p>987,227.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1:030103:1421</text:p>
          </table:table-cell>
          <table:table-cell table:style-name="ce15" office:value-type="float" office:value="3059432.21" calcext:value-type="float">
            <text:p>3,059,432.2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32401:5669</text:p>
          </table:table-cell>
          <table:table-cell table:style-name="ce15" office:value-type="float" office:value="3909472.68" calcext:value-type="float">
            <text:p>3,909,472.6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4:010107:126</text:p>
          </table:table-cell>
          <table:table-cell table:style-name="ce15" office:value-type="float" office:value="503847.76" calcext:value-type="float">
            <text:p>503,847.7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010102:7543</text:p>
          </table:table-cell>
          <table:table-cell table:style-name="ce15" office:value-type="float" office:value="231724.62" calcext:value-type="float">
            <text:p>231,724.6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5:030105:3825</text:p>
          </table:table-cell>
          <table:table-cell table:style-name="ce15" office:value-type="float" office:value="2681070.28" calcext:value-type="float">
            <text:p>2,681,070.2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222:7961</text:p>
          </table:table-cell>
          <table:table-cell table:style-name="ce15" office:value-type="float" office:value="7051890.85" calcext:value-type="float">
            <text:p>7,051,890.8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214:2509</text:p>
          </table:table-cell>
          <table:table-cell table:style-name="ce15" office:value-type="float" office:value="277772.48" calcext:value-type="float">
            <text:p>277,772.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3:080101:1364</text:p>
          </table:table-cell>
          <table:table-cell table:style-name="ce15" office:value-type="float" office:value="610392.22" calcext:value-type="float">
            <text:p>610,392.2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1:010113:12495</text:p>
          </table:table-cell>
          <table:table-cell table:style-name="ce15" office:value-type="float" office:value="46983.44" calcext:value-type="float">
            <text:p>46,983.4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20501:3063</text:p>
          </table:table-cell>
          <table:table-cell table:style-name="ce15" office:value-type="float" office:value="6553173.34" calcext:value-type="float">
            <text:p>6,553,173.3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5:070102:834</text:p>
          </table:table-cell>
          <table:table-cell table:style-name="ce15" office:value-type="float" office:value="3866219.33" calcext:value-type="float">
            <text:p>3,866,219.3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3:010115:1207</text:p>
          </table:table-cell>
          <table:table-cell table:style-name="ce15" office:value-type="float" office:value="7859737.71" calcext:value-type="float">
            <text:p>7,859,737.7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219:7580</text:p>
          </table:table-cell>
          <table:table-cell table:style-name="ce15" office:value-type="float" office:value="2952474.19" calcext:value-type="float">
            <text:p>2,952,474.1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5:060201:5239</text:p>
          </table:table-cell>
          <table:table-cell table:style-name="ce15" office:value-type="float" office:value="9320973.26" calcext:value-type="float">
            <text:p>9,320,973.2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090501:19086</text:p>
          </table:table-cell>
          <table:table-cell table:style-name="ce15" office:value-type="float" office:value="200000.5" calcext:value-type="float">
            <text:p>200,000.5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1:140501:3465</text:p>
          </table:table-cell>
          <table:table-cell table:style-name="ce15" office:value-type="float" office:value="10929.91" calcext:value-type="float">
            <text:p>10,929.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1:140501:3471</text:p>
          </table:table-cell>
          <table:table-cell table:style-name="ce15" office:value-type="float" office:value="8743.93" calcext:value-type="float">
            <text:p>8,743.9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090901:1369</text:p>
          </table:table-cell>
          <table:table-cell table:style-name="ce15" office:value-type="float" office:value="638336" calcext:value-type="float">
            <text:p>638,336.0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0:000000:3900</text:p>
          </table:table-cell>
          <table:table-cell table:style-name="ce15" office:value-type="float" office:value="6979294.4" calcext:value-type="float">
            <text:p>6,979,294.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7:000000:2515</text:p>
          </table:table-cell>
          <table:table-cell table:style-name="ce15" office:value-type="float" office:value="51330.79" calcext:value-type="float">
            <text:p>51,330.7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1:140501:3468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4:010108:6101</text:p>
          </table:table-cell>
          <table:table-cell table:style-name="ce15" office:value-type="float" office:value="518659.2" calcext:value-type="float">
            <text:p>518,659.2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1:140501:3464</text:p>
          </table:table-cell>
          <table:table-cell table:style-name="ce15" office:value-type="float" office:value="4371.96" calcext:value-type="float">
            <text:p>4,371.9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1:140501:3470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10108:6099</text:p>
          </table:table-cell>
          <table:table-cell table:style-name="ce15" office:value-type="float" office:value="147549.6" calcext:value-type="float">
            <text:p>147,549.6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1:140501:3466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1:140501:3467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5:000000:5048</text:p>
          </table:table-cell>
          <table:table-cell table:style-name="ce15" office:value-type="float" office:value="22604318.4" calcext:value-type="float">
            <text:p>22,604,318.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1:140501:3469</text:p>
          </table:table-cell>
          <table:table-cell table:style-name="ce15" office:value-type="float" office:value="10929.91" calcext:value-type="float">
            <text:p>10,929.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1:170701:1787</text:p>
          </table:table-cell>
          <table:table-cell table:style-name="ce15" office:value-type="float" office:value="1902625" calcext:value-type="float">
            <text:p>1,902,625.0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4:010108:6100</text:p>
          </table:table-cell>
          <table:table-cell table:style-name="ce15" office:value-type="float" office:value="98366.4" calcext:value-type="float">
            <text:p>98,366.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9:000000:7618</text:p>
          </table:table-cell>
          <table:table-cell table:style-name="ce15" office:value-type="float" office:value="903279" calcext:value-type="float">
            <text:p>903,279.0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2:010201:41624</text:p>
          </table:table-cell>
          <table:table-cell table:style-name="ce15" office:value-type="float" office:value="854945.77" calcext:value-type="float">
            <text:p>854,945.7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5:020146:1287</text:p>
          </table:table-cell>
          <table:table-cell table:style-name="ce15" office:value-type="float" office:value="1003397.42" calcext:value-type="float">
            <text:p>1,003,397.4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22:8731</text:p>
          </table:table-cell>
          <table:table-cell table:style-name="ce15" office:value-type="float" office:value="3420849.14" calcext:value-type="float">
            <text:p>3,420,849.1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106:15660</text:p>
          </table:table-cell>
          <table:table-cell table:style-name="ce15" office:value-type="float" office:value="3360202.1" calcext:value-type="float">
            <text:p>3,360,202.1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9:010112:21204</text:p>
          </table:table-cell>
          <table:table-cell table:style-name="ce15" office:value-type="float" office:value="2046083.19" calcext:value-type="float">
            <text:p>2,046,083.1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5:070101:7245</text:p>
          </table:table-cell>
          <table:table-cell table:style-name="ce15" office:value-type="float" office:value="7632016.33" calcext:value-type="float">
            <text:p>7,632,016.3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4:010105:25630</text:p>
          </table:table-cell>
          <table:table-cell table:style-name="ce15" office:value-type="float" office:value="2417694.31" calcext:value-type="float">
            <text:p>2,417,694.3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1:010106:5532</text:p>
          </table:table-cell>
          <table:table-cell table:style-name="ce15" office:value-type="float" office:value="4632189.74" calcext:value-type="float">
            <text:p>4,632,189.7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4:010102:3463</text:p>
          </table:table-cell>
          <table:table-cell table:style-name="ce15" office:value-type="float" office:value="4129427.37" calcext:value-type="float">
            <text:p>4,129,427.3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301:9103</text:p>
          </table:table-cell>
          <table:table-cell table:style-name="ce15" office:value-type="float" office:value="2668616.88" calcext:value-type="float">
            <text:p>2,668,616.8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1:010109:1918</text:p>
          </table:table-cell>
          <table:table-cell table:style-name="ce15" office:value-type="float" office:value="2096082.96" calcext:value-type="float">
            <text:p>2,096,082.9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1:010114:6427</text:p>
          </table:table-cell>
          <table:table-cell table:style-name="ce15" office:value-type="float" office:value="1766475.79" calcext:value-type="float">
            <text:p>1,766,475.7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4:010104:1036</text:p>
          </table:table-cell>
          <table:table-cell table:style-name="ce15" office:value-type="float" office:value="2360126.57" calcext:value-type="float">
            <text:p>2,360,126.5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10106:15659</text:p>
          </table:table-cell>
          <table:table-cell table:style-name="ce15" office:value-type="float" office:value="2623513.5" calcext:value-type="float">
            <text:p>2,623,513.5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222:8734</text:p>
          </table:table-cell>
          <table:table-cell table:style-name="ce15" office:value-type="float" office:value="2078069.13" calcext:value-type="float">
            <text:p>2,078,069.1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1:010113:12492</text:p>
          </table:table-cell>
          <table:table-cell table:style-name="ce15" office:value-type="float" office:value="3297886.11" calcext:value-type="float">
            <text:p>3,297,886.1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301:9104</text:p>
          </table:table-cell>
          <table:table-cell table:style-name="ce15" office:value-type="float" office:value="4179580.24" calcext:value-type="float">
            <text:p>4,179,580.2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2:010108:14198</text:p>
          </table:table-cell>
          <table:table-cell table:style-name="ce15" office:value-type="float" office:value="2205384.55" calcext:value-type="float">
            <text:p>2,205,384.5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1:010108:652</text:p>
          </table:table-cell>
          <table:table-cell table:style-name="ce15" office:value-type="float" office:value="3477019.72" calcext:value-type="float">
            <text:p>3,477,019.7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8:010135:360</text:p>
          </table:table-cell>
          <table:table-cell table:style-name="ce15" office:value-type="float" office:value="4123757.04" calcext:value-type="float">
            <text:p>4,123,757.0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224:2777</text:p>
          </table:table-cell>
          <table:table-cell table:style-name="ce15" office:value-type="float" office:value="4839283.9" calcext:value-type="float">
            <text:p>4,839,283.9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1:010114:6424</text:p>
          </table:table-cell>
          <table:table-cell table:style-name="ce15" office:value-type="float" office:value="678080.61" calcext:value-type="float">
            <text:p>678,080.6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103:76</text:p>
          </table:table-cell>
          <table:table-cell table:style-name="ce15" office:value-type="float" office:value="21252210.65" calcext:value-type="float">
            <text:p>21,252,210.6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701:3325</text:p>
          </table:table-cell>
          <table:table-cell table:style-name="ce15" office:value-type="float" office:value="5211191.6" calcext:value-type="float">
            <text:p>5,211,191.6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303:8368</text:p>
          </table:table-cell>
          <table:table-cell table:style-name="ce15" office:value-type="float" office:value="2576641.67" calcext:value-type="float">
            <text:p>2,576,641.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5:020146:1288</text:p>
          </table:table-cell>
          <table:table-cell table:style-name="ce15" office:value-type="float" office:value="974253.1" calcext:value-type="float">
            <text:p>974,253.1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2:010222:8733</text:p>
          </table:table-cell>
          <table:table-cell table:style-name="ce15" office:value-type="float" office:value="3015748.59" calcext:value-type="float">
            <text:p>3,015,748.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2:010107:13227</text:p>
          </table:table-cell>
          <table:table-cell table:style-name="ce15" office:value-type="float" office:value="1440979.46" calcext:value-type="float">
            <text:p>1,440,979.4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108:14197</text:p>
          </table:table-cell>
          <table:table-cell table:style-name="ce15" office:value-type="float" office:value="4623248.03" calcext:value-type="float">
            <text:p>4,623,248.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201:41625</text:p>
          </table:table-cell>
          <table:table-cell table:style-name="ce15" office:value-type="float" office:value="885938.93" calcext:value-type="float">
            <text:p>885,938.9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2:010108:14195</text:p>
          </table:table-cell>
          <table:table-cell table:style-name="ce15" office:value-type="float" office:value="3575507.19" calcext:value-type="float">
            <text:p>3,575,507.1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10501:6299</text:p>
          </table:table-cell>
          <table:table-cell table:style-name="ce15" office:value-type="float" office:value="842923.11" calcext:value-type="float">
            <text:p>842,923.1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1:010114:6425</text:p>
          </table:table-cell>
          <table:table-cell table:style-name="ce15" office:value-type="float" office:value="4621100.65" calcext:value-type="float">
            <text:p>4,621,100.6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222:8732</text:p>
          </table:table-cell>
          <table:table-cell table:style-name="ce15" office:value-type="float" office:value="1087770.02" calcext:value-type="float">
            <text:p>1,087,770.0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108:14196</text:p>
          </table:table-cell>
          <table:table-cell table:style-name="ce15" office:value-type="float" office:value="1780426.73" calcext:value-type="float">
            <text:p>1,780,426.7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5:020145:328</text:p>
          </table:table-cell>
          <table:table-cell table:style-name="ce15" office:value-type="float" office:value="852978.06" calcext:value-type="float">
            <text:p>852,978.0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1:010113:12491</text:p>
          </table:table-cell>
          <table:table-cell table:style-name="ce15" office:value-type="float" office:value="1847376.31" calcext:value-type="float">
            <text:p>1,847,376.3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9:010112:21205</text:p>
          </table:table-cell>
          <table:table-cell table:style-name="ce15" office:value-type="float" office:value="2276484.91" calcext:value-type="float">
            <text:p>2,276,484.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9:010113:769</text:p>
          </table:table-cell>
          <table:table-cell table:style-name="ce15" office:value-type="float" office:value="40839033.77" calcext:value-type="float">
            <text:p>40,839,033.7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10106:7753</text:p>
          </table:table-cell>
          <table:table-cell table:style-name="ce15" office:value-type="float" office:value="1820818.17" calcext:value-type="float">
            <text:p>1,820,818.1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4:010102:11997</text:p>
          </table:table-cell>
          <table:table-cell table:style-name="ce15" office:value-type="float" office:value="1895750.99" calcext:value-type="float">
            <text:p>1,895,750.9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0:010104:4710</text:p>
          </table:table-cell>
          <table:table-cell table:style-name="ce15" office:value-type="float" office:value="1232210.66" calcext:value-type="float">
            <text:p>1,232,210.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9:010103:23836</text:p>
          </table:table-cell>
          <table:table-cell table:style-name="ce15" office:value-type="float" office:value="5354471.93" calcext:value-type="float">
            <text:p>5,354,471.9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9:010110:28291</text:p>
          </table:table-cell>
          <table:table-cell table:style-name="ce15" office:value-type="float" office:value="14919316.9" calcext:value-type="float">
            <text:p>14,919,316.9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9:010105:7083</text:p>
          </table:table-cell>
          <table:table-cell table:style-name="ce15" office:value-type="float" office:value="5123644.08" calcext:value-type="float">
            <text:p>5,123,644.0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150101:3901</text:p>
          </table:table-cell>
          <table:table-cell table:style-name="ce15" office:value-type="float" office:value="1254953.16" calcext:value-type="float">
            <text:p>1,254,953.1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10112:989</text:p>
          </table:table-cell>
          <table:table-cell table:style-name="ce15" office:value-type="float" office:value="1810598.37" calcext:value-type="float">
            <text:p>1,810,598.3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9:010109:24200</text:p>
          </table:table-cell>
          <table:table-cell table:style-name="ce15" office:value-type="float" office:value="369499.73" calcext:value-type="float">
            <text:p>369,499.7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9:010109:24803</text:p>
          </table:table-cell>
          <table:table-cell table:style-name="ce15" office:value-type="float" office:value="2381368.79" calcext:value-type="float">
            <text:p>2,381,368.7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5:060501:190</text:p>
          </table:table-cell>
          <table:table-cell table:style-name="ce15" office:value-type="float" office:value="2002544.25" calcext:value-type="float">
            <text:p>2,002,544.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6" office:value-type="string" calcext:value-type="string">
            <text:p>21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106:147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2:010216:114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16:62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216:626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216:626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216:626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216:626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2:010222:77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2:010222:183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222:33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2:848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5:030103:165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5:030501:1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5:030501:166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5:030501:167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5:030501:171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5:030501:204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5:030501:206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5:030501:211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5:030501:55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5:030501:6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4:030101:756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7:010463:139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4:030101:20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7:010463:140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1:230101:13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3:030105:45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1:000000:269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4:010113:3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106:1473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215:506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171801:57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5:090103:155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190102:30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5:040104:224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8:010176:2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2:010102:7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070101:1194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100401:217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30101:638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312:62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90801:831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216:829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040103:437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030102:19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41401:27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200601:245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10:148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5:070201:161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222:77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215:70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301:715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2:010102:292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214:249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2:180102:114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3:010153:30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7:040101:173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41801:93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216:960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5:040101:314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105:241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160701:145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040301:234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7:020101:510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1:010102:11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171901:75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206:388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2:020301:9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60301:89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1:010104:1298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20:682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170901:146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3:060102:11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7:010463:162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7:080101:334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030102:198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171101:7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2:010102:283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308:12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4:070201:57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1:030502:38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7:010103:26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8:010176:14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60301:1039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8:010176:24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2:010109:27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5:030105:4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10111:373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200201:161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1:211101:59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3:030105:45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16:421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1:010106:44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308:569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3:030105:45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3:010153:30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3:030105:45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1:150101:370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190101:1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2:010102:284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5:060103:303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5:120101:37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30801:25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4:060101:395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4:060201:116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4:060301:353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4:130201:3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4:060101:176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203:636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30103:592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220114:6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2:010306:210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8:010176:66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041901:15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1:211401:95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106:1553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9:010112:886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2:010106:1473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171101:146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9:010112:4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171801:423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308:496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30102:198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030601:150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2:010102:28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4:010112:31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5:010104:347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3:010130:119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2:010102:283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040901:228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2:040302:208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3:010138:7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40103:454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76:28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4:060301:855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301:715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090501:443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20104:304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10308:636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308:57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4:070101:200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000000:1414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1:000000:239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5:090102:36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3:210101:274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3:010101:386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3:010139:130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1:010106:1006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000000:1513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4:000000:341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8:000000:50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2:010222:754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3:210101:28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1:000000:301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5:000000:214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000000:1336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2:020301:11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000000:1560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0:000000:48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3:000000:31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3:000000:17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060301:186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5:000000:1092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00000:239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040904:660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000000:1559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3:000000:423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0:000000:312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0:000000:285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3:010139:136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000000:640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222:738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1:000000:532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4:000000:339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106:1476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5:010109:349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10109:316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10109:363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5:010109:315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201:3125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201:2611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4:010110:812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1:000000:7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4:010104:530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5:010109:220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1:010117:238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10101:30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2:010106:1476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4:010110:1542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5:010109:350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201:3110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4:010102:1293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2:010301:116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70601:167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10109:289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2:010106:1565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5:010109:345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201:3110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130401: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9:010109:280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2:070102:35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8:010130:10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1:150101:163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1:150101:39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1:150101:396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3:010125:50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3:010125:49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3:010125:50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3:010125:49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3:010125:50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3:010125:49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3:010125:3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3:010125:49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3:010142:16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1:150101:46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3:010125:101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3:010125:2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3:010125:50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3:010125:49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1:150101:83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1:150101:324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1:150101:325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1:150101:15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9:010112:84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1:150101:323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9:010110:2958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1:150101:326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9:010110:3115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9:010110:3074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1:150101:326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9:010109:322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9:010109:2757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1:150101:325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9:010112:1111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1:150101:324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1:150101:32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9:010112:411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1:150101:75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9:010112:143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1:150101:323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9:010109:2867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1:150101:323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9:010112:1110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9:010109:2974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1:150101:325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1:150101:73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1:150101:325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9:010110:3390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1:150102:4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1:150101:324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9:010109:2988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1:150101:471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1:150101:325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1:150101:31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1:150102:5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1:150101:324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1:150101:32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1:150101:324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9:010110:39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1:150101:323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1:150101:3232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1:150101:323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9:010109:329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9:010110:1287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9:010112:3859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1:150101:369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1:150101:3245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9:010109:28420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1:150101:3263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1:150101:162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1:150101:156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9:010109:48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1:150101:3244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1:150101:3241</text:p>
          </table:table-cell>
          <table:table-cell table:style-name="ce9" office:value-type="string" calcext:value-type="string" table:number-columns-spanned="2" table:number-rows-spanned="1">
            <text:p>2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90D22095C71389716593F3CA8ED4335CF3BF8EF5390CDAAE3224B2CAAFF21F9F186ADB697517BB4E7167687BA87530C346F4E1D18D902698A1EAAB30874924E5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110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06T11:05:42</meta:creation-date>
    <dc:date>2024-05-29T08:16:14</dc:date>
    <meta:generator>LibreOffice/6.4.6.2$Linux_X86_64 LibreOffice_project/17c4c786810c925eb6e0da4181cd43069b44ed29</meta:generator>
    <meta:document-statistic meta:table-count="1" meta:cell-count="2002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