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22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05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148" calcext:value-type="float">
            <text:p>148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190" calcext:value-type="float">
            <text:p>190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22:010215:7127</text:p>
          </table:table-cell>
          <table:table-cell table:style-name="ce15" office:value-type="float" office:value="2450534.84" calcext:value-type="float">
            <text:p>2,450,534.8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8:010103:1565</text:p>
          </table:table-cell>
          <table:table-cell table:style-name="ce15" office:value-type="float" office:value="1111659.12" calcext:value-type="float">
            <text:p>1,111,659.1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1:090701:2230</text:p>
          </table:table-cell>
          <table:table-cell table:style-name="ce15" office:value-type="float" office:value="204331.18" calcext:value-type="float">
            <text:p>204,331.1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22:010302:1218</text:p>
          </table:table-cell>
          <table:table-cell table:style-name="ce15" office:value-type="float" office:value="1861212.91" calcext:value-type="float">
            <text:p>1,861,212.9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2:170201:728</text:p>
          </table:table-cell>
          <table:table-cell table:style-name="ce15" office:value-type="float" office:value="147239.56" calcext:value-type="float">
            <text:p>147,239.5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4:040101:8062</text:p>
          </table:table-cell>
          <table:table-cell table:style-name="ce15" office:value-type="float" office:value="488399.15" calcext:value-type="float">
            <text:p>488,399.1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22:010309:14564</text:p>
          </table:table-cell>
          <table:table-cell table:style-name="ce15" office:value-type="float" office:value="219903.95" calcext:value-type="float">
            <text:p>219,903.9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2:080101:294</text:p>
          </table:table-cell>
          <table:table-cell table:style-name="ce15" office:value-type="float" office:value="1341785.8" calcext:value-type="float">
            <text:p>1,341,785.8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22:010103:12556</text:p>
          </table:table-cell>
          <table:table-cell table:style-name="ce15" office:value-type="float" office:value="134935.7" calcext:value-type="float">
            <text:p>134,935.7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5:090401:173</text:p>
          </table:table-cell>
          <table:table-cell table:style-name="ce15" office:value-type="float" office:value="744309.1" calcext:value-type="float">
            <text:p>744,309.1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2:170201:722</text:p>
          </table:table-cell>
          <table:table-cell table:style-name="ce15" office:value-type="float" office:value="116995.76" calcext:value-type="float">
            <text:p>116,995.7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22:010105:553</text:p>
          </table:table-cell>
          <table:table-cell table:style-name="ce15" office:value-type="float" office:value="832936.79" calcext:value-type="float">
            <text:p>832,936.7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9:010105:20636</text:p>
          </table:table-cell>
          <table:table-cell table:style-name="ce15" office:value-type="float" office:value="1316649.62" calcext:value-type="float">
            <text:p>1,316,649.6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2:190301:3291</text:p>
          </table:table-cell>
          <table:table-cell table:style-name="ce15" office:value-type="float" office:value="3684988.83" calcext:value-type="float">
            <text:p>3,684,988.8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24:010108:6095</text:p>
          </table:table-cell>
          <table:table-cell table:style-name="ce15" office:value-type="float" office:value="15320151.17" calcext:value-type="float">
            <text:p>15,320,151.1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1:160101:6227</text:p>
          </table:table-cell>
          <table:table-cell table:style-name="ce15" office:value-type="float" office:value="194121.75" calcext:value-type="float">
            <text:p>194,121.7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7:010102:7541</text:p>
          </table:table-cell>
          <table:table-cell table:style-name="ce15" office:value-type="float" office:value="199784.67" calcext:value-type="float">
            <text:p>199,784.6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21:010114:6422</text:p>
          </table:table-cell>
          <table:table-cell table:style-name="ce15" office:value-type="float" office:value="227187.2" calcext:value-type="float">
            <text:p>227,187.2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2:090801:8622</text:p>
          </table:table-cell>
          <table:table-cell table:style-name="ce15" office:value-type="float" office:value="6090968.85" calcext:value-type="float">
            <text:p>6,090,968.8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24:010111:11297</text:p>
          </table:table-cell>
          <table:table-cell table:style-name="ce15" office:value-type="float" office:value="5024865.31" calcext:value-type="float">
            <text:p>5,024,865.3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22:010105:619</text:p>
          </table:table-cell>
          <table:table-cell table:style-name="ce15" office:value-type="float" office:value="2797414.2" calcext:value-type="float">
            <text:p>2,797,414.2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9:010111:2531</text:p>
          </table:table-cell>
          <table:table-cell table:style-name="ce15" office:value-type="float" office:value="144194.2" calcext:value-type="float">
            <text:p>144,194.2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2:030101:7039</text:p>
          </table:table-cell>
          <table:table-cell table:style-name="ce15" office:value-type="float" office:value="5256991.21" calcext:value-type="float">
            <text:p>5,256,991.2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9:100101:1197</text:p>
          </table:table-cell>
          <table:table-cell table:style-name="ce15" office:value-type="float" office:value="1322217.17" calcext:value-type="float">
            <text:p>1,322,217.1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2:171201:886</text:p>
          </table:table-cell>
          <table:table-cell table:style-name="ce15" office:value-type="float" office:value="1745759.79" calcext:value-type="float">
            <text:p>1,745,759.7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7:090501:985</text:p>
          </table:table-cell>
          <table:table-cell table:style-name="ce15" office:value-type="float" office:value="665094.84" calcext:value-type="float">
            <text:p>665,094.8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0:090401:249</text:p>
          </table:table-cell>
          <table:table-cell table:style-name="ce15" office:value-type="float" office:value="746829.67" calcext:value-type="float">
            <text:p>746,829.6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2:090801:8621</text:p>
          </table:table-cell>
          <table:table-cell table:style-name="ce15" office:value-type="float" office:value="7445924.49" calcext:value-type="float">
            <text:p>7,445,924.4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5:070201:2085</text:p>
          </table:table-cell>
          <table:table-cell table:style-name="ce15" office:value-type="float" office:value="147234.59" calcext:value-type="float">
            <text:p>147,234.5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4:010114:1495</text:p>
          </table:table-cell>
          <table:table-cell table:style-name="ce15" office:value-type="float" office:value="300788.85" calcext:value-type="float">
            <text:p>300,788.8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3:120101:858</text:p>
          </table:table-cell>
          <table:table-cell table:style-name="ce15" office:value-type="float" office:value="127968.05" calcext:value-type="float">
            <text:p>127,968.0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9:010103:5336</text:p>
          </table:table-cell>
          <table:table-cell table:style-name="ce15" office:value-type="float" office:value="325838.24" calcext:value-type="float">
            <text:p>325,838.2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1:031301:630</text:p>
          </table:table-cell>
          <table:table-cell table:style-name="ce15" office:value-type="float" office:value="7390628.67" calcext:value-type="float">
            <text:p>7,390,628.6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2:010203:8110</text:p>
          </table:table-cell>
          <table:table-cell table:style-name="ce15" office:value-type="float" office:value="158346.52" calcext:value-type="float">
            <text:p>158,346.5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22:010215:7126</text:p>
          </table:table-cell>
          <table:table-cell table:style-name="ce15" office:value-type="float" office:value="2181983.08" calcext:value-type="float">
            <text:p>2,181,983.0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1:090701:2229</text:p>
          </table:table-cell>
          <table:table-cell table:style-name="ce15" office:value-type="float" office:value="1238341.61" calcext:value-type="float">
            <text:p>1,238,341.6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24:030301:2030</text:p>
          </table:table-cell>
          <table:table-cell table:style-name="ce15" office:value-type="float" office:value="3453597.78" calcext:value-type="float">
            <text:p>3,453,597.7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22:010203:8109</text:p>
          </table:table-cell>
          <table:table-cell table:style-name="ce15" office:value-type="float" office:value="79917.84" calcext:value-type="float">
            <text:p>79,917.8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2:010213:756</text:p>
          </table:table-cell>
          <table:table-cell table:style-name="ce15" office:value-type="float" office:value="726366.63" calcext:value-type="float">
            <text:p>726,366.6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4:010108:6098</text:p>
          </table:table-cell>
          <table:table-cell table:style-name="ce15" office:value-type="float" office:value="440092.6" calcext:value-type="float">
            <text:p>440,092.6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5:040102:8751</text:p>
          </table:table-cell>
          <table:table-cell table:style-name="ce15" office:value-type="float" office:value="5781240" calcext:value-type="float">
            <text:p>5,781,240.0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23:081401:1285</text:p>
          </table:table-cell>
          <table:table-cell table:style-name="ce15" office:value-type="float" office:value="6550245.99" calcext:value-type="float">
            <text:p>6,550,245.9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25:050101:4131</text:p>
          </table:table-cell>
          <table:table-cell table:style-name="ce15" office:value-type="float" office:value="556440.2" calcext:value-type="float">
            <text:p>556,440.2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1:010101:4109</text:p>
          </table:table-cell>
          <table:table-cell table:style-name="ce15" office:value-type="float" office:value="131952.64" calcext:value-type="float">
            <text:p>131,952.6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4:010110:16807</text:p>
          </table:table-cell>
          <table:table-cell table:style-name="ce15" office:value-type="float" office:value="140861.3" calcext:value-type="float">
            <text:p>140,861.3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2:090501:19082</text:p>
          </table:table-cell>
          <table:table-cell table:style-name="ce15" office:value-type="float" office:value="186005.17" calcext:value-type="float">
            <text:p>186,005.1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4:030201:1717</text:p>
          </table:table-cell>
          <table:table-cell table:style-name="ce15" office:value-type="float" office:value="3609880.58" calcext:value-type="float">
            <text:p>3,609,880.5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2:190301:3292</text:p>
          </table:table-cell>
          <table:table-cell table:style-name="ce15" office:value-type="float" office:value="3640092.06" calcext:value-type="float">
            <text:p>3,640,092.0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2:090501:19081</text:p>
          </table:table-cell>
          <table:table-cell table:style-name="ce15" office:value-type="float" office:value="177458.99" calcext:value-type="float">
            <text:p>177,458.9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2:000000:17965</text:p>
          </table:table-cell>
          <table:table-cell table:style-name="ce15" office:value-type="float" office:value="5422608.48" calcext:value-type="float">
            <text:p>5,422,608.4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21:010113:12490</text:p>
          </table:table-cell>
          <table:table-cell table:style-name="ce15" office:value-type="float" office:value="83933.77" calcext:value-type="float">
            <text:p>83,933.7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2:010311:3683</text:p>
          </table:table-cell>
          <table:table-cell table:style-name="ce15" office:value-type="float" office:value="342425.2" calcext:value-type="float">
            <text:p>342,425.2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2:010202:2937</text:p>
          </table:table-cell>
          <table:table-cell table:style-name="ce15" office:value-type="float" office:value="7162903.38" calcext:value-type="float">
            <text:p>7,162,903.3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8:010132:1978</text:p>
          </table:table-cell>
          <table:table-cell table:style-name="ce15" office:value-type="float" office:value="179813.36" calcext:value-type="float">
            <text:p>179,813.3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1:220301:9889</text:p>
          </table:table-cell>
          <table:table-cell table:style-name="ce15" office:value-type="float" office:value="198732.68" calcext:value-type="float">
            <text:p>198,732.6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2:010222:8730</text:p>
          </table:table-cell>
          <table:table-cell table:style-name="ce15" office:value-type="float" office:value="4229690.27" calcext:value-type="float">
            <text:p>4,229,690.2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2:090103:3989</text:p>
          </table:table-cell>
          <table:table-cell table:style-name="ce15" office:value-type="float" office:value="1010448.39" calcext:value-type="float">
            <text:p>1,010,448.3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2:020401:2538</text:p>
          </table:table-cell>
          <table:table-cell table:style-name="ce15" office:value-type="float" office:value="1823499.63" calcext:value-type="float">
            <text:p>1,823,499.6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24:000000:1683</text:p>
          </table:table-cell>
          <table:table-cell table:style-name="ce15" office:value-type="float" office:value="1001081.39" calcext:value-type="float">
            <text:p>1,001,081.3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2:131601:4080</text:p>
          </table:table-cell>
          <table:table-cell table:style-name="ce15" office:value-type="float" office:value="6102998.82" calcext:value-type="float">
            <text:p>6,102,998.8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24:010108:6096</text:p>
          </table:table-cell>
          <table:table-cell table:style-name="ce15" office:value-type="float" office:value="97166.83" calcext:value-type="float">
            <text:p>97,166.8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22:010212:1226</text:p>
          </table:table-cell>
          <table:table-cell table:style-name="ce15" office:value-type="float" office:value="6609635.59" calcext:value-type="float">
            <text:p>6,609,635.5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1:140301:3282</text:p>
          </table:table-cell>
          <table:table-cell table:style-name="ce15" office:value-type="float" office:value="908362" calcext:value-type="float">
            <text:p>908,362.0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22:010222:8729</text:p>
          </table:table-cell>
          <table:table-cell table:style-name="ce15" office:value-type="float" office:value="96501.81" calcext:value-type="float">
            <text:p>96,501.8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4:010102:9265</text:p>
          </table:table-cell>
          <table:table-cell table:style-name="ce15" office:value-type="float" office:value="1756850.69" calcext:value-type="float">
            <text:p>1,756,850.6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25:050801:587</text:p>
          </table:table-cell>
          <table:table-cell table:style-name="ce15" office:value-type="float" office:value="11629682.27" calcext:value-type="float">
            <text:p>11,629,682.2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01:150401:362</text:p>
          </table:table-cell>
          <table:table-cell table:style-name="ce15" office:value-type="float" office:value="543431.8" calcext:value-type="float">
            <text:p>543,431.8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4:040101:8059</text:p>
          </table:table-cell>
          <table:table-cell table:style-name="ce15" office:value-type="float" office:value="669133.16" calcext:value-type="float">
            <text:p>669,133.1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2:010219:3599</text:p>
          </table:table-cell>
          <table:table-cell table:style-name="ce15" office:value-type="float" office:value="705815.32" calcext:value-type="float">
            <text:p>705,815.3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1:150201:1291</text:p>
          </table:table-cell>
          <table:table-cell table:style-name="ce15" office:value-type="float" office:value="286879.77" calcext:value-type="float">
            <text:p>286,879.7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2:010220:8841</text:p>
          </table:table-cell>
          <table:table-cell table:style-name="ce15" office:value-type="float" office:value="242654.18" calcext:value-type="float">
            <text:p>242,654.1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4:010110:16806</text:p>
          </table:table-cell>
          <table:table-cell table:style-name="ce15" office:value-type="float" office:value="5218109.95" calcext:value-type="float">
            <text:p>5,218,109.9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1:010201:1356</text:p>
          </table:table-cell>
          <table:table-cell table:style-name="ce15" office:value-type="float" office:value="85077.16" calcext:value-type="float">
            <text:p>85,077.1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2:200301:789</text:p>
          </table:table-cell>
          <table:table-cell table:style-name="ce15" office:value-type="float" office:value="1314411.69" calcext:value-type="float">
            <text:p>1,314,411.6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2:150701:1275</text:p>
          </table:table-cell>
          <table:table-cell table:style-name="ce15" office:value-type="float" office:value="2183040" calcext:value-type="float">
            <text:p>2,183,040.0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1:140501:3460</text:p>
          </table:table-cell>
          <table:table-cell table:style-name="ce15" office:value-type="float" office:value="8743.93" calcext:value-type="float">
            <text:p>8,743.9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1:140501:3461</text:p>
          </table:table-cell>
          <table:table-cell table:style-name="ce15" office:value-type="float" office:value="6557.95" calcext:value-type="float">
            <text:p>6,557.9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5:010103:9226</text:p>
          </table:table-cell>
          <table:table-cell table:style-name="ce15" office:value-type="float" office:value="32520.8" calcext:value-type="float">
            <text:p>32,520.8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5:100701:318</text:p>
          </table:table-cell>
          <table:table-cell table:style-name="ce15" office:value-type="float" office:value="44165555.4" calcext:value-type="float">
            <text:p>44,165,555.4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5:100701:316</text:p>
          </table:table-cell>
          <table:table-cell table:style-name="ce15" office:value-type="float" office:value="52688" calcext:value-type="float">
            <text:p>52,688.0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1:140501:3457</text:p>
          </table:table-cell>
          <table:table-cell table:style-name="ce15" office:value-type="float" office:value="6557.95" calcext:value-type="float">
            <text:p>6,557.9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1:140501:3452</text:p>
          </table:table-cell>
          <table:table-cell table:style-name="ce15" office:value-type="float" office:value="2185.98" calcext:value-type="float">
            <text:p>2,185.9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1:140501:3455</text:p>
          </table:table-cell>
          <table:table-cell table:style-name="ce15" office:value-type="float" office:value="8743.93" calcext:value-type="float">
            <text:p>8,743.9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5:000000:2565</text:p>
          </table:table-cell>
          <table:table-cell table:style-name="ce15" office:value-type="float" office:value="131874.6" calcext:value-type="float">
            <text:p>131,874.6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4:010108:6097</text:p>
          </table:table-cell>
          <table:table-cell table:style-name="ce15" office:value-type="float" office:value="442648.8" calcext:value-type="float">
            <text:p>442,648.8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1:140501:3456</text:p>
          </table:table-cell>
          <table:table-cell table:style-name="ce15" office:value-type="float" office:value="2259.4" calcext:value-type="float">
            <text:p>2,259.4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1:140501:3453</text:p>
          </table:table-cell>
          <table:table-cell table:style-name="ce15" office:value-type="float" office:value="6557.95" calcext:value-type="float">
            <text:p>6,557.9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2:040401:4250</text:p>
          </table:table-cell>
          <table:table-cell table:style-name="ce15" office:value-type="float" office:value="4820523.31" calcext:value-type="float">
            <text:p>4,820,523.3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5:000000:2566</text:p>
          </table:table-cell>
          <table:table-cell table:style-name="ce15" office:value-type="float" office:value="852277.57" calcext:value-type="float">
            <text:p>852,277.5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05:100701:317</text:p>
          </table:table-cell>
          <table:table-cell table:style-name="ce15" office:value-type="float" office:value="1935344" calcext:value-type="float">
            <text:p>1,935,344.0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1:140501:3463</text:p>
          </table:table-cell>
          <table:table-cell table:style-name="ce15" office:value-type="float" office:value="9037.61" calcext:value-type="float">
            <text:p>9,037.6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1:130201:2938</text:p>
          </table:table-cell>
          <table:table-cell table:style-name="ce15" office:value-type="float" office:value="3375.6" calcext:value-type="float">
            <text:p>3,375.6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5:000000:10999</text:p>
          </table:table-cell>
          <table:table-cell table:style-name="ce15" office:value-type="float" office:value="31885837.62" calcext:value-type="float">
            <text:p>31,885,837.6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08:170601:742</text:p>
          </table:table-cell>
          <table:table-cell table:style-name="ce15" office:value-type="float" office:value="47954.4" calcext:value-type="float">
            <text:p>47,954.4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7:080101:12504</text:p>
          </table:table-cell>
          <table:table-cell table:style-name="ce15" office:value-type="float" office:value="474376.5" calcext:value-type="float">
            <text:p>474,376.5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1:140501:3454</text:p>
          </table:table-cell>
          <table:table-cell table:style-name="ce15" office:value-type="float" office:value="3375.6" calcext:value-type="float">
            <text:p>3,375.6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1:140501:3459</text:p>
          </table:table-cell>
          <table:table-cell table:style-name="ce15" office:value-type="float" office:value="13115.89" calcext:value-type="float">
            <text:p>13,115.8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1:140501:3462</text:p>
          </table:table-cell>
          <table:table-cell table:style-name="ce15" office:value-type="float" office:value="6557.95" calcext:value-type="float">
            <text:p>6,557.9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1:140501:3458</text:p>
          </table:table-cell>
          <table:table-cell table:style-name="ce15" office:value-type="float" office:value="2185.98" calcext:value-type="float">
            <text:p>2,185.9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7:000000:2514</text:p>
          </table:table-cell>
          <table:table-cell table:style-name="ce15" office:value-type="float" office:value="1598617.8" calcext:value-type="float">
            <text:p>1,598,617.8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22:010219:9633</text:p>
          </table:table-cell>
          <table:table-cell table:style-name="ce15" office:value-type="float" office:value="4401976.3" calcext:value-type="float">
            <text:p>4,401,976.3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2:010304:4637</text:p>
          </table:table-cell>
          <table:table-cell table:style-name="ce15" office:value-type="float" office:value="1387797.83" calcext:value-type="float">
            <text:p>1,387,797.8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22:010219:9627</text:p>
          </table:table-cell>
          <table:table-cell table:style-name="ce15" office:value-type="float" office:value="429986.45" calcext:value-type="float">
            <text:p>429,986.4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2:010310:6084</text:p>
          </table:table-cell>
          <table:table-cell table:style-name="ce15" office:value-type="float" office:value="3864082.92" calcext:value-type="float">
            <text:p>3,864,082.9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22:010305:13680</text:p>
          </table:table-cell>
          <table:table-cell table:style-name="ce15" office:value-type="float" office:value="3371539.15" calcext:value-type="float">
            <text:p>3,371,539.1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2:010219:9625</text:p>
          </table:table-cell>
          <table:table-cell table:style-name="ce15" office:value-type="float" office:value="273228.86" calcext:value-type="float">
            <text:p>273,228.8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2:010201:41621</text:p>
          </table:table-cell>
          <table:table-cell table:style-name="ce15" office:value-type="float" office:value="907904.35" calcext:value-type="float">
            <text:p>907,904.3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2:010219:9630</text:p>
          </table:table-cell>
          <table:table-cell table:style-name="ce15" office:value-type="float" office:value="668114.38" calcext:value-type="float">
            <text:p>668,114.3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2:010201:41618</text:p>
          </table:table-cell>
          <table:table-cell table:style-name="ce15" office:value-type="float" office:value="907875.94" calcext:value-type="float">
            <text:p>907,875.9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2:010219:9632</text:p>
          </table:table-cell>
          <table:table-cell table:style-name="ce15" office:value-type="float" office:value="889888.46" calcext:value-type="float">
            <text:p>889,888.4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2:010219:9626</text:p>
          </table:table-cell>
          <table:table-cell table:style-name="ce15" office:value-type="float" office:value="1445121.43" calcext:value-type="float">
            <text:p>1,445,121.4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22:010106:15658</text:p>
          </table:table-cell>
          <table:table-cell table:style-name="ce15" office:value-type="float" office:value="3848822.09" calcext:value-type="float">
            <text:p>3,848,822.0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22:010201:41619</text:p>
          </table:table-cell>
          <table:table-cell table:style-name="ce15" office:value-type="float" office:value="1310603.86" calcext:value-type="float">
            <text:p>1,310,603.8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1:160101:5914</text:p>
          </table:table-cell>
          <table:table-cell table:style-name="ce15" office:value-type="float" office:value="1225202.66" calcext:value-type="float">
            <text:p>1,225,202.6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22:010108:14194</text:p>
          </table:table-cell>
          <table:table-cell table:style-name="ce15" office:value-type="float" office:value="1296854.04" calcext:value-type="float">
            <text:p>1,296,854.0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22:010302:5389</text:p>
          </table:table-cell>
          <table:table-cell table:style-name="ce15" office:value-type="float" office:value="2754366.4" calcext:value-type="float">
            <text:p>2,754,366.4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5:010102:4398</text:p>
          </table:table-cell>
          <table:table-cell table:style-name="ce15" office:value-type="float" office:value="4192272.73" calcext:value-type="float">
            <text:p>4,192,272.7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2:010303:8366</text:p>
          </table:table-cell>
          <table:table-cell table:style-name="ce15" office:value-type="float" office:value="3921135.3" calcext:value-type="float">
            <text:p>3,921,135.3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2:010201:41622</text:p>
          </table:table-cell>
          <table:table-cell table:style-name="ce15" office:value-type="float" office:value="1317925.67" calcext:value-type="float">
            <text:p>1,317,925.6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2:010219:9628</text:p>
          </table:table-cell>
          <table:table-cell table:style-name="ce15" office:value-type="float" office:value="345425.11" calcext:value-type="float">
            <text:p>345,425.1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2:010201:41617</text:p>
          </table:table-cell>
          <table:table-cell table:style-name="ce15" office:value-type="float" office:value="1332527.59" calcext:value-type="float">
            <text:p>1,332,527.5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22:010107:13226</text:p>
          </table:table-cell>
          <table:table-cell table:style-name="ce15" office:value-type="float" office:value="1936316.16" calcext:value-type="float">
            <text:p>1,936,316.1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22:010201:41620</text:p>
          </table:table-cell>
          <table:table-cell table:style-name="ce15" office:value-type="float" office:value="915197.52" calcext:value-type="float">
            <text:p>915,197.5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22:010306:3824</text:p>
          </table:table-cell>
          <table:table-cell table:style-name="ce15" office:value-type="float" office:value="3955753.38" calcext:value-type="float">
            <text:p>3,955,753.3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8:010126:2066</text:p>
          </table:table-cell>
          <table:table-cell table:style-name="ce15" office:value-type="float" office:value="2212281.66" calcext:value-type="float">
            <text:p>2,212,281.6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22:010219:9629</text:p>
          </table:table-cell>
          <table:table-cell table:style-name="ce15" office:value-type="float" office:value="402863" calcext:value-type="float">
            <text:p>402,863.0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21:010114:6423</text:p>
          </table:table-cell>
          <table:table-cell table:style-name="ce15" office:value-type="float" office:value="1911440.46" calcext:value-type="float">
            <text:p>1,911,440.4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2:010221:6087</text:p>
          </table:table-cell>
          <table:table-cell table:style-name="ce15" office:value-type="float" office:value="4207041.95" calcext:value-type="float">
            <text:p>4,207,041.9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2:010106:15657</text:p>
          </table:table-cell>
          <table:table-cell table:style-name="ce15" office:value-type="float" office:value="2157445.2" calcext:value-type="float">
            <text:p>2,157,445.2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8:010115:619</text:p>
          </table:table-cell>
          <table:table-cell table:style-name="ce15" office:value-type="float" office:value="1935396.3" calcext:value-type="float">
            <text:p>1,935,396.3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2:010303:8367</text:p>
          </table:table-cell>
          <table:table-cell table:style-name="ce15" office:value-type="float" office:value="5044061.77" calcext:value-type="float">
            <text:p>5,044,061.7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2:010219:9631</text:p>
          </table:table-cell>
          <table:table-cell table:style-name="ce15" office:value-type="float" office:value="100516.31" calcext:value-type="float">
            <text:p>100,516.3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2:010103:12555</text:p>
          </table:table-cell>
          <table:table-cell table:style-name="ce15" office:value-type="float" office:value="689142.99" calcext:value-type="float">
            <text:p>689,142.9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8:010147:7933</text:p>
          </table:table-cell>
          <table:table-cell table:style-name="ce15" office:value-type="float" office:value="3887021.45" calcext:value-type="float">
            <text:p>3,887,021.4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22:010201:41616</text:p>
          </table:table-cell>
          <table:table-cell table:style-name="ce15" office:value-type="float" office:value="937162.26" calcext:value-type="float">
            <text:p>937,162.2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22:010311:3682</text:p>
          </table:table-cell>
          <table:table-cell table:style-name="ce15" office:value-type="float" office:value="14461644.58" calcext:value-type="float">
            <text:p>14,461,644.5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9:010116:5862</text:p>
          </table:table-cell>
          <table:table-cell table:style-name="ce15" office:value-type="float" office:value="2254165.02" calcext:value-type="float">
            <text:p>2,254,165.0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05:010114:1242</text:p>
          </table:table-cell>
          <table:table-cell table:style-name="ce15" office:value-type="float" office:value="2723821.13" calcext:value-type="float">
            <text:p>2,723,821.1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4:010105:23263</text:p>
          </table:table-cell>
          <table:table-cell table:style-name="ce15" office:value-type="float" office:value="3678771.86" calcext:value-type="float">
            <text:p>3,678,771.8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4:010115:7089</text:p>
          </table:table-cell>
          <table:table-cell table:style-name="ce15" office:value-type="float" office:value="7248990.81" calcext:value-type="float">
            <text:p>7,248,990.8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5:010109:441</text:p>
          </table:table-cell>
          <table:table-cell table:style-name="ce15" office:value-type="float" office:value="5818289.19" calcext:value-type="float">
            <text:p>5,818,289.1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2:010201:9177</text:p>
          </table:table-cell>
          <table:table-cell table:style-name="ce15" office:value-type="float" office:value="4744532.42" calcext:value-type="float">
            <text:p>4,744,532.4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4:040102:8574</text:p>
          </table:table-cell>
          <table:table-cell table:style-name="ce15" office:value-type="float" office:value="4870014.45" calcext:value-type="float">
            <text:p>4,870,014.4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3:010108:557</text:p>
          </table:table-cell>
          <table:table-cell table:style-name="ce15" office:value-type="float" office:value="2737915.92" calcext:value-type="float">
            <text:p>2,737,915.9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00:000000:3560</text:p>
          </table:table-cell>
          <table:table-cell table:style-name="ce15" office:value-type="float" office:value="241654.9" calcext:value-type="float">
            <text:p>241,654.9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8:010147:7939</text:p>
          </table:table-cell>
          <table:table-cell table:style-name="ce15" office:value-type="float" office:value="4906073.83" calcext:value-type="float">
            <text:p>4,906,073.8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5:010109:10540</text:p>
          </table:table-cell>
          <table:table-cell table:style-name="ce15" office:value-type="float" office:value="3644426.53" calcext:value-type="float">
            <text:p>3,644,426.5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2:010201:21020</text:p>
          </table:table-cell>
          <table:table-cell table:style-name="ce15" office:value-type="float" office:value="4056282.34" calcext:value-type="float">
            <text:p>4,056,282.3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6" office:value-type="string" calcext:value-type="string">
            <text:p>20.07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8:010135:464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8:010135:464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5:050101:471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25:050101:471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25:050101:471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25:050101:471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25:050101:471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25:050101:471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25:050101:472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25:050101:472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25:050101:472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25:050101:472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25:050101:472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25:050101:472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25:050101:472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5:050101:472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25:050101:472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25:050101:472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25:050101:473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25:050101:473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25:050101:473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5:050101:473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25:050101:473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25:050101:473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25:050101:473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25:050101:473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5:050101:473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5:050101:473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5:050101:474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5:050101:474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25:050101:474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5:050101:474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5:050101:474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5:050101:474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25:050101:474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25:050101:474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25:050101:474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25:050101:474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5:050101:475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5:050101:475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5:050101:475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25:050101:475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25:050101:475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5:050101:475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5:050101:475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5:050101:475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5:050101:475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5:050101:475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5:050101:476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4:130201:35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1:161201:39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4:070201:609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9:010101:487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2:190103:208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4:010101:267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3:080801: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04:040101:627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22:010108:1347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4:010101:267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2:040102:306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23:060101:42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22:010106:1553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02:010109:13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2:040102:305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4:010101:267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1:210101:469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01:010104:1295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22:010216:16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4:030101:46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2:180201:19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3:010150:15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02:010109:8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7:050101:130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2:070103:27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2:120102:48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1:160201:342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4:010105:940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2:040101:90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4:010105:940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23:060101:42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2:040102:305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2:010201:112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2:150601:56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2:150601:56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2:010215:676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2:010105:401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4:010101:243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4:060101:395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2:090601:154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05:090201:56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4:010101:266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4:040102:127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2:180101:161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4:010101:267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2:150601:65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24:050101:705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4:030101:825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2:030101:214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2:120102:48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5:050101:471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2:171501:72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2:070103:27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23:060101:42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2:170901:108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2:190103:206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2:131501:6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5:030101:16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2:150601:56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2:190103:206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2:010210:209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2:070103:168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2:040401:288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2:010103:235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1:050101:121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2:070103:168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4:010101:266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2:010305:1310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4:030102:298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3:080401:58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2:010209:269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04:040101:472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9:010107:312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22:010216:35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2:200101:214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24:030101:36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4:010101:244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9:010113:655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2:070103:168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07:080601:136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2:042001:192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4:010101:267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05:060101:42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1:230101:132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9:010110:106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8:010135:324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4:010101:244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2:000000:1455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1:161201:67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8:000000:32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00:000000:285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0:000000:237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0:000000:25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8:000000:86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3:000000:84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22:000000:308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8:000000:160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3:000000:232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0:000000:297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3:000000:57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05:000000:126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8:000000:159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8:000000:128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2:000000:1628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5:000000:42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3:060101:45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02:000000:316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00:000000:346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07:000000:201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0:000000:216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8:010155:548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0:000000:110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2:000000:1462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2:010215:681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2:000000:1256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8:010155:617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5:010113:476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4:070101:32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1:010113:208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25:070101:15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5:010109:5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2:170101:24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1:010113:758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25:010103:7873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5:050601:1281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1:010117:212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5:010109:352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01:110401:148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2:010220:321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2:010222:838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24:010106:9829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5:010104:92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5:010109:3615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07:010102:3376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4:030101:150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2:010201:1038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9:010109:27500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2:010222:765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8:040104:427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5:060102:4812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12:210401:14</text:p>
          </table:table-cell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FA054A4BF0CB276C393795515B6EA088982C72DA457DDBC1D84C96D6A276364CB205BA194288C3FC40B9736BFAFCD733FF81A98F44F9C1F0F4F908D4AF832F9D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8221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5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05T12:22:14</meta:creation-date>
    <dc:date>2024-05-29T08:16:14</dc:date>
    <meta:generator>LibreOffice/6.4.6.2$Linux_X86_64 LibreOffice_project/17c4c786810c925eb6e0da4181cd43069b44ed29</meta:generator>
    <meta:document-statistic meta:table-count="1" meta:cell-count="1531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