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18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7" calcext:value-type="float">
            <text:p>7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7" calcext:value-type="float">
            <text:p>7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131101:1434</text:p>
          </table:table-cell>
          <table:table-cell table:style-name="ce15" office:value-type="float" office:value="3703033.44" calcext:value-type="float">
            <text:p>3,703,033.44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6" office:value-type="string" calcext:value-type="string">
            <text:p>17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25:090104:1887</text:p>
          </table:table-cell>
          <table:table-cell table:style-name="ce15" office:value-type="float" office:value="70796.98" calcext:value-type="float">
            <text:p>70,796.98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6" office:value-type="string" calcext:value-type="string">
            <text:p>1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5:090104:1883</text:p>
          </table:table-cell>
          <table:table-cell table:style-name="ce15" office:value-type="float" office:value="185842.07" calcext:value-type="float">
            <text:p>185,842.07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6" office:value-type="string" calcext:value-type="string">
            <text:p>1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5:090104:1886</text:p>
          </table:table-cell>
          <table:table-cell table:style-name="ce15" office:value-type="float" office:value="9500.57" calcext:value-type="float">
            <text:p>9,500.57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6" office:value-type="string" calcext:value-type="string">
            <text:p>1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5:090104:1885</text:p>
          </table:table-cell>
          <table:table-cell table:style-name="ce15" office:value-type="float" office:value="327436.04" calcext:value-type="float">
            <text:p>327,436.04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6" office:value-type="string" calcext:value-type="string">
            <text:p>1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5:090104:1884</text:p>
          </table:table-cell>
          <table:table-cell table:style-name="ce15" office:value-type="float" office:value="79646.6" calcext:value-type="float">
            <text:p>79,646.60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6" office:value-type="string" calcext:value-type="string">
            <text:p>18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5:090102:4667</text:p>
          </table:table-cell>
          <table:table-cell table:style-name="ce15" office:value-type="float" office:value="11102166.65" calcext:value-type="float">
            <text:p>11,102,166.65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6" office:value-type="string" calcext:value-type="string">
            <text:p>18.07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5:030501:1017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9:010113:6369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170102:3235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9:010113:6370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5:030501:1144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5:000000:2416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5:000000:1977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7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69EC4C981E9E14300A898AF4E1D72D465314A74D4D5FCD056F0F3E2938EC3588935665F365A185FAD27FBED3866C1DA3BE5253980EC1C19969F3663FA4CBDC0B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545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04T10:34:41</meta:creation-date>
    <dc:date>2024-05-29T08:16:14</dc:date>
    <meta:generator>LibreOffice/6.4.6.2$Linux_X86_64 LibreOffice_project/17c4c786810c925eb6e0da4181cd43069b44ed29</meta:generator>
    <meta:document-statistic meta:table-count="1" meta:cell-count="94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