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16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109" calcext:value-type="float">
            <text:p>109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214" calcext:value-type="float">
            <text:p>214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22:010204:14757</text:p>
          </table:table-cell>
          <table:table-cell table:style-name="ce15" office:value-type="float" office:value="543369.73" calcext:value-type="float">
            <text:p>543,369.7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1:130101:5549</text:p>
          </table:table-cell>
          <table:table-cell table:style-name="ce15" office:value-type="float" office:value="719729.24" calcext:value-type="float">
            <text:p>719,729.2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2:140301:1126</text:p>
          </table:table-cell>
          <table:table-cell table:style-name="ce15" office:value-type="float" office:value="3809318.35" calcext:value-type="float">
            <text:p>3,809,318.3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5:010130:353</text:p>
          </table:table-cell>
          <table:table-cell table:style-name="ce15" office:value-type="float" office:value="464143.68" calcext:value-type="float">
            <text:p>464,143.6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2:041801:6020</text:p>
          </table:table-cell>
          <table:table-cell table:style-name="ce15" office:value-type="float" office:value="1812220.86" calcext:value-type="float">
            <text:p>1,812,220.8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24:050301:3265</text:p>
          </table:table-cell>
          <table:table-cell table:style-name="ce15" office:value-type="float" office:value="3336046.75" calcext:value-type="float">
            <text:p>3,336,046.7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22:010220:8839</text:p>
          </table:table-cell>
          <table:table-cell table:style-name="ce15" office:value-type="float" office:value="439679.94" calcext:value-type="float">
            <text:p>439,679.9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2:090601:1321</text:p>
          </table:table-cell>
          <table:table-cell table:style-name="ce15" office:value-type="float" office:value="1924326.66" calcext:value-type="float">
            <text:p>1,924,326.6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2:170601:3953</text:p>
          </table:table-cell>
          <table:table-cell table:style-name="ce15" office:value-type="float" office:value="767946.82" calcext:value-type="float">
            <text:p>767,946.8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24:070101:4001</text:p>
          </table:table-cell>
          <table:table-cell table:style-name="ce15" office:value-type="float" office:value="1123419.49" calcext:value-type="float">
            <text:p>1,123,419.4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3:080201:563</text:p>
          </table:table-cell>
          <table:table-cell table:style-name="ce15" office:value-type="float" office:value="767079.74" calcext:value-type="float">
            <text:p>767,079.7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23:081501:1627</text:p>
          </table:table-cell>
          <table:table-cell table:style-name="ce15" office:value-type="float" office:value="251574.95" calcext:value-type="float">
            <text:p>251,574.9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23:080103:102</text:p>
          </table:table-cell>
          <table:table-cell table:style-name="ce15" office:value-type="float" office:value="5464282.4" calcext:value-type="float">
            <text:p>5,464,282.4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2:010109:1378</text:p>
          </table:table-cell>
          <table:table-cell table:style-name="ce15" office:value-type="float" office:value="174599.92" calcext:value-type="float">
            <text:p>174,599.9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24:050101:7950</text:p>
          </table:table-cell>
          <table:table-cell table:style-name="ce15" office:value-type="float" office:value="3338247.61" calcext:value-type="float">
            <text:p>3,338,247.6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8:010155:6185</text:p>
          </table:table-cell>
          <table:table-cell table:style-name="ce15" office:value-type="float" office:value="578819.16" calcext:value-type="float">
            <text:p>578,819.1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1:211001:1913</text:p>
          </table:table-cell>
          <table:table-cell table:style-name="ce15" office:value-type="float" office:value="2155045.01" calcext:value-type="float">
            <text:p>2,155,045.0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9:010110:34034</text:p>
          </table:table-cell>
          <table:table-cell table:style-name="ce15" office:value-type="float" office:value="2502753.24" calcext:value-type="float">
            <text:p>2,502,753.2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20:010126:901</text:p>
          </table:table-cell>
          <table:table-cell table:style-name="ce15" office:value-type="float" office:value="768836.65" calcext:value-type="float">
            <text:p>768,836.6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4:010102:142</text:p>
          </table:table-cell>
          <table:table-cell table:style-name="ce15" office:value-type="float" office:value="1829533.68" calcext:value-type="float">
            <text:p>1,829,533.6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9:010113:8016</text:p>
          </table:table-cell>
          <table:table-cell table:style-name="ce15" office:value-type="float" office:value="5966149.91" calcext:value-type="float">
            <text:p>5,966,149.9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23:081501:1628</text:p>
          </table:table-cell>
          <table:table-cell table:style-name="ce15" office:value-type="float" office:value="23892.59" calcext:value-type="float">
            <text:p>23,892.5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8:010168:2067</text:p>
          </table:table-cell>
          <table:table-cell table:style-name="ce15" office:value-type="float" office:value="1810307.44" calcext:value-type="float">
            <text:p>1,810,307.4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7:010519:64</text:p>
          </table:table-cell>
          <table:table-cell table:style-name="ce15" office:value-type="float" office:value="1812321.97" calcext:value-type="float">
            <text:p>1,812,321.9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23:010108:1725</text:p>
          </table:table-cell>
          <table:table-cell table:style-name="ce15" office:value-type="float" office:value="227864726.55" calcext:value-type="float">
            <text:p>227,864,726.5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23:050102:1242</text:p>
          </table:table-cell>
          <table:table-cell table:style-name="ce15" office:value-type="float" office:value="3314733.12" calcext:value-type="float">
            <text:p>3,314,733.1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24:010101:8341</text:p>
          </table:table-cell>
          <table:table-cell table:style-name="ce15" office:value-type="float" office:value="17605466.27" calcext:value-type="float">
            <text:p>17,605,466.2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2:060101:672</text:p>
          </table:table-cell>
          <table:table-cell table:style-name="ce15" office:value-type="float" office:value="1923800.54" calcext:value-type="float">
            <text:p>1,923,800.5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9:010103:36241</text:p>
          </table:table-cell>
          <table:table-cell table:style-name="ce15" office:value-type="float" office:value="226589.32" calcext:value-type="float">
            <text:p>226,589.3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2:042101:4233</text:p>
          </table:table-cell>
          <table:table-cell table:style-name="ce15" office:value-type="float" office:value="1298552.76" calcext:value-type="float">
            <text:p>1,298,552.7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3:060201:1304</text:p>
          </table:table-cell>
          <table:table-cell table:style-name="ce15" office:value-type="float" office:value="255513.44" calcext:value-type="float">
            <text:p>255,513.4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2:171201:885</text:p>
          </table:table-cell>
          <table:table-cell table:style-name="ce15" office:value-type="float" office:value="4929126.04" calcext:value-type="float">
            <text:p>4,929,126.0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3:081501:1489</text:p>
          </table:table-cell>
          <table:table-cell table:style-name="ce15" office:value-type="float" office:value="29783829.87" calcext:value-type="float">
            <text:p>29,783,829.8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24:010101:8342</text:p>
          </table:table-cell>
          <table:table-cell table:style-name="ce15" office:value-type="float" office:value="19713276.7" calcext:value-type="float">
            <text:p>19,713,276.7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24:010115:9369</text:p>
          </table:table-cell>
          <table:table-cell table:style-name="ce15" office:value-type="float" office:value="1160201.57" calcext:value-type="float">
            <text:p>1,160,201.5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2:190103:3905</text:p>
          </table:table-cell>
          <table:table-cell table:style-name="ce15" office:value-type="float" office:value="3562040.75" calcext:value-type="float">
            <text:p>3,562,040.7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9:010113:31068</text:p>
          </table:table-cell>
          <table:table-cell table:style-name="ce15" office:value-type="float" office:value="163097.63" calcext:value-type="float">
            <text:p>163,097.6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21:010105:1673</text:p>
          </table:table-cell>
          <table:table-cell table:style-name="ce15" office:value-type="float" office:value="5346185.13" calcext:value-type="float">
            <text:p>5,346,185.1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9:010116:10682</text:p>
          </table:table-cell>
          <table:table-cell table:style-name="ce15" office:value-type="float" office:value="1010270.1" calcext:value-type="float">
            <text:p>1,010,270.1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2:150101:1040</text:p>
          </table:table-cell>
          <table:table-cell table:style-name="ce15" office:value-type="float" office:value="3630900.22" calcext:value-type="float">
            <text:p>3,630,900.2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1:030401:1300</text:p>
          </table:table-cell>
          <table:table-cell table:style-name="ce15" office:value-type="float" office:value="1058519.03" calcext:value-type="float">
            <text:p>1,058,519.0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2:010102:1813</text:p>
          </table:table-cell>
          <table:table-cell table:style-name="ce15" office:value-type="float" office:value="1868502.6" calcext:value-type="float">
            <text:p>1,868,502.6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2:220105:258</text:p>
          </table:table-cell>
          <table:table-cell table:style-name="ce15" office:value-type="float" office:value="4736954.71" calcext:value-type="float">
            <text:p>4,736,954.7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5:080102:501</text:p>
          </table:table-cell>
          <table:table-cell table:style-name="ce15" office:value-type="float" office:value="5804976.62" calcext:value-type="float">
            <text:p>5,804,976.6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5:010121:9074</text:p>
          </table:table-cell>
          <table:table-cell table:style-name="ce15" office:value-type="float" office:value="891952.88" calcext:value-type="float">
            <text:p>891,952.8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22:010215:7122</text:p>
          </table:table-cell>
          <table:table-cell table:style-name="ce15" office:value-type="float" office:value="12917102.9" calcext:value-type="float">
            <text:p>12,917,102.9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08:010101:5533</text:p>
          </table:table-cell>
          <table:table-cell table:style-name="ce15" office:value-type="float" office:value="1806407.54" calcext:value-type="float">
            <text:p>1,806,407.5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3:081401:1982</text:p>
          </table:table-cell>
          <table:table-cell table:style-name="ce15" office:value-type="float" office:value="1271707.2" calcext:value-type="float">
            <text:p>1,271,707.2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9:010113:31069</text:p>
          </table:table-cell>
          <table:table-cell table:style-name="ce15" office:value-type="float" office:value="140642.16" calcext:value-type="float">
            <text:p>140,642.1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9:010110:30482</text:p>
          </table:table-cell>
          <table:table-cell table:style-name="ce15" office:value-type="float" office:value="258053.37" calcext:value-type="float">
            <text:p>258,053.3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1:090201:319</text:p>
          </table:table-cell>
          <table:table-cell table:style-name="ce15" office:value-type="float" office:value="1349245.57" calcext:value-type="float">
            <text:p>1,349,245.5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24:010110:16804</text:p>
          </table:table-cell>
          <table:table-cell table:style-name="ce15" office:value-type="float" office:value="60018" calcext:value-type="float">
            <text:p>60,018.0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2:040702:967</text:p>
          </table:table-cell>
          <table:table-cell table:style-name="ce15" office:value-type="float" office:value="408198.68" calcext:value-type="float">
            <text:p>408,198.6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2:020301:1716</text:p>
          </table:table-cell>
          <table:table-cell table:style-name="ce15" office:value-type="float" office:value="4192667.7" calcext:value-type="float">
            <text:p>4,192,667.7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23:010164:722</text:p>
          </table:table-cell>
          <table:table-cell table:style-name="ce15" office:value-type="float" office:value="400710.71" calcext:value-type="float">
            <text:p>400,710.7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22:010108:3443</text:p>
          </table:table-cell>
          <table:table-cell table:style-name="ce15" office:value-type="float" office:value="3218891.27" calcext:value-type="float">
            <text:p>3,218,891.2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22:010218:7073</text:p>
          </table:table-cell>
          <table:table-cell table:style-name="ce15" office:value-type="float" office:value="4472132.83" calcext:value-type="float">
            <text:p>4,472,132.8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05:010121:1249</text:p>
          </table:table-cell>
          <table:table-cell table:style-name="ce15" office:value-type="float" office:value="243792.64" calcext:value-type="float">
            <text:p>243,792.6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07:010301:4593</text:p>
          </table:table-cell>
          <table:table-cell table:style-name="ce15" office:value-type="float" office:value="3121914.25" calcext:value-type="float">
            <text:p>3,121,914.2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04:010102:16559</text:p>
          </table:table-cell>
          <table:table-cell table:style-name="ce15" office:value-type="float" office:value="1935110.32" calcext:value-type="float">
            <text:p>1,935,110.3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01:040101:2</text:p>
          </table:table-cell>
          <table:table-cell table:style-name="ce15" office:value-type="float" office:value="1103747.75" calcext:value-type="float">
            <text:p>1,103,747.7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04:010102:16560</text:p>
          </table:table-cell>
          <table:table-cell table:style-name="ce15" office:value-type="float" office:value="1682888.86" calcext:value-type="float">
            <text:p>1,682,888.8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9:010114:2478</text:p>
          </table:table-cell>
          <table:table-cell table:style-name="ce15" office:value-type="float" office:value="1041384.06" calcext:value-type="float">
            <text:p>1,041,384.0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2:040702:968</text:p>
          </table:table-cell>
          <table:table-cell table:style-name="ce15" office:value-type="float" office:value="527256.63" calcext:value-type="float">
            <text:p>527,256.6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2:090102:4777</text:p>
          </table:table-cell>
          <table:table-cell table:style-name="ce15" office:value-type="float" office:value="7606409.89" calcext:value-type="float">
            <text:p>7,606,409.8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22:010226:3251</text:p>
          </table:table-cell>
          <table:table-cell table:style-name="ce15" office:value-type="float" office:value="815925.04" calcext:value-type="float">
            <text:p>815,925.0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2:030801:4980</text:p>
          </table:table-cell>
          <table:table-cell table:style-name="ce15" office:value-type="float" office:value="1935383.33" calcext:value-type="float">
            <text:p>1,935,383.3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22:010103:12554</text:p>
          </table:table-cell>
          <table:table-cell table:style-name="ce15" office:value-type="float" office:value="126047.72" calcext:value-type="float">
            <text:p>126,047.7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3:080201:775</text:p>
          </table:table-cell>
          <table:table-cell table:style-name="ce15" office:value-type="float" office:value="1147611.2" calcext:value-type="float">
            <text:p>1,147,611.2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3:110501:1386</text:p>
          </table:table-cell>
          <table:table-cell table:style-name="ce15" office:value-type="float" office:value="2115900.16" calcext:value-type="float">
            <text:p>2,115,900.1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20:010119:1462</text:p>
          </table:table-cell>
          <table:table-cell table:style-name="ce15" office:value-type="float" office:value="1052360.58" calcext:value-type="float">
            <text:p>1,052,360.5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3:010108:1628</text:p>
          </table:table-cell>
          <table:table-cell table:style-name="ce15" office:value-type="float" office:value="5446036.61" calcext:value-type="float">
            <text:p>5,446,036.6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24:060301:9237</text:p>
          </table:table-cell>
          <table:table-cell table:style-name="ce15" office:value-type="float" office:value="1677714.24" calcext:value-type="float">
            <text:p>1,677,714.2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3:110501:1387</text:p>
          </table:table-cell>
          <table:table-cell table:style-name="ce15" office:value-type="float" office:value="1034440.08" calcext:value-type="float">
            <text:p>1,034,440.0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04:060301:1968</text:p>
          </table:table-cell>
          <table:table-cell table:style-name="ce15" office:value-type="float" office:value="2865663.87" calcext:value-type="float">
            <text:p>2,865,663.8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2:172001:2038</text:p>
          </table:table-cell>
          <table:table-cell table:style-name="ce15" office:value-type="float" office:value="3391433.02" calcext:value-type="float">
            <text:p>3,391,433.0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05:040501:76</text:p>
          </table:table-cell>
          <table:table-cell table:style-name="ce15" office:value-type="float" office:value="2395745.67" calcext:value-type="float">
            <text:p>2,395,745.6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4:040103:6550</text:p>
          </table:table-cell>
          <table:table-cell table:style-name="ce15" office:value-type="float" office:value="180628.01" calcext:value-type="float">
            <text:p>180,628.0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2:132501:4428</text:p>
          </table:table-cell>
          <table:table-cell table:style-name="ce15" office:value-type="float" office:value="1348317.06" calcext:value-type="float">
            <text:p>1,348,317.0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04:010102:16561</text:p>
          </table:table-cell>
          <table:table-cell table:style-name="ce15" office:value-type="float" office:value="2011474.02" calcext:value-type="float">
            <text:p>2,011,474.0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1:230102:4112</text:p>
          </table:table-cell>
          <table:table-cell table:style-name="ce15" office:value-type="float" office:value="152040.54" calcext:value-type="float">
            <text:p>152,040.5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04:080101:2082</text:p>
          </table:table-cell>
          <table:table-cell table:style-name="ce15" office:value-type="float" office:value="469010.48" calcext:value-type="float">
            <text:p>469,010.4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22:010220:8840</text:p>
          </table:table-cell>
          <table:table-cell table:style-name="ce15" office:value-type="float" office:value="84939.05" calcext:value-type="float">
            <text:p>84,939.0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4:070101:12102</text:p>
          </table:table-cell>
          <table:table-cell table:style-name="ce15" office:value-type="float" office:value="220092.95" calcext:value-type="float">
            <text:p>220,092.9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3:080103:377</text:p>
          </table:table-cell>
          <table:table-cell table:style-name="ce15" office:value-type="float" office:value="5514922.74" calcext:value-type="float">
            <text:p>5,514,922.7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08:130601:2658</text:p>
          </table:table-cell>
          <table:table-cell table:style-name="ce15" office:value-type="float" office:value="2183040" calcext:value-type="float">
            <text:p>2,183,040.0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25:090104:1882</text:p>
          </table:table-cell>
          <table:table-cell table:style-name="ce15" office:value-type="float" office:value="194691.7" calcext:value-type="float">
            <text:p>194,691.7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07:020102:5227</text:p>
          </table:table-cell>
          <table:table-cell table:style-name="ce15" office:value-type="float" office:value="80819.7" calcext:value-type="float">
            <text:p>80,819.7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1:140501:3451</text:p>
          </table:table-cell>
          <table:table-cell table:style-name="ce15" office:value-type="float" office:value="6557.95" calcext:value-type="float">
            <text:p>6,557.9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24:010102:1047</text:p>
          </table:table-cell>
          <table:table-cell table:style-name="ce15" office:value-type="float" office:value="532398.75" calcext:value-type="float">
            <text:p>532,398.7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25:020104:6623</text:p>
          </table:table-cell>
          <table:table-cell table:style-name="ce15" office:value-type="float" office:value="13399161.04" calcext:value-type="float">
            <text:p>13,399,161.0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2:010106:15656</text:p>
          </table:table-cell>
          <table:table-cell table:style-name="ce15" office:value-type="float" office:value="3014409.49" calcext:value-type="float">
            <text:p>3,014,409.4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22:010102:3189</text:p>
          </table:table-cell>
          <table:table-cell table:style-name="ce15" office:value-type="float" office:value="4547904.14" calcext:value-type="float">
            <text:p>4,547,904.1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22:010201:41615</text:p>
          </table:table-cell>
          <table:table-cell table:style-name="ce15" office:value-type="float" office:value="862315.98" calcext:value-type="float">
            <text:p>862,315.9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2:010222:8728</text:p>
          </table:table-cell>
          <table:table-cell table:style-name="ce15" office:value-type="float" office:value="2962763.23" calcext:value-type="float">
            <text:p>2,962,763.2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22:010201:41614</text:p>
          </table:table-cell>
          <table:table-cell table:style-name="ce15" office:value-type="float" office:value="877056.43" calcext:value-type="float">
            <text:p>877,056.4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22:010303:8365</text:p>
          </table:table-cell>
          <table:table-cell table:style-name="ce15" office:value-type="float" office:value="2980015.05" calcext:value-type="float">
            <text:p>2,980,015.0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25:090105:4191</text:p>
          </table:table-cell>
          <table:table-cell table:style-name="ce15" office:value-type="float" office:value="1474563.56" calcext:value-type="float">
            <text:p>1,474,563.5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22:010501:6298</text:p>
          </table:table-cell>
          <table:table-cell table:style-name="ce15" office:value-type="float" office:value="2045052.37" calcext:value-type="float">
            <text:p>2,045,052.3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2:010108:14193</text:p>
          </table:table-cell>
          <table:table-cell table:style-name="ce15" office:value-type="float" office:value="3670756.36" calcext:value-type="float">
            <text:p>3,670,756.3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25:010103:4079</text:p>
          </table:table-cell>
          <table:table-cell table:style-name="ce15" office:value-type="float" office:value="1522888.89" calcext:value-type="float">
            <text:p>1,522,888.8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22:010222:8727</text:p>
          </table:table-cell>
          <table:table-cell table:style-name="ce15" office:value-type="float" office:value="2033004.64" calcext:value-type="float">
            <text:p>2,033,004.6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22:010501:6297</text:p>
          </table:table-cell>
          <table:table-cell table:style-name="ce15" office:value-type="float" office:value="4622268.94" calcext:value-type="float">
            <text:p>4,622,268.9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22:010222:8725</text:p>
          </table:table-cell>
          <table:table-cell table:style-name="ce15" office:value-type="float" office:value="5146277.43" calcext:value-type="float">
            <text:p>5,146,277.4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22:010222:8726</text:p>
          </table:table-cell>
          <table:table-cell table:style-name="ce15" office:value-type="float" office:value="2018000.92" calcext:value-type="float">
            <text:p>2,018,000.9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8:010135:5575</text:p>
          </table:table-cell>
          <table:table-cell table:style-name="ce15" office:value-type="float" office:value="1478923.58" calcext:value-type="float">
            <text:p>1,478,923.5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04:010102:16118</text:p>
          </table:table-cell>
          <table:table-cell table:style-name="ce15" office:value-type="float" office:value="700223.86" calcext:value-type="float">
            <text:p>700,223.8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2:010309:8037</text:p>
          </table:table-cell>
          <table:table-cell table:style-name="ce15" office:value-type="float" office:value="2471650.56" calcext:value-type="float">
            <text:p>2,471,650.5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22:010218:3925</text:p>
          </table:table-cell>
          <table:table-cell table:style-name="ce15" office:value-type="float" office:value="17578599.13" calcext:value-type="float">
            <text:p>17,578,599.1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23:080201:19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24:010101:842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24:010101:845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24:010101:864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25:030104:209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25:030104:210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25:030104:210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25:030104:210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25:030104:210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25:030104:210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25:030104:210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25:030104:210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25:030104:210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25:030104:210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25:030104:210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5:030104:211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25:030104:211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25:030104:211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25:030104:211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25:030104:211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25:030104:211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25:030104:211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25:030104:211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25:030104:211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25:030104:211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25:030104:212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25:030104:212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25:030104:212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25:030104:212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25:030104:212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25:030104:212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25:030104:212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5:030104:212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25:030104:212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25:030104:212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25:030104:213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25:030104:213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25:030104:213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5:030104:213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25:030104:213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25:030104:213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25:030104:213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25:030104:213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5:030104:213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5:030104:213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25:030104:214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5:030104:214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5:030104:214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25:030104:214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24:010110:512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24:060301:991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01:050101:265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1:160501:65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01:080301:93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22:010302:63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4:060501:12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01:050101:264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02:180104:21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4:060501:12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08:080201:11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25:070601:31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25:070601:31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2:171801:600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25:070601:100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25:090103:100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9:010109:259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25:010106:102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9:010109:260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9:010109:1346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22:010218:296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2:171801:600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01:080101:338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5:030101:111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1:080301:93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24:071101:62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22:010306:211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25:010110:15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4:010101:834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09:040101:255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25:070601:101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2:050102:137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2:171901:75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9:010112:4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24:040103:582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1:160501:63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9:010109:258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1:160501:63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9:010109:259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25:070601:31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24:010110:1559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2:070101:299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1:160501:63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07:100101:54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25:070601:31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2:010105:477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24:040103:501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08:170101:200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24:040103:525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0:010146:24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4:010105:825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22:010217:2118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3:030102:161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25:010124:555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25:030104:167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23:080401:18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4:060501:12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24:010110:1559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2:041801:18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9:010109:261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2:041901:161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2:050102: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24:040102:1678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9:010114:386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3:050102:139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1:160501:63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6:050101:122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1:160501:63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24:010105:821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24:010101:834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1:160501:64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24:060301:407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9:010109:260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08:170102:6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24:010105:1033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1:070501:73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2:010201:230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2:050102:137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07:100101:2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24:040102:1678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25:070701:208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4:040102:777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04:100101:218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24:010101:833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1:080101:53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4:060501:12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4:060501:12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09:040101:251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24:040102:452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24:040102:1678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23:020101:3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24:010104:476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7:010463:20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23:070106:26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2:010219:428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2:170102:323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2:132301:187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01:080101:30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9:010109:2664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9:010109:2707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01:000000:484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7:000000:180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9:010109:2733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08:000000:479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09:000000:684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9:010109:2664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25:000000:107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9:010109:2733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25:010124:672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24:000000:103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22:000000:396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08:000000:543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23:000000:56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5:010124:672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01:000000:414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01:000000:220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00:000000:303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01:000000:473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01:000000:408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01:000000:160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00:000000:343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19:010109:2664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19:010109:2708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4:040101:273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01:010106:204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3:010139:136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00:000000:234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11:000000:468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01:080301:16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07:100101:427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4:060501:58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3:000000:159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01:000000:6515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25:070601:31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14:090101:910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13:000000:272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19:010109:261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19:010109:2753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22:010204:215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07:010102:32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22:010204:869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22:010107:299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5:050101:194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24:020101:541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24:010112:200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25:010109:10203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22:010303:507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07:030102:305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25:010108:110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22:010219:747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2:100103:178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9:010109:9377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12:010401:835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14:010102:3249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22:010216:1594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24:060301:1089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14:090101:14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4:090101:15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22:000000:1730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18:010129:177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22:010106:80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23:010164:161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18:010141:4126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24:020101:4652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22:010204:1938</text:p>
          </table:table-cell>
          <table:table-cell table:style-name="ce9" office:value-type="string" calcext:value-type="string" table:number-columns-spanned="2" table:number-rows-spanned="1">
            <text:p>20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7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9A9DEBF04EC9245B6210448066C525CE4BF49B90F49CBB330A8661DE22DF1E33166F20F3A247D95A1387F82B007BB3C2882A4EF67A9E5659E80301DD9B3CE670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8236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3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03T14:18:56</meta:creation-date>
    <dc:date>2024-05-29T08:16:14</dc:date>
    <meta:generator>LibreOffice/6.4.6.2$Linux_X86_64 LibreOffice_project/17c4c786810c925eb6e0da4181cd43069b44ed29</meta:generator>
    <meta:document-statistic meta:table-count="1" meta:cell-count="1432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