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1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34" calcext:value-type="float">
            <text:p>134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53" calcext:value-type="float">
            <text:p>25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04:14783</text:p>
          </table:table-cell>
          <table:table-cell table:style-name="ce15" office:value-type="float" office:value="271685.88" calcext:value-type="float">
            <text:p>271,685.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5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3:010164:720</text:p>
          </table:table-cell>
          <table:table-cell table:style-name="ce15" office:value-type="float" office:value="481443.58" calcext:value-type="float">
            <text:p>481,443.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20101:7077</text:p>
          </table:table-cell>
          <table:table-cell table:style-name="ce15" office:value-type="float" office:value="4533587.14" calcext:value-type="float">
            <text:p>4,533,587.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23:4584</text:p>
          </table:table-cell>
          <table:table-cell table:style-name="ce15" office:value-type="float" office:value="5001776.59" calcext:value-type="float">
            <text:p>5,001,776.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0801:1060</text:p>
          </table:table-cell>
          <table:table-cell table:style-name="ce15" office:value-type="float" office:value="3315453.87" calcext:value-type="float">
            <text:p>3,315,453.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5:150401:2486</text:p>
          </table:table-cell>
          <table:table-cell table:style-name="ce15" office:value-type="float" office:value="271035.27" calcext:value-type="float">
            <text:p>271,035.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4:010108:6094</text:p>
          </table:table-cell>
          <table:table-cell table:style-name="ce15" office:value-type="float" office:value="2159887.8" calcext:value-type="float">
            <text:p>2,159,887.8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9:010116:11637</text:p>
          </table:table-cell>
          <table:table-cell table:style-name="ce15" office:value-type="float" office:value="5322546.75" calcext:value-type="float">
            <text:p>5,322,546.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130301:4747</text:p>
          </table:table-cell>
          <table:table-cell table:style-name="ce15" office:value-type="float" office:value="1509138.19" calcext:value-type="float">
            <text:p>1,509,138.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30102:6334</text:p>
          </table:table-cell>
          <table:table-cell table:style-name="ce15" office:value-type="float" office:value="208617.47" calcext:value-type="float">
            <text:p>208,617.4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171601:1414</text:p>
          </table:table-cell>
          <table:table-cell table:style-name="ce15" office:value-type="float" office:value="3640092.06" calcext:value-type="float">
            <text:p>3,640,092.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1:150401:363</text:p>
          </table:table-cell>
          <table:table-cell table:style-name="ce15" office:value-type="float" office:value="756779.29" calcext:value-type="float">
            <text:p>756,779.2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10801:7184</text:p>
          </table:table-cell>
          <table:table-cell table:style-name="ce15" office:value-type="float" office:value="132741.25" calcext:value-type="float">
            <text:p>132,741.2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10101:2835</text:p>
          </table:table-cell>
          <table:table-cell table:style-name="ce15" office:value-type="float" office:value="667798.72" calcext:value-type="float">
            <text:p>667,798.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10103:7672</text:p>
          </table:table-cell>
          <table:table-cell table:style-name="ce15" office:value-type="float" office:value="225847.25" calcext:value-type="float">
            <text:p>225,847.2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9:010112:21202</text:p>
          </table:table-cell>
          <table:table-cell table:style-name="ce15" office:value-type="float" office:value="121498.87" calcext:value-type="float">
            <text:p>121,498.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150101:1867</text:p>
          </table:table-cell>
          <table:table-cell table:style-name="ce15" office:value-type="float" office:value="550232.37" calcext:value-type="float">
            <text:p>550,232.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4:010105:1343</text:p>
          </table:table-cell>
          <table:table-cell table:style-name="ce15" office:value-type="float" office:value="1014528.88" calcext:value-type="float">
            <text:p>1,014,528.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9:010112:21201</text:p>
          </table:table-cell>
          <table:table-cell table:style-name="ce15" office:value-type="float" office:value="127597.32" calcext:value-type="float">
            <text:p>127,597.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80301:195</text:p>
          </table:table-cell>
          <table:table-cell table:style-name="ce15" office:value-type="float" office:value="517817.62" calcext:value-type="float">
            <text:p>517,817.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171801:3585</text:p>
          </table:table-cell>
          <table:table-cell table:style-name="ce15" office:value-type="float" office:value="3200074.69" calcext:value-type="float">
            <text:p>3,200,074.6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4:010108:6093</text:p>
          </table:table-cell>
          <table:table-cell table:style-name="ce15" office:value-type="float" office:value="425324.39" calcext:value-type="float">
            <text:p>425,324.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9:010113:31067</text:p>
          </table:table-cell>
          <table:table-cell table:style-name="ce15" office:value-type="float" office:value="199798.26" calcext:value-type="float">
            <text:p>199,798.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701:3324</text:p>
          </table:table-cell>
          <table:table-cell table:style-name="ce15" office:value-type="float" office:value="3438954.52" calcext:value-type="float">
            <text:p>3,438,954.5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90801:8619</text:p>
          </table:table-cell>
          <table:table-cell table:style-name="ce15" office:value-type="float" office:value="3160041.97" calcext:value-type="float">
            <text:p>3,160,041.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010102:7701</text:p>
          </table:table-cell>
          <table:table-cell table:style-name="ce15" office:value-type="float" office:value="282442.54" calcext:value-type="float">
            <text:p>282,442.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15:7121</text:p>
          </table:table-cell>
          <table:table-cell table:style-name="ce15" office:value-type="float" office:value="5121132.93" calcext:value-type="float">
            <text:p>5,121,132.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16:12158</text:p>
          </table:table-cell>
          <table:table-cell table:style-name="ce15" office:value-type="float" office:value="6427808.28" calcext:value-type="float">
            <text:p>6,427,808.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71801:3644</text:p>
          </table:table-cell>
          <table:table-cell table:style-name="ce15" office:value-type="float" office:value="2992114.23" calcext:value-type="float">
            <text:p>2,992,114.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2:180105:1314</text:p>
          </table:table-cell>
          <table:table-cell table:style-name="ce15" office:value-type="float" office:value="11045549.72" calcext:value-type="float">
            <text:p>11,045,549.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8:010168:4185</text:p>
          </table:table-cell>
          <table:table-cell table:style-name="ce15" office:value-type="float" office:value="261075.77" calcext:value-type="float">
            <text:p>261,075.7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70601:3575</text:p>
          </table:table-cell>
          <table:table-cell table:style-name="ce15" office:value-type="float" office:value="4663352.91" calcext:value-type="float">
            <text:p>4,663,352.9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090101:2790</text:p>
          </table:table-cell>
          <table:table-cell table:style-name="ce15" office:value-type="float" office:value="1919513.19" calcext:value-type="float">
            <text:p>1,919,513.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50101:7170</text:p>
          </table:table-cell>
          <table:table-cell table:style-name="ce15" office:value-type="float" office:value="9710207.53" calcext:value-type="float">
            <text:p>9,710,207.5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4:010102:795</text:p>
          </table:table-cell>
          <table:table-cell table:style-name="ce15" office:value-type="float" office:value="750120.7" calcext:value-type="float">
            <text:p>750,120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32401:3754</text:p>
          </table:table-cell>
          <table:table-cell table:style-name="ce15" office:value-type="float" office:value="1869934.84" calcext:value-type="float">
            <text:p>1,869,934.8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1:010106:11313</text:p>
          </table:table-cell>
          <table:table-cell table:style-name="ce15" office:value-type="float" office:value="7378303.34" calcext:value-type="float">
            <text:p>7,378,303.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0:120101:3240</text:p>
          </table:table-cell>
          <table:table-cell table:style-name="ce15" office:value-type="float" office:value="217466.6" calcext:value-type="float">
            <text:p>217,466.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1:010102:1310</text:p>
          </table:table-cell>
          <table:table-cell table:style-name="ce15" office:value-type="float" office:value="3987425.32" calcext:value-type="float">
            <text:p>3,987,425.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10301:2198</text:p>
          </table:table-cell>
          <table:table-cell table:style-name="ce15" office:value-type="float" office:value="159377.65" calcext:value-type="float">
            <text:p>159,377.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24:2776</text:p>
          </table:table-cell>
          <table:table-cell table:style-name="ce15" office:value-type="float" office:value="3479983.26" calcext:value-type="float">
            <text:p>3,479,983.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4:030401:439</text:p>
          </table:table-cell>
          <table:table-cell table:style-name="ce15" office:value-type="float" office:value="586997.72" calcext:value-type="float">
            <text:p>586,997.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9:010110:34033</text:p>
          </table:table-cell>
          <table:table-cell table:style-name="ce15" office:value-type="float" office:value="96162.12" calcext:value-type="float">
            <text:p>96,162.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030102:6333</text:p>
          </table:table-cell>
          <table:table-cell table:style-name="ce15" office:value-type="float" office:value="63154.83" calcext:value-type="float">
            <text:p>63,154.8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030102:6332</text:p>
          </table:table-cell>
          <table:table-cell table:style-name="ce15" office:value-type="float" office:value="63154.83" calcext:value-type="float">
            <text:p>63,154.8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3:060201:623</text:p>
          </table:table-cell>
          <table:table-cell table:style-name="ce15" office:value-type="float" office:value="1162871.76" calcext:value-type="float">
            <text:p>1,162,871.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31701:3622</text:p>
          </table:table-cell>
          <table:table-cell table:style-name="ce15" office:value-type="float" office:value="4496584.31" calcext:value-type="float">
            <text:p>4,496,584.3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250101:2060</text:p>
          </table:table-cell>
          <table:table-cell table:style-name="ce15" office:value-type="float" office:value="1453033.7" calcext:value-type="float">
            <text:p>1,453,033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3:010108:5558</text:p>
          </table:table-cell>
          <table:table-cell table:style-name="ce15" office:value-type="float" office:value="115541.21" calcext:value-type="float">
            <text:p>115,541.2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1:120301:4747</text:p>
          </table:table-cell>
          <table:table-cell table:style-name="ce15" office:value-type="float" office:value="194565.28" calcext:value-type="float">
            <text:p>194,565.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10101:2834</text:p>
          </table:table-cell>
          <table:table-cell table:style-name="ce15" office:value-type="float" office:value="495925.59" calcext:value-type="float">
            <text:p>495,925.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72201:3245</text:p>
          </table:table-cell>
          <table:table-cell table:style-name="ce15" office:value-type="float" office:value="3405247.41" calcext:value-type="float">
            <text:p>3,405,247.4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10401:8379</text:p>
          </table:table-cell>
          <table:table-cell table:style-name="ce15" office:value-type="float" office:value="2390154.65" calcext:value-type="float">
            <text:p>2,390,154.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4:070201:3568</text:p>
          </table:table-cell>
          <table:table-cell table:style-name="ce15" office:value-type="float" office:value="225267.74" calcext:value-type="float">
            <text:p>225,267.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5:070601:2543</text:p>
          </table:table-cell>
          <table:table-cell table:style-name="ce15" office:value-type="float" office:value="2241174.74" calcext:value-type="float">
            <text:p>2,241,174.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080101:2649</text:p>
          </table:table-cell>
          <table:table-cell table:style-name="ce15" office:value-type="float" office:value="452422.88" calcext:value-type="float">
            <text:p>452,422.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15:7120</text:p>
          </table:table-cell>
          <table:table-cell table:style-name="ce15" office:value-type="float" office:value="2189442.85" calcext:value-type="float">
            <text:p>2,189,442.8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218:7072</text:p>
          </table:table-cell>
          <table:table-cell table:style-name="ce15" office:value-type="float" office:value="8128579.97" calcext:value-type="float">
            <text:p>8,128,579.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41801:7442</text:p>
          </table:table-cell>
          <table:table-cell table:style-name="ce15" office:value-type="float" office:value="1605981.09" calcext:value-type="float">
            <text:p>1,605,981.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3:050701:725</text:p>
          </table:table-cell>
          <table:table-cell table:style-name="ce15" office:value-type="float" office:value="169264.97" calcext:value-type="float">
            <text:p>169,264.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0:120901:580</text:p>
          </table:table-cell>
          <table:table-cell table:style-name="ce15" office:value-type="float" office:value="888068" calcext:value-type="float">
            <text:p>888,068.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10202:1638</text:p>
          </table:table-cell>
          <table:table-cell table:style-name="ce15" office:value-type="float" office:value="154499.51" calcext:value-type="float">
            <text:p>154,499.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10201:1894</text:p>
          </table:table-cell>
          <table:table-cell table:style-name="ce15" office:value-type="float" office:value="107591.95" calcext:value-type="float">
            <text:p>107,591.9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70603:1734</text:p>
          </table:table-cell>
          <table:table-cell table:style-name="ce15" office:value-type="float" office:value="4121523.59" calcext:value-type="float">
            <text:p>4,121,523.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10201:1886</text:p>
          </table:table-cell>
          <table:table-cell table:style-name="ce15" office:value-type="float" office:value="640048.37" calcext:value-type="float">
            <text:p>640,048.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0:070201:1385</text:p>
          </table:table-cell>
          <table:table-cell table:style-name="ce15" office:value-type="float" office:value="4174630.05" calcext:value-type="float">
            <text:p>4,174,630.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80201:1068</text:p>
          </table:table-cell>
          <table:table-cell table:style-name="ce15" office:value-type="float" office:value="213833.96" calcext:value-type="float">
            <text:p>213,833.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8:010158:657</text:p>
          </table:table-cell>
          <table:table-cell table:style-name="ce15" office:value-type="float" office:value="5419523.78" calcext:value-type="float">
            <text:p>5,419,523.7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200301:1387</text:p>
          </table:table-cell>
          <table:table-cell table:style-name="ce15" office:value-type="float" office:value="4162552.33" calcext:value-type="float">
            <text:p>4,162,552.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103:12552</text:p>
          </table:table-cell>
          <table:table-cell table:style-name="ce15" office:value-type="float" office:value="139379.69" calcext:value-type="float">
            <text:p>139,379.6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1:060101:9881</text:p>
          </table:table-cell>
          <table:table-cell table:style-name="ce15" office:value-type="float" office:value="3662747.66" calcext:value-type="float">
            <text:p>3,662,747.6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10102:7141</text:p>
          </table:table-cell>
          <table:table-cell table:style-name="ce15" office:value-type="float" office:value="1751714.13" calcext:value-type="float">
            <text:p>1,751,714.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20:8838</text:p>
          </table:table-cell>
          <table:table-cell table:style-name="ce15" office:value-type="float" office:value="79057.7" calcext:value-type="float">
            <text:p>79,057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220:8837</text:p>
          </table:table-cell>
          <table:table-cell table:style-name="ce15" office:value-type="float" office:value="74038.16" calcext:value-type="float">
            <text:p>74,038.1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501:6296</text:p>
          </table:table-cell>
          <table:table-cell table:style-name="ce15" office:value-type="float" office:value="254362.1" calcext:value-type="float">
            <text:p>254,362.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140102:123</text:p>
          </table:table-cell>
          <table:table-cell table:style-name="ce15" office:value-type="float" office:value="1215233.88" calcext:value-type="float">
            <text:p>1,215,233.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212:2426</text:p>
          </table:table-cell>
          <table:table-cell table:style-name="ce15" office:value-type="float" office:value="1477106.82" calcext:value-type="float">
            <text:p>1,477,106.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1:090401:360</text:p>
          </table:table-cell>
          <table:table-cell table:style-name="ce15" office:value-type="float" office:value="4039466.1" calcext:value-type="float">
            <text:p>4,039,466.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10:2974</text:p>
          </table:table-cell>
          <table:table-cell table:style-name="ce15" office:value-type="float" office:value="4050655.76" calcext:value-type="float">
            <text:p>4,050,655.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90801:8620</text:p>
          </table:table-cell>
          <table:table-cell table:style-name="ce15" office:value-type="float" office:value="3837030.4" calcext:value-type="float">
            <text:p>3,837,030.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2:010226:3250</text:p>
          </table:table-cell>
          <table:table-cell table:style-name="ce15" office:value-type="float" office:value="267147.3" calcext:value-type="float">
            <text:p>267,147.3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10301:4592</text:p>
          </table:table-cell>
          <table:table-cell table:style-name="ce15" office:value-type="float" office:value="2838442.94" calcext:value-type="float">
            <text:p>2,838,442.9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16:12159</text:p>
          </table:table-cell>
          <table:table-cell table:style-name="ce15" office:value-type="float" office:value="132885.02" calcext:value-type="float">
            <text:p>132,885.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200401:2427</text:p>
          </table:table-cell>
          <table:table-cell table:style-name="ce15" office:value-type="float" office:value="4187240.62" calcext:value-type="float">
            <text:p>4,187,240.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4:010101:3316</text:p>
          </table:table-cell>
          <table:table-cell table:style-name="ce15" office:value-type="float" office:value="1548126.65" calcext:value-type="float">
            <text:p>1,548,126.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4:010108:6092</text:p>
          </table:table-cell>
          <table:table-cell table:style-name="ce15" office:value-type="float" office:value="1485200.56" calcext:value-type="float">
            <text:p>1,485,200.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172601:1898</text:p>
          </table:table-cell>
          <table:table-cell table:style-name="ce15" office:value-type="float" office:value="15244995.71" calcext:value-type="float">
            <text:p>15,244,995.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211:1971</text:p>
          </table:table-cell>
          <table:table-cell table:style-name="ce15" office:value-type="float" office:value="4770523.68" calcext:value-type="float">
            <text:p>4,770,523.6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1:140501:3450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1:000000:812</text:p>
          </table:table-cell>
          <table:table-cell table:style-name="ce15" office:value-type="float" office:value="456992.93" calcext:value-type="float">
            <text:p>456,992.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8:000000:1790</text:p>
          </table:table-cell>
          <table:table-cell table:style-name="ce15" office:value-type="float" office:value="3204" calcext:value-type="float">
            <text:p>3,204.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00000:4605</text:p>
          </table:table-cell>
          <table:table-cell table:style-name="ce15" office:value-type="float" office:value="365690" calcext:value-type="float">
            <text:p>365,690.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1:000000:811</text:p>
          </table:table-cell>
          <table:table-cell table:style-name="ce15" office:value-type="float" office:value="154144.44" calcext:value-type="float">
            <text:p>154,144.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8:010143:3035</text:p>
          </table:table-cell>
          <table:table-cell table:style-name="ce15" office:value-type="float" office:value="57807.64" calcext:value-type="float">
            <text:p>57,807.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0:000000:3559</text:p>
          </table:table-cell>
          <table:table-cell table:style-name="ce15" office:value-type="float" office:value="3937069.19" calcext:value-type="float">
            <text:p>3,937,069.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170602:3282</text:p>
          </table:table-cell>
          <table:table-cell table:style-name="ce15" office:value-type="float" office:value="346887.99" calcext:value-type="float">
            <text:p>346,887.9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00000:17964</text:p>
          </table:table-cell>
          <table:table-cell table:style-name="ce15" office:value-type="float" office:value="3165531" calcext:value-type="float">
            <text:p>3,165,531.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1:000000:808</text:p>
          </table:table-cell>
          <table:table-cell table:style-name="ce15" office:value-type="float" office:value="865022.33" calcext:value-type="float">
            <text:p>865,022.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1:000000:810</text:p>
          </table:table-cell>
          <table:table-cell table:style-name="ce15" office:value-type="float" office:value="1296022.27" calcext:value-type="float">
            <text:p>1,296,022.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1:000000:807</text:p>
          </table:table-cell>
          <table:table-cell table:style-name="ce15" office:value-type="float" office:value="675213.1" calcext:value-type="float">
            <text:p>675,213.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00000:2563</text:p>
          </table:table-cell>
          <table:table-cell table:style-name="ce15" office:value-type="float" office:value="412712.1" calcext:value-type="float">
            <text:p>412,712.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1:000000:809</text:p>
          </table:table-cell>
          <table:table-cell table:style-name="ce15" office:value-type="float" office:value="655519.6" calcext:value-type="float">
            <text:p>655,519.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1:000000:9132</text:p>
          </table:table-cell>
          <table:table-cell table:style-name="ce15" office:value-type="float" office:value="602147.21" calcext:value-type="float">
            <text:p>602,147.2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8:010134:6249</text:p>
          </table:table-cell>
          <table:table-cell table:style-name="ce15" office:value-type="float" office:value="19918.63" calcext:value-type="float">
            <text:p>19,918.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000000:8161</text:p>
          </table:table-cell>
          <table:table-cell table:style-name="ce15" office:value-type="float" office:value="10628612.54" calcext:value-type="float">
            <text:p>10,628,612.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3:081201:665</text:p>
          </table:table-cell>
          <table:table-cell table:style-name="ce15" office:value-type="float" office:value="1156855.88" calcext:value-type="float">
            <text:p>1,156,855.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5:010103:5501</text:p>
          </table:table-cell>
          <table:table-cell table:style-name="ce15" office:value-type="float" office:value="1245310.53" calcext:value-type="float">
            <text:p>1,245,310.5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108:14190</text:p>
          </table:table-cell>
          <table:table-cell table:style-name="ce15" office:value-type="float" office:value="4322846.81" calcext:value-type="float">
            <text:p>4,322,846.8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25:10113</text:p>
          </table:table-cell>
          <table:table-cell table:style-name="ce15" office:value-type="float" office:value="3080695.39" calcext:value-type="float">
            <text:p>3,080,695.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10110:16803</text:p>
          </table:table-cell>
          <table:table-cell table:style-name="ce15" office:value-type="float" office:value="2363097.82" calcext:value-type="float">
            <text:p>2,363,097.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5:080101:977</text:p>
          </table:table-cell>
          <table:table-cell table:style-name="ce15" office:value-type="float" office:value="675923.52" calcext:value-type="float">
            <text:p>675,923.5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5:080101:980</text:p>
          </table:table-cell>
          <table:table-cell table:style-name="ce15" office:value-type="float" office:value="2033952.79" calcext:value-type="float">
            <text:p>2,033,952.7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5:010114:7845</text:p>
          </table:table-cell>
          <table:table-cell table:style-name="ce15" office:value-type="float" office:value="5265373.8" calcext:value-type="float">
            <text:p>5,265,373.8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401:2070</text:p>
          </table:table-cell>
          <table:table-cell table:style-name="ce15" office:value-type="float" office:value="3745853.1" calcext:value-type="float">
            <text:p>3,745,853.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5:010106:4395</text:p>
          </table:table-cell>
          <table:table-cell table:style-name="ce15" office:value-type="float" office:value="3192797.3" calcext:value-type="float">
            <text:p>3,192,797.3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108:14189</text:p>
          </table:table-cell>
          <table:table-cell table:style-name="ce15" office:value-type="float" office:value="4777112.07" calcext:value-type="float">
            <text:p>4,777,112.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18:306</text:p>
          </table:table-cell>
          <table:table-cell table:style-name="ce15" office:value-type="float" office:value="2883852.82" calcext:value-type="float">
            <text:p>2,883,852.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80101:4258</text:p>
          </table:table-cell>
          <table:table-cell table:style-name="ce15" office:value-type="float" office:value="383149.13" calcext:value-type="float">
            <text:p>383,149.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5:060101:1310</text:p>
          </table:table-cell>
          <table:table-cell table:style-name="ce15" office:value-type="float" office:value="2619148.7" calcext:value-type="float">
            <text:p>2,619,148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8:010155:4917</text:p>
          </table:table-cell>
          <table:table-cell table:style-name="ce15" office:value-type="float" office:value="2702524.38" calcext:value-type="float">
            <text:p>2,702,524.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8:010155:3446</text:p>
          </table:table-cell>
          <table:table-cell table:style-name="ce15" office:value-type="float" office:value="4519347.49" calcext:value-type="float">
            <text:p>4,519,347.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8:010147:7744</text:p>
          </table:table-cell>
          <table:table-cell table:style-name="ce15" office:value-type="float" office:value="4428506.34" calcext:value-type="float">
            <text:p>4,428,506.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8:010155:4881</text:p>
          </table:table-cell>
          <table:table-cell table:style-name="ce15" office:value-type="float" office:value="4451216.63" calcext:value-type="float">
            <text:p>4,451,216.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8:010155:3444</text:p>
          </table:table-cell>
          <table:table-cell table:style-name="ce15" office:value-type="float" office:value="5844114.35" calcext:value-type="float">
            <text:p>5,844,114.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8:010155:3447</text:p>
          </table:table-cell>
          <table:table-cell table:style-name="ce15" office:value-type="float" office:value="4776730.77" calcext:value-type="float">
            <text:p>4,776,730.7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8:010145:1978</text:p>
          </table:table-cell>
          <table:table-cell table:style-name="ce15" office:value-type="float" office:value="3995391.07" calcext:value-type="float">
            <text:p>3,995,391.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55:5241</text:p>
          </table:table-cell>
          <table:table-cell table:style-name="ce15" office:value-type="float" office:value="4572338.17" calcext:value-type="float">
            <text:p>4,572,338.1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8:010155:5131</text:p>
          </table:table-cell>
          <table:table-cell table:style-name="ce15" office:value-type="float" office:value="4473926.92" calcext:value-type="float">
            <text:p>4,473,926.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8:010155:3448</text:p>
          </table:table-cell>
          <table:table-cell table:style-name="ce15" office:value-type="float" office:value="6411871.57" calcext:value-type="float">
            <text:p>6,411,871.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40102:12675</text:p>
          </table:table-cell>
          <table:table-cell table:style-name="ce15" office:value-type="float" office:value="10116893.67" calcext:value-type="float">
            <text:p>10,116,893.6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8:010155:4628</text:p>
          </table:table-cell>
          <table:table-cell table:style-name="ce15" office:value-type="float" office:value="6449722.05" calcext:value-type="float">
            <text:p>6,449,722.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8:010155:4136</text:p>
          </table:table-cell>
          <table:table-cell table:style-name="ce15" office:value-type="float" office:value="4981123.37" calcext:value-type="float">
            <text:p>4,981,123.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8:010120:3096</text:p>
          </table:table-cell>
          <table:table-cell table:style-name="ce15" office:value-type="float" office:value="746229.96" calcext:value-type="float">
            <text:p>746,229.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55:3449</text:p>
          </table:table-cell>
          <table:table-cell table:style-name="ce15" office:value-type="float" office:value="4738880.29" calcext:value-type="float">
            <text:p>4,738,880.2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6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24:11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2:010224:1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24:7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5:010103:24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220:8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3:010104:8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3:010117:4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3:010117:4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3:010117:4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3:010117:4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3:010117:4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3:010117:4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3:010117:42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3:010117:6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3:010117:6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3:010117:6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3:010150:11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3:010150: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3:010164:1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3:010164:1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3:010164:1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3:010164:1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3:010164:1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3:010164:14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3:010164:1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3:010164:1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3:010164:17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3:010164:17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3:010164:18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3:010164:1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3:010164:18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3:010164:1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3:010164:1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3:010164:2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3:010164: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3:010164: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3:010164: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3:010164: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3:010164: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3:010164: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3:010164:4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3:010164: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3:010164: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3:010164: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3:010164: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3:010164: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3:010164: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10164: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3:010164: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10164:7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3:010164: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3:010164:8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3:080201:13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5:010102:28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5:010102:28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5:010102:289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5:010102:289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5:010102:28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5:010102:28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5:020104:25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3:010155:4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9:010116:116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1:010104:129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4:010115:47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311:166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10301:40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216:2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4:130101:705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10105:2309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9:080101:36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40401:21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5:010114:736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4:010105:1148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010103:30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3:010117:2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5:010109:779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040901:106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42101:40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70301:3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10105:115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4:010103:29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4:010115:12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200301:145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1:030601:12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16:446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4:060101:19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108:127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1:030201:134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10107:49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010103:29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225:8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10107:494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010103:297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9:010114:46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5:010114:73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1:010103:39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10115:474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10116:1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10301:5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4:010103:29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7:260101:68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214:15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5:010107:578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8:010102:1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5:010114:70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10115:375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40102:519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4:010103:28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5:010107:57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4:010103:29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9:010109:134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5:060102:14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5:010107:49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030101:42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170601:35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306:2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5:010109:10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200301:144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4:010103:30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3:010106:16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5:010109:49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4:010115:474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7:260101:1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5:010107:49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5:010109:48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5:080201:75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51:154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10115:47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10115:37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010301:9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60301:103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311:166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3:080201:83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9:010114:78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4:010115:92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101:1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60301:98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30101:425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4:030301:13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5:090102:12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2:080201:12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5:010102:1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10105:115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4:060101:20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10115:2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20104:27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200301:14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4:060301:40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3:010107:85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171801:55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2:010224:27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4:010105:82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4:010103:29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109:8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4:010103:295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3:110102:3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4:060101:20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5:080201:54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4:060101:20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3:010139:12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9:010114:46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108:27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60301:40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4:010103:30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10104:58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202:35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2:200301:14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5:070601:12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4:010103:30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4:060301:94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4:060101:201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30103:77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070102:8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10123:41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3:000000:25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1:000000:24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3:000000:25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90102:41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000000:50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4:000000:307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1:150401:14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8:000000:54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00000:172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0:000000:33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6:000000:11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4:000000:15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0:000000:338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7:000000:199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1:230102:39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1:110201:14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8:010102:63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1:000000:447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00000:24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90102:36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1:000000:44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1:000000:80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0:000000:311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5:090102:39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0:000000:342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4:000000:336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90102:398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00000:47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00000:221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3:000000:41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1:000000:674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5:000000:4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171801:572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5:160101:43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201:312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5:010109:188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10109:36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10109:35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10109:28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5:160101:43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5:010102:5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10109:309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10109:38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5:010109:34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10109:355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5:160101:43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227:44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5:010109:31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3:010137:162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5:160101:43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7:010102:10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5:010113:166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2:010106:16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5:160101:43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2:010201:285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221: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5:010109:23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10109:22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5:010109:147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5:010109:31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5:010123:41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5:010104:85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5:010109:36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9:010113:1071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5:010107:24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10107:43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5:010107:43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5:010107:43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10107:43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5:010107:43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5:010107:43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10107:45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5:010107:46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210102:10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2:210102:10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5:010107:29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10107:27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8:010147:56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3:080102:44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0BA3A5CCD8D8A66FF53DE5C501ED93C23AE9797EA8A9DBA9092F5C99CE5FA97BBBEA0A7AAF528A213E1EA9900EA773146282D33FBB7B3FB82573D8C21B5953AA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172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3T10:49:45</meta:creation-date>
    <dc:date>2024-05-29T08:16:14</dc:date>
    <meta:generator>LibreOffice/6.4.6.2$Linux_X86_64 LibreOffice_project/17c4c786810c925eb6e0da4181cd43069b44ed29</meta:generator>
    <meta:document-statistic meta:table-count="1" meta:cell-count="1713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