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76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7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71" calcext:value-type="float">
            <text:p>27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73" calcext:value-type="float">
            <text:p>27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4:080701:1925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4:080701:1920</text:p>
          </table:table-cell>
          <table:table-cell table:style-name="ce15" office:value-type="float" office:value="13190.5" calcext:value-type="float">
            <text:p>13,190.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3:270701:5</text:p>
          </table:table-cell>
          <table:table-cell table:style-name="ce15" office:value-type="float" office:value="470593.06" calcext:value-type="float">
            <text:p>470,593.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70801:1052</text:p>
          </table:table-cell>
          <table:table-cell table:style-name="ce15" office:value-type="float" office:value="922438.63" calcext:value-type="float">
            <text:p>922,438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0:040401:353</text:p>
          </table:table-cell>
          <table:table-cell table:style-name="ce15" office:value-type="float" office:value="39708.35" calcext:value-type="float">
            <text:p>39,708.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3:000000:2266</text:p>
          </table:table-cell>
          <table:table-cell table:style-name="ce15" office:value-type="float" office:value="56826.66" calcext:value-type="float">
            <text:p>56,82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80701:1929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200301:959</text:p>
          </table:table-cell>
          <table:table-cell table:style-name="ce15" office:value-type="float" office:value="448566120" calcext:value-type="float">
            <text:p>448,566,12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4:080701:1927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2:160501:890</text:p>
          </table:table-cell>
          <table:table-cell table:style-name="ce15" office:value-type="float" office:value="433662043.32" calcext:value-type="float">
            <text:p>433,662,043.3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4:080701:1931</text:p>
          </table:table-cell>
          <table:table-cell table:style-name="ce15" office:value-type="float" office:value="9176" calcext:value-type="float">
            <text:p>9,176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3:080301:218</text:p>
          </table:table-cell>
          <table:table-cell table:style-name="ce15" office:value-type="float" office:value="62710.45" calcext:value-type="float">
            <text:p>62,710.4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4:080701:1934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3:080401:234</text:p>
          </table:table-cell>
          <table:table-cell table:style-name="ce15" office:value-type="float" office:value="69611.6" calcext:value-type="float">
            <text:p>69,611.6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8:020501:2142</text:p>
          </table:table-cell>
          <table:table-cell table:style-name="ce15" office:value-type="float" office:value="60438.66" calcext:value-type="float">
            <text:p>60,438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1:140701:735</text:p>
          </table:table-cell>
          <table:table-cell table:style-name="ce15" office:value-type="float" office:value="374167.68" calcext:value-type="float">
            <text:p>374,167.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260301:320</text:p>
          </table:table-cell>
          <table:table-cell table:style-name="ce15" office:value-type="float" office:value="798938.64" calcext:value-type="float">
            <text:p>798,938.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3:080401:332</text:p>
          </table:table-cell>
          <table:table-cell table:style-name="ce15" office:value-type="float" office:value="117438.4" calcext:value-type="float">
            <text:p>117,438.4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1:190801:105</text:p>
          </table:table-cell>
          <table:table-cell table:style-name="ce15" office:value-type="float" office:value="1488757.48" calcext:value-type="float">
            <text:p>1,488,757.4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4:080701:1932</text:p>
          </table:table-cell>
          <table:table-cell table:style-name="ce15" office:value-type="float" office:value="20072.5" calcext:value-type="float">
            <text:p>20,072.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4:080701:1921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4:080701:1935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8:000000:4195</text:p>
          </table:table-cell>
          <table:table-cell table:style-name="ce15" office:value-type="float" office:value="142082.26" calcext:value-type="float">
            <text:p>142,082.2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4:080701:1938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230201:1158</text:p>
          </table:table-cell>
          <table:table-cell table:style-name="ce15" office:value-type="float" office:value="195202.28" calcext:value-type="float">
            <text:p>195,202.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4:080701:1930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4:080701:1926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3:050601:590</text:p>
          </table:table-cell>
          <table:table-cell table:style-name="ce15" office:value-type="float" office:value="172545.62" calcext:value-type="float">
            <text:p>172,545.6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8:040301:2767</text:p>
          </table:table-cell>
          <table:table-cell table:style-name="ce15" office:value-type="float" office:value="201608.98" calcext:value-type="float">
            <text:p>201,608.9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080701:1924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10801:1433</text:p>
          </table:table-cell>
          <table:table-cell table:style-name="ce15" office:value-type="float" office:value="241651.2" calcext:value-type="float">
            <text:p>241,651.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0:040401:351</text:p>
          </table:table-cell>
          <table:table-cell table:style-name="ce15" office:value-type="float" office:value="230902.65" calcext:value-type="float">
            <text:p>230,902.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4:080701:1937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5:052101:255</text:p>
          </table:table-cell>
          <table:table-cell table:style-name="ce15" office:value-type="float" office:value="346303.5" calcext:value-type="float">
            <text:p>346,303.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3:041001:996</text:p>
          </table:table-cell>
          <table:table-cell table:style-name="ce15" office:value-type="float" office:value="310077.76" calcext:value-type="float">
            <text:p>310,077.7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70801:1053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4:090801:500</text:p>
          </table:table-cell>
          <table:table-cell table:style-name="ce15" office:value-type="float" office:value="229507.62" calcext:value-type="float">
            <text:p>229,507.6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3:091001:690</text:p>
          </table:table-cell>
          <table:table-cell table:style-name="ce15" office:value-type="float" office:value="524413.44" calcext:value-type="float">
            <text:p>524,413.4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8:160101:42</text:p>
          </table:table-cell>
          <table:table-cell table:style-name="ce15" office:value-type="float" office:value="67208.96" calcext:value-type="float">
            <text:p>67,208.9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3:040901:158</text:p>
          </table:table-cell>
          <table:table-cell table:style-name="ce15" office:value-type="float" office:value="442934.4" calcext:value-type="float">
            <text:p>442,934.4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1:080401:438</text:p>
          </table:table-cell>
          <table:table-cell table:style-name="ce15" office:value-type="float" office:value="115680.24" calcext:value-type="float">
            <text:p>115,680.2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4:060301:2359</text:p>
          </table:table-cell>
          <table:table-cell table:style-name="ce15" office:value-type="float" office:value="411640.2" calcext:value-type="float">
            <text:p>411,640.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7:100301:519</text:p>
          </table:table-cell>
          <table:table-cell table:style-name="ce15" office:value-type="float" office:value="2852807.74" calcext:value-type="float">
            <text:p>2,852,807.7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3:170701:9</text:p>
          </table:table-cell>
          <table:table-cell table:style-name="ce15" office:value-type="float" office:value="471690.97" calcext:value-type="float">
            <text:p>471,690.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080701:1928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4:090801:1257</text:p>
          </table:table-cell>
          <table:table-cell table:style-name="ce15" office:value-type="float" office:value="261398.2" calcext:value-type="float">
            <text:p>261,398.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060601:274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2:000000:3396</text:p>
          </table:table-cell>
          <table:table-cell table:style-name="ce15" office:value-type="float" office:value="1373763.27" calcext:value-type="float">
            <text:p>1,373,763.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080701:1936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10801:1538</text:p>
          </table:table-cell>
          <table:table-cell table:style-name="ce15" office:value-type="float" office:value="241612.8" calcext:value-type="float">
            <text:p>241,612.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3:260101:377</text:p>
          </table:table-cell>
          <table:table-cell table:style-name="ce15" office:value-type="float" office:value="682402.88" calcext:value-type="float">
            <text:p>682,402.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161201:126</text:p>
          </table:table-cell>
          <table:table-cell table:style-name="ce15" office:value-type="float" office:value="478543.88" calcext:value-type="float">
            <text:p>478,543.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070701:588</text:p>
          </table:table-cell>
          <table:table-cell table:style-name="ce15" office:value-type="float" office:value="1173426" calcext:value-type="float">
            <text:p>1,173,426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8:040301:1613</text:p>
          </table:table-cell>
          <table:table-cell table:style-name="ce15" office:value-type="float" office:value="162287.52" calcext:value-type="float">
            <text:p>162,287.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3:090701:431</text:p>
          </table:table-cell>
          <table:table-cell table:style-name="ce15" office:value-type="float" office:value="610594892.36" calcext:value-type="float">
            <text:p>610,594,892.3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3:070501:1902</text:p>
          </table:table-cell>
          <table:table-cell table:style-name="ce15" office:value-type="float" office:value="520058.88" calcext:value-type="float">
            <text:p>520,058.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3:030401:1027</text:p>
          </table:table-cell>
          <table:table-cell table:style-name="ce15" office:value-type="float" office:value="414719.68" calcext:value-type="float">
            <text:p>414,719.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7:130301:29</text:p>
          </table:table-cell>
          <table:table-cell table:style-name="ce15" office:value-type="float" office:value="97300" calcext:value-type="float">
            <text:p>97,30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080701:1923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3:120601:154</text:p>
          </table:table-cell>
          <table:table-cell table:style-name="ce15" office:value-type="float" office:value="203141.52" calcext:value-type="float">
            <text:p>203,141.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4:080701:1922</text:p>
          </table:table-cell>
          <table:table-cell table:style-name="ce15" office:value-type="float" office:value="11470" calcext:value-type="float">
            <text:p>11,47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200301:996</text:p>
          </table:table-cell>
          <table:table-cell table:style-name="ce15" office:value-type="float" office:value="897728832" calcext:value-type="float">
            <text:p>897,728,832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4:080701:1933</text:p>
          </table:table-cell>
          <table:table-cell table:style-name="ce15" office:value-type="float" office:value="14911" calcext:value-type="float">
            <text:p>14,911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71101:1621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71101:1620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052101:66</text:p>
          </table:table-cell>
          <table:table-cell table:style-name="ce15" office:value-type="float" office:value="315752" calcext:value-type="float">
            <text:p>315,752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3:000000:1473</text:p>
          </table:table-cell>
          <table:table-cell table:style-name="ce15" office:value-type="float" office:value="93896941.8" calcext:value-type="float">
            <text:p>93,896,941.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3:050601:1269</text:p>
          </table:table-cell>
          <table:table-cell table:style-name="ce15" office:value-type="float" office:value="172545.62" calcext:value-type="float">
            <text:p>172,545.6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3:170701:997</text:p>
          </table:table-cell>
          <table:table-cell table:style-name="ce15" office:value-type="float" office:value="384784.74" calcext:value-type="float">
            <text:p>384,784.7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4:060301:2043</text:p>
          </table:table-cell>
          <table:table-cell table:style-name="ce15" office:value-type="float" office:value="376863.26" calcext:value-type="float">
            <text:p>376,863.2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1:080401:1130</text:p>
          </table:table-cell>
          <table:table-cell table:style-name="ce15" office:value-type="float" office:value="91077.84" calcext:value-type="float">
            <text:p>91,077.8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171101:1622</text:p>
          </table:table-cell>
          <table:table-cell table:style-name="ce15" office:value-type="float" office:value="841461.19" calcext:value-type="float">
            <text:p>841,461.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5:010126:5</text:p>
          </table:table-cell>
          <table:table-cell table:style-name="ce15" office:value-type="float" office:value="515198.02" calcext:value-type="float">
            <text:p>515,198.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4:010102:16547</text:p>
          </table:table-cell>
          <table:table-cell table:style-name="ce15" office:value-type="float" office:value="1429209.47" calcext:value-type="float">
            <text:p>1,429,209.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8:130102:1568</text:p>
          </table:table-cell>
          <table:table-cell table:style-name="ce15" office:value-type="float" office:value="1550850.17" calcext:value-type="float">
            <text:p>1,550,850.1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9:010103:36214</text:p>
          </table:table-cell>
          <table:table-cell table:style-name="ce15" office:value-type="float" office:value="60943.06" calcext:value-type="float">
            <text:p>60,943.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1:090901:579</text:p>
          </table:table-cell>
          <table:table-cell table:style-name="ce15" office:value-type="float" office:value="4305330.46" calcext:value-type="float">
            <text:p>4,305,330.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50102:1241</text:p>
          </table:table-cell>
          <table:table-cell table:style-name="ce15" office:value-type="float" office:value="803047.97" calcext:value-type="float">
            <text:p>803,047.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17:22008</text:p>
          </table:table-cell>
          <table:table-cell table:style-name="ce15" office:value-type="float" office:value="8942373.23" calcext:value-type="float">
            <text:p>8,942,373.2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2:010216:2730</text:p>
          </table:table-cell>
          <table:table-cell table:style-name="ce15" office:value-type="float" office:value="3559237.28" calcext:value-type="float">
            <text:p>3,559,237.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1:090901:28</text:p>
          </table:table-cell>
          <table:table-cell table:style-name="ce15" office:value-type="float" office:value="1584663.38" calcext:value-type="float">
            <text:p>1,584,663.3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9:010301:1278</text:p>
          </table:table-cell>
          <table:table-cell table:style-name="ce15" office:value-type="float" office:value="1226032.75" calcext:value-type="float">
            <text:p>1,226,032.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1:090901:418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8:030103:3957</text:p>
          </table:table-cell>
          <table:table-cell table:style-name="ce15" office:value-type="float" office:value="46076.1" calcext:value-type="float">
            <text:p>46,076.1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3:240101:1810</text:p>
          </table:table-cell>
          <table:table-cell table:style-name="ce15" office:value-type="float" office:value="879043.87" calcext:value-type="float">
            <text:p>879,043.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40904:7677</text:p>
          </table:table-cell>
          <table:table-cell table:style-name="ce15" office:value-type="float" office:value="1226931.11" calcext:value-type="float">
            <text:p>1,226,931.1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04:13145</text:p>
          </table:table-cell>
          <table:table-cell table:style-name="ce15" office:value-type="float" office:value="20185492.02" calcext:value-type="float">
            <text:p>20,185,492.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1:090901:583</text:p>
          </table:table-cell>
          <table:table-cell table:style-name="ce15" office:value-type="float" office:value="7966841.36" calcext:value-type="float">
            <text:p>7,966,841.3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1:090102:265</text:p>
          </table:table-cell>
          <table:table-cell table:style-name="ce15" office:value-type="float" office:value="621043.47" calcext:value-type="float">
            <text:p>621,043.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1:090901:670</text:p>
          </table:table-cell>
          <table:table-cell table:style-name="ce15" office:value-type="float" office:value="4718417.58" calcext:value-type="float">
            <text:p>4,718,417.5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9:010102:5824</text:p>
          </table:table-cell>
          <table:table-cell table:style-name="ce15" office:value-type="float" office:value="1106913.08" calcext:value-type="float">
            <text:p>1,106,913.0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1:010115:563</text:p>
          </table:table-cell>
          <table:table-cell table:style-name="ce15" office:value-type="float" office:value="4752777.32" calcext:value-type="float">
            <text:p>4,752,777.3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170202:243</text:p>
          </table:table-cell>
          <table:table-cell table:style-name="ce15" office:value-type="float" office:value="1580027.96" calcext:value-type="float">
            <text:p>1,580,027.9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0:000000:386</text:p>
          </table:table-cell>
          <table:table-cell table:style-name="ce15" office:value-type="float" office:value="16239784.79" calcext:value-type="float">
            <text:p>16,239,784.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1:010104:1873</text:p>
          </table:table-cell>
          <table:table-cell table:style-name="ce15" office:value-type="float" office:value="693106.37" calcext:value-type="float">
            <text:p>693,106.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1:130201:3427</text:p>
          </table:table-cell>
          <table:table-cell table:style-name="ce15" office:value-type="float" office:value="1646570.17" calcext:value-type="float">
            <text:p>1,646,570.1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2:020103:3848</text:p>
          </table:table-cell>
          <table:table-cell table:style-name="ce15" office:value-type="float" office:value="692205.08" calcext:value-type="float">
            <text:p>692,205.0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170401:2365</text:p>
          </table:table-cell>
          <table:table-cell table:style-name="ce15" office:value-type="float" office:value="2669998.19" calcext:value-type="float">
            <text:p>2,669,998.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9:010110:34024</text:p>
          </table:table-cell>
          <table:table-cell table:style-name="ce15" office:value-type="float" office:value="84669.11" calcext:value-type="float">
            <text:p>84,669.1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170601:3948</text:p>
          </table:table-cell>
          <table:table-cell table:style-name="ce15" office:value-type="float" office:value="1928896.58" calcext:value-type="float">
            <text:p>1,928,896.5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7:010102:7506</text:p>
          </table:table-cell>
          <table:table-cell table:style-name="ce15" office:value-type="float" office:value="51534.22" calcext:value-type="float">
            <text:p>51,534.2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3:110401:1943</text:p>
          </table:table-cell>
          <table:table-cell table:style-name="ce15" office:value-type="float" office:value="851271.14" calcext:value-type="float">
            <text:p>851,271.1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200702:2213</text:p>
          </table:table-cell>
          <table:table-cell table:style-name="ce15" office:value-type="float" office:value="13180028.3" calcext:value-type="float">
            <text:p>13,180,028.3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4:020103:139</text:p>
          </table:table-cell>
          <table:table-cell table:style-name="ce15" office:value-type="float" office:value="708780" calcext:value-type="float">
            <text:p>708,780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140101:222</text:p>
          </table:table-cell>
          <table:table-cell table:style-name="ce15" office:value-type="float" office:value="1144457.48" calcext:value-type="float">
            <text:p>1,144,457.4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3:010140:545</text:p>
          </table:table-cell>
          <table:table-cell table:style-name="ce15" office:value-type="float" office:value="1073994.79" calcext:value-type="float">
            <text:p>1,073,994.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1:090901:493</text:p>
          </table:table-cell>
          <table:table-cell table:style-name="ce15" office:value-type="float" office:value="6476339.84" calcext:value-type="float">
            <text:p>6,476,339.8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4:010102:3155</text:p>
          </table:table-cell>
          <table:table-cell table:style-name="ce15" office:value-type="float" office:value="586310.96" calcext:value-type="float">
            <text:p>586,310.9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8:030103:3958</text:p>
          </table:table-cell>
          <table:table-cell table:style-name="ce15" office:value-type="float" office:value="47782.63" calcext:value-type="float">
            <text:p>47,782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90901:389</text:p>
          </table:table-cell>
          <table:table-cell table:style-name="ce15" office:value-type="float" office:value="1573384.37" calcext:value-type="float">
            <text:p>1,573,384.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120104:1550</text:p>
          </table:table-cell>
          <table:table-cell table:style-name="ce15" office:value-type="float" office:value="542274.22" calcext:value-type="float">
            <text:p>542,274.2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2:010204:14773</text:p>
          </table:table-cell>
          <table:table-cell table:style-name="ce15" office:value-type="float" office:value="100467.71" calcext:value-type="float">
            <text:p>100,467.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10104:5233</text:p>
          </table:table-cell>
          <table:table-cell table:style-name="ce15" office:value-type="float" office:value="719346.77" calcext:value-type="float">
            <text:p>719,346.7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120104:1548</text:p>
          </table:table-cell>
          <table:table-cell table:style-name="ce15" office:value-type="float" office:value="1011754.46" calcext:value-type="float">
            <text:p>1,011,754.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120104:1549</text:p>
          </table:table-cell>
          <table:table-cell table:style-name="ce15" office:value-type="float" office:value="490745.9" calcext:value-type="float">
            <text:p>490,745.9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4:040101:8051</text:p>
          </table:table-cell>
          <table:table-cell table:style-name="ce15" office:value-type="float" office:value="570689.32" calcext:value-type="float">
            <text:p>570,689.3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2:010108:3062</text:p>
          </table:table-cell>
          <table:table-cell table:style-name="ce15" office:value-type="float" office:value="289476.31" calcext:value-type="float">
            <text:p>289,476.3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7:010945:1120</text:p>
          </table:table-cell>
          <table:table-cell table:style-name="ce15" office:value-type="float" office:value="317243.96" calcext:value-type="float">
            <text:p>317,243.9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204:14777</text:p>
          </table:table-cell>
          <table:table-cell table:style-name="ce15" office:value-type="float" office:value="100467.71" calcext:value-type="float">
            <text:p>100,467.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60301:10916</text:p>
          </table:table-cell>
          <table:table-cell table:style-name="ce15" office:value-type="float" office:value="440255.16" calcext:value-type="float">
            <text:p>440,255.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8:090301:444</text:p>
          </table:table-cell>
          <table:table-cell table:style-name="ce15" office:value-type="float" office:value="1937572.21" calcext:value-type="float">
            <text:p>1,937,572.2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303:5375</text:p>
          </table:table-cell>
          <table:table-cell table:style-name="ce15" office:value-type="float" office:value="8345541.95" calcext:value-type="float">
            <text:p>8,345,541.9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5:030201:852</text:p>
          </table:table-cell>
          <table:table-cell table:style-name="ce15" office:value-type="float" office:value="715375.67" calcext:value-type="float">
            <text:p>715,375.6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4:020104:3330</text:p>
          </table:table-cell>
          <table:table-cell table:style-name="ce15" office:value-type="float" office:value="861331.42" calcext:value-type="float">
            <text:p>861,331.4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000000:6903</text:p>
          </table:table-cell>
          <table:table-cell table:style-name="ce15" office:value-type="float" office:value="1986777.79" calcext:value-type="float">
            <text:p>1,986,777.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40102:6171</text:p>
          </table:table-cell>
          <table:table-cell table:style-name="ce15" office:value-type="float" office:value="1205521.35" calcext:value-type="float">
            <text:p>1,205,521.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04:14776</text:p>
          </table:table-cell>
          <table:table-cell table:style-name="ce15" office:value-type="float" office:value="104835.87" calcext:value-type="float">
            <text:p>104,835.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120102:1184</text:p>
          </table:table-cell>
          <table:table-cell table:style-name="ce15" office:value-type="float" office:value="617521.92" calcext:value-type="float">
            <text:p>617,521.9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20101:1914</text:p>
          </table:table-cell>
          <table:table-cell table:style-name="ce15" office:value-type="float" office:value="668838.02" calcext:value-type="float">
            <text:p>668,838.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1:090901:652</text:p>
          </table:table-cell>
          <table:table-cell table:style-name="ce15" office:value-type="float" office:value="7683424.59" calcext:value-type="float">
            <text:p>7,683,424.5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7:010102:7507</text:p>
          </table:table-cell>
          <table:table-cell table:style-name="ce15" office:value-type="float" office:value="44172.18" calcext:value-type="float">
            <text:p>44,172.1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8:160101:1797</text:p>
          </table:table-cell>
          <table:table-cell table:style-name="ce15" office:value-type="float" office:value="1271073.13" calcext:value-type="float">
            <text:p>1,271,073.1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8:020103:7</text:p>
          </table:table-cell>
          <table:table-cell table:style-name="ce15" office:value-type="float" office:value="3013884.36" calcext:value-type="float">
            <text:p>3,013,884.3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9:010103:30229</text:p>
          </table:table-cell>
          <table:table-cell table:style-name="ce15" office:value-type="float" office:value="896147.53" calcext:value-type="float">
            <text:p>896,147.5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9:010113:3809</text:p>
          </table:table-cell>
          <table:table-cell table:style-name="ce15" office:value-type="float" office:value="1636090.71" calcext:value-type="float">
            <text:p>1,636,090.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050101:484</text:p>
          </table:table-cell>
          <table:table-cell table:style-name="ce15" office:value-type="float" office:value="265431.09" calcext:value-type="float">
            <text:p>265,431.0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2:190201:450</text:p>
          </table:table-cell>
          <table:table-cell table:style-name="ce15" office:value-type="float" office:value="1034644.19" calcext:value-type="float">
            <text:p>1,034,644.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7:010102:6868</text:p>
          </table:table-cell>
          <table:table-cell table:style-name="ce15" office:value-type="float" office:value="71500409.76" calcext:value-type="float">
            <text:p>71,500,409.7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090901:617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5:010109:4041</text:p>
          </table:table-cell>
          <table:table-cell table:style-name="ce15" office:value-type="float" office:value="17951271.7" calcext:value-type="float">
            <text:p>17,951,271.7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4:090801:2497</text:p>
          </table:table-cell>
          <table:table-cell table:style-name="ce15" office:value-type="float" office:value="968077" calcext:value-type="float">
            <text:p>968,077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9:010102:5825</text:p>
          </table:table-cell>
          <table:table-cell table:style-name="ce15" office:value-type="float" office:value="1143564.52" calcext:value-type="float">
            <text:p>1,143,564.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70101:4534</text:p>
          </table:table-cell>
          <table:table-cell table:style-name="ce15" office:value-type="float" office:value="37975.62" calcext:value-type="float">
            <text:p>37,975.6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8:010159:1083</text:p>
          </table:table-cell>
          <table:table-cell table:style-name="ce15" office:value-type="float" office:value="653527.57" calcext:value-type="float">
            <text:p>653,527.5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8:010131:90</text:p>
          </table:table-cell>
          <table:table-cell table:style-name="ce15" office:value-type="float" office:value="1121412.3" calcext:value-type="float">
            <text:p>1,121,412.3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5:070301:1474</text:p>
          </table:table-cell>
          <table:table-cell table:style-name="ce15" office:value-type="float" office:value="2217950.31" calcext:value-type="float">
            <text:p>2,217,950.3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1:180201:2623</text:p>
          </table:table-cell>
          <table:table-cell table:style-name="ce15" office:value-type="float" office:value="755449.02" calcext:value-type="float">
            <text:p>755,449.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1:050401:842</text:p>
          </table:table-cell>
          <table:table-cell table:style-name="ce15" office:value-type="float" office:value="1928531.57" calcext:value-type="float">
            <text:p>1,928,531.5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10101:1106</text:p>
          </table:table-cell>
          <table:table-cell table:style-name="ce15" office:value-type="float" office:value="319345.64" calcext:value-type="float">
            <text:p>319,345.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8:030103:3954</text:p>
          </table:table-cell>
          <table:table-cell table:style-name="ce15" office:value-type="float" office:value="52902.19" calcext:value-type="float">
            <text:p>52,902.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9:060301:1317</text:p>
          </table:table-cell>
          <table:table-cell table:style-name="ce15" office:value-type="float" office:value="2105250.06" calcext:value-type="float">
            <text:p>2,105,250.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3:010105:4284</text:p>
          </table:table-cell>
          <table:table-cell table:style-name="ce15" office:value-type="float" office:value="890480.47" calcext:value-type="float">
            <text:p>890,480.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90901:447</text:p>
          </table:table-cell>
          <table:table-cell table:style-name="ce15" office:value-type="float" office:value="1584433.2" calcext:value-type="float">
            <text:p>1,584,433.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309:2195</text:p>
          </table:table-cell>
          <table:table-cell table:style-name="ce15" office:value-type="float" office:value="2512458.67" calcext:value-type="float">
            <text:p>2,512,458.6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8:030103:3959</text:p>
          </table:table-cell>
          <table:table-cell table:style-name="ce15" office:value-type="float" office:value="35836.97" calcext:value-type="float">
            <text:p>35,836.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9:000000:240</text:p>
          </table:table-cell>
          <table:table-cell table:style-name="ce15" office:value-type="float" office:value="19993897.59" calcext:value-type="float">
            <text:p>19,993,897.5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1:090901:294</text:p>
          </table:table-cell>
          <table:table-cell table:style-name="ce15" office:value-type="float" office:value="1573154.18" calcext:value-type="float">
            <text:p>1,573,154.1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3:030102:2106</text:p>
          </table:table-cell>
          <table:table-cell table:style-name="ce15" office:value-type="float" office:value="1475559.44" calcext:value-type="float">
            <text:p>1,475,559.4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120101:280</text:p>
          </table:table-cell>
          <table:table-cell table:style-name="ce15" office:value-type="float" office:value="718397.76" calcext:value-type="float">
            <text:p>718,397.7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4:130101:10546</text:p>
          </table:table-cell>
          <table:table-cell table:style-name="ce15" office:value-type="float" office:value="981645.59" calcext:value-type="float">
            <text:p>981,645.5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3:060102:88</text:p>
          </table:table-cell>
          <table:table-cell table:style-name="ce15" office:value-type="float" office:value="1100477.53" calcext:value-type="float">
            <text:p>1,100,477.5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1:040101:2274</text:p>
          </table:table-cell>
          <table:table-cell table:style-name="ce15" office:value-type="float" office:value="758370.55" calcext:value-type="float">
            <text:p>758,370.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9:010107:3149</text:p>
          </table:table-cell>
          <table:table-cell table:style-name="ce15" office:value-type="float" office:value="27765.6" calcext:value-type="float">
            <text:p>27,765.6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90901:293</text:p>
          </table:table-cell>
          <table:table-cell table:style-name="ce15" office:value-type="float" office:value="1573384.37" calcext:value-type="float">
            <text:p>1,573,384.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90901:540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5:010109:584</text:p>
          </table:table-cell>
          <table:table-cell table:style-name="ce15" office:value-type="float" office:value="4687782.74" calcext:value-type="float">
            <text:p>4,687,782.7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23:4582</text:p>
          </table:table-cell>
          <table:table-cell table:style-name="ce15" office:value-type="float" office:value="3613781.29" calcext:value-type="float">
            <text:p>3,613,781.2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9:010109:920</text:p>
          </table:table-cell>
          <table:table-cell table:style-name="ce15" office:value-type="float" office:value="382597.98" calcext:value-type="float">
            <text:p>382,597.9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2:180105:23</text:p>
          </table:table-cell>
          <table:table-cell table:style-name="ce15" office:value-type="float" office:value="1998156.1" calcext:value-type="float">
            <text:p>1,998,156.1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2:010101:3471</text:p>
          </table:table-cell>
          <table:table-cell table:style-name="ce15" office:value-type="float" office:value="283368.87" calcext:value-type="float">
            <text:p>283,368.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2:010101:3470</text:p>
          </table:table-cell>
          <table:table-cell table:style-name="ce15" office:value-type="float" office:value="228510.37" calcext:value-type="float">
            <text:p>228,510.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7:010356:567</text:p>
          </table:table-cell>
          <table:table-cell table:style-name="ce15" office:value-type="float" office:value="24644.97" calcext:value-type="float">
            <text:p>24,644.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2:010215:7107</text:p>
          </table:table-cell>
          <table:table-cell table:style-name="ce15" office:value-type="float" office:value="15384424.6" calcext:value-type="float">
            <text:p>15,384,424.6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2:010107:1131</text:p>
          </table:table-cell>
          <table:table-cell table:style-name="ce15" office:value-type="float" office:value="472104.79" calcext:value-type="float">
            <text:p>472,104.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3:060501:3341</text:p>
          </table:table-cell>
          <table:table-cell table:style-name="ce15" office:value-type="float" office:value="1748485.46" calcext:value-type="float">
            <text:p>1,748,485.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1:010103:1228</text:p>
          </table:table-cell>
          <table:table-cell table:style-name="ce15" office:value-type="float" office:value="334457.85" calcext:value-type="float">
            <text:p>334,457.8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00000:2704</text:p>
          </table:table-cell>
          <table:table-cell table:style-name="ce15" office:value-type="float" office:value="6477160.15" calcext:value-type="float">
            <text:p>6,477,160.1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30201:2831</text:p>
          </table:table-cell>
          <table:table-cell table:style-name="ce15" office:value-type="float" office:value="447275.21" calcext:value-type="float">
            <text:p>447,275.2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80102:5558</text:p>
          </table:table-cell>
          <table:table-cell table:style-name="ce15" office:value-type="float" office:value="579832.24" calcext:value-type="float">
            <text:p>579,832.2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8:030103:3955</text:p>
          </table:table-cell>
          <table:table-cell table:style-name="ce15" office:value-type="float" office:value="42663.06" calcext:value-type="float">
            <text:p>42,663.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4:060101:875</text:p>
          </table:table-cell>
          <table:table-cell table:style-name="ce15" office:value-type="float" office:value="1709927.8" calcext:value-type="float">
            <text:p>1,709,927.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4:120101:2245</text:p>
          </table:table-cell>
          <table:table-cell table:style-name="ce15" office:value-type="float" office:value="1162914.35" calcext:value-type="float">
            <text:p>1,162,914.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9:010109:32533</text:p>
          </table:table-cell>
          <table:table-cell table:style-name="ce15" office:value-type="float" office:value="55970.68" calcext:value-type="float">
            <text:p>55,970.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1:000000:9120</text:p>
          </table:table-cell>
          <table:table-cell table:style-name="ce15" office:value-type="float" office:value="3898796.55" calcext:value-type="float">
            <text:p>3,898,796.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8:010168:2689</text:p>
          </table:table-cell>
          <table:table-cell table:style-name="ce15" office:value-type="float" office:value="261475.14" calcext:value-type="float">
            <text:p>261,475.1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0:090101:2080</text:p>
          </table:table-cell>
          <table:table-cell table:style-name="ce15" office:value-type="float" office:value="2166614.78" calcext:value-type="float">
            <text:p>2,166,614.7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4:040101:8053</text:p>
          </table:table-cell>
          <table:table-cell table:style-name="ce15" office:value-type="float" office:value="568793.34" calcext:value-type="float">
            <text:p>568,793.3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3:010104:327</text:p>
          </table:table-cell>
          <table:table-cell table:style-name="ce15" office:value-type="float" office:value="1239300.46" calcext:value-type="float">
            <text:p>1,239,300.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1:010104:13135</text:p>
          </table:table-cell>
          <table:table-cell table:style-name="ce15" office:value-type="float" office:value="627092.47" calcext:value-type="float">
            <text:p>627,092.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5:070201:836</text:p>
          </table:table-cell>
          <table:table-cell table:style-name="ce15" office:value-type="float" office:value="2375093.85" calcext:value-type="float">
            <text:p>2,375,093.8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1:210201:1891</text:p>
          </table:table-cell>
          <table:table-cell table:style-name="ce15" office:value-type="float" office:value="1551746.43" calcext:value-type="float">
            <text:p>1,551,746.4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2:010104:780</text:p>
          </table:table-cell>
          <table:table-cell table:style-name="ce15" office:value-type="float" office:value="2202945.16" calcext:value-type="float">
            <text:p>2,202,945.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10111:9509</text:p>
          </table:table-cell>
          <table:table-cell table:style-name="ce15" office:value-type="float" office:value="5913245.64" calcext:value-type="float">
            <text:p>5,913,245.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8:030103:3953</text:p>
          </table:table-cell>
          <table:table-cell table:style-name="ce15" office:value-type="float" office:value="49489.15" calcext:value-type="float">
            <text:p>49,489.1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190101:2122</text:p>
          </table:table-cell>
          <table:table-cell table:style-name="ce15" office:value-type="float" office:value="1038148.75" calcext:value-type="float">
            <text:p>1,038,148.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40102:6170</text:p>
          </table:table-cell>
          <table:table-cell table:style-name="ce15" office:value-type="float" office:value="1205521.35" calcext:value-type="float">
            <text:p>1,205,521.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3:100102:809</text:p>
          </table:table-cell>
          <table:table-cell table:style-name="ce15" office:value-type="float" office:value="1109414.83" calcext:value-type="float">
            <text:p>1,109,414.8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4:060301:1368</text:p>
          </table:table-cell>
          <table:table-cell table:style-name="ce15" office:value-type="float" office:value="255168.74" calcext:value-type="float">
            <text:p>255,168.7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7:150101:248</text:p>
          </table:table-cell>
          <table:table-cell table:style-name="ce15" office:value-type="float" office:value="1511406.97" calcext:value-type="float">
            <text:p>1,511,406.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4:010102:2753</text:p>
          </table:table-cell>
          <table:table-cell table:style-name="ce15" office:value-type="float" office:value="568277.81" calcext:value-type="float">
            <text:p>568,277.8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30103:3952</text:p>
          </table:table-cell>
          <table:table-cell table:style-name="ce15" office:value-type="float" office:value="42663.06" calcext:value-type="float">
            <text:p>42,663.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7:010102:7505</text:p>
          </table:table-cell>
          <table:table-cell table:style-name="ce15" office:value-type="float" office:value="44172.18" calcext:value-type="float">
            <text:p>44,172.1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4:060301:10915</text:p>
          </table:table-cell>
          <table:table-cell table:style-name="ce15" office:value-type="float" office:value="435576.55" calcext:value-type="float">
            <text:p>435,576.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2:040301:645</text:p>
          </table:table-cell>
          <table:table-cell table:style-name="ce15" office:value-type="float" office:value="2110154.36" calcext:value-type="float">
            <text:p>2,110,154.3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8:030103:3956</text:p>
          </table:table-cell>
          <table:table-cell table:style-name="ce15" office:value-type="float" office:value="40956.54" calcext:value-type="float">
            <text:p>40,956.5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2:010204:14772</text:p>
          </table:table-cell>
          <table:table-cell table:style-name="ce15" office:value-type="float" office:value="104835.87" calcext:value-type="float">
            <text:p>104,835.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9:010119:33</text:p>
          </table:table-cell>
          <table:table-cell table:style-name="ce15" office:value-type="float" office:value="2483256.71" calcext:value-type="float">
            <text:p>2,483,256.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207:2800</text:p>
          </table:table-cell>
          <table:table-cell table:style-name="ce15" office:value-type="float" office:value="1535017.46" calcext:value-type="float">
            <text:p>1,535,017.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9:010102:5052</text:p>
          </table:table-cell>
          <table:table-cell table:style-name="ce15" office:value-type="float" office:value="565817.81" calcext:value-type="float">
            <text:p>565,817.8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5:030202:709</text:p>
          </table:table-cell>
          <table:table-cell table:style-name="ce15" office:value-type="float" office:value="416783.57" calcext:value-type="float">
            <text:p>416,783.5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9:010101:5797</text:p>
          </table:table-cell>
          <table:table-cell table:style-name="ce15" office:value-type="float" office:value="18275.28" calcext:value-type="float">
            <text:p>18,275.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4:130101:10545</text:p>
          </table:table-cell>
          <table:table-cell table:style-name="ce15" office:value-type="float" office:value="974422.64" calcext:value-type="float">
            <text:p>974,422.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2:010306:8707</text:p>
          </table:table-cell>
          <table:table-cell table:style-name="ce15" office:value-type="float" office:value="3543146.65" calcext:value-type="float">
            <text:p>3,543,146.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3:270801:746</text:p>
          </table:table-cell>
          <table:table-cell table:style-name="ce15" office:value-type="float" office:value="2064733.17" calcext:value-type="float">
            <text:p>2,064,733.1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4:060301:5087</text:p>
          </table:table-cell>
          <table:table-cell table:style-name="ce15" office:value-type="float" office:value="3830450.56" calcext:value-type="float">
            <text:p>3,830,450.5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7:130101:5863</text:p>
          </table:table-cell>
          <table:table-cell table:style-name="ce15" office:value-type="float" office:value="1369187.63" calcext:value-type="float">
            <text:p>1,369,187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00000:1454</text:p>
          </table:table-cell>
          <table:table-cell table:style-name="ce15" office:value-type="float" office:value="66265864.09" calcext:value-type="float">
            <text:p>66,265,864.0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9:010110:34023</text:p>
          </table:table-cell>
          <table:table-cell table:style-name="ce15" office:value-type="float" office:value="75904.23" calcext:value-type="float">
            <text:p>75,904.2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1:010104:10</text:p>
          </table:table-cell>
          <table:table-cell table:style-name="ce15" office:value-type="float" office:value="5171595.52" calcext:value-type="float">
            <text:p>5,171,595.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8:030103:217</text:p>
          </table:table-cell>
          <table:table-cell table:style-name="ce15" office:value-type="float" office:value="9987763.39" calcext:value-type="float">
            <text:p>9,987,763.3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1:090901:450</text:p>
          </table:table-cell>
          <table:table-cell table:style-name="ce15" office:value-type="float" office:value="1584433.2" calcext:value-type="float">
            <text:p>1,584,433.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1:090901:522</text:p>
          </table:table-cell>
          <table:table-cell table:style-name="ce15" office:value-type="float" office:value="1584509.93" calcext:value-type="float">
            <text:p>1,584,509.9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4:040101:8054</text:p>
          </table:table-cell>
          <table:table-cell table:style-name="ce15" office:value-type="float" office:value="568793.34" calcext:value-type="float">
            <text:p>568,793.3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1:090901:624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2:010207:2801</text:p>
          </table:table-cell>
          <table:table-cell table:style-name="ce15" office:value-type="float" office:value="2457781.37" calcext:value-type="float">
            <text:p>2,457,781.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4:010102:14155</text:p>
          </table:table-cell>
          <table:table-cell table:style-name="ce15" office:value-type="float" office:value="274940.64" calcext:value-type="float">
            <text:p>274,940.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90105:4711</text:p>
          </table:table-cell>
          <table:table-cell table:style-name="ce15" office:value-type="float" office:value="12225750.23" calcext:value-type="float">
            <text:p>12,225,750.2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1:180201:2624</text:p>
          </table:table-cell>
          <table:table-cell table:style-name="ce15" office:value-type="float" office:value="1010299.29" calcext:value-type="float">
            <text:p>1,010,299.2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8:010801:913</text:p>
          </table:table-cell>
          <table:table-cell table:style-name="ce15" office:value-type="float" office:value="832491.73" calcext:value-type="float">
            <text:p>832,491.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1:190101:3605</text:p>
          </table:table-cell>
          <table:table-cell table:style-name="ce15" office:value-type="float" office:value="1259333.63" calcext:value-type="float">
            <text:p>1,259,333.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1:100101:1070</text:p>
          </table:table-cell>
          <table:table-cell table:style-name="ce15" office:value-type="float" office:value="1538942.37" calcext:value-type="float">
            <text:p>1,538,942.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3:030102:83</text:p>
          </table:table-cell>
          <table:table-cell table:style-name="ce15" office:value-type="float" office:value="1711841.83" calcext:value-type="float">
            <text:p>1,711,841.8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90901:4</text:p>
          </table:table-cell>
          <table:table-cell table:style-name="ce15" office:value-type="float" office:value="1573307.64" calcext:value-type="float">
            <text:p>1,573,307.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4:010112:3194</text:p>
          </table:table-cell>
          <table:table-cell table:style-name="ce15" office:value-type="float" office:value="2597411.53" calcext:value-type="float">
            <text:p>2,597,411.5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1:000000:3032</text:p>
          </table:table-cell>
          <table:table-cell table:style-name="ce15" office:value-type="float" office:value="6477570.3" calcext:value-type="float">
            <text:p>6,477,570.3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2:040103:4624</text:p>
          </table:table-cell>
          <table:table-cell table:style-name="ce15" office:value-type="float" office:value="3791423.75" calcext:value-type="float">
            <text:p>3,791,423.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9:010102:5823</text:p>
          </table:table-cell>
          <table:table-cell table:style-name="ce15" office:value-type="float" office:value="1003912.87" calcext:value-type="float">
            <text:p>1,003,912.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204:14775</text:p>
          </table:table-cell>
          <table:table-cell table:style-name="ce15" office:value-type="float" office:value="104835.87" calcext:value-type="float">
            <text:p>104,835.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7:010227:151</text:p>
          </table:table-cell>
          <table:table-cell table:style-name="ce15" office:value-type="float" office:value="736352.27" calcext:value-type="float">
            <text:p>736,352.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3:010107:1556</text:p>
          </table:table-cell>
          <table:table-cell table:style-name="ce15" office:value-type="float" office:value="537826.19" calcext:value-type="float">
            <text:p>537,826.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4:040101:8052</text:p>
          </table:table-cell>
          <table:table-cell table:style-name="ce15" office:value-type="float" office:value="614296.81" calcext:value-type="float">
            <text:p>614,296.8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5:030601:339</text:p>
          </table:table-cell>
          <table:table-cell table:style-name="ce15" office:value-type="float" office:value="2888.95" calcext:value-type="float">
            <text:p>2,888.9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5:150401:2483</text:p>
          </table:table-cell>
          <table:table-cell table:style-name="ce15" office:value-type="float" office:value="800806.3" calcext:value-type="float">
            <text:p>800,806.3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090901:446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1:000000:990</text:p>
          </table:table-cell>
          <table:table-cell table:style-name="ce15" office:value-type="float" office:value="232656.23" calcext:value-type="float">
            <text:p>232,656.2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1:090901:565</text:p>
          </table:table-cell>
          <table:table-cell table:style-name="ce15" office:value-type="float" office:value="1584586.66" calcext:value-type="float">
            <text:p>1,584,586.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1:100101:1071</text:p>
          </table:table-cell>
          <table:table-cell table:style-name="ce15" office:value-type="float" office:value="485981.8" calcext:value-type="float">
            <text:p>485,981.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5673143.33" calcext:value-type="float">
            <text:p>35,673,143.3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5:030201:851</text:p>
          </table:table-cell>
          <table:table-cell table:style-name="ce15" office:value-type="float" office:value="360572.42" calcext:value-type="float">
            <text:p>360,572.4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1:090901:568</text:p>
          </table:table-cell>
          <table:table-cell table:style-name="ce15" office:value-type="float" office:value="1571438.68" calcext:value-type="float">
            <text:p>1,571,438.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1:210401:3774</text:p>
          </table:table-cell>
          <table:table-cell table:style-name="ce15" office:value-type="float" office:value="272462.7" calcext:value-type="float">
            <text:p>272,462.7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2:010215:7108</text:p>
          </table:table-cell>
          <table:table-cell table:style-name="ce15" office:value-type="float" office:value="189424.71" calcext:value-type="float">
            <text:p>189,424.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0:010126:378</text:p>
          </table:table-cell>
          <table:table-cell table:style-name="ce15" office:value-type="float" office:value="141478.45" calcext:value-type="float">
            <text:p>141,478.4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5:010102:3742</text:p>
          </table:table-cell>
          <table:table-cell table:style-name="ce15" office:value-type="float" office:value="123262536.68" calcext:value-type="float">
            <text:p>123,262,536.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5:100101:2363</text:p>
          </table:table-cell>
          <table:table-cell table:style-name="ce15" office:value-type="float" office:value="1005295.2" calcext:value-type="float">
            <text:p>1,005,295.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204:14774</text:p>
          </table:table-cell>
          <table:table-cell table:style-name="ce15" office:value-type="float" office:value="109204.04" calcext:value-type="float">
            <text:p>109,204.0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4:090101:6040</text:p>
          </table:table-cell>
          <table:table-cell table:style-name="ce15" office:value-type="float" office:value="755181.67" calcext:value-type="float">
            <text:p>755,181.6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8:010152:1273</text:p>
          </table:table-cell>
          <table:table-cell table:style-name="ce15" office:value-type="float" office:value="1172129.04" calcext:value-type="float">
            <text:p>1,172,129.0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1:090901:488</text:p>
          </table:table-cell>
          <table:table-cell table:style-name="ce15" office:value-type="float" office:value="1584509.93" calcext:value-type="float">
            <text:p>1,584,509.9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5:050801:764</text:p>
          </table:table-cell>
          <table:table-cell table:style-name="ce15" office:value-type="float" office:value="176271.85" calcext:value-type="float">
            <text:p>176,271.8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4:010102:16548</text:p>
          </table:table-cell>
          <table:table-cell table:style-name="ce15" office:value-type="float" office:value="597782.96" calcext:value-type="float">
            <text:p>597,782.9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042301:2642</text:p>
          </table:table-cell>
          <table:table-cell table:style-name="ce15" office:value-type="float" office:value="367959.52" calcext:value-type="float">
            <text:p>367,959.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2:131901:1283</text:p>
          </table:table-cell>
          <table:table-cell table:style-name="ce15" office:value-type="float" office:value="3896202.02" calcext:value-type="float">
            <text:p>3,896,202.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2:042301:2643</text:p>
          </table:table-cell>
          <table:table-cell table:style-name="ce15" office:value-type="float" office:value="70306.55" calcext:value-type="float">
            <text:p>70,306.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131901:1344</text:p>
          </table:table-cell>
          <table:table-cell table:style-name="ce15" office:value-type="float" office:value="3896202.02" calcext:value-type="float">
            <text:p>3,896,202.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2:042301:2644</text:p>
          </table:table-cell>
          <table:table-cell table:style-name="ce15" office:value-type="float" office:value="150469.16" calcext:value-type="float">
            <text:p>150,469.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1:050701:1523</text:p>
          </table:table-cell>
          <table:table-cell table:style-name="ce15" office:value-type="float" office:value="1272582" calcext:value-type="float">
            <text:p>1,272,582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1:050701:1526</text:p>
          </table:table-cell>
          <table:table-cell table:style-name="ce15" office:value-type="float" office:value="8630142" calcext:value-type="float">
            <text:p>8,630,142.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5:170101:2321</text:p>
          </table:table-cell>
          <table:table-cell table:style-name="ce15" office:value-type="float" office:value="710127.21" calcext:value-type="float">
            <text:p>710,127.2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170401:2364</text:p>
          </table:table-cell>
          <table:table-cell table:style-name="ce15" office:value-type="float" office:value="1537605.52" calcext:value-type="float">
            <text:p>1,537,605.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5:030202:368</text:p>
          </table:table-cell>
          <table:table-cell table:style-name="ce15" office:value-type="float" office:value="620127.23" calcext:value-type="float">
            <text:p>620,127.2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6" office:value-type="string" calcext:value-type="string">
            <text:p>30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60601:29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120801:3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130401:4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8:000000:432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60601:23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00000:439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8:120701:65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60601:21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8:130401:4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8:130401:220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3:110601:59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8:000000:435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9:080501:60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8:000000:16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8:130401:12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4:090801:8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3:080501:32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8:120701:60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120301:11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3:061101:58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6:020501:34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3:181001:7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8:040301:250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8:120601:5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60601:9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3:180901:5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4:000000:125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50901:74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8:120701:6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3:160301:68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260301:5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8:120801:1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8:120701:190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8:000000:185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8:050401:40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000000:640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8:130401:35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2:071101:1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8:120701:190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8:120601:10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8:120701:4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72001:201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2:060401:1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8:120601:1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1:120501:99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41401:86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3:140601:1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201201:1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8:040301:40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3:080401:132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8:000000:328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8:120701:62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60601:24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4:120301:4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8:130401:4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6:020501:33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8:000000:17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3:080501: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5:040701: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071201:71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0:120901: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8:130401:2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8:000000:37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8:050401:114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8:120801:12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040701: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8:120601:7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8:130401:4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8:120801:15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8:000000:332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8:130401:20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9:080501:59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5:161701:63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8:000000:326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0:110401: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8:130401:22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3:080401:3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3:070501:19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71101:12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8:120601:12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60601:2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8:000000:264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4:110501: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8:120701:191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10801:148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8:120601:3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3:180901:11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3:080401:1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4:120401:18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201001: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8:130401:11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8:120701:63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8:120601:4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3:100301:88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4:120301:23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200301:17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120301:11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3:170901:7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1:200301:18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8:130401:11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3:181001:22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9:110601:3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8:120801:8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4:120301:1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3:120601:15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8:120701:144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1:161201: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8:120601:3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060601:24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2:030401:343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8:120601:14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8:050401:3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8:120601:12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201201:13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8:120701:4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3:181101:10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5:040701:11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8:120801:19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8:120701:71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8:120801:3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3:080301:4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2:090301:101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3:221101:1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060601:2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3:170901:6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60601:2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7:050401:10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2:150601:3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5:051401:23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8:040301:417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8:130601:241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2:040103:3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8:190101:269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00000:1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8:130101:24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170602:12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5:010117:65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2:060301:61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6:020201:148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8:010801:4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1:210401:34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9:080201:8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3:081201:25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501:60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0:010137:1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6:030101:28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5:010123:6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3:060101:300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5:010201:12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8:180101:178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5:020104:64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90901:58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170202: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7:010468:6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130101:223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0:010119:145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10113:2909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5:010121:239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218:608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010102:985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2:030101:213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5:040101:12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217:2188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0:010119:14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9:010110:303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7:010470: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1:210401:348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0:010119:145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8:000000:445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131301:70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120302:2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10115:153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80101:23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1:210401:348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50101:87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217:2053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40102:2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204:147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040101:26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501:604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1:060301:86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215:434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1:160201:54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2:010501:60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5:200102:5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1:160101:2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2:010219:960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0:050101:78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8:160101:1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1:090101:32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501:603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0:010119:145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8:160101:5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7:130101:4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5:040501: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4:070601:12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180101:15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310:1450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3:060501:37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50301:6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8:130101:43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5:010104:1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1:140301:22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1:210401:349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1:010105:47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8:000000:47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2:010107:25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8:130102:122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1:230102:44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000000:96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1:210401:34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2:160102:1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8:020109: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8:080301:9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4:090901:79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8:100201:5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6:030201:198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2:060301:5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60101:109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0:010119:14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1:210401:350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7:270101:454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8:000000:474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200702:59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4:090501:150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8:130101:210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2:010210:24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120302:7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9:080101:365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0:010119:145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2:110101:3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040904:185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0:120201:25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4:010102:119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1:210401:349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0:010119:1452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1:210401:17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8:130101:44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6:010111:2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220:76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1:210401:348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4:040103:383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1:210401:348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2:010501:604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120302: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2:010501:604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1:210501:4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090801:16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5:010103:176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2:060601:25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2:060501:2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4:030101:275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1:090401:7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9:010103:28453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2:090103:35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2:041401:1421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5:120701:11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3:080401:43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2:190501:177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1:160501:49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10801:11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5:120801:1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0:040401:2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102:309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1:010109:1394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2:020201:14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2:010313:19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2:010102:3096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4:090901:820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1:010103:2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1:010101:548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2:010102:3095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1:010105:87</text:p>
          </table:table-cell>
          <table:table-cell table:style-name="ce9" office:value-type="string" calcext:value-type="string" table:number-columns-spanned="2" table:number-rows-spanned="1">
            <text:p>03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30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00CA15AE3A5FF0D29BFCA4ADBE24F8DC46D7EF9EADB42AE31104BEF1BF9F02D0BB605C660B89BC75113316ABD3E7F5AFC207212EDC3EF6D2B2A71AC5D1FE34A2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01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7T13:15:12</meta:creation-date>
    <dc:date>2024-05-29T08:16:14</dc:date>
    <meta:generator>LibreOffice/6.4.6.2$Linux_X86_64 LibreOffice_project/17c4c786810c925eb6e0da4181cd43069b44ed29</meta:generator>
    <meta:document-statistic meta:table-count="1" meta:cell-count="247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