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302in"/>
    </style:style>
    <style:style style:name="co2" style:family="table-column">
      <style:table-column-properties fo:break-before="auto" style:column-width="0.3563in"/>
    </style:style>
    <style:style style:name="co3" style:family="table-column">
      <style:table-column-properties fo:break-before="auto" style:column-width="1.7181in"/>
    </style:style>
    <style:style style:name="co4" style:family="table-column">
      <style:table-column-properties fo:break-before="auto" style:column-width="1.4043in"/>
    </style:style>
    <style:style style:name="co5" style:family="table-column">
      <style:table-column-properties fo:break-before="auto" style:column-width="0.6917in"/>
    </style:style>
    <style:style style:name="co6" style:family="table-column">
      <style:table-column-properties fo:break-before="auto" style:column-width="0.7134in"/>
    </style:style>
    <style:style style:name="co7" style:family="table-column">
      <style:table-column-properties fo:break-before="auto" style:column-width="0.8862in"/>
    </style:style>
    <style:style style:name="ro1" style:family="table-row">
      <style:table-row-properties style:row-height="0.4583in" fo:break-before="auto" style:use-optimal-row-height="false"/>
    </style:style>
    <style:style style:name="ro2" style:family="table-row">
      <style:table-row-properties style:row-height="0.2in" fo:break-before="auto" style:use-optimal-row-height="true"/>
    </style:style>
    <style:style style:name="ro3" style:family="table-row">
      <style:table-row-properties style:row-height="0.4374in" fo:break-before="auto" style:use-optimal-row-height="false"/>
    </style:style>
    <style:style style:name="ro4" style:family="table-row">
      <style:table-row-properties style:row-height="0.698in" fo:break-before="auto" style:use-optimal-row-height="false"/>
    </style:style>
    <style:style style:name="ro5" style:family="table-row">
      <style:table-row-properties style:row-height="0.3335in" fo:break-before="auto" style:use-optimal-row-height="false"/>
    </style:style>
    <style:style style:name="ro6" style:family="table-row">
      <style:table-row-properties style:row-height="0.7398in" fo:break-before="auto" style:use-optimal-row-height="false"/>
    </style:style>
    <style:style style:name="ro7" style:family="table-row">
      <style:table-row-properties style:row-height="0.9791in" fo:break-before="auto" style:use-optimal-row-height="false"/>
    </style:style>
    <style:style style:name="ro8" style:family="table-row">
      <style:table-row-properties style:row-height="1.4374in" fo:break-before="auto" style:use-optimal-row-height="false"/>
    </style:style>
    <style:style style:name="ro9" style:family="table-row">
      <style:table-row-properties style:row-height="0.5626in" fo:break-before="auto" style:use-optimal-row-height="false"/>
    </style:style>
    <style:style style:name="ro10" style:family="table-row">
      <style:table-row-properties style:row-height="1.0835in" fo:break-before="auto" style:use-optimal-row-height="false"/>
    </style:style>
    <style:style style:name="ro11" style:family="table-row">
      <style:table-row-properties style:row-height="1.75in" fo:break-before="auto" style:use-optimal-row-height="false"/>
    </style:style>
    <style:style style:name="ro12" style:family="table-row">
      <style:table-row-properties style:row-height="0.9689in" fo:break-before="auto" style:use-optimal-row-height="false"/>
    </style:style>
    <style:style style:name="ta1" style:family="table" style:master-page-name="PageStyle_5f_Лист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number-columns-repeated="5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Акт об определении кадастровой стоимости</text:p>
          </table:table-cell>
          <table:covered-table-cell table:number-columns-repeated="6" table:style-name="ce12"/>
          <table:table-cell table:number-columns-repeated="57"/>
        </table:table-row>
        <table:table-row table:style-name="ro2">
          <table:table-cell table:style-name="ce2" office:value-type="string" calcext:value-type="string">
            <text:p>№</text:p>
          </table:table-cell>
          <table:table-cell table:style-name="ce4" office:value-type="string" calcext:value-type="string" table:number-columns-spanned="2" table:number-rows-spanned="1">
            <text:p>АОКС-91/2026/000374</text:p>
          </table:table-cell>
          <table:covered-table-cell table:style-name="ce4"/>
          <table:table-cell table:style-name="ce2" table:number-columns-repeated="3"/>
          <table:table-cell table:style-name="ce4" office:value-type="string" calcext:value-type="string">
            <text:p>07.07.2026</text:p>
          </table:table-cell>
          <table:table-cell table:number-columns-repeated="57"/>
        </table:table-row>
        <table:table-row table:style-name="ro2">
          <table:table-cell/>
          <table:table-cell table:style-name="ce13" office:value-type="string" calcext:value-type="string" table:number-columns-spanned="2" table:number-rows-spanned="1">
            <text:p>(номер акта)</text:p>
          </table:table-cell>
          <table:covered-table-cell table:style-name="ce13"/>
          <table:table-cell table:number-columns-repeated="3"/>
          <table:table-cell table:style-name="ce18" office:value-type="string" calcext:value-type="string">
            <text:p>(дата составления акта)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 table:number-columns-spanned="7" table:number-rows-spanned="1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 table:style-name="ce4"/>
          <table:table-cell table:number-columns-repeated="57"/>
        </table:table-row>
        <table:table-row table:style-name="ro4">
          <table:table-cell table:style-name="ce5" office:value-type="string" calcext:value-type="string" table:number-columns-spanned="7" table:number-rows-spanned="1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 table:style-name="ce5"/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. Количество объектов недвижимости, указанных в настоящем акте</text:p>
          </table:table-cell>
          <table:covered-table-cell table:number-columns-repeated="6" table:style-name="ce6"/>
          <table:table-cell table:number-columns-repeated="57"/>
        </table:table-row>
        <table:table-row table:style-name="ro6">
          <table:table-cell table:style-name="ce7" office:value-type="string" calcext:value-type="string">
            <text:p>1.1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 table:style-name="ce8"/>
          <table:table-cell table:style-name="ce19" office:value-type="float" office:value="46" calcext:value-type="float">
            <text:p>46</text:p>
          </table:table-cell>
          <table:table-cell table:number-columns-repeated="57"/>
        </table:table-row>
        <table:table-row table:style-name="ro7">
          <table:table-cell table:style-name="ce7" office:value-type="string" calcext:value-type="string">
            <text:p>1.2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 table:style-name="ce8"/>
          <table:table-cell table:style-name="ce19" office:value-type="float" office:value="49" calcext:value-type="float">
            <text:p>49</text:p>
          </table:table-cell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I. Перечень объектов недвижимости, кадастровая стоимость которых определена</text:p>
          </table:table-cell>
          <table:covered-table-cell table:number-columns-repeated="6" table:style-name="ce6"/>
          <table:table-cell table:number-columns-repeated="57"/>
        </table:table-row>
        <table:table-row table:style-name="ro8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>
            <text:p>Кадастровая стоимость, определенная бюджетным учреждением, руб.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>
            <text:p>Дата возникновения основания для определения кадастровой стоимости</text:p>
          </table:table-cell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13:090101:97</text:p>
          </table:table-cell>
          <table:table-cell table:style-name="ce15" office:value-type="float" office:value="155958" calcext:value-type="float">
            <text:p>155,958.00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6" office:value-type="string" calcext:value-type="string">
            <text:p>2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13:050601:1314</text:p>
          </table:table-cell>
          <table:table-cell table:style-name="ce15" office:value-type="float" office:value="172574.38" calcext:value-type="float">
            <text:p>172,574.38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6" office:value-type="string" calcext:value-type="string">
            <text:p>2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13:000000:240</text:p>
          </table:table-cell>
          <table:table-cell table:style-name="ce15" office:value-type="float" office:value="714823" calcext:value-type="float">
            <text:p>714,823.00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6" office:value-type="string" calcext:value-type="string">
            <text:p>2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13:050601:1315</text:p>
          </table:table-cell>
          <table:table-cell table:style-name="ce15" office:value-type="float" office:value="172574.38" calcext:value-type="float">
            <text:p>172,574.38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6" office:value-type="string" calcext:value-type="string">
            <text:p>2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13:120701:327</text:p>
          </table:table-cell>
          <table:table-cell table:style-name="ce15" office:value-type="float" office:value="406309.72" calcext:value-type="float">
            <text:p>406,309.72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6" office:value-type="string" calcext:value-type="string">
            <text:p>2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14:090501:953</text:p>
          </table:table-cell>
          <table:table-cell table:style-name="ce15" office:value-type="float" office:value="991768" calcext:value-type="float">
            <text:p>991,768.00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6" office:value-type="string" calcext:value-type="string">
            <text:p>2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12:130301:2513</text:p>
          </table:table-cell>
          <table:table-cell table:style-name="ce15" office:value-type="float" office:value="10316.13" calcext:value-type="float">
            <text:p>10,316.13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6" office:value-type="string" calcext:value-type="string">
            <text:p>2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4:090501:1503</text:p>
          </table:table-cell>
          <table:table-cell table:style-name="ce15" office:value-type="float" office:value="856479.69" calcext:value-type="float">
            <text:p>856,479.69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6" office:value-type="string" calcext:value-type="string">
            <text:p>2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07:130301:706</text:p>
          </table:table-cell>
          <table:table-cell table:style-name="ce15" office:value-type="float" office:value="153408.83" calcext:value-type="float">
            <text:p>153,408.83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6" office:value-type="string" calcext:value-type="string">
            <text:p>2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08:000000:3778</text:p>
          </table:table-cell>
          <table:table-cell table:style-name="ce15" office:value-type="float" office:value="814347" calcext:value-type="float">
            <text:p>814,347.00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6" office:value-type="string" calcext:value-type="string">
            <text:p>2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13:120701:799</text:p>
          </table:table-cell>
          <table:table-cell table:style-name="ce15" office:value-type="float" office:value="406283.04" calcext:value-type="float">
            <text:p>406,283.04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6" office:value-type="string" calcext:value-type="string">
            <text:p>2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17:010356:566</text:p>
          </table:table-cell>
          <table:table-cell table:style-name="ce15" office:value-type="float" office:value="20948.23" calcext:value-type="float">
            <text:p>20,948.23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6" office:value-type="string" calcext:value-type="string">
            <text:p>2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17:010356:486</text:p>
          </table:table-cell>
          <table:table-cell table:style-name="ce15" office:value-type="float" office:value="20096246" calcext:value-type="float">
            <text:p>20,096,246.00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6" office:value-type="string" calcext:value-type="string">
            <text:p>2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18:030103:3950</text:p>
          </table:table-cell>
          <table:table-cell table:style-name="ce15" office:value-type="float" office:value="52902.19" calcext:value-type="float">
            <text:p>52,902.19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6" office:value-type="string" calcext:value-type="string">
            <text:p>2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01:010105:715</text:p>
          </table:table-cell>
          <table:table-cell table:style-name="ce15" office:value-type="float" office:value="462382.5" calcext:value-type="float">
            <text:p>462,382.50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6" office:value-type="string" calcext:value-type="string">
            <text:p>2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25:040102:650</text:p>
          </table:table-cell>
          <table:table-cell table:style-name="ce15" office:value-type="float" office:value="8614064.83" calcext:value-type="float">
            <text:p>8,614,064.83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6" office:value-type="string" calcext:value-type="string">
            <text:p>2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25:020104:1714</text:p>
          </table:table-cell>
          <table:table-cell table:style-name="ce15" office:value-type="float" office:value="1655199.18" calcext:value-type="float">
            <text:p>1,655,199.18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6" office:value-type="string" calcext:value-type="string">
            <text:p>2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03:000000:1493</text:p>
          </table:table-cell>
          <table:table-cell table:style-name="ce15" office:value-type="float" office:value="915847.7" calcext:value-type="float">
            <text:p>915,847.70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6" office:value-type="string" calcext:value-type="string">
            <text:p>2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09:010103:5334</text:p>
          </table:table-cell>
          <table:table-cell table:style-name="ce15" office:value-type="float" office:value="739114.93" calcext:value-type="float">
            <text:p>739,114.93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6" office:value-type="string" calcext:value-type="string">
            <text:p>2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23:050101:15</text:p>
          </table:table-cell>
          <table:table-cell table:style-name="ce15" office:value-type="float" office:value="1462344.55" calcext:value-type="float">
            <text:p>1,462,344.55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6" office:value-type="string" calcext:value-type="string">
            <text:p>2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18:030103:149</text:p>
          </table:table-cell>
          <table:table-cell table:style-name="ce15" office:value-type="float" office:value="35728434.65" calcext:value-type="float">
            <text:p>35,728,434.65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6" office:value-type="string" calcext:value-type="string">
            <text:p>2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09:120301:1044</text:p>
          </table:table-cell>
          <table:table-cell table:style-name="ce15" office:value-type="float" office:value="1291160.81" calcext:value-type="float">
            <text:p>1,291,160.81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6" office:value-type="string" calcext:value-type="string">
            <text:p>2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12:131301:4771</text:p>
          </table:table-cell>
          <table:table-cell table:style-name="ce15" office:value-type="float" office:value="31763468.06" calcext:value-type="float">
            <text:p>31,763,468.06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6" office:value-type="string" calcext:value-type="string">
            <text:p>2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18:030103:3951</text:p>
          </table:table-cell>
          <table:table-cell table:style-name="ce15" office:value-type="float" office:value="75086.99" calcext:value-type="float">
            <text:p>75,086.99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6" office:value-type="string" calcext:value-type="string">
            <text:p>2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22:010102:2339</text:p>
          </table:table-cell>
          <table:table-cell table:style-name="ce15" office:value-type="float" office:value="62193166.89" calcext:value-type="float">
            <text:p>62,193,166.89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6" office:value-type="string" calcext:value-type="string">
            <text:p>2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18:030103:3949</text:p>
          </table:table-cell>
          <table:table-cell table:style-name="ce15" office:value-type="float" office:value="52902.19" calcext:value-type="float">
            <text:p>52,902.19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6" office:value-type="string" calcext:value-type="string">
            <text:p>2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18:010142:2466</text:p>
          </table:table-cell>
          <table:table-cell table:style-name="ce15" office:value-type="float" office:value="30760.29" calcext:value-type="float">
            <text:p>30,760.29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6" office:value-type="string" calcext:value-type="string">
            <text:p>2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11:230101:2511</text:p>
          </table:table-cell>
          <table:table-cell table:style-name="ce15" office:value-type="float" office:value="79815.4" calcext:value-type="float">
            <text:p>79,815.40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6" office:value-type="string" calcext:value-type="string">
            <text:p>2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22:010224:2775</text:p>
          </table:table-cell>
          <table:table-cell table:style-name="ce15" office:value-type="float" office:value="1762434.72" calcext:value-type="float">
            <text:p>1,762,434.72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6" office:value-type="string" calcext:value-type="string">
            <text:p>2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22:010102:3094</text:p>
          </table:table-cell>
          <table:table-cell table:style-name="ce15" office:value-type="float" office:value="43507040.86" calcext:value-type="float">
            <text:p>43,507,040.86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6" office:value-type="string" calcext:value-type="string">
            <text:p>2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03:000000:2698</text:p>
          </table:table-cell>
          <table:table-cell table:style-name="ce15" office:value-type="float" office:value="975205.1" calcext:value-type="float">
            <text:p>975,205.10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6" office:value-type="string" calcext:value-type="string">
            <text:p>2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10:100601:433</text:p>
          </table:table-cell>
          <table:table-cell table:style-name="ce15" office:value-type="float" office:value="2338759.64" calcext:value-type="float">
            <text:p>2,338,759.64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6" office:value-type="string" calcext:value-type="string">
            <text:p>2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22:010102:3096</text:p>
          </table:table-cell>
          <table:table-cell table:style-name="ce15" office:value-type="float" office:value="22799095.85" calcext:value-type="float">
            <text:p>22,799,095.85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6" office:value-type="string" calcext:value-type="string">
            <text:p>2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18:010142:46</text:p>
          </table:table-cell>
          <table:table-cell table:style-name="ce15" office:value-type="float" office:value="21134529.77" calcext:value-type="float">
            <text:p>21,134,529.77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6" office:value-type="string" calcext:value-type="string">
            <text:p>2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20:010103:285</text:p>
          </table:table-cell>
          <table:table-cell table:style-name="ce15" office:value-type="float" office:value="30635.04" calcext:value-type="float">
            <text:p>30,635.04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6" office:value-type="string" calcext:value-type="string">
            <text:p>2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22:010108:14181</text:p>
          </table:table-cell>
          <table:table-cell table:style-name="ce15" office:value-type="float" office:value="2177639.04" calcext:value-type="float">
            <text:p>2,177,639.04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6" office:value-type="string" calcext:value-type="string">
            <text:p>2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13:010106:992</text:p>
          </table:table-cell>
          <table:table-cell table:style-name="ce15" office:value-type="float" office:value="1083372.23" calcext:value-type="float">
            <text:p>1,083,372.23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6" office:value-type="string" calcext:value-type="string">
            <text:p>2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23:010150:19</text:p>
          </table:table-cell>
          <table:table-cell table:style-name="ce15" office:value-type="float" office:value="1942719.79" calcext:value-type="float">
            <text:p>1,942,719.79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6" office:value-type="string" calcext:value-type="string">
            <text:p>2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14:090501:1507</text:p>
          </table:table-cell>
          <table:table-cell table:style-name="ce15" office:value-type="float" office:value="856402.98" calcext:value-type="float">
            <text:p>856,402.98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6" office:value-type="string" calcext:value-type="string">
            <text:p>2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22:010224:2774</text:p>
          </table:table-cell>
          <table:table-cell table:style-name="ce15" office:value-type="float" office:value="1710528.04" calcext:value-type="float">
            <text:p>1,710,528.04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6" office:value-type="string" calcext:value-type="string">
            <text:p>2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13:010108:115</text:p>
          </table:table-cell>
          <table:table-cell table:style-name="ce15" office:value-type="float" office:value="1216793.66" calcext:value-type="float">
            <text:p>1,216,793.66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6" office:value-type="string" calcext:value-type="string">
            <text:p>2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08:020101:2837</text:p>
          </table:table-cell>
          <table:table-cell table:style-name="ce15" office:value-type="float" office:value="1730142.75" calcext:value-type="float">
            <text:p>1,730,142.75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6" office:value-type="string" calcext:value-type="string">
            <text:p>2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13:010107:1819</text:p>
          </table:table-cell>
          <table:table-cell table:style-name="ce15" office:value-type="float" office:value="639432.69" calcext:value-type="float">
            <text:p>639,432.69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6" office:value-type="string" calcext:value-type="string">
            <text:p>2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20:000000:106</text:p>
          </table:table-cell>
          <table:table-cell table:style-name="ce15" office:value-type="float" office:value="7770542.11" calcext:value-type="float">
            <text:p>7,770,542.11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6" office:value-type="string" calcext:value-type="string">
            <text:p>2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22:010102:3095</text:p>
          </table:table-cell>
          <table:table-cell table:style-name="ce15" office:value-type="float" office:value="9593385.78" calcext:value-type="float">
            <text:p>9,593,385.78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6" office:value-type="string" calcext:value-type="string">
            <text:p>2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15:000000:2515</text:p>
          </table:table-cell>
          <table:table-cell table:style-name="ce15" office:value-type="float" office:value="94123086.85" calcext:value-type="float">
            <text:p>94,123,086.85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6" office:value-type="string" calcext:value-type="string">
            <text:p>29.06.2026</text:p>
          </table:table-cell>
          <table:table-cell table:number-columns-repeated="57"/>
        </table:table-row>
        <table:table-row table:style-name="ro9">
          <table:table-cell table:style-name="ce8" office:value-type="string" calcext:value-type="string" table:number-columns-spanned="7" table:number-rows-spanned="1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 table:style-name="ce8"/>
          <table:table-cell table:number-columns-repeated="57"/>
        </table:table-row>
        <table:table-row table:style-name="ro10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 table:number-columns-spanned="2" table:number-rows-spanned="1">
            <text:p>Дата возникновения основания для определения кадастровой стоимости</text:p>
          </table:table-cell>
          <table:covered-table-cell table:style-name="ce8"/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07:130301:889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05:040901:3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03:180901:91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07:130301:887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13:080301:13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12:080701:143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07:110501:912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3:080401:1324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13:120801:835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12:042101:605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12:090501:17472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08:150101:1767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22:010218:1729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08:020101:197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01:070801:253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22:010304:4378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08:020101:2298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01:030601:256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12:040103:846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05:010132:86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22:010304:4303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12:131301:4631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12:131301:4637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12:131301:4632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12:131301:4648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12:131301:4633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10:110101:409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04:010102:2554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08:120401:735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08:120401:123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08:120401:30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08:120401:992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08:120401:680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08:120401:18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08:120401:761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08:120401:2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08:120401:762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08:120401:73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08:120401:170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08:120401:233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08:120401:213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08:120401:135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08:120401:71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08:120401:737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08:120401:773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08:120401:224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08:120401:1085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08:120401:772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08:120401:40</text:p>
          </table:table-cell>
          <table:table-cell table:style-name="ce9" office:value-type="string" calcext:value-type="string" table:number-columns-spanned="2" table:number-rows-spanned="1">
            <text:p>0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9.06.2026</text:p>
          </table:table-cell>
          <table:covered-table-cell table:style-name="ce9"/>
          <table:table-cell table:number-columns-repeated="57"/>
        </table:table-row>
        <table:table-row table:style-name="ro11">
          <table:table-cell table:style-name="ce10" office:value-type="string" calcext:value-type="string" table:number-columns-spanned="5" table:number-rows-spanned="1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 table:style-name="ce10"/>
          <table:table-cell table:style-name="ce17" office:value-type="string" calcext:value-type="string" table:number-columns-spanned="2" table:number-rows-spanned="1">
            <text:p>27C9CD0FF6A14EE5DBDB0154809B06BC96ABAB5693460C3EFCA15E4E70F3325506623629E9F6A973D72123E07FF833320F3FE4ACEAC5A724A996CD2555C43788</text:p>
            <text:p/>
          </table:table-cell>
          <table:covered-table-cell table:style-name="ce17"/>
          <table:table-cell table:number-columns-repeated="57"/>
        </table:table-row>
        <table:table-row table:style-name="ro2">
          <table:table-cell table:number-columns-repeated="64"/>
        </table:table-row>
        <table:table-row table:style-name="ro12">
          <table:table-cell table:style-name="ce4" table:number-columns-spanned="3" table:number-rows-spanned="1"/>
          <table:covered-table-cell table:number-columns-repeated="2" table:style-name="ce4"/>
          <table:table-cell table:style-name="ce16"/>
          <table:table-cell table:style-name="ce4" table:number-columns-spanned="3" table:number-rows-spanned="1"/>
          <table:covered-table-cell table:number-columns-repeated="2" table:style-name="ce4"/>
          <table:table-cell table:number-columns-repeated="57"/>
        </table:table-row>
        <table:table-row table:style-name="ro12">
          <table:table-cell table:style-name="ce11" office:value-type="string" calcext:value-type="string" table:number-columns-spanned="3" table:number-rows-spanned="1">
            <text:p>(полное наименование должности лица, подписавшего настоящий акт)</text:p>
          </table:table-cell>
          <table:covered-table-cell table:number-columns-repeated="2" table:style-name="ce14"/>
          <table:table-cell table:style-name="ce14" office:value-type="string" calcext:value-type="string">
            <text:p>(подпись)</text:p>
          </table:table-cell>
          <table:table-cell table:style-name="ce11" office:value-type="string" calcext:value-type="string" table:number-columns-spanned="3" table:number-rows-spanned="1">
            <text:p>(фамилия, имя, отчество (последнее-при наличии) лица, подписавшего настоящий акт)</text:p>
          </table:table-cell>
          <table:covered-table-cell table:number-columns-repeated="2" table:style-name="ce14"/>
          <table:table-cell table:number-columns-repeated="57"/>
        </table:table-row>
        <table:table-row table:style-name="ro2" table:number-rows-repeated="1048464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loext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loext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6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36P2" style:volatile="true">
      <loext:text> </loext:text>
      <loext:fill-character> </loext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loext:fill-character> </loext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48in" fo:margin-bottom="0.748in" fo:margin-left="0.7083in" fo:margin-right="0.7083in" style:print-page-order="ttb" style:first-page-number="continue" style:scale-to="96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7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creator>Алексей Михеев</dc:creator>
    <meta:creation-date>2026-07-07T11:23:16</meta:creation-date>
    <dc:date>2024-05-29T08:16:14</dc:date>
    <meta:generator>LibreOffice/6.4.6.2$Linux_X86_64 LibreOffice_project/17c4c786810c925eb6e0da4181cd43069b44ed29</meta:generator>
    <meta:document-statistic meta:table-count="1" meta:cell-count="457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