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371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07.07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57" calcext:value-type="float">
            <text:p>57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50" calcext:value-type="float">
            <text:p>50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2:060601:172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3:120701:56</text:p>
          </table:table-cell>
          <table:table-cell table:style-name="ce15" office:value-type="float" office:value="310902.62" calcext:value-type="float">
            <text:p>310,902.62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8:130601:651</text:p>
          </table:table-cell>
          <table:table-cell table:style-name="ce15" office:value-type="float" office:value="231499.04" calcext:value-type="float">
            <text:p>231,499.04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5:180701:265</text:p>
          </table:table-cell>
          <table:table-cell table:style-name="ce15" office:value-type="float" office:value="427037.04" calcext:value-type="float">
            <text:p>427,037.04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5:120501:418</text:p>
          </table:table-cell>
          <table:table-cell table:style-name="ce15" office:value-type="float" office:value="555957.93" calcext:value-type="float">
            <text:p>555,957.93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0:090801:350</text:p>
          </table:table-cell>
          <table:table-cell table:style-name="ce15" office:value-type="float" office:value="1195331.2" calcext:value-type="float">
            <text:p>1,195,331.20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1:160501:494</text:p>
          </table:table-cell>
          <table:table-cell table:style-name="ce15" office:value-type="float" office:value="68022.78" calcext:value-type="float">
            <text:p>68,022.78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2:060601:317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1:161101:67</text:p>
          </table:table-cell>
          <table:table-cell table:style-name="ce15" office:value-type="float" office:value="218174.26" calcext:value-type="float">
            <text:p>218,174.26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2:060601:310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2:010801:2740</text:p>
          </table:table-cell>
          <table:table-cell table:style-name="ce15" office:value-type="float" office:value="211322" calcext:value-type="float">
            <text:p>211,322.00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3:080501:30</text:p>
          </table:table-cell>
          <table:table-cell table:style-name="ce15" office:value-type="float" office:value="264455.4" calcext:value-type="float">
            <text:p>264,455.40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3:120701:55</text:p>
          </table:table-cell>
          <table:table-cell table:style-name="ce15" office:value-type="float" office:value="379213.5" calcext:value-type="float">
            <text:p>379,213.50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7:130301:1387</text:p>
          </table:table-cell>
          <table:table-cell table:style-name="ce15" office:value-type="float" office:value="159596.25" calcext:value-type="float">
            <text:p>159,596.25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5:000000:9290</text:p>
          </table:table-cell>
          <table:table-cell table:style-name="ce15" office:value-type="float" office:value="843828311.07" calcext:value-type="float">
            <text:p>843,828,311.07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2:060601:374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8:000000:1916</text:p>
          </table:table-cell>
          <table:table-cell table:style-name="ce15" office:value-type="float" office:value="505799.1" calcext:value-type="float">
            <text:p>505,799.10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2:060601:63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2:060601:316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1:170101:4193</text:p>
          </table:table-cell>
          <table:table-cell table:style-name="ce15" office:value-type="float" office:value="873764.43" calcext:value-type="float">
            <text:p>873,764.43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9:010110:34020</text:p>
          </table:table-cell>
          <table:table-cell table:style-name="ce15" office:value-type="float" office:value="56443.75" calcext:value-type="float">
            <text:p>56,443.75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4:010105:5130</text:p>
          </table:table-cell>
          <table:table-cell table:style-name="ce15" office:value-type="float" office:value="1131735.29" calcext:value-type="float">
            <text:p>1,131,735.29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9:010108:5005</text:p>
          </table:table-cell>
          <table:table-cell table:style-name="ce15" office:value-type="float" office:value="9281201.62" calcext:value-type="float">
            <text:p>9,281,201.62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1:080101:123</text:p>
          </table:table-cell>
          <table:table-cell table:style-name="ce15" office:value-type="float" office:value="1049641.95" calcext:value-type="float">
            <text:p>1,049,641.95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9:010103:4224</text:p>
          </table:table-cell>
          <table:table-cell table:style-name="ce15" office:value-type="float" office:value="2516834.82" calcext:value-type="float">
            <text:p>2,516,834.82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8:020201:1148</text:p>
          </table:table-cell>
          <table:table-cell table:style-name="ce15" office:value-type="float" office:value="1689085.1" calcext:value-type="float">
            <text:p>1,689,085.10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1:090901:325</text:p>
          </table:table-cell>
          <table:table-cell table:style-name="ce15" office:value-type="float" office:value="1584586.66" calcext:value-type="float">
            <text:p>1,584,586.66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1:010103:258</text:p>
          </table:table-cell>
          <table:table-cell table:style-name="ce15" office:value-type="float" office:value="260685.14" calcext:value-type="float">
            <text:p>260,685.14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1:160201:245</text:p>
          </table:table-cell>
          <table:table-cell table:style-name="ce15" office:value-type="float" office:value="2418334.9" calcext:value-type="float">
            <text:p>2,418,334.90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0:010102:258</text:p>
          </table:table-cell>
          <table:table-cell table:style-name="ce15" office:value-type="float" office:value="655143.95" calcext:value-type="float">
            <text:p>655,143.95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2:070102:1420</text:p>
          </table:table-cell>
          <table:table-cell table:style-name="ce15" office:value-type="float" office:value="582967.26" calcext:value-type="float">
            <text:p>582,967.26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4:070101:339</text:p>
          </table:table-cell>
          <table:table-cell table:style-name="ce15" office:value-type="float" office:value="477675.02" calcext:value-type="float">
            <text:p>477,675.02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4:010108:6081</text:p>
          </table:table-cell>
          <table:table-cell table:style-name="ce15" office:value-type="float" office:value="899934.17" calcext:value-type="float">
            <text:p>899,934.17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2:010311:1173</text:p>
          </table:table-cell>
          <table:table-cell table:style-name="ce15" office:value-type="float" office:value="2117764.05" calcext:value-type="float">
            <text:p>2,117,764.05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9:010107:2354</text:p>
          </table:table-cell>
          <table:table-cell table:style-name="ce15" office:value-type="float" office:value="2520450.12" calcext:value-type="float">
            <text:p>2,520,450.12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1:160201:301</text:p>
          </table:table-cell>
          <table:table-cell table:style-name="ce15" office:value-type="float" office:value="30938.19" calcext:value-type="float">
            <text:p>30,938.19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0:010126:147</text:p>
          </table:table-cell>
          <table:table-cell table:style-name="ce15" office:value-type="float" office:value="155428.67" calcext:value-type="float">
            <text:p>155,428.67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8:030103:3946</text:p>
          </table:table-cell>
          <table:table-cell table:style-name="ce15" office:value-type="float" office:value="46076.1" calcext:value-type="float">
            <text:p>46,076.10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5:030101:17</text:p>
          </table:table-cell>
          <table:table-cell table:style-name="ce15" office:value-type="float" office:value="5831301.32" calcext:value-type="float">
            <text:p>5,831,301.32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4:130101:495</text:p>
          </table:table-cell>
          <table:table-cell table:style-name="ce15" office:value-type="float" office:value="810784.28" calcext:value-type="float">
            <text:p>810,784.28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4:010102:16021</text:p>
          </table:table-cell>
          <table:table-cell table:style-name="ce15" office:value-type="float" office:value="684897.26" calcext:value-type="float">
            <text:p>684,897.26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9:010108:6428</text:p>
          </table:table-cell>
          <table:table-cell table:style-name="ce15" office:value-type="float" office:value="21419.25" calcext:value-type="float">
            <text:p>21,419.25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4:000000:1803</text:p>
          </table:table-cell>
          <table:table-cell table:style-name="ce15" office:value-type="float" office:value="1651396.67" calcext:value-type="float">
            <text:p>1,651,396.67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1:070201:1510</text:p>
          </table:table-cell>
          <table:table-cell table:style-name="ce15" office:value-type="float" office:value="1376510.22" calcext:value-type="float">
            <text:p>1,376,510.22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9:010110:34022</text:p>
          </table:table-cell>
          <table:table-cell table:style-name="ce15" office:value-type="float" office:value="46046.21" calcext:value-type="float">
            <text:p>46,046.21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4:050101:1579</text:p>
          </table:table-cell>
          <table:table-cell table:style-name="ce15" office:value-type="float" office:value="1567060.93" calcext:value-type="float">
            <text:p>1,567,060.93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4:030101:2663</text:p>
          </table:table-cell>
          <table:table-cell table:style-name="ce15" office:value-type="float" office:value="2338516.56" calcext:value-type="float">
            <text:p>2,338,516.56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03:060501:3340</text:p>
          </table:table-cell>
          <table:table-cell table:style-name="ce15" office:value-type="float" office:value="796672.71" calcext:value-type="float">
            <text:p>796,672.71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2:000000:6621</text:p>
          </table:table-cell>
          <table:table-cell table:style-name="ce15" office:value-type="float" office:value="2276399.44" calcext:value-type="float">
            <text:p>2,276,399.44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4:050101:1580</text:p>
          </table:table-cell>
          <table:table-cell table:style-name="ce15" office:value-type="float" office:value="211160.67" calcext:value-type="float">
            <text:p>211,160.67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7:040101:4131</text:p>
          </table:table-cell>
          <table:table-cell table:style-name="ce15" office:value-type="float" office:value="2164978.11" calcext:value-type="float">
            <text:p>2,164,978.11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04:010102:2216</text:p>
          </table:table-cell>
          <table:table-cell table:style-name="ce15" office:value-type="float" office:value="615828.72" calcext:value-type="float">
            <text:p>615,828.72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1:090101:655</text:p>
          </table:table-cell>
          <table:table-cell table:style-name="ce15" office:value-type="float" office:value="699677.48" calcext:value-type="float">
            <text:p>699,677.48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8:030103:3948</text:p>
          </table:table-cell>
          <table:table-cell table:style-name="ce15" office:value-type="float" office:value="52902.19" calcext:value-type="float">
            <text:p>52,902.19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2:131901:1346</text:p>
          </table:table-cell>
          <table:table-cell table:style-name="ce15" office:value-type="float" office:value="3896202.02" calcext:value-type="float">
            <text:p>3,896,202.02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2:131901:1347</text:p>
          </table:table-cell>
          <table:table-cell table:style-name="ce15" office:value-type="float" office:value="3896202.02" calcext:value-type="float">
            <text:p>3,896,202.02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2:131901:1345</text:p>
          </table:table-cell>
          <table:table-cell table:style-name="ce15" office:value-type="float" office:value="3896202.02" calcext:value-type="float">
            <text:p>3,896,202.02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6" office:value-type="string" calcext:value-type="string">
            <text:p>26.06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2:060601:379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2:150601:312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8:070501:697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7:130301:1195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5:161401:656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8:070501:262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4:090801:932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2:060601:186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2:060601:311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2:071101:2116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2:060601:312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4:090501:472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2:000000:9126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8:070501:256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7:130301:1386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07:130301:1391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4:090501:471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8:190301:9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24:060301:2449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1:170601:272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2:060601:171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2:060601:318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07:130301:1384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2:060601:185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0:080101:148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24:010101:6958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2:010108:2071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7:210101:8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4:070701:156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2:120201:94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3:100301:264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4:090901:794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6:080101:1867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1:070101:2220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2:050102:410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22:010309:14315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5:020103:1331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1:210201:219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9:010401:18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4:090101:1481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0:010151:2268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2:050501:185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8:190301:8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2:150101:398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1:170101:3366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04:050101:5306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07:210101:17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0:120201:255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4:110401:1624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2:200301:208</text:p>
          </table:table-cell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6.06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3E36A7A860DF1B71BE22E8BC80881CAFCD7B6411159070B75C41FC696E4AACFC07CCEC9B851D6DA523955983AB0A9E71BA2F886DA154D200FB603BCAB7D82C59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8452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7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7-07T08:22:23</meta:creation-date>
    <dc:date>2024-05-29T08:16:14</dc:date>
    <meta:generator>LibreOffice/6.4.6.2$Linux_X86_64 LibreOffice_project/17c4c786810c925eb6e0da4181cd43069b44ed29</meta:generator>
    <meta:document-statistic meta:table-count="1" meta:cell-count="516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