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363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03.07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242" calcext:value-type="float">
            <text:p>242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360" calcext:value-type="float">
            <text:p>360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9:010109:27049</text:p>
          </table:table-cell>
          <table:table-cell table:style-name="ce15" office:value-type="float" office:value="2621191.59" calcext:value-type="float">
            <text:p>2,621,191.5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9:010109:28321</text:p>
          </table:table-cell>
          <table:table-cell table:style-name="ce15" office:value-type="float" office:value="2952885.58" calcext:value-type="float">
            <text:p>2,952,885.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9:010109:28385</text:p>
          </table:table-cell>
          <table:table-cell table:style-name="ce15" office:value-type="float" office:value="3114687.53" calcext:value-type="float">
            <text:p>3,114,687.5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9:010109:28572</text:p>
          </table:table-cell>
          <table:table-cell table:style-name="ce15" office:value-type="float" office:value="2629281.68" calcext:value-type="float">
            <text:p>2,629,281.6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9:010109:28721</text:p>
          </table:table-cell>
          <table:table-cell table:style-name="ce15" office:value-type="float" office:value="2653551.97" calcext:value-type="float">
            <text:p>2,653,551.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9:010109:29812</text:p>
          </table:table-cell>
          <table:table-cell table:style-name="ce15" office:value-type="float" office:value="2758723.24" calcext:value-type="float">
            <text:p>2,758,723.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9:010109:30908</text:p>
          </table:table-cell>
          <table:table-cell table:style-name="ce15" office:value-type="float" office:value="3907517.08" calcext:value-type="float">
            <text:p>3,907,517.0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9:010109:31137</text:p>
          </table:table-cell>
          <table:table-cell table:style-name="ce15" office:value-type="float" office:value="3130867.72" calcext:value-type="float">
            <text:p>3,130,867.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9:010109:31274</text:p>
          </table:table-cell>
          <table:table-cell table:style-name="ce15" office:value-type="float" office:value="3106597.43" calcext:value-type="float">
            <text:p>3,106,597.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9:010109:31692</text:p>
          </table:table-cell>
          <table:table-cell table:style-name="ce15" office:value-type="float" office:value="2718272.76" calcext:value-type="float">
            <text:p>2,718,272.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9:010109:31863</text:p>
          </table:table-cell>
          <table:table-cell table:style-name="ce15" office:value-type="float" office:value="3155138.02" calcext:value-type="float">
            <text:p>3,155,138.0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9:010109:31966</text:p>
          </table:table-cell>
          <table:table-cell table:style-name="ce15" office:value-type="float" office:value="2847714.32" calcext:value-type="float">
            <text:p>2,847,714.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22:010209:2778</text:p>
          </table:table-cell>
          <table:table-cell table:style-name="ce15" office:value-type="float" office:value="6181636.9" calcext:value-type="float">
            <text:p>6,181,636.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7:010939:1944</text:p>
          </table:table-cell>
          <table:table-cell table:style-name="ce15" office:value-type="float" office:value="992415.99" calcext:value-type="float">
            <text:p>992,415.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7:010939:2253</text:p>
          </table:table-cell>
          <table:table-cell table:style-name="ce15" office:value-type="float" office:value="2855713.97" calcext:value-type="float">
            <text:p>2,855,713.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21:010117:1258</text:p>
          </table:table-cell>
          <table:table-cell table:style-name="ce15" office:value-type="float" office:value="91573" calcext:value-type="float">
            <text:p>91,573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1:090101:5276</text:p>
          </table:table-cell>
          <table:table-cell table:style-name="ce15" office:value-type="float" office:value="81847.56" calcext:value-type="float">
            <text:p>81,847.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2:120201:924</text:p>
          </table:table-cell>
          <table:table-cell table:style-name="ce15" office:value-type="float" office:value="247414.83" calcext:value-type="float">
            <text:p>247,414.8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2:171001:670</text:p>
          </table:table-cell>
          <table:table-cell table:style-name="ce15" office:value-type="float" office:value="3087516.41" calcext:value-type="float">
            <text:p>3,087,516.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2:010102:86</text:p>
          </table:table-cell>
          <table:table-cell table:style-name="ce15" office:value-type="float" office:value="3014922.71" calcext:value-type="float">
            <text:p>3,014,922.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1:100101:1621</text:p>
          </table:table-cell>
          <table:table-cell table:style-name="ce15" office:value-type="float" office:value="7753910.07" calcext:value-type="float">
            <text:p>7,753,910.0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05:180101:686</text:p>
          </table:table-cell>
          <table:table-cell table:style-name="ce15" office:value-type="float" office:value="1623428.62" calcext:value-type="float">
            <text:p>1,623,428.6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2:030201:2830</text:p>
          </table:table-cell>
          <table:table-cell table:style-name="ce15" office:value-type="float" office:value="4745243.35" calcext:value-type="float">
            <text:p>4,745,243.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2:190301:3279</text:p>
          </table:table-cell>
          <table:table-cell table:style-name="ce15" office:value-type="float" office:value="3612463.28" calcext:value-type="float">
            <text:p>3,612,463.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1:220401:1464</text:p>
          </table:table-cell>
          <table:table-cell table:style-name="ce15" office:value-type="float" office:value="5258494.22" calcext:value-type="float">
            <text:p>5,258,494.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05:160701:2715</text:p>
          </table:table-cell>
          <table:table-cell table:style-name="ce15" office:value-type="float" office:value="2458181.24" calcext:value-type="float">
            <text:p>2,458,181.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05:010134:1999</text:p>
          </table:table-cell>
          <table:table-cell table:style-name="ce15" office:value-type="float" office:value="196200.14" calcext:value-type="float">
            <text:p>196,200.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1:160701:1553</text:p>
          </table:table-cell>
          <table:table-cell table:style-name="ce15" office:value-type="float" office:value="5022024.54" calcext:value-type="float">
            <text:p>5,022,024.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4:090101:9574</text:p>
          </table:table-cell>
          <table:table-cell table:style-name="ce15" office:value-type="float" office:value="1092837.38" calcext:value-type="float">
            <text:p>1,092,837.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1:140501:2190</text:p>
          </table:table-cell>
          <table:table-cell table:style-name="ce15" office:value-type="float" office:value="1387937.69" calcext:value-type="float">
            <text:p>1,387,937.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07:220101:106</text:p>
          </table:table-cell>
          <table:table-cell table:style-name="ce15" office:value-type="float" office:value="3140208.45" calcext:value-type="float">
            <text:p>3,140,208.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2:170601:3947</text:p>
          </table:table-cell>
          <table:table-cell table:style-name="ce15" office:value-type="float" office:value="19621355.87" calcext:value-type="float">
            <text:p>19,621,355.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22:000000:32</text:p>
          </table:table-cell>
          <table:table-cell table:style-name="ce15" office:value-type="float" office:value="5872168.02" calcext:value-type="float">
            <text:p>5,872,168.0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24:010114:1493</text:p>
          </table:table-cell>
          <table:table-cell table:style-name="ce15" office:value-type="float" office:value="249979.93" calcext:value-type="float">
            <text:p>249,979.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1:230101:1758</text:p>
          </table:table-cell>
          <table:table-cell table:style-name="ce15" office:value-type="float" office:value="4795008.79" calcext:value-type="float">
            <text:p>4,795,008.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02:010109:3640</text:p>
          </table:table-cell>
          <table:table-cell table:style-name="ce15" office:value-type="float" office:value="5799084.04" calcext:value-type="float">
            <text:p>5,799,084.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5:060401:2326</text:p>
          </table:table-cell>
          <table:table-cell table:style-name="ce15" office:value-type="float" office:value="2521961.22" calcext:value-type="float">
            <text:p>2,521,961.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2:200301:2539</text:p>
          </table:table-cell>
          <table:table-cell table:style-name="ce15" office:value-type="float" office:value="3841782.17" calcext:value-type="float">
            <text:p>3,841,782.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8:010171:767</text:p>
          </table:table-cell>
          <table:table-cell table:style-name="ce15" office:value-type="float" office:value="421386.2" calcext:value-type="float">
            <text:p>421,386.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05:160101:6201</text:p>
          </table:table-cell>
          <table:table-cell table:style-name="ce15" office:value-type="float" office:value="3363268.95" calcext:value-type="float">
            <text:p>3,363,268.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8:020114:2766</text:p>
          </table:table-cell>
          <table:table-cell table:style-name="ce15" office:value-type="float" office:value="18940276.74" calcext:value-type="float">
            <text:p>18,940,276.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9:010108:6422</text:p>
          </table:table-cell>
          <table:table-cell table:style-name="ce15" office:value-type="float" office:value="82956.21" calcext:value-type="float">
            <text:p>82,956.2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5:010101:6236</text:p>
          </table:table-cell>
          <table:table-cell table:style-name="ce15" office:value-type="float" office:value="47748396.17" calcext:value-type="float">
            <text:p>47,748,396.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5:060401:2325</text:p>
          </table:table-cell>
          <table:table-cell table:style-name="ce15" office:value-type="float" office:value="567941" calcext:value-type="float">
            <text:p>567,941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08:190101:200</text:p>
          </table:table-cell>
          <table:table-cell table:style-name="ce15" office:value-type="float" office:value="947931.5" calcext:value-type="float">
            <text:p>947,931.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25:030106:2292</text:p>
          </table:table-cell>
          <table:table-cell table:style-name="ce15" office:value-type="float" office:value="11189549.95" calcext:value-type="float">
            <text:p>11,189,549.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2:130301:3308</text:p>
          </table:table-cell>
          <table:table-cell table:style-name="ce15" office:value-type="float" office:value="202949.74" calcext:value-type="float">
            <text:p>202,949.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05:180101:4412</text:p>
          </table:table-cell>
          <table:table-cell table:style-name="ce15" office:value-type="float" office:value="84952.36" calcext:value-type="float">
            <text:p>84,952.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22:010303:158</text:p>
          </table:table-cell>
          <table:table-cell table:style-name="ce15" office:value-type="float" office:value="3385564.03" calcext:value-type="float">
            <text:p>3,385,564.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02:010102:1314</text:p>
          </table:table-cell>
          <table:table-cell table:style-name="ce15" office:value-type="float" office:value="180099.85" calcext:value-type="float">
            <text:p>180,099.8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2:020301:1710</text:p>
          </table:table-cell>
          <table:table-cell table:style-name="ce15" office:value-type="float" office:value="206595.82" calcext:value-type="float">
            <text:p>206,595.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22:010302:5382</text:p>
          </table:table-cell>
          <table:table-cell table:style-name="ce15" office:value-type="float" office:value="15439.05" calcext:value-type="float">
            <text:p>15,439.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22:010220:8802</text:p>
          </table:table-cell>
          <table:table-cell table:style-name="ce15" office:value-type="float" office:value="69436.92" calcext:value-type="float">
            <text:p>69,436.9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22:010501:6279</text:p>
          </table:table-cell>
          <table:table-cell table:style-name="ce15" office:value-type="float" office:value="179275.8" calcext:value-type="float">
            <text:p>179,275.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2:080102:5571</text:p>
          </table:table-cell>
          <table:table-cell table:style-name="ce15" office:value-type="float" office:value="4498276.56" calcext:value-type="float">
            <text:p>4,498,276.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22:010220:8806</text:p>
          </table:table-cell>
          <table:table-cell table:style-name="ce15" office:value-type="float" office:value="71528.4" calcext:value-type="float">
            <text:p>71,528.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1:211101:1187</text:p>
          </table:table-cell>
          <table:table-cell table:style-name="ce15" office:value-type="float" office:value="2149782.39" calcext:value-type="float">
            <text:p>2,149,782.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1:220401:1463</text:p>
          </table:table-cell>
          <table:table-cell table:style-name="ce15" office:value-type="float" office:value="1932080.74" calcext:value-type="float">
            <text:p>1,932,080.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08:010102:5583</text:p>
          </table:table-cell>
          <table:table-cell table:style-name="ce15" office:value-type="float" office:value="1855706.89" calcext:value-type="float">
            <text:p>1,855,706.8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2:191001:1005</text:p>
          </table:table-cell>
          <table:table-cell table:style-name="ce15" office:value-type="float" office:value="3135866.78" calcext:value-type="float">
            <text:p>3,135,866.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09:090201:975</text:p>
          </table:table-cell>
          <table:table-cell table:style-name="ce15" office:value-type="float" office:value="1551632.41" calcext:value-type="float">
            <text:p>1,551,632.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24:010110:16785</text:p>
          </table:table-cell>
          <table:table-cell table:style-name="ce15" office:value-type="float" office:value="66161.57" calcext:value-type="float">
            <text:p>66,161.5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09:010102:5820</text:p>
          </table:table-cell>
          <table:table-cell table:style-name="ce15" office:value-type="float" office:value="257129.28" calcext:value-type="float">
            <text:p>257,129.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2:171801:6045</text:p>
          </table:table-cell>
          <table:table-cell table:style-name="ce15" office:value-type="float" office:value="3263649.9" calcext:value-type="float">
            <text:p>3,263,649.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9:010109:26813</text:p>
          </table:table-cell>
          <table:table-cell table:style-name="ce15" office:value-type="float" office:value="128568009.61" calcext:value-type="float">
            <text:p>128,568,009.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24:060301:10906</text:p>
          </table:table-cell>
          <table:table-cell table:style-name="ce15" office:value-type="float" office:value="4244940.78" calcext:value-type="float">
            <text:p>4,244,940.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25:060301:3813</text:p>
          </table:table-cell>
          <table:table-cell table:style-name="ce15" office:value-type="float" office:value="8321960.3" calcext:value-type="float">
            <text:p>8,321,960.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22:010226:1895</text:p>
          </table:table-cell>
          <table:table-cell table:style-name="ce15" office:value-type="float" office:value="3565721.57" calcext:value-type="float">
            <text:p>3,565,721.5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4:090501:3503</text:p>
          </table:table-cell>
          <table:table-cell table:style-name="ce15" office:value-type="float" office:value="5958005.91" calcext:value-type="float">
            <text:p>5,958,005.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08:140301:888</text:p>
          </table:table-cell>
          <table:table-cell table:style-name="ce15" office:value-type="float" office:value="879187.32" calcext:value-type="float">
            <text:p>879,187.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2:171901:772</text:p>
          </table:table-cell>
          <table:table-cell table:style-name="ce15" office:value-type="float" office:value="3332721.86" calcext:value-type="float">
            <text:p>3,332,721.8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2:190501:1946</text:p>
          </table:table-cell>
          <table:table-cell table:style-name="ce15" office:value-type="float" office:value="1782056.45" calcext:value-type="float">
            <text:p>1,782,056.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8:040107:660</text:p>
          </table:table-cell>
          <table:table-cell table:style-name="ce15" office:value-type="float" office:value="180586.89" calcext:value-type="float">
            <text:p>180,586.8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2:190501:1945</text:p>
          </table:table-cell>
          <table:table-cell table:style-name="ce15" office:value-type="float" office:value="3660813.64" calcext:value-type="float">
            <text:p>3,660,813.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2:160101:2786</text:p>
          </table:table-cell>
          <table:table-cell table:style-name="ce15" office:value-type="float" office:value="4464673.06" calcext:value-type="float">
            <text:p>4,464,673.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01:040201:1292</text:p>
          </table:table-cell>
          <table:table-cell table:style-name="ce15" office:value-type="float" office:value="4468402.95" calcext:value-type="float">
            <text:p>4,468,402.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8:010132:1282</text:p>
          </table:table-cell>
          <table:table-cell table:style-name="ce15" office:value-type="float" office:value="80034.92" calcext:value-type="float">
            <text:p>80,034.9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9:010109:32518</text:p>
          </table:table-cell>
          <table:table-cell table:style-name="ce15" office:value-type="float" office:value="113528.29" calcext:value-type="float">
            <text:p>113,528.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22:010215:4472</text:p>
          </table:table-cell>
          <table:table-cell table:style-name="ce15" office:value-type="float" office:value="1112517.24" calcext:value-type="float">
            <text:p>1,112,517.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24:010110:16786</text:p>
          </table:table-cell>
          <table:table-cell table:style-name="ce15" office:value-type="float" office:value="64980.12" calcext:value-type="float">
            <text:p>64,980.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24:010105:25613</text:p>
          </table:table-cell>
          <table:table-cell table:style-name="ce15" office:value-type="float" office:value="140578.57" calcext:value-type="float">
            <text:p>140,578.5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22:010215:2131</text:p>
          </table:table-cell>
          <table:table-cell table:style-name="ce15" office:value-type="float" office:value="425853.39" calcext:value-type="float">
            <text:p>425,853.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03:060501:3339</text:p>
          </table:table-cell>
          <table:table-cell table:style-name="ce15" office:value-type="float" office:value="898738.17" calcext:value-type="float">
            <text:p>898,738.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01:060102:2873</text:p>
          </table:table-cell>
          <table:table-cell table:style-name="ce15" office:value-type="float" office:value="3738478.97" calcext:value-type="float">
            <text:p>3,738,478.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22:010213:1836</text:p>
          </table:table-cell>
          <table:table-cell table:style-name="ce15" office:value-type="float" office:value="3002557.91" calcext:value-type="float">
            <text:p>3,002,557.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24:010110:16787</text:p>
          </table:table-cell>
          <table:table-cell table:style-name="ce15" office:value-type="float" office:value="60490.58" calcext:value-type="float">
            <text:p>60,490.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2:080102:5572</text:p>
          </table:table-cell>
          <table:table-cell table:style-name="ce15" office:value-type="float" office:value="9110133.33" calcext:value-type="float">
            <text:p>9,110,133.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2:010202:2934</text:p>
          </table:table-cell>
          <table:table-cell table:style-name="ce15" office:value-type="float" office:value="5808960.79" calcext:value-type="float">
            <text:p>5,808,960.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4:010102:5009</text:p>
          </table:table-cell>
          <table:table-cell table:style-name="ce15" office:value-type="float" office:value="2291547.06" calcext:value-type="float">
            <text:p>2,291,547.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21:010106:2069</text:p>
          </table:table-cell>
          <table:table-cell table:style-name="ce15" office:value-type="float" office:value="156390.06" calcext:value-type="float">
            <text:p>156,390.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05:010201:1713</text:p>
          </table:table-cell>
          <table:table-cell table:style-name="ce15" office:value-type="float" office:value="1955170.51" calcext:value-type="float">
            <text:p>1,955,170.5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2:170901:1495</text:p>
          </table:table-cell>
          <table:table-cell table:style-name="ce15" office:value-type="float" office:value="3218753.13" calcext:value-type="float">
            <text:p>3,218,753.1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2:070301:482</text:p>
          </table:table-cell>
          <table:table-cell table:style-name="ce15" office:value-type="float" office:value="947987.72" calcext:value-type="float">
            <text:p>947,987.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07:220301:3431</text:p>
          </table:table-cell>
          <table:table-cell table:style-name="ce15" office:value-type="float" office:value="1591121.83" calcext:value-type="float">
            <text:p>1,591,121.8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23:080501:687</text:p>
          </table:table-cell>
          <table:table-cell table:style-name="ce15" office:value-type="float" office:value="4078698.98" calcext:value-type="float">
            <text:p>4,078,698.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05:160201:13</text:p>
          </table:table-cell>
          <table:table-cell table:style-name="ce15" office:value-type="float" office:value="1010423.71" calcext:value-type="float">
            <text:p>1,010,423.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2:010301:2190</text:p>
          </table:table-cell>
          <table:table-cell table:style-name="ce15" office:value-type="float" office:value="3282299.33" calcext:value-type="float">
            <text:p>3,282,299.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05:030101:819</text:p>
          </table:table-cell>
          <table:table-cell table:style-name="ce15" office:value-type="float" office:value="2654257.64" calcext:value-type="float">
            <text:p>2,654,257.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4:110201:2579</text:p>
          </table:table-cell>
          <table:table-cell table:style-name="ce15" office:value-type="float" office:value="368845.42" calcext:value-type="float">
            <text:p>368,845.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12:201101:1114</text:p>
          </table:table-cell>
          <table:table-cell table:style-name="ce15" office:value-type="float" office:value="6701965.2" calcext:value-type="float">
            <text:p>6,701,965.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21:010106:1648</text:p>
          </table:table-cell>
          <table:table-cell table:style-name="ce15" office:value-type="float" office:value="1443211.39" calcext:value-type="float">
            <text:p>1,443,211.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9:010116:3573</text:p>
          </table:table-cell>
          <table:table-cell table:style-name="ce15" office:value-type="float" office:value="2454619.95" calcext:value-type="float">
            <text:p>2,454,619.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9:010116:5228</text:p>
          </table:table-cell>
          <table:table-cell table:style-name="ce15" office:value-type="float" office:value="138631.33" calcext:value-type="float">
            <text:p>138,631.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18:020109:1841</text:p>
          </table:table-cell>
          <table:table-cell table:style-name="ce15" office:value-type="float" office:value="136167.89" calcext:value-type="float">
            <text:p>136,167.8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2:172201:3239</text:p>
          </table:table-cell>
          <table:table-cell table:style-name="ce15" office:value-type="float" office:value="2521126.38" calcext:value-type="float">
            <text:p>2,521,126.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21:010102:1303</text:p>
          </table:table-cell>
          <table:table-cell table:style-name="ce15" office:value-type="float" office:value="69072.45" calcext:value-type="float">
            <text:p>69,072.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1:210102:317</text:p>
          </table:table-cell>
          <table:table-cell table:style-name="ce15" office:value-type="float" office:value="772619.16" calcext:value-type="float">
            <text:p>772,619.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23:080717:457</text:p>
          </table:table-cell>
          <table:table-cell table:style-name="ce15" office:value-type="float" office:value="4070311.67" calcext:value-type="float">
            <text:p>4,070,311.6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1:160801:868</text:p>
          </table:table-cell>
          <table:table-cell table:style-name="ce15" office:value-type="float" office:value="1749493.96" calcext:value-type="float">
            <text:p>1,749,493.9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24:060301:10907</text:p>
          </table:table-cell>
          <table:table-cell table:style-name="ce15" office:value-type="float" office:value="3042619.64" calcext:value-type="float">
            <text:p>3,042,619.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06:110301:102</text:p>
          </table:table-cell>
          <table:table-cell table:style-name="ce15" office:value-type="float" office:value="882100.18" calcext:value-type="float">
            <text:p>882,100.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07:200401:2388</text:p>
          </table:table-cell>
          <table:table-cell table:style-name="ce15" office:value-type="float" office:value="468832" calcext:value-type="float">
            <text:p>468,832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9:010107:3147</text:p>
          </table:table-cell>
          <table:table-cell table:style-name="ce15" office:value-type="float" office:value="207439.08" calcext:value-type="float">
            <text:p>207,439.0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1:220101:2840</text:p>
          </table:table-cell>
          <table:table-cell table:style-name="ce15" office:value-type="float" office:value="434114.37" calcext:value-type="float">
            <text:p>434,114.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08:010201:19</text:p>
          </table:table-cell>
          <table:table-cell table:style-name="ce15" office:value-type="float" office:value="1142410.68" calcext:value-type="float">
            <text:p>1,142,410.6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4:070101:185</text:p>
          </table:table-cell>
          <table:table-cell table:style-name="ce15" office:value-type="float" office:value="15879671.17" calcext:value-type="float">
            <text:p>15,879,671.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4:090101:9575</text:p>
          </table:table-cell>
          <table:table-cell table:style-name="ce15" office:value-type="float" office:value="374284.5" calcext:value-type="float">
            <text:p>374,284.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2:050102:2688</text:p>
          </table:table-cell>
          <table:table-cell table:style-name="ce15" office:value-type="float" office:value="3600150.45" calcext:value-type="float">
            <text:p>3,600,150.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19:010103:36205</text:p>
          </table:table-cell>
          <table:table-cell table:style-name="ce15" office:value-type="float" office:value="291032.15" calcext:value-type="float">
            <text:p>291,032.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14:110201:2580</text:p>
          </table:table-cell>
          <table:table-cell table:style-name="ce15" office:value-type="float" office:value="359738.13" calcext:value-type="float">
            <text:p>359,738.1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8:040107:661</text:p>
          </table:table-cell>
          <table:table-cell table:style-name="ce15" office:value-type="float" office:value="186563.76" calcext:value-type="float">
            <text:p>186,563.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2:020103:1676</text:p>
          </table:table-cell>
          <table:table-cell table:style-name="ce15" office:value-type="float" office:value="4982944.37" calcext:value-type="float">
            <text:p>4,982,944.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03:240101:2246</text:p>
          </table:table-cell>
          <table:table-cell table:style-name="ce15" office:value-type="float" office:value="2429498.28" calcext:value-type="float">
            <text:p>2,429,498.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03:140202:557</text:p>
          </table:table-cell>
          <table:table-cell table:style-name="ce15" office:value-type="float" office:value="3741933.77" calcext:value-type="float">
            <text:p>3,741,933.7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23:010130:1545</text:p>
          </table:table-cell>
          <table:table-cell table:style-name="ce15" office:value-type="float" office:value="1626392.36" calcext:value-type="float">
            <text:p>1,626,392.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9:010113:31046</text:p>
          </table:table-cell>
          <table:table-cell table:style-name="ce15" office:value-type="float" office:value="6903218.62" calcext:value-type="float">
            <text:p>6,903,218.6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1:090101:5275</text:p>
          </table:table-cell>
          <table:table-cell table:style-name="ce15" office:value-type="float" office:value="228616.4" calcext:value-type="float">
            <text:p>228,616.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22:010215:7105</text:p>
          </table:table-cell>
          <table:table-cell table:style-name="ce15" office:value-type="float" office:value="2043977.31" calcext:value-type="float">
            <text:p>2,043,977.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8:030103:3941</text:p>
          </table:table-cell>
          <table:table-cell table:style-name="ce15" office:value-type="float" office:value="127640.96" calcext:value-type="float">
            <text:p>127,640.9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8:010158:656</text:p>
          </table:table-cell>
          <table:table-cell table:style-name="ce15" office:value-type="float" office:value="5337466.29" calcext:value-type="float">
            <text:p>5,337,466.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1:211101:1621</text:p>
          </table:table-cell>
          <table:table-cell table:style-name="ce15" office:value-type="float" office:value="202943.48" calcext:value-type="float">
            <text:p>202,943.4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22:010220:8803</text:p>
          </table:table-cell>
          <table:table-cell table:style-name="ce15" office:value-type="float" office:value="67763.75" calcext:value-type="float">
            <text:p>67,763.7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22:010310:14509</text:p>
          </table:table-cell>
          <table:table-cell table:style-name="ce15" office:value-type="float" office:value="23385883.7" calcext:value-type="float">
            <text:p>23,385,883.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2:150901:1993</text:p>
          </table:table-cell>
          <table:table-cell table:style-name="ce15" office:value-type="float" office:value="5093746.82" calcext:value-type="float">
            <text:p>5,093,746.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22:010306:8704</text:p>
          </table:table-cell>
          <table:table-cell table:style-name="ce15" office:value-type="float" office:value="4065575.3" calcext:value-type="float">
            <text:p>4,065,575.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22:010220:8804</text:p>
          </table:table-cell>
          <table:table-cell table:style-name="ce15" office:value-type="float" office:value="79183.82" calcext:value-type="float">
            <text:p>79,183.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1:100101:1620</text:p>
          </table:table-cell>
          <table:table-cell table:style-name="ce15" office:value-type="float" office:value="529780.16" calcext:value-type="float">
            <text:p>529,780.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2:130601:198</text:p>
          </table:table-cell>
          <table:table-cell table:style-name="ce15" office:value-type="float" office:value="337436.46" calcext:value-type="float">
            <text:p>337,436.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18:040108:1212</text:p>
          </table:table-cell>
          <table:table-cell table:style-name="ce15" office:value-type="float" office:value="2905580.88" calcext:value-type="float">
            <text:p>2,905,580.8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12:191001:1004</text:p>
          </table:table-cell>
          <table:table-cell table:style-name="ce15" office:value-type="float" office:value="3135866.78" calcext:value-type="float">
            <text:p>3,135,866.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22:010212:2420</text:p>
          </table:table-cell>
          <table:table-cell table:style-name="ce15" office:value-type="float" office:value="2491563.58" calcext:value-type="float">
            <text:p>2,491,563.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12:040101:1026</text:p>
          </table:table-cell>
          <table:table-cell table:style-name="ce15" office:value-type="float" office:value="1954460.05" calcext:value-type="float">
            <text:p>1,954,460.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09:010101:5795</text:p>
          </table:table-cell>
          <table:table-cell table:style-name="ce15" office:value-type="float" office:value="694847.25" calcext:value-type="float">
            <text:p>694,847.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5:010103:9214</text:p>
          </table:table-cell>
          <table:table-cell table:style-name="ce15" office:value-type="float" office:value="114515126.96" calcext:value-type="float">
            <text:p>114,515,126.9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9:010109:32520</text:p>
          </table:table-cell>
          <table:table-cell table:style-name="ce15" office:value-type="float" office:value="809572.41" calcext:value-type="float">
            <text:p>809,572.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15:000000:2498</text:p>
          </table:table-cell>
          <table:table-cell table:style-name="ce15" office:value-type="float" office:value="4556.8" calcext:value-type="float">
            <text:p>4,556.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15:000000:2496</text:p>
          </table:table-cell>
          <table:table-cell table:style-name="ce15" office:value-type="float" office:value="17657.6" calcext:value-type="float">
            <text:p>17,657.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14:090101:9108</text:p>
          </table:table-cell>
          <table:table-cell table:style-name="ce15" office:value-type="float" office:value="20587622.49" calcext:value-type="float">
            <text:p>20,587,622.4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07:160401:1656</text:p>
          </table:table-cell>
          <table:table-cell table:style-name="ce15" office:value-type="float" office:value="860905.5" calcext:value-type="float">
            <text:p>860,905.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07:000000:2470</text:p>
          </table:table-cell>
          <table:table-cell table:style-name="ce15" office:value-type="float" office:value="4085770" calcext:value-type="float">
            <text:p>4,085,770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00:000000:3532</text:p>
          </table:table-cell>
          <table:table-cell table:style-name="ce15" office:value-type="float" office:value="20387838.6" calcext:value-type="float">
            <text:p>20,387,838.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01:000000:8144</text:p>
          </table:table-cell>
          <table:table-cell table:style-name="ce15" office:value-type="float" office:value="63989" calcext:value-type="float">
            <text:p>63,989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02:150401:855</text:p>
          </table:table-cell>
          <table:table-cell table:style-name="ce15" office:value-type="float" office:value="22024403.13" calcext:value-type="float">
            <text:p>22,024,403.1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5:000000:2500</text:p>
          </table:table-cell>
          <table:table-cell table:style-name="ce15" office:value-type="float" office:value="14240" calcext:value-type="float">
            <text:p>14,240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5:000000:2501</text:p>
          </table:table-cell>
          <table:table-cell table:style-name="ce15" office:value-type="float" office:value="10822.4" calcext:value-type="float">
            <text:p>10,822.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01:000000:8142</text:p>
          </table:table-cell>
          <table:table-cell table:style-name="ce15" office:value-type="float" office:value="4213.31" calcext:value-type="float">
            <text:p>4,213.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5:000000:2513</text:p>
          </table:table-cell>
          <table:table-cell table:style-name="ce15" office:value-type="float" office:value="13670.4" calcext:value-type="float">
            <text:p>13,670.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07:050501:3335</text:p>
          </table:table-cell>
          <table:table-cell table:style-name="ce15" office:value-type="float" office:value="1628796" calcext:value-type="float">
            <text:p>1,628,796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09:080101:4168</text:p>
          </table:table-cell>
          <table:table-cell table:style-name="ce15" office:value-type="float" office:value="525224.7" calcext:value-type="float">
            <text:p>525,224.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15:000000:2504</text:p>
          </table:table-cell>
          <table:table-cell table:style-name="ce15" office:value-type="float" office:value="23994.76" calcext:value-type="float">
            <text:p>23,994.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07:000000:2472</text:p>
          </table:table-cell>
          <table:table-cell table:style-name="ce15" office:value-type="float" office:value="260648.7" calcext:value-type="float">
            <text:p>260,648.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01:000000:8141</text:p>
          </table:table-cell>
          <table:table-cell table:style-name="ce15" office:value-type="float" office:value="38480.15" calcext:value-type="float">
            <text:p>38,480.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00:000000:3533</text:p>
          </table:table-cell>
          <table:table-cell table:style-name="ce15" office:value-type="float" office:value="50634" calcext:value-type="float">
            <text:p>50,634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01:000000:8146</text:p>
          </table:table-cell>
          <table:table-cell table:style-name="ce15" office:value-type="float" office:value="6751.2" calcext:value-type="float">
            <text:p>6,751.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15:000000:2507</text:p>
          </table:table-cell>
          <table:table-cell table:style-name="ce15" office:value-type="float" office:value="45283.2" calcext:value-type="float">
            <text:p>45,283.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14:080101:122</text:p>
          </table:table-cell>
          <table:table-cell table:style-name="ce15" office:value-type="float" office:value="40665.72" calcext:value-type="float">
            <text:p>40,665.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15:000000:2497</text:p>
          </table:table-cell>
          <table:table-cell table:style-name="ce15" office:value-type="float" office:value="17942.4" calcext:value-type="float">
            <text:p>17,942.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15:000000:2505</text:p>
          </table:table-cell>
          <table:table-cell table:style-name="ce15" office:value-type="float" office:value="14952" calcext:value-type="float">
            <text:p>14,952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15:000000:2509</text:p>
          </table:table-cell>
          <table:table-cell table:style-name="ce15" office:value-type="float" office:value="13385.6" calcext:value-type="float">
            <text:p>13,385.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15:010105:10562</text:p>
          </table:table-cell>
          <table:table-cell table:style-name="ce15" office:value-type="float" office:value="22784" calcext:value-type="float">
            <text:p>22,784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02:150501:732</text:p>
          </table:table-cell>
          <table:table-cell table:style-name="ce15" office:value-type="float" office:value="6984516.81" calcext:value-type="float">
            <text:p>6,984,516.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01:000000:8145</text:p>
          </table:table-cell>
          <table:table-cell table:style-name="ce15" office:value-type="float" office:value="12826.72" calcext:value-type="float">
            <text:p>12,826.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07:000000:2466</text:p>
          </table:table-cell>
          <table:table-cell table:style-name="ce15" office:value-type="float" office:value="1290221.4" calcext:value-type="float">
            <text:p>1,290,221.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02:000000:2889</text:p>
          </table:table-cell>
          <table:table-cell table:style-name="ce15" office:value-type="float" office:value="2084362.8" calcext:value-type="float">
            <text:p>2,084,362.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02:150201:292</text:p>
          </table:table-cell>
          <table:table-cell table:style-name="ce15" office:value-type="float" office:value="8790581.8" calcext:value-type="float">
            <text:p>8,790,581.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07:080101:12493</text:p>
          </table:table-cell>
          <table:table-cell table:style-name="ce15" office:value-type="float" office:value="560570.4" calcext:value-type="float">
            <text:p>560,570.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09:020401:824</text:p>
          </table:table-cell>
          <table:table-cell table:style-name="ce15" office:value-type="float" office:value="31211.7" calcext:value-type="float">
            <text:p>31,211.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07:000000:2464</text:p>
          </table:table-cell>
          <table:table-cell table:style-name="ce15" office:value-type="float" office:value="1982459.7" calcext:value-type="float">
            <text:p>1,982,459.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15:010105:10563</text:p>
          </table:table-cell>
          <table:table-cell table:style-name="ce15" office:value-type="float" office:value="7689.6" calcext:value-type="float">
            <text:p>7,689.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19:010113:31047</text:p>
          </table:table-cell>
          <table:table-cell table:style-name="ce15" office:value-type="float" office:value="81508.18" calcext:value-type="float">
            <text:p>81,508.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13:060101:1163</text:p>
          </table:table-cell>
          <table:table-cell table:style-name="ce15" office:value-type="float" office:value="11941.19" calcext:value-type="float">
            <text:p>11,941.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07:000000:2468</text:p>
          </table:table-cell>
          <table:table-cell table:style-name="ce15" office:value-type="float" office:value="671361.6" calcext:value-type="float">
            <text:p>671,361.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15:010105:10564</text:p>
          </table:table-cell>
          <table:table-cell table:style-name="ce15" office:value-type="float" office:value="60377.6" calcext:value-type="float">
            <text:p>60,377.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15:000000:2502</text:p>
          </table:table-cell>
          <table:table-cell table:style-name="ce15" office:value-type="float" office:value="9683.2" calcext:value-type="float">
            <text:p>9,683.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15:010105:10566</text:p>
          </table:table-cell>
          <table:table-cell table:style-name="ce15" office:value-type="float" office:value="7404.8" calcext:value-type="float">
            <text:p>7,404.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15:000000:2508</text:p>
          </table:table-cell>
          <table:table-cell table:style-name="ce15" office:value-type="float" office:value="23994.76" calcext:value-type="float">
            <text:p>23,994.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07:000000:2462</text:p>
          </table:table-cell>
          <table:table-cell table:style-name="ce15" office:value-type="float" office:value="357384.3" calcext:value-type="float">
            <text:p>357,384.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07:000000:2461</text:p>
          </table:table-cell>
          <table:table-cell table:style-name="ce15" office:value-type="float" office:value="1134989.7" calcext:value-type="float">
            <text:p>1,134,989.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15:000000:2514</text:p>
          </table:table-cell>
          <table:table-cell table:style-name="ce15" office:value-type="float" office:value="13670.4" calcext:value-type="float">
            <text:p>13,670.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15:000000:2499</text:p>
          </table:table-cell>
          <table:table-cell table:style-name="ce15" office:value-type="float" office:value="17942.4" calcext:value-type="float">
            <text:p>17,942.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15:010105:10567</text:p>
          </table:table-cell>
          <table:table-cell table:style-name="ce15" office:value-type="float" office:value="29334.4" calcext:value-type="float">
            <text:p>29,334.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01:000000:8147</text:p>
          </table:table-cell>
          <table:table-cell table:style-name="ce15" office:value-type="float" office:value="9723.42" calcext:value-type="float">
            <text:p>9,723.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01:000000:8148</text:p>
          </table:table-cell>
          <table:table-cell table:style-name="ce15" office:value-type="float" office:value="5497.16" calcext:value-type="float">
            <text:p>5,497.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15:000000:2510</text:p>
          </table:table-cell>
          <table:table-cell table:style-name="ce15" office:value-type="float" office:value="14524.8" calcext:value-type="float">
            <text:p>14,524.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22:000000:4409</text:p>
          </table:table-cell>
          <table:table-cell table:style-name="ce15" office:value-type="float" office:value="16288.4" calcext:value-type="float">
            <text:p>16,288.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07:130201:3248</text:p>
          </table:table-cell>
          <table:table-cell table:style-name="ce15" office:value-type="float" office:value="1241233.5" calcext:value-type="float">
            <text:p>1,241,233.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07:000000:2467</text:p>
          </table:table-cell>
          <table:table-cell table:style-name="ce15" office:value-type="float" office:value="534319.5" calcext:value-type="float">
            <text:p>534,319.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15:051401:1396</text:p>
          </table:table-cell>
          <table:table-cell table:style-name="ce15" office:value-type="float" office:value="11676.8" calcext:value-type="float">
            <text:p>11,676.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15:010105:10565</text:p>
          </table:table-cell>
          <table:table-cell table:style-name="ce15" office:value-type="float" office:value="27340.8" calcext:value-type="float">
            <text:p>27,340.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07:000000:2471</text:p>
          </table:table-cell>
          <table:table-cell table:style-name="ce15" office:value-type="float" office:value="673015.2" calcext:value-type="float">
            <text:p>673,015.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15:000000:2512</text:p>
          </table:table-cell>
          <table:table-cell table:style-name="ce15" office:value-type="float" office:value="20790.4" calcext:value-type="float">
            <text:p>20,790.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01:000000:8143</text:p>
          </table:table-cell>
          <table:table-cell table:style-name="ce15" office:value-type="float" office:value="34815.38" calcext:value-type="float">
            <text:p>34,815.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15:000000:2511</text:p>
          </table:table-cell>
          <table:table-cell table:style-name="ce15" office:value-type="float" office:value="19936" calcext:value-type="float">
            <text:p>19,936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15:051401:1395</text:p>
          </table:table-cell>
          <table:table-cell table:style-name="ce15" office:value-type="float" office:value="20790.4" calcext:value-type="float">
            <text:p>20,790.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07:000000:2463</text:p>
          </table:table-cell>
          <table:table-cell table:style-name="ce15" office:value-type="float" office:value="1392537.9" calcext:value-type="float">
            <text:p>1,392,537.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15:000000:2506</text:p>
          </table:table-cell>
          <table:table-cell table:style-name="ce15" office:value-type="float" office:value="20505.6" calcext:value-type="float">
            <text:p>20,505.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15:000000:2495</text:p>
          </table:table-cell>
          <table:table-cell table:style-name="ce15" office:value-type="float" office:value="8544" calcext:value-type="float">
            <text:p>8,544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07:080401:2350</text:p>
          </table:table-cell>
          <table:table-cell table:style-name="ce15" office:value-type="float" office:value="353250.3" calcext:value-type="float">
            <text:p>353,250.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15:000000:2503</text:p>
          </table:table-cell>
          <table:table-cell table:style-name="ce15" office:value-type="float" office:value="427.2" calcext:value-type="float">
            <text:p>427.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07:000000:2465</text:p>
          </table:table-cell>
          <table:table-cell table:style-name="ce15" office:value-type="float" office:value="2688478" calcext:value-type="float">
            <text:p>2,688,478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07:000000:2469</text:p>
          </table:table-cell>
          <table:table-cell table:style-name="ce15" office:value-type="float" office:value="1725738.3" calcext:value-type="float">
            <text:p>1,725,738.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00:000000:3534</text:p>
          </table:table-cell>
          <table:table-cell table:style-name="ce15" office:value-type="float" office:value="3713260" calcext:value-type="float">
            <text:p>3,713,260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01:030103:1420</text:p>
          </table:table-cell>
          <table:table-cell table:style-name="ce15" office:value-type="float" office:value="1225944.23" calcext:value-type="float">
            <text:p>1,225,944.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24:010104:9122</text:p>
          </table:table-cell>
          <table:table-cell table:style-name="ce15" office:value-type="float" office:value="3148395" calcext:value-type="float">
            <text:p>3,148,395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18:010112:497</text:p>
          </table:table-cell>
          <table:table-cell table:style-name="ce15" office:value-type="float" office:value="4507204.97" calcext:value-type="float">
            <text:p>4,507,204.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04:020105:3626</text:p>
          </table:table-cell>
          <table:table-cell table:style-name="ce15" office:value-type="float" office:value="1700857.31" calcext:value-type="float">
            <text:p>1,700,857.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17:010781:273</text:p>
          </table:table-cell>
          <table:table-cell table:style-name="ce15" office:value-type="float" office:value="269350.63" calcext:value-type="float">
            <text:p>269,350.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24:010105:25612</text:p>
          </table:table-cell>
          <table:table-cell table:style-name="ce15" office:value-type="float" office:value="5707328.78" calcext:value-type="float">
            <text:p>5,707,328.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17:010781:272</text:p>
          </table:table-cell>
          <table:table-cell table:style-name="ce15" office:value-type="float" office:value="307829.29" calcext:value-type="float">
            <text:p>307,829.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02:010105:5716</text:p>
          </table:table-cell>
          <table:table-cell table:style-name="ce15" office:value-type="float" office:value="1442727.7" calcext:value-type="float">
            <text:p>1,442,727.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25:010115:5485</text:p>
          </table:table-cell>
          <table:table-cell table:style-name="ce15" office:value-type="float" office:value="4325972.68" calcext:value-type="float">
            <text:p>4,325,972.6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18:010112:496</text:p>
          </table:table-cell>
          <table:table-cell table:style-name="ce15" office:value-type="float" office:value="166553.49" calcext:value-type="float">
            <text:p>166,553.4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25:060401:4253</text:p>
          </table:table-cell>
          <table:table-cell table:style-name="ce15" office:value-type="float" office:value="1757078.06" calcext:value-type="float">
            <text:p>1,757,078.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02:010105:4239</text:p>
          </table:table-cell>
          <table:table-cell table:style-name="ce15" office:value-type="float" office:value="1467818.62" calcext:value-type="float">
            <text:p>1,467,818.6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17:010781:274</text:p>
          </table:table-cell>
          <table:table-cell table:style-name="ce15" office:value-type="float" office:value="326056.03" calcext:value-type="float">
            <text:p>326,056.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18:010146:5864</text:p>
          </table:table-cell>
          <table:table-cell table:style-name="ce15" office:value-type="float" office:value="2726757.79" calcext:value-type="float">
            <text:p>2,726,757.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16:010103:4294</text:p>
          </table:table-cell>
          <table:table-cell table:style-name="ce15" office:value-type="float" office:value="1626631.51" calcext:value-type="float">
            <text:p>1,626,631.5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18:010132:2816</text:p>
          </table:table-cell>
          <table:table-cell table:style-name="ce15" office:value-type="float" office:value="3353605.24" calcext:value-type="float">
            <text:p>3,353,605.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05:020106:542</text:p>
          </table:table-cell>
          <table:table-cell table:style-name="ce15" office:value-type="float" office:value="2180304.13" calcext:value-type="float">
            <text:p>2,180,304.1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17:010887:8</text:p>
          </table:table-cell>
          <table:table-cell table:style-name="ce15" office:value-type="float" office:value="1499137.4" calcext:value-type="float">
            <text:p>1,499,137.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19:010110:1640</text:p>
          </table:table-cell>
          <table:table-cell table:style-name="ce15" office:value-type="float" office:value="532627.66" calcext:value-type="float">
            <text:p>532,627.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17:010940:1731</text:p>
          </table:table-cell>
          <table:table-cell table:style-name="ce15" office:value-type="float" office:value="534172.9" calcext:value-type="float">
            <text:p>534,172.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24:010115:7827</text:p>
          </table:table-cell>
          <table:table-cell table:style-name="ce15" office:value-type="float" office:value="5277844.59" calcext:value-type="float">
            <text:p>5,277,844.5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25:020104:1245</text:p>
          </table:table-cell>
          <table:table-cell table:style-name="ce15" office:value-type="float" office:value="5625648.47" calcext:value-type="float">
            <text:p>5,625,648.4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21:010113:12242</text:p>
          </table:table-cell>
          <table:table-cell table:style-name="ce15" office:value-type="float" office:value="4552060.07" calcext:value-type="float">
            <text:p>4,552,060.0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22:010201:18170</text:p>
          </table:table-cell>
          <table:table-cell table:style-name="ce15" office:value-type="float" office:value="2291726.3" calcext:value-type="float">
            <text:p>2,291,726.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19:010103:25848</text:p>
          </table:table-cell>
          <table:table-cell table:style-name="ce15" office:value-type="float" office:value="5227551.12" calcext:value-type="float">
            <text:p>5,227,551.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19:010110:18856</text:p>
          </table:table-cell>
          <table:table-cell table:style-name="ce15" office:value-type="float" office:value="205889.69" calcext:value-type="float">
            <text:p>205,889.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22:010308:4723</text:p>
          </table:table-cell>
          <table:table-cell table:style-name="ce15" office:value-type="float" office:value="4336153.61" calcext:value-type="float">
            <text:p>4,336,153.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22:010201:21980</text:p>
          </table:table-cell>
          <table:table-cell table:style-name="ce15" office:value-type="float" office:value="4854359.56" calcext:value-type="float">
            <text:p>4,854,359.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19:010103:22046</text:p>
          </table:table-cell>
          <table:table-cell table:style-name="ce15" office:value-type="float" office:value="5687639.08" calcext:value-type="float">
            <text:p>5,687,639.0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10:090101:1547</text:p>
          </table:table-cell>
          <table:table-cell table:style-name="ce15" office:value-type="float" office:value="19043778.71" calcext:value-type="float">
            <text:p>19,043,778.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8:050101:1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8:050101:2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08:050101:36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08:050101:368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2:000000:9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2:010801:56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9:010106:185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9:010106:4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9:010109:22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9:010109:225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9:010109:266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9:010109:271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9:010109:272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9:010109:297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9:010109:307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9:010109:36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9:010109:36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9:010109:547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9:010109:59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22:010201:44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22:010202:13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22:010202:14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22:010202:142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22:010202:14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22:010202:156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22:010202:17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22:010202:176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22:010202:176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22:010202:182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22:010202:18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22:010202:185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22:010202:2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22:010202:26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22:010202:269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22:010202:28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22:010202:29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22:010202:29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22:010202:31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22:010202:614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22:010202:615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22:010202:615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22:010202:615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22:010202:61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22:010202:615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22:010202:615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22:010202:61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22:010202:61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22:010202:616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22:010202:61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22:010202:61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22:010202:616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22:010202:61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22:010202:61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22:010202:617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22:010202:61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22:010202:61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22:010202:617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22:010202:61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22:010202:61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22:010202:61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22:010202:618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22:010202:618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22:010202:618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22:010202:61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22:010202:618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22:010202:618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22:010202:619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22:010202:61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22:010202:619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22:010202:61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22:010202:619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22:010202:61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22:010202:61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22:010202:61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22:010202:62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22:010202:620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22:010202:62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22:010202:62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22:010202:620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22:010202:620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22:010202:62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22:010202:62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22:010202: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22:010219:5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22:010219:8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22:010310:145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09:170101:13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22:010202:10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25:060301:14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01:020101:3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07:090201:10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02:010102:30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01:110401:77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04:010102:104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01:010104:70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1:160701:145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4:090101:81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04:020105:1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0:100501:1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10:060501:16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04:110201:12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01:010105:458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08:020101:80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17:010466: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1:240901:21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22:010101:487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7:010109:30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22:010207:25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1:160201:69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22:010226:29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25:080201:8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7:010109:3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2:041901:16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0:060501:15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22:010226: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1:020101:22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7:011695:3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09:170101:10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01:090402: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12:041901:16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04:050101:147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3:040201:12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2:041901:16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2:090701:14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09:170101:10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1:120101:112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09:010102:36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2:070301:1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2:042102: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0:060501:15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08:050101:17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09:050101:23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02:070701:5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02:150102:4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01:010106:448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04:110201:2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24:010107:2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2:160102:167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25:090101:12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01:020101:11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11:220102:336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22:010219:43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04:060201:16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2:090401:66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2:220105:2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19:010117:26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24:010105:56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12:120202:8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08:010801:39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25:080201:8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7:010463:108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2:041801:73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21:010102:8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2:010801:38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02:101101:4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01:010104:70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22:010219:436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2:200801:23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02:010103:24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10:060501:16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11:230101:186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04:010102:114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13:010106:10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18:010179:15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22:010225:25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05:160801: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22:010204:16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22:010205:10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25:080201:89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01:010106:437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19:010103:3535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01:090201:108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10:060501:15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01:010104:70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13:010106:1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08:100201:8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02:160101:2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19:010104:25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12:191001:1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10:070201:136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24:060301:83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01:120201: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11:160701:15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13:030102:124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15:030701:73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01:060101:31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25:070401:440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10:060501:160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24:010104:10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14:010104:32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07:220101:23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02:100301:3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22:010219:43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22:010226: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10:060501:23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10:060501:245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10:060501:18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01:000000:518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09:000000:75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09:000000:62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01:000000:485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14:000000:21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05:000000:109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00:000000:6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04:010102:7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12:160102:24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24:000000:10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10:000000:38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14:000000:14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00:000000:294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01:000000:15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01:000000:78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01:060101:97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01:000000:46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13:030102:19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01:000000:214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01:000000:21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09:010103:4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14:000000:36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00:000000:32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08:000000:54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12:000000:172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14:000000:30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12:090701:4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08:100201:150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01:000000:204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09:000000:75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09:010102:5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12:000000:1168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10:070201:118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05:000000:104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03:000000:34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22:000000:38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11:000000:868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08:000000:54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01:000000:160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00:000000:4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05:160101:63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11:000000:61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12:000000:84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01:120301:36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01:000000:157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22:010222:52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19:010113:200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07:010103:6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13:110102: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19:010113:158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07:010102:47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05:160101:37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19:010109:249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22:010301:13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04:080101:25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19:010113:1230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07:010102:34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07:010103:10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22:010219:902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25:010123:420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19:010113:1998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19:010113:2167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07:010102:715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24:010110:18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04:060101:41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07:010102:69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19:010109:306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09:060301:102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19:010109:174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19:010109:174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19:010109:79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19:010114:498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19:010113:282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09:060301:55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03:070101:216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22:010108:34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13:010108:362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25:010122:115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25:010122:23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22:010102:30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22:010102:2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23:010126:8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23:010126:6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23:010126:8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03:140101:210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23:010126:60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23:010126:8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02:050601:2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22:010102:279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22:010102:28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22:010102:27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13:010108:48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23:010126:6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22:010102:304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22:010102:30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22:010204:145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25:010122:48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22:010102:27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11:160901:32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22:010102:27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19:010106:234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01:000000:80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18:040108:12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11:210501:39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11:130501:11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11:130501:114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11:130501:11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11:210501:38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11:130501:11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11:130501:11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04:110101:175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11:130501:114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05:080101:22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04:110101:17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11:210501:39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11:130501:11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11:210501:3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20:010104:41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11:130501:11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11:210501:38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11:130501:11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11:130501:11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11:130501:11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11:210501:4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11:210501:38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11:210501:3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11:130501:11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20:010104:416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04:110101:176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20:010104:417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11:210501:3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11:210501:4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11:130501:3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11:210501:3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11:210501:3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04:110101:175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20:010104:415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11:130501:14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12:130102:107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11:130501:11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11:230102:27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11:130501:11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11:210501:39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25:030105:41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2" calcext:value-type="float" table:number-columns-spanned="2" table:number-rows-spanned="1">
            <text:p>342</text:p>
          </table:table-cell>
          <table:covered-table-cell table:style-name="ce9"/>
          <table:table-cell table:style-name="ce6" office:value-type="string" calcext:value-type="string">
            <text:p>90:20:010104:41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3" calcext:value-type="float" table:number-columns-spanned="2" table:number-rows-spanned="1">
            <text:p>343</text:p>
          </table:table-cell>
          <table:covered-table-cell table:style-name="ce9"/>
          <table:table-cell table:style-name="ce6" office:value-type="string" calcext:value-type="string">
            <text:p>90:20:010104:41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4" calcext:value-type="float" table:number-columns-spanned="2" table:number-rows-spanned="1">
            <text:p>344</text:p>
          </table:table-cell>
          <table:covered-table-cell table:style-name="ce9"/>
          <table:table-cell table:style-name="ce6" office:value-type="string" calcext:value-type="string">
            <text:p>90:11:210501:3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5" calcext:value-type="float" table:number-columns-spanned="2" table:number-rows-spanned="1">
            <text:p>345</text:p>
          </table:table-cell>
          <table:covered-table-cell table:style-name="ce9"/>
          <table:table-cell table:style-name="ce6" office:value-type="string" calcext:value-type="string">
            <text:p>90:04:110101:175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6" calcext:value-type="float" table:number-columns-spanned="2" table:number-rows-spanned="1">
            <text:p>346</text:p>
          </table:table-cell>
          <table:covered-table-cell table:style-name="ce9"/>
          <table:table-cell table:style-name="ce6" office:value-type="string" calcext:value-type="string">
            <text:p>90:11:210501:3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7" calcext:value-type="float" table:number-columns-spanned="2" table:number-rows-spanned="1">
            <text:p>347</text:p>
          </table:table-cell>
          <table:covered-table-cell table:style-name="ce9"/>
          <table:table-cell table:style-name="ce6" office:value-type="string" calcext:value-type="string">
            <text:p>90:04:110101:176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8" calcext:value-type="float" table:number-columns-spanned="2" table:number-rows-spanned="1">
            <text:p>348</text:p>
          </table:table-cell>
          <table:covered-table-cell table:style-name="ce9"/>
          <table:table-cell table:style-name="ce6" office:value-type="string" calcext:value-type="string">
            <text:p>90:25:010115:52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9" calcext:value-type="float" table:number-columns-spanned="2" table:number-rows-spanned="1">
            <text:p>349</text:p>
          </table:table-cell>
          <table:covered-table-cell table:style-name="ce9"/>
          <table:table-cell table:style-name="ce6" office:value-type="string" calcext:value-type="string">
            <text:p>90:11:210501:3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0" calcext:value-type="float" table:number-columns-spanned="2" table:number-rows-spanned="1">
            <text:p>350</text:p>
          </table:table-cell>
          <table:covered-table-cell table:style-name="ce9"/>
          <table:table-cell table:style-name="ce6" office:value-type="string" calcext:value-type="string">
            <text:p>90:20:010104:415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1" calcext:value-type="float" table:number-columns-spanned="2" table:number-rows-spanned="1">
            <text:p>351</text:p>
          </table:table-cell>
          <table:covered-table-cell table:style-name="ce9"/>
          <table:table-cell table:style-name="ce6" office:value-type="string" calcext:value-type="string">
            <text:p>90:11:210501:40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2" calcext:value-type="float" table:number-columns-spanned="2" table:number-rows-spanned="1">
            <text:p>352</text:p>
          </table:table-cell>
          <table:covered-table-cell table:style-name="ce9"/>
          <table:table-cell table:style-name="ce6" office:value-type="string" calcext:value-type="string">
            <text:p>90:04:110101:17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3" calcext:value-type="float" table:number-columns-spanned="2" table:number-rows-spanned="1">
            <text:p>353</text:p>
          </table:table-cell>
          <table:covered-table-cell table:style-name="ce9"/>
          <table:table-cell table:style-name="ce6" office:value-type="string" calcext:value-type="string">
            <text:p>90:12:130102:10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4" calcext:value-type="float" table:number-columns-spanned="2" table:number-rows-spanned="1">
            <text:p>354</text:p>
          </table:table-cell>
          <table:covered-table-cell table:style-name="ce9"/>
          <table:table-cell table:style-name="ce6" office:value-type="string" calcext:value-type="string">
            <text:p>90:04:110101:17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5" calcext:value-type="float" table:number-columns-spanned="2" table:number-rows-spanned="1">
            <text:p>355</text:p>
          </table:table-cell>
          <table:covered-table-cell table:style-name="ce9"/>
          <table:table-cell table:style-name="ce6" office:value-type="string" calcext:value-type="string">
            <text:p>90:11:230102:27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6" calcext:value-type="float" table:number-columns-spanned="2" table:number-rows-spanned="1">
            <text:p>356</text:p>
          </table:table-cell>
          <table:covered-table-cell table:style-name="ce9"/>
          <table:table-cell table:style-name="ce6" office:value-type="string" calcext:value-type="string">
            <text:p>90:11:230102:27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7" calcext:value-type="float" table:number-columns-spanned="2" table:number-rows-spanned="1">
            <text:p>357</text:p>
          </table:table-cell>
          <table:covered-table-cell table:style-name="ce9"/>
          <table:table-cell table:style-name="ce6" office:value-type="string" calcext:value-type="string">
            <text:p>90:11:210501:38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8" calcext:value-type="float" table:number-columns-spanned="2" table:number-rows-spanned="1">
            <text:p>358</text:p>
          </table:table-cell>
          <table:covered-table-cell table:style-name="ce9"/>
          <table:table-cell table:style-name="ce6" office:value-type="string" calcext:value-type="string">
            <text:p>90:11:130501:115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9" calcext:value-type="float" table:number-columns-spanned="2" table:number-rows-spanned="1">
            <text:p>359</text:p>
          </table:table-cell>
          <table:covered-table-cell table:style-name="ce9"/>
          <table:table-cell table:style-name="ce6" office:value-type="string" calcext:value-type="string">
            <text:p>90:11:210501:38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0" calcext:value-type="float" table:number-columns-spanned="2" table:number-rows-spanned="1">
            <text:p>360</text:p>
          </table:table-cell>
          <table:covered-table-cell table:style-name="ce9"/>
          <table:table-cell table:style-name="ce6" office:value-type="string" calcext:value-type="string">
            <text:p>90:20:010104:41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AC7E1028706E419FB527BA35FF2E6A191BE60AFDDCAD1D0275B483BE7A0754D705C2F371560DF21028B2D3B7BEE1E2CF25C370A2AFBBEDE42391B76CFDBB7D4F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7957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3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7-03T14:38:28</meta:creation-date>
    <dc:date>2024-05-29T08:16:14</dc:date>
    <meta:generator>LibreOffice/6.4.6.2$Linux_X86_64 LibreOffice_project/17c4c786810c925eb6e0da4181cd43069b44ed29</meta:generator>
    <meta:document-statistic meta:table-count="1" meta:cell-count="2681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