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62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6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08" calcext:value-type="float">
            <text:p>208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746" calcext:value-type="float">
            <text:p>746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4:100701:1795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080501:1715</text:p>
          </table:table-cell>
          <table:table-cell table:style-name="ce15" office:value-type="float" office:value="487072.8" calcext:value-type="float">
            <text:p>487,072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140401:864</text:p>
          </table:table-cell>
          <table:table-cell table:style-name="ce15" office:value-type="float" office:value="505701.45" calcext:value-type="float">
            <text:p>505,701.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80501:230</text:p>
          </table:table-cell>
          <table:table-cell table:style-name="ce15" office:value-type="float" office:value="428317579.26" calcext:value-type="float">
            <text:p>428,317,579.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4:100701:1805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1:030601:1689</text:p>
          </table:table-cell>
          <table:table-cell table:style-name="ce15" office:value-type="float" office:value="119600" calcext:value-type="float">
            <text:p>119,60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60601:396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110501:1112</text:p>
          </table:table-cell>
          <table:table-cell table:style-name="ce15" office:value-type="float" office:value="542151483.6" calcext:value-type="float">
            <text:p>542,151,483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3:240701:56</text:p>
          </table:table-cell>
          <table:table-cell table:style-name="ce15" office:value-type="float" office:value="706538.02" calcext:value-type="float">
            <text:p>706,538.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0:040401:249</text:p>
          </table:table-cell>
          <table:table-cell table:style-name="ce15" office:value-type="float" office:value="195522.47" calcext:value-type="float">
            <text:p>195,522.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3:020401:837</text:p>
          </table:table-cell>
          <table:table-cell table:style-name="ce15" office:value-type="float" office:value="332816.23" calcext:value-type="float">
            <text:p>332,816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3:040901:1363</text:p>
          </table:table-cell>
          <table:table-cell table:style-name="ce15" office:value-type="float" office:value="117227.84" calcext:value-type="float">
            <text:p>117,227.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5:110901:196</text:p>
          </table:table-cell>
          <table:table-cell table:style-name="ce15" office:value-type="float" office:value="694680.5" calcext:value-type="float">
            <text:p>694,680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2:180401:671</text:p>
          </table:table-cell>
          <table:table-cell table:style-name="ce15" office:value-type="float" office:value="7333598.68" calcext:value-type="float">
            <text:p>7,333,598.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50901:1995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4:100701:1799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3:041101:609</text:p>
          </table:table-cell>
          <table:table-cell table:style-name="ce15" office:value-type="float" office:value="117113.6" calcext:value-type="float">
            <text:p>117,113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4:100701:1802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3:240701:212</text:p>
          </table:table-cell>
          <table:table-cell table:style-name="ce15" office:value-type="float" office:value="713320.82" calcext:value-type="float">
            <text:p>713,320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4:100701:1806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1:080401:264</text:p>
          </table:table-cell>
          <table:table-cell table:style-name="ce15" office:value-type="float" office:value="177796538.64" calcext:value-type="float">
            <text:p>177,796,538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4:100701:1808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4:090301:673</text:p>
          </table:table-cell>
          <table:table-cell table:style-name="ce15" office:value-type="float" office:value="145346.56" calcext:value-type="float">
            <text:p>145,346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8:140401:863</text:p>
          </table:table-cell>
          <table:table-cell table:style-name="ce15" office:value-type="float" office:value="506956.95" calcext:value-type="float">
            <text:p>506,956.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1:080501:840</text:p>
          </table:table-cell>
          <table:table-cell table:style-name="ce15" office:value-type="float" office:value="131633.32" calcext:value-type="float">
            <text:p>131,633.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2:071101:3625</text:p>
          </table:table-cell>
          <table:table-cell table:style-name="ce15" office:value-type="float" office:value="141900" calcext:value-type="float">
            <text:p>141,90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150901:1994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0:040401:563</text:p>
          </table:table-cell>
          <table:table-cell table:style-name="ce15" office:value-type="float" office:value="270627.06" calcext:value-type="float">
            <text:p>270,627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8:190701:2978</text:p>
          </table:table-cell>
          <table:table-cell table:style-name="ce15" office:value-type="float" office:value="4678294.5" calcext:value-type="float">
            <text:p>4,678,294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100701:1797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0:040401:250</text:p>
          </table:table-cell>
          <table:table-cell table:style-name="ce15" office:value-type="float" office:value="75080.5" calcext:value-type="float">
            <text:p>75,080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4:100701:1798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0:040401:226</text:p>
          </table:table-cell>
          <table:table-cell table:style-name="ce15" office:value-type="float" office:value="168814.69" calcext:value-type="float">
            <text:p>168,814.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4:110401:1712</text:p>
          </table:table-cell>
          <table:table-cell table:style-name="ce15" office:value-type="float" office:value="434012.76" calcext:value-type="float">
            <text:p>434,012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1:030601:1690</text:p>
          </table:table-cell>
          <table:table-cell table:style-name="ce15" office:value-type="float" office:value="165239.36" calcext:value-type="float">
            <text:p>165,239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4:100701:1796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160501:106</text:p>
          </table:table-cell>
          <table:table-cell table:style-name="ce15" office:value-type="float" office:value="65820" calcext:value-type="float">
            <text:p>65,82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60601:323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60601:40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60601:65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60601:128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60601:321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3:000000:1963</text:p>
          </table:table-cell>
          <table:table-cell table:style-name="ce15" office:value-type="float" office:value="78180" calcext:value-type="float">
            <text:p>78,18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9:050601:161</text:p>
          </table:table-cell>
          <table:table-cell table:style-name="ce15" office:value-type="float" office:value="541916.8" calcext:value-type="float">
            <text:p>541,916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100701:1801</text:p>
          </table:table-cell>
          <table:table-cell table:style-name="ce15" office:value-type="float" office:value="17671.5" calcext:value-type="float">
            <text:p>17,671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071201:963</text:p>
          </table:table-cell>
          <table:table-cell table:style-name="ce15" office:value-type="float" office:value="19724.76" calcext:value-type="float">
            <text:p>19,724.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060601:406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60601:62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8:050501:948</text:p>
          </table:table-cell>
          <table:table-cell table:style-name="ce15" office:value-type="float" office:value="1215433.79" calcext:value-type="float">
            <text:p>1,215,433.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4:090301:675</text:p>
          </table:table-cell>
          <table:table-cell table:style-name="ce15" office:value-type="float" office:value="158344.64" calcext:value-type="float">
            <text:p>158,344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42101:987</text:p>
          </table:table-cell>
          <table:table-cell table:style-name="ce15" office:value-type="float" office:value="519605.22" calcext:value-type="float">
            <text:p>519,605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4:100701:1809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0:040401:227</text:p>
          </table:table-cell>
          <table:table-cell table:style-name="ce15" office:value-type="float" office:value="101788.28" calcext:value-type="float">
            <text:p>101,788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6:010601:616</text:p>
          </table:table-cell>
          <table:table-cell table:style-name="ce15" office:value-type="float" office:value="445597.88" calcext:value-type="float">
            <text:p>445,597.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100701:1804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8:050501:949</text:p>
          </table:table-cell>
          <table:table-cell table:style-name="ce15" office:value-type="float" office:value="1148105.53" calcext:value-type="float">
            <text:p>1,148,105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4:090301:674</text:p>
          </table:table-cell>
          <table:table-cell table:style-name="ce15" office:value-type="float" office:value="151652.32" calcext:value-type="float">
            <text:p>151,652.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4:100701:1807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8:040301:1071</text:p>
          </table:table-cell>
          <table:table-cell table:style-name="ce15" office:value-type="float" office:value="121460.7" calcext:value-type="float">
            <text:p>121,460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60601:9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1:000000:6321</text:p>
          </table:table-cell>
          <table:table-cell table:style-name="ce15" office:value-type="float" office:value="229165.38" calcext:value-type="float">
            <text:p>229,165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60601:412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10801:1119</text:p>
          </table:table-cell>
          <table:table-cell table:style-name="ce15" office:value-type="float" office:value="229270.24" calcext:value-type="float">
            <text:p>229,270.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060601:200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32401:1281</text:p>
          </table:table-cell>
          <table:table-cell table:style-name="ce15" office:value-type="float" office:value="146980.02" calcext:value-type="float">
            <text:p>146,980.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0:040401:224</text:p>
          </table:table-cell>
          <table:table-cell table:style-name="ce15" office:value-type="float" office:value="216898.33" calcext:value-type="float">
            <text:p>216,898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4:090301:672</text:p>
          </table:table-cell>
          <table:table-cell table:style-name="ce15" office:value-type="float" office:value="138992.48" calcext:value-type="float">
            <text:p>138,992.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4:100701:1803</text:p>
          </table:table-cell>
          <table:table-cell table:style-name="ce15" office:value-type="float" office:value="6732" calcext:value-type="float">
            <text:p>6,732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201001:2406</text:p>
          </table:table-cell>
          <table:table-cell table:style-name="ce15" office:value-type="float" office:value="784752.98" calcext:value-type="float">
            <text:p>784,752.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4:100701:1800</text:p>
          </table:table-cell>
          <table:table-cell table:style-name="ce15" office:value-type="float" office:value="7012.5" calcext:value-type="float">
            <text:p>7,012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60601:66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1:000000:1864</text:p>
          </table:table-cell>
          <table:table-cell table:style-name="ce15" office:value-type="float" office:value="132700" calcext:value-type="float">
            <text:p>132,700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201001:2405</text:p>
          </table:table-cell>
          <table:table-cell table:style-name="ce15" office:value-type="float" office:value="784752.98" calcext:value-type="float">
            <text:p>784,752.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1:010102:7672</text:p>
          </table:table-cell>
          <table:table-cell table:style-name="ce15" office:value-type="float" office:value="4189690.67" calcext:value-type="float">
            <text:p>4,189,690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4:040101:3080</text:p>
          </table:table-cell>
          <table:table-cell table:style-name="ce15" office:value-type="float" office:value="650471.68" calcext:value-type="float">
            <text:p>650,471.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5:040101:4927</text:p>
          </table:table-cell>
          <table:table-cell table:style-name="ce15" office:value-type="float" office:value="34740879.08" calcext:value-type="float">
            <text:p>34,740,879.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9:050101:2771</text:p>
          </table:table-cell>
          <table:table-cell table:style-name="ce15" office:value-type="float" office:value="2048223.38" calcext:value-type="float">
            <text:p>2,048,223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120101:3492</text:p>
          </table:table-cell>
          <table:table-cell table:style-name="ce15" office:value-type="float" office:value="1416033.43" calcext:value-type="float">
            <text:p>1,416,033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10801:7180</text:p>
          </table:table-cell>
          <table:table-cell table:style-name="ce15" office:value-type="float" office:value="1471220.9" calcext:value-type="float">
            <text:p>1,471,220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40103:4621</text:p>
          </table:table-cell>
          <table:table-cell table:style-name="ce15" office:value-type="float" office:value="294341.57" calcext:value-type="float">
            <text:p>294,341.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2:010109:241</text:p>
          </table:table-cell>
          <table:table-cell table:style-name="ce15" office:value-type="float" office:value="6703612.35" calcext:value-type="float">
            <text:p>6,703,612.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00000:170</text:p>
          </table:table-cell>
          <table:table-cell table:style-name="ce15" office:value-type="float" office:value="30814628.46" calcext:value-type="float">
            <text:p>30,814,628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4:010102:3016</text:p>
          </table:table-cell>
          <table:table-cell table:style-name="ce15" office:value-type="float" office:value="564325.12" calcext:value-type="float">
            <text:p>564,325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0:060501:2614</text:p>
          </table:table-cell>
          <table:table-cell table:style-name="ce15" office:value-type="float" office:value="1191598.16" calcext:value-type="float">
            <text:p>1,191,598.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5:090102:4610</text:p>
          </table:table-cell>
          <table:table-cell table:style-name="ce15" office:value-type="float" office:value="4849826.45" calcext:value-type="float">
            <text:p>4,849,826.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03:8093</text:p>
          </table:table-cell>
          <table:table-cell table:style-name="ce15" office:value-type="float" office:value="84374.23" calcext:value-type="float">
            <text:p>84,374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2:020103:1001</text:p>
          </table:table-cell>
          <table:table-cell table:style-name="ce15" office:value-type="float" office:value="1048776.22" calcext:value-type="float">
            <text:p>1,048,776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206:783</text:p>
          </table:table-cell>
          <table:table-cell table:style-name="ce15" office:value-type="float" office:value="2059132.74" calcext:value-type="float">
            <text:p>2,059,132.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90501:19074</text:p>
          </table:table-cell>
          <table:table-cell table:style-name="ce15" office:value-type="float" office:value="1049096.61" calcext:value-type="float">
            <text:p>1,049,096.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040102:6169</text:p>
          </table:table-cell>
          <table:table-cell table:style-name="ce15" office:value-type="float" office:value="852439.78" calcext:value-type="float">
            <text:p>852,439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9:010109:32517</text:p>
          </table:table-cell>
          <table:table-cell table:style-name="ce15" office:value-type="float" office:value="43332.14" calcext:value-type="float">
            <text:p>43,332.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4:010105:4692</text:p>
          </table:table-cell>
          <table:table-cell table:style-name="ce15" office:value-type="float" office:value="1551393.94" calcext:value-type="float">
            <text:p>1,551,393.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9:010103:4567</text:p>
          </table:table-cell>
          <table:table-cell table:style-name="ce15" office:value-type="float" office:value="563836.82" calcext:value-type="float">
            <text:p>563,836.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203:8094</text:p>
          </table:table-cell>
          <table:table-cell table:style-name="ce15" office:value-type="float" office:value="99263.8" calcext:value-type="float">
            <text:p>99,263.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4:050101:5721</text:p>
          </table:table-cell>
          <table:table-cell table:style-name="ce15" office:value-type="float" office:value="1013486.34" calcext:value-type="float">
            <text:p>1,013,486.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230101:2869</text:p>
          </table:table-cell>
          <table:table-cell table:style-name="ce15" office:value-type="float" office:value="692803.69" calcext:value-type="float">
            <text:p>692,803.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1:030101:2569</text:p>
          </table:table-cell>
          <table:table-cell table:style-name="ce15" office:value-type="float" office:value="718784.94" calcext:value-type="float">
            <text:p>718,784.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8:000000:293</text:p>
          </table:table-cell>
          <table:table-cell table:style-name="ce15" office:value-type="float" office:value="15728633.88" calcext:value-type="float">
            <text:p>15,728,633.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40101:1025</text:p>
          </table:table-cell>
          <table:table-cell table:style-name="ce15" office:value-type="float" office:value="1008804.48" calcext:value-type="float">
            <text:p>1,008,804.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9:010108:6421</text:p>
          </table:table-cell>
          <table:table-cell table:style-name="ce15" office:value-type="float" office:value="32525.53" calcext:value-type="float">
            <text:p>32,525.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30102:6313</text:p>
          </table:table-cell>
          <table:table-cell table:style-name="ce15" office:value-type="float" office:value="75229.57" calcext:value-type="float">
            <text:p>75,229.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40103:3901</text:p>
          </table:table-cell>
          <table:table-cell table:style-name="ce15" office:value-type="float" office:value="249656.05" calcext:value-type="float">
            <text:p>249,656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0:100501:2</text:p>
          </table:table-cell>
          <table:table-cell table:style-name="ce15" office:value-type="float" office:value="39689838.66" calcext:value-type="float">
            <text:p>39,689,838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5:170101:567</text:p>
          </table:table-cell>
          <table:table-cell table:style-name="ce15" office:value-type="float" office:value="771879.05" calcext:value-type="float">
            <text:p>771,879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030101:2570</text:p>
          </table:table-cell>
          <table:table-cell table:style-name="ce15" office:value-type="float" office:value="666423.12" calcext:value-type="float">
            <text:p>666,423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202:9410</text:p>
          </table:table-cell>
          <table:table-cell table:style-name="ce15" office:value-type="float" office:value="14938597.04" calcext:value-type="float">
            <text:p>14,938,597.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40101:1024</text:p>
          </table:table-cell>
          <table:table-cell table:style-name="ce15" office:value-type="float" office:value="1008804.48" calcext:value-type="float">
            <text:p>1,008,804.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307:2871</text:p>
          </table:table-cell>
          <table:table-cell table:style-name="ce15" office:value-type="float" office:value="2351498.04" calcext:value-type="float">
            <text:p>2,351,498.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0:070201:1384</text:p>
          </table:table-cell>
          <table:table-cell table:style-name="ce15" office:value-type="float" office:value="2422838.9" calcext:value-type="float">
            <text:p>2,422,838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20103:2226</text:p>
          </table:table-cell>
          <table:table-cell table:style-name="ce15" office:value-type="float" office:value="1164237.46" calcext:value-type="float">
            <text:p>1,164,237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9:050201:77</text:p>
          </table:table-cell>
          <table:table-cell table:style-name="ce15" office:value-type="float" office:value="809717.97" calcext:value-type="float">
            <text:p>809,717.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1:060101:3449</text:p>
          </table:table-cell>
          <table:table-cell table:style-name="ce15" office:value-type="float" office:value="22515.9" calcext:value-type="float">
            <text:p>22,515.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1:010106:3297</text:p>
          </table:table-cell>
          <table:table-cell table:style-name="ce15" office:value-type="float" office:value="406046.89" calcext:value-type="float">
            <text:p>406,046.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5:160101:6366</text:p>
          </table:table-cell>
          <table:table-cell table:style-name="ce15" office:value-type="float" office:value="1566706.36" calcext:value-type="float">
            <text:p>1,566,706.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4:050101:5722</text:p>
          </table:table-cell>
          <table:table-cell table:style-name="ce15" office:value-type="float" office:value="753711.86" calcext:value-type="float">
            <text:p>753,711.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3:060102:526</text:p>
          </table:table-cell>
          <table:table-cell table:style-name="ce15" office:value-type="float" office:value="981645.59" calcext:value-type="float">
            <text:p>981,645.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0:010119:585</text:p>
          </table:table-cell>
          <table:table-cell table:style-name="ce15" office:value-type="float" office:value="305515.22" calcext:value-type="float">
            <text:p>305,515.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8:010153:814</text:p>
          </table:table-cell>
          <table:table-cell table:style-name="ce15" office:value-type="float" office:value="29024.49" calcext:value-type="float">
            <text:p>29,024.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4:040101:3079</text:p>
          </table:table-cell>
          <table:table-cell table:style-name="ce15" office:value-type="float" office:value="615742.31" calcext:value-type="float">
            <text:p>615,742.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160102:2478</text:p>
          </table:table-cell>
          <table:table-cell table:style-name="ce15" office:value-type="float" office:value="445077.3" calcext:value-type="float">
            <text:p>445,077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7:010107:731</text:p>
          </table:table-cell>
          <table:table-cell table:style-name="ce15" office:value-type="float" office:value="452378.51" calcext:value-type="float">
            <text:p>452,378.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7:010467:2495</text:p>
          </table:table-cell>
          <table:table-cell table:style-name="ce15" office:value-type="float" office:value="584159.98" calcext:value-type="float">
            <text:p>584,159.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9:010119:33</text:p>
          </table:table-cell>
          <table:table-cell table:style-name="ce15" office:value-type="float" office:value="2571004.3" calcext:value-type="float">
            <text:p>2,571,004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4:010101:7216</text:p>
          </table:table-cell>
          <table:table-cell table:style-name="ce15" office:value-type="float" office:value="24204267.7" calcext:value-type="float">
            <text:p>24,204,267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1:010106:2218</text:p>
          </table:table-cell>
          <table:table-cell table:style-name="ce15" office:value-type="float" office:value="495431.05" calcext:value-type="float">
            <text:p>495,431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70301:100</text:p>
          </table:table-cell>
          <table:table-cell table:style-name="ce15" office:value-type="float" office:value="619547.6" calcext:value-type="float">
            <text:p>619,547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010301:2191</text:p>
          </table:table-cell>
          <table:table-cell table:style-name="ce15" office:value-type="float" office:value="752188.78" calcext:value-type="float">
            <text:p>752,188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9:170101:2197</text:p>
          </table:table-cell>
          <table:table-cell table:style-name="ce15" office:value-type="float" office:value="799838.87" calcext:value-type="float">
            <text:p>799,838.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3:050701:718</text:p>
          </table:table-cell>
          <table:table-cell table:style-name="ce15" office:value-type="float" office:value="1169475.43" calcext:value-type="float">
            <text:p>1,169,475.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7:010465:849</text:p>
          </table:table-cell>
          <table:table-cell table:style-name="ce15" office:value-type="float" office:value="25208.77" calcext:value-type="float">
            <text:p>25,208.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5:070601:2541</text:p>
          </table:table-cell>
          <table:table-cell table:style-name="ce15" office:value-type="float" office:value="948320.06" calcext:value-type="float">
            <text:p>948,320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9:010102:156</text:p>
          </table:table-cell>
          <table:table-cell table:style-name="ce15" office:value-type="float" office:value="387564.98" calcext:value-type="float">
            <text:p>387,564.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9:010103:36204</text:p>
          </table:table-cell>
          <table:table-cell table:style-name="ce15" office:value-type="float" office:value="58911.62" calcext:value-type="float">
            <text:p>58,911.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030102:6312</text:p>
          </table:table-cell>
          <table:table-cell table:style-name="ce15" office:value-type="float" office:value="84633.27" calcext:value-type="float">
            <text:p>84,633.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2:010307:2894</text:p>
          </table:table-cell>
          <table:table-cell table:style-name="ce15" office:value-type="float" office:value="2499095.21" calcext:value-type="float">
            <text:p>2,499,095.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315:8955</text:p>
          </table:table-cell>
          <table:table-cell table:style-name="ce15" office:value-type="float" office:value="77350.28" calcext:value-type="float">
            <text:p>77,350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1:010104:13132</text:p>
          </table:table-cell>
          <table:table-cell table:style-name="ce15" office:value-type="float" office:value="1847684.58" calcext:value-type="float">
            <text:p>1,847,684.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8:010168:624</text:p>
          </table:table-cell>
          <table:table-cell table:style-name="ce15" office:value-type="float" office:value="167494.41" calcext:value-type="float">
            <text:p>167,494.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1:010113:12485</text:p>
          </table:table-cell>
          <table:table-cell table:style-name="ce15" office:value-type="float" office:value="15154.3" calcext:value-type="float">
            <text:p>15,154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0:100501:691</text:p>
          </table:table-cell>
          <table:table-cell table:style-name="ce15" office:value-type="float" office:value="291240.84" calcext:value-type="float">
            <text:p>291,240.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9:010108:5005</text:p>
          </table:table-cell>
          <table:table-cell table:style-name="ce15" office:value-type="float" office:value="9294053.17" calcext:value-type="float">
            <text:p>9,294,053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5:000000:510</text:p>
          </table:table-cell>
          <table:table-cell table:style-name="ce15" office:value-type="float" office:value="692237.03" calcext:value-type="float">
            <text:p>692,237.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1:010101:1367</text:p>
          </table:table-cell>
          <table:table-cell table:style-name="ce15" office:value-type="float" office:value="310284.18" calcext:value-type="float">
            <text:p>310,284.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2:160102:2477</text:p>
          </table:table-cell>
          <table:table-cell table:style-name="ce15" office:value-type="float" office:value="445077.3" calcext:value-type="float">
            <text:p>445,077.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220105:254</text:p>
          </table:table-cell>
          <table:table-cell table:style-name="ce15" office:value-type="float" office:value="393734.99" calcext:value-type="float">
            <text:p>393,734.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8:010123:282</text:p>
          </table:table-cell>
          <table:table-cell table:style-name="ce15" office:value-type="float" office:value="2626904.29" calcext:value-type="float">
            <text:p>2,626,904.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100101:1069</text:p>
          </table:table-cell>
          <table:table-cell table:style-name="ce15" office:value-type="float" office:value="591200.1" calcext:value-type="float">
            <text:p>591,200.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0:010126:898</text:p>
          </table:table-cell>
          <table:table-cell table:style-name="ce15" office:value-type="float" office:value="164515.78" calcext:value-type="float">
            <text:p>164,515.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0:010119:111</text:p>
          </table:table-cell>
          <table:table-cell table:style-name="ce15" office:value-type="float" office:value="387675.64" calcext:value-type="float">
            <text:p>387,675.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0:010119:362</text:p>
          </table:table-cell>
          <table:table-cell table:style-name="ce15" office:value-type="float" office:value="236651.7" calcext:value-type="float">
            <text:p>236,651.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1:060101:9879</text:p>
          </table:table-cell>
          <table:table-cell table:style-name="ce15" office:value-type="float" office:value="749467.28" calcext:value-type="float">
            <text:p>749,467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8:050101:4869</text:p>
          </table:table-cell>
          <table:table-cell table:style-name="ce15" office:value-type="float" office:value="1450442.86" calcext:value-type="float">
            <text:p>1,450,442.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4:130101:893</text:p>
          </table:table-cell>
          <table:table-cell table:style-name="ce15" office:value-type="float" office:value="772310.35" calcext:value-type="float">
            <text:p>772,310.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9:010109:29684</text:p>
          </table:table-cell>
          <table:table-cell table:style-name="ce15" office:value-type="float" office:value="9091787.46" calcext:value-type="float">
            <text:p>9,091,787.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7:210101:284</text:p>
          </table:table-cell>
          <table:table-cell table:style-name="ce15" office:value-type="float" office:value="1466060.87" calcext:value-type="float">
            <text:p>1,466,060.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4:070101:750</text:p>
          </table:table-cell>
          <table:table-cell table:style-name="ce15" office:value-type="float" office:value="1198123.02" calcext:value-type="float">
            <text:p>1,198,123.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1:090401:359</text:p>
          </table:table-cell>
          <table:table-cell table:style-name="ce15" office:value-type="float" office:value="605045.12" calcext:value-type="float">
            <text:p>605,045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5:060301:829</text:p>
          </table:table-cell>
          <table:table-cell table:style-name="ce15" office:value-type="float" office:value="1013347.5" calcext:value-type="float">
            <text:p>1,013,347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0:010151:226</text:p>
          </table:table-cell>
          <table:table-cell table:style-name="ce15" office:value-type="float" office:value="560188.1" calcext:value-type="float">
            <text:p>560,188.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4:010105:1936</text:p>
          </table:table-cell>
          <table:table-cell table:style-name="ce15" office:value-type="float" office:value="613924.28" calcext:value-type="float">
            <text:p>613,924.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170201:2781</text:p>
          </table:table-cell>
          <table:table-cell table:style-name="ce15" office:value-type="float" office:value="871161.12" calcext:value-type="float">
            <text:p>871,161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4:110201:704</text:p>
          </table:table-cell>
          <table:table-cell table:style-name="ce15" office:value-type="float" office:value="1657881.84" calcext:value-type="float">
            <text:p>1,657,881.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0:000000:386</text:p>
          </table:table-cell>
          <table:table-cell table:style-name="ce15" office:value-type="float" office:value="16234575.73" calcext:value-type="float">
            <text:p>16,234,575.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220:8805</text:p>
          </table:table-cell>
          <table:table-cell table:style-name="ce15" office:value-type="float" office:value="82106.66" calcext:value-type="float">
            <text:p>82,106.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5:010104:931</text:p>
          </table:table-cell>
          <table:table-cell table:style-name="ce15" office:value-type="float" office:value="11674.96" calcext:value-type="float">
            <text:p>11,674.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20103:2227</text:p>
          </table:table-cell>
          <table:table-cell table:style-name="ce15" office:value-type="float" office:value="949772.67" calcext:value-type="float">
            <text:p>949,772.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00000:378</text:p>
          </table:table-cell>
          <table:table-cell table:style-name="ce15" office:value-type="float" office:value="16922989.1" calcext:value-type="float">
            <text:p>16,922,989.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3:000000:1171</text:p>
          </table:table-cell>
          <table:table-cell table:style-name="ce15" office:value-type="float" office:value="885086.23" calcext:value-type="float">
            <text:p>885,086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222:626</text:p>
          </table:table-cell>
          <table:table-cell table:style-name="ce15" office:value-type="float" office:value="194671.6" calcext:value-type="float">
            <text:p>194,671.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3:030102:2105</text:p>
          </table:table-cell>
          <table:table-cell table:style-name="ce15" office:value-type="float" office:value="1841073.83" calcext:value-type="float">
            <text:p>1,841,073.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9:010108:6423</text:p>
          </table:table-cell>
          <table:table-cell table:style-name="ce15" office:value-type="float" office:value="26179.09" calcext:value-type="float">
            <text:p>26,179.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9:010109:32519</text:p>
          </table:table-cell>
          <table:table-cell table:style-name="ce15" office:value-type="float" office:value="36110.12" calcext:value-type="float">
            <text:p>36,110.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7:010465:366</text:p>
          </table:table-cell>
          <table:table-cell table:style-name="ce15" office:value-type="float" office:value="3769432.02" calcext:value-type="float">
            <text:p>3,769,432.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2:090501:19073</text:p>
          </table:table-cell>
          <table:table-cell table:style-name="ce15" office:value-type="float" office:value="1195970.14" calcext:value-type="float">
            <text:p>1,195,970.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9:170101:2196</text:p>
          </table:table-cell>
          <table:table-cell table:style-name="ce15" office:value-type="float" office:value="2404848.86" calcext:value-type="float">
            <text:p>2,404,848.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1:020102:3479</text:p>
          </table:table-cell>
          <table:table-cell table:style-name="ce15" office:value-type="float" office:value="1066938.5" calcext:value-type="float">
            <text:p>1,066,938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7:220101:3945</text:p>
          </table:table-cell>
          <table:table-cell table:style-name="ce15" office:value-type="float" office:value="2150538.95" calcext:value-type="float">
            <text:p>2,150,538.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120201:1021</text:p>
          </table:table-cell>
          <table:table-cell table:style-name="ce15" office:value-type="float" office:value="829932.11" calcext:value-type="float">
            <text:p>829,932.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60301:2095</text:p>
          </table:table-cell>
          <table:table-cell table:style-name="ce15" office:value-type="float" office:value="525803.52" calcext:value-type="float">
            <text:p>525,803.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3:000000:950</text:p>
          </table:table-cell>
          <table:table-cell table:style-name="ce15" office:value-type="float" office:value="1391043.06" calcext:value-type="float">
            <text:p>1,391,043.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0:120201:2323</text:p>
          </table:table-cell>
          <table:table-cell table:style-name="ce15" office:value-type="float" office:value="1372785.83" calcext:value-type="float">
            <text:p>1,372,785.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8:160101:1893</text:p>
          </table:table-cell>
          <table:table-cell table:style-name="ce15" office:value-type="float" office:value="1883696.62" calcext:value-type="float">
            <text:p>1,883,696.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0:010119:430</text:p>
          </table:table-cell>
          <table:table-cell table:style-name="ce15" office:value-type="float" office:value="204162.39" calcext:value-type="float">
            <text:p>204,162.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5:160801:1652</text:p>
          </table:table-cell>
          <table:table-cell table:style-name="ce15" office:value-type="float" office:value="2443192.73" calcext:value-type="float">
            <text:p>2,443,192.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1:020101:3309</text:p>
          </table:table-cell>
          <table:table-cell table:style-name="ce15" office:value-type="float" office:value="1328000.11" calcext:value-type="float">
            <text:p>1,328,000.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8:010114:440</text:p>
          </table:table-cell>
          <table:table-cell table:style-name="ce15" office:value-type="float" office:value="397792.33" calcext:value-type="float">
            <text:p>397,792.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1:090402:668</text:p>
          </table:table-cell>
          <table:table-cell table:style-name="ce15" office:value-type="float" office:value="688223.87" calcext:value-type="float">
            <text:p>688,223.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2:010313:19</text:p>
          </table:table-cell>
          <table:table-cell table:style-name="ce15" office:value-type="float" office:value="1584162.85" calcext:value-type="float">
            <text:p>1,584,162.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2:010205:2833</text:p>
          </table:table-cell>
          <table:table-cell table:style-name="ce15" office:value-type="float" office:value="1486258.2" calcext:value-type="float">
            <text:p>1,486,258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7:090201:1872</text:p>
          </table:table-cell>
          <table:table-cell table:style-name="ce15" office:value-type="float" office:value="4917480.17" calcext:value-type="float">
            <text:p>4,917,480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2:200801:2620</text:p>
          </table:table-cell>
          <table:table-cell table:style-name="ce15" office:value-type="float" office:value="1022291.45" calcext:value-type="float">
            <text:p>1,022,291.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040103:4622</text:p>
          </table:table-cell>
          <table:table-cell table:style-name="ce15" office:value-type="float" office:value="272970.23" calcext:value-type="float">
            <text:p>272,970.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8:100201:1504</text:p>
          </table:table-cell>
          <table:table-cell table:style-name="ce15" office:value-type="float" office:value="424735.04" calcext:value-type="float">
            <text:p>424,735.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2:071001:353</text:p>
          </table:table-cell>
          <table:table-cell table:style-name="ce15" office:value-type="float" office:value="630484.11" calcext:value-type="float">
            <text:p>630,484.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2:071101:3637</text:p>
          </table:table-cell>
          <table:table-cell table:style-name="ce15" office:value-type="float" office:value="969982.55" calcext:value-type="float">
            <text:p>969,982.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3:050701:719</text:p>
          </table:table-cell>
          <table:table-cell table:style-name="ce15" office:value-type="float" office:value="1075182.17" calcext:value-type="float">
            <text:p>1,075,182.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9:050101:2772</text:p>
          </table:table-cell>
          <table:table-cell table:style-name="ce15" office:value-type="float" office:value="639467.05" calcext:value-type="float">
            <text:p>639,467.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4:010105:4853</text:p>
          </table:table-cell>
          <table:table-cell table:style-name="ce15" office:value-type="float" office:value="869916.56" calcext:value-type="float">
            <text:p>869,916.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4:000000:5447</text:p>
          </table:table-cell>
          <table:table-cell table:style-name="ce15" office:value-type="float" office:value="31814878.39" calcext:value-type="float">
            <text:p>31,814,878.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4:000000:5448</text:p>
          </table:table-cell>
          <table:table-cell table:style-name="ce15" office:value-type="float" office:value="31549194.73" calcext:value-type="float">
            <text:p>31,549,194.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7:100201:448</text:p>
          </table:table-cell>
          <table:table-cell table:style-name="ce15" office:value-type="float" office:value="366590.04" calcext:value-type="float">
            <text:p>366,590.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7:210201:715</text:p>
          </table:table-cell>
          <table:table-cell table:style-name="ce15" office:value-type="float" office:value="625391.2" calcext:value-type="float">
            <text:p>625,391.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7:130201:1019</text:p>
          </table:table-cell>
          <table:table-cell table:style-name="ce15" office:value-type="float" office:value="390173" calcext:value-type="float">
            <text:p>390,173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7:100201:450</text:p>
          </table:table-cell>
          <table:table-cell table:style-name="ce15" office:value-type="float" office:value="444176" calcext:value-type="float">
            <text:p>444,176.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6:030101:7160</text:p>
          </table:table-cell>
          <table:table-cell table:style-name="ce15" office:value-type="float" office:value="1725419.38" calcext:value-type="float">
            <text:p>1,725,419.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042301:17</text:p>
          </table:table-cell>
          <table:table-cell table:style-name="ce15" office:value-type="float" office:value="4191781.98" calcext:value-type="float">
            <text:p>4,191,781.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000000:5240</text:p>
          </table:table-cell>
          <table:table-cell table:style-name="ce15" office:value-type="float" office:value="1525432.5" calcext:value-type="float">
            <text:p>1,525,432.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000000:7788</text:p>
          </table:table-cell>
          <table:table-cell table:style-name="ce15" office:value-type="float" office:value="7296217.83" calcext:value-type="float">
            <text:p>7,296,217.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6" office:value-type="string" calcext:value-type="string">
            <text:p>22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60601:1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8:140401: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060601:2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060601:1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270601: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270601:8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270601:8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41801: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270601:8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60601:4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5:030701:66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1:170601:6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00000:3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2:030401:6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7:110501:9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60601: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60601:1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41801:70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60601:2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4:070901: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60401: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8:140501:2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60601:1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0:120801: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60601:3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8:140401:12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1:040701:13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3:120701:3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0:030701:1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4:020801:1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4:091001:3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3:120701:3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60601: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5:161501:16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000000:1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60601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0:100801:3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3:110601:3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0:061101:8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60401:2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0:030901:1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6:020601:17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5:120901:9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120901:9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010301:23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60601: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3:061101: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4:091001:3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31901:13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60601:3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6:020601:17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60601:1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60601:1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1:161201: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60601:2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4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7:000000:18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5:130401:9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3:120701:3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60601:3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60601: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60601:3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60601:3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8:150301:3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8:140401:9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010301:28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8:190701:17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132401:39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6:020601:17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60601:1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60601:2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60601:3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8:000000:15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2:060601:1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8:050401:17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060401:3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060601:4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3:030802:2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00000:99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60601:3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180301: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3:080501:3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60601: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5:000000:1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60601:3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60401:2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3:240701:1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060601:3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60601:1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0:100801:3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7:270601: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3:120601: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060601: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5:140901: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32401:12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7:130201:1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060601:4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60601:4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60601:3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60601: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171801:55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60601:3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7:270601:5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8:140401:11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60601: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2:021001:1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7:010301:20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000000:99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3:150501:6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1:160701:8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3:230601:3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0:100801:3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41801:8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4:060301:21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060401: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7:010301:18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3:271101:3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060601: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060401:2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41401:8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7:270601:8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060601:3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0:100801:3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8:140401:14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10209:27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1:031501:2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1:110601: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5:090105:8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000000:36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3:260101:31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4:090901:8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5:090102:36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5:090102:35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3:260101:32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3:260101:2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5:090105:29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3:260201: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3:260101:38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3:260201:8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10106:11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3:030104:6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5:090105:5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1:031501:26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3:260101:33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3:260101:318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90105:9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5:090105:13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3:260101: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3:260101:4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3:260101:2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8:140401:11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3:260101:3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5:090102:11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060301: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3:260101:36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3:260101:2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5:090105:7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3:260101:36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3:260101:32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4:090901:8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3:260101:38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5:030102:3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0:010126:8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3:260101:2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000000:123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3:260201: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3:260101:38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3:260101:3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3:260101:2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3:260101:3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3:260101:36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201:42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5:090102:29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3:260101:36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5:090105:45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3:260101:37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060301: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3:260101:2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000000:92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3:260101:32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90105:45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3:260101:4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90801:1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3:260101:38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3:260101: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3:260101:32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90102:3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3:260101:34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90104:17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3:260101:33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5:090102:34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3:260101:33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3:260101:31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060301: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90102:39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90102:43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3:260201:5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3:260101:1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5:000000:29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2:010108:137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90105:32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90105:30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3:260101:36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90104:17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090701:8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3:260101: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3:260101:31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214:11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90105:38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1:031302: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3:260101:38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5:090104: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3:260101:36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90105:13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5:090102:9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90105:4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3:260101:36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3:260101:36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90102:6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3:260201:8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3:260101:1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3:260101:33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3:260101:33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3:260101:37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5:090105:30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3:260101:37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90105:11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3:260101:2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5:090104:6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3:260101:2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3:260101: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3:260101:3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2:010102: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2:010220:79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3:260101:32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3:260101:2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2:090801:19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3:260101:4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3:260101:3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5:090102:13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5:090104:7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3:260101: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70401: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120301:8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3:260101:36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2:060301:3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3:260101:37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3:260101:37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3:260101:3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03:260101:1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90105:9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3:260101:37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3:260101:34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5:090104:1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1:130501:28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3:260101:32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3:260101:37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3:260101:38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5:090105:38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2:131301:46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5:090102: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5:090102:8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2:010207:23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3:260101:38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5:090105:1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3:260101:33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3:040401:3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3:260101:37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3:260101:2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03:260101:3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3:260101:1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2:060301: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3:260101:37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5:090102:32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2:060301:1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5:090105:45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3:260101:38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1:031501: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3:260101:36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1:031501:9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3:260101:5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1:220102:12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3:260101:31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2:010226: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5:090105:6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3:260101:38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3:260101:2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4:090901:7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3:260101:37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3:260101:37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3:260101:38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2:060301: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3:260101:2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3:260101:38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5:090102:46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3:260101:31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2:020103:6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3:260101:32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3:260101:3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5:090104:18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5:090105:6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3:260101:31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5:090105:2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2:060301: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3:260101:4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5:090102:6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5:090104:1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5:090105: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2:090401:2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3:260101:2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3:260101:36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5:090105:13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3:260201:5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220:76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3:260101: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3:260101:2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5:090105:8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3:260101:33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2:020701:11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2:160101:8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3:260101:32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2:131301:46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5:090102:45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3:260101:2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5:090102: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3:260101:33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7:010467: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5:090102:6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5:090105:13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5:090105:31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3:260101:36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03:260101:36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3:260101:4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2:010101: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3:260101:2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5:090101:7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3:260101:34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5:090102:14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3:260101:2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2:010103:121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01:020102:4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5:090102:6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5:090103:3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5:000000:11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2:010108:137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6:020201:15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3:260101:37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03:260101:38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7:110501:5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09:170101:21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2:060301: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2:010214:12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5:090102:7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5:090105:13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5:090102:6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03:260101: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3:260101:34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3:260101:33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03:260101:32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3:260101:37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5:090105:45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7:080601:2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03:260101:3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03:260101:1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3:260101:33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3:260101:5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01:031501:10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5:090102:4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03:260101:37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17:000000:14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5:090102:41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5:090105:45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2:010108:137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5:090102:35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5:090105:7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3:260101:32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5:090102:11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3:260101:36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03:260101:37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01:031501:3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5:090102:39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03:260101: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03:260101:36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5:090102:2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9:010112:170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7:170101: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2:060301:3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03:260101:33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2:200103:26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03:260101:37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01:031501:11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03:260101:38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5:090104:18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5:090102:14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01:080101: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03:260101:37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3:260101:36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03:260101:2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03:260101:38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03:000000:9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3:260201: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03:150301: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5:090102:3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5:090102:2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5:090105:13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5:090103:5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3:260101:38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03:260101:2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03:260101:31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12:060301: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03:260101:38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3:260101:38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03:260201: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03:260101:31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1:220102:55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3:260101:2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2:060301:3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1:010113:26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1:210201:18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5:090104:3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3:260101:38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03:260101:31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5:090104:7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03:260101:33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03:260101:4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5:090105:10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5:090102:8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03:260101:2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5:090104:5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1:010106:113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03:260201:8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12:060301: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5:040104:26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03:260101:3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5:090102:8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5:090105:14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25:090104:18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03:260101:2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03:260201:6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03:260101:32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3:260201: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03:260101:1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01:031501:11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02:150102:102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3:260101:1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03:260101:33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03:260101:36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03:260101:4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3:260201:6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03:260101:37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01:031501:2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5:090105:6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5:090102:39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03:260201:5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9:010116:115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03:260101:3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5:090102:11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5:090104:5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5:090102:7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2:000000:36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03:260101:33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03:260101:3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5:010111:7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03:260101:3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03:260101:31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5:090105:30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03:260101:36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03:260101:374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3:260101:37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03:260101:33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03:260101:2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5:090102:45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5:090104:1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5:090105:6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5:090105:35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12:060301: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03:260101:38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5:000000:3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2:060301:3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3:260101:36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5:090102:42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3:260101:2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5:090102:14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5:090102:392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03:260101:2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03:260101:2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5:090102:5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03:260101:37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03:260101:37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3:260101:3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5:090102:6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5:090105:11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2:010201:11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25:090102:11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5:090104:2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03:260101:33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01:120201:10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12:060301:3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5:090105:457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03:260101:37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5:070101:87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12:090102:5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5:000000:5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5:090102:13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03:260201:8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03:260101:31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5:090105: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5:000000:12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03:260101:370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5:090105:12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02:010106:24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5:090102:15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5:090102:3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03:260101:4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12:000000:45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03:260101:36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25:090105:12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03:260101:1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12:060301:36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03:260101:31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03:260101:33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03:260101:37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5:090104:18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04:090901:7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03:260101:32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03:260101:385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4:060301:80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03:260201: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13:010107:163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03:260201:59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3:260101:37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25:090102:14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12:190103:38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5:090105:3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3:260101:33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03:260101:36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12:000000:36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2:000000:172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5:090102:11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03:260101:3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25:090102:85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5:090105:8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5:090102:46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5:010112:212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0:040101:2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2:010204:1463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03:260101:33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05:050101:2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03:260101:36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17:010518:1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03:260101:36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03:260101:4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5:090102:10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5:090105:45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03:260101:38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03:260101:34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5:090102:129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5:090105:29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03:260101:40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03:260101:36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5:090102:1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2:060301:4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06:050201: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03:260101:32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25:090102:6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5:090102:39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03:260101:36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03:260101:38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5:090102: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12:060301: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5:090105:9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2:041901:13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03:260101:4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07:010103:56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03:260101:36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12:040102:61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03:260101:32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12:090501:150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03:260101:36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03:260101:38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12:060301:1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06:030102:1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03:000000:198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03:260101:4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03:260101:32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03:260101:33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5:090103:3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03:260101:38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12:060301:3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03:260101:4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04:010102:161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25:090102:1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03:260101:36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03:260101:32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03:260101:3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03:260101:31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12:060301: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3:260101:2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03:000000:92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3:260101:36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5:090105:45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03:260101:36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03:260101:2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03:260201: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5:090105:39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03:260101:28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03:260201:83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5:090105:40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5:090105:30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03:000000:21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03:260101:32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03:260101:315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12:060301:3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03:260101:37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12:060301:3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03:260101:37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5:090103:2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03:260101:338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14:010104:28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12:000000:36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03:260101:24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5:040104:26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3:260101:38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25:090102:9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03:260101:330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25:090105:30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03:260101:3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03:260201: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03:260101:34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5:090102:9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03:260101:27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25:090105:68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03:260101:3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03:260101:1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5:090102:445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03:260101:4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03:260101:50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03:260101:37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03:260101:38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01:090401:3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25:090104: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5:090102:32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12:190103:38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03:260101:335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25:090105:40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03:260101:37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25:090105:30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12:040701:24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25:090102:60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03:260101:37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21:010111:5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03:260101:4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03:260101:32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14:010102:137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5:000000:23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25:090102:5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03:260101:3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25:090104:186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03:260101:38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03:260101:368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03:260101:34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03:260101:380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03:260101:3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2:010108:137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03:260101:21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03:260101:30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22:010206:148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03:260101:31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25:090105:34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25:090105:31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03:260101:36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03:260101:37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03:260101:4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03:260201:60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25:090102:12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25:090105:137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03:260101:366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03:260101: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01:120301:8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03:260101:336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25:000000:8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12:060301:38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06:010201:142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25:090105:51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11:210102:5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25:090105:11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25:090105:45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5:090102:414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03:260201:59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25:090102:9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03:260101:28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25:000000:4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25:090105:457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03:260101:38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07:270601:81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07:270601:81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07:270601:50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25:090101:47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25:090101:47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25:090101:48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25:090101:47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25:090101:47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25:000000:141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25:000000:38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20:010123:50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12:190501:46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2:190501: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08:040301:91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12:090101:384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12:172301:33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02:021101:2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2:172301:2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12:172301:47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12:172301:6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12:172301:66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12:172301:4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02:180301:293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14:110401:43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11:070701:54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12:172301:52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2:172301:595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12:172301:25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12:172301:55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12:172301:46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12:172301:61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12:131901:12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06:120301:59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12:172301:59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02:120301:4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06:120301:34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12:172301:59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10:081301:9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10:040401: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10:040401:2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10:040401:15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23:010154:739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04:090901:75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11:130501:718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24:030101:3366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11:130202:2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24:020101:741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04:090901:754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11:130501:720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17:010939:17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24:030101:3367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12:090801:4122</text:p>
          </table:table-cell>
          <table:table-cell table:style-name="ce9" office:value-type="string" calcext:value-type="string" table:number-columns-spanned="2" table:number-rows-spanned="1">
            <text:p>25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B53BD5811EF7D2C021287F08A7AD8F0484590C8DB06D5FD8C4AF5ABDB4FDD2D221A09933B3F201DBC267580E22B03451B684A14A815C307A1EB9A6E6CC913DBE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60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6T11:22:11</meta:creation-date>
    <dc:date>2024-05-29T08:16:14</dc:date>
    <meta:generator>LibreOffice/6.4.6.2$Linux_X86_64 LibreOffice_project/17c4c786810c925eb6e0da4181cd43069b44ed29</meta:generator>
    <meta:document-statistic meta:table-count="1" meta:cell-count="4055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