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61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3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90" calcext:value-type="float">
            <text:p>190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739" calcext:value-type="float">
            <text:p>739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5:030102:3071</text:p>
          </table:table-cell>
          <table:table-cell table:style-name="ce15" office:value-type="float" office:value="548844.22" calcext:value-type="float">
            <text:p>548,844.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1:010106:5437</text:p>
          </table:table-cell>
          <table:table-cell table:style-name="ce15" office:value-type="float" office:value="215840.08" calcext:value-type="float">
            <text:p>215,840.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1:010104:1918</text:p>
          </table:table-cell>
          <table:table-cell table:style-name="ce15" office:value-type="float" office:value="21585941.17" calcext:value-type="float">
            <text:p>21,585,941.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1:220301:9881</text:p>
          </table:table-cell>
          <table:table-cell table:style-name="ce15" office:value-type="float" office:value="1712424.7" calcext:value-type="float">
            <text:p>1,712,424.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130301:4732</text:p>
          </table:table-cell>
          <table:table-cell table:style-name="ce15" office:value-type="float" office:value="2454521.28" calcext:value-type="float">
            <text:p>2,454,521.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9:100101:2948</text:p>
          </table:table-cell>
          <table:table-cell table:style-name="ce15" office:value-type="float" office:value="258040.01" calcext:value-type="float">
            <text:p>258,040.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8:010136:2520</text:p>
          </table:table-cell>
          <table:table-cell table:style-name="ce15" office:value-type="float" office:value="1300685.71" calcext:value-type="float">
            <text:p>1,300,685.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3:010102:1575</text:p>
          </table:table-cell>
          <table:table-cell table:style-name="ce15" office:value-type="float" office:value="4135748.59" calcext:value-type="float">
            <text:p>4,135,748.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9:010103:11581</text:p>
          </table:table-cell>
          <table:table-cell table:style-name="ce15" office:value-type="float" office:value="2635922.39" calcext:value-type="float">
            <text:p>2,635,922.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9:060101:5142</text:p>
          </table:table-cell>
          <table:table-cell table:style-name="ce15" office:value-type="float" office:value="537077.39" calcext:value-type="float">
            <text:p>537,077.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1:150102:1213</text:p>
          </table:table-cell>
          <table:table-cell table:style-name="ce15" office:value-type="float" office:value="9710042.79" calcext:value-type="float">
            <text:p>9,710,042.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8:040102:2371</text:p>
          </table:table-cell>
          <table:table-cell table:style-name="ce15" office:value-type="float" office:value="409814.81" calcext:value-type="float">
            <text:p>409,814.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9:010103:36200</text:p>
          </table:table-cell>
          <table:table-cell table:style-name="ce15" office:value-type="float" office:value="181395.59" calcext:value-type="float">
            <text:p>181,395.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4:060101:267</text:p>
          </table:table-cell>
          <table:table-cell table:style-name="ce15" office:value-type="float" office:value="817649.15" calcext:value-type="float">
            <text:p>817,649.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4:070101:12080</text:p>
          </table:table-cell>
          <table:table-cell table:style-name="ce15" office:value-type="float" office:value="4076232.12" calcext:value-type="float">
            <text:p>4,076,232.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4:030101:6108</text:p>
          </table:table-cell>
          <table:table-cell table:style-name="ce15" office:value-type="float" office:value="692699.28" calcext:value-type="float">
            <text:p>692,699.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5:070501:3871</text:p>
          </table:table-cell>
          <table:table-cell table:style-name="ce15" office:value-type="float" office:value="1164595.27" calcext:value-type="float">
            <text:p>1,164,595.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220:8796</text:p>
          </table:table-cell>
          <table:table-cell table:style-name="ce15" office:value-type="float" office:value="88678.48" calcext:value-type="float">
            <text:p>88,678.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8:020201:26</text:p>
          </table:table-cell>
          <table:table-cell table:style-name="ce15" office:value-type="float" office:value="1062104.37" calcext:value-type="float">
            <text:p>1,062,104.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220:8800</text:p>
          </table:table-cell>
          <table:table-cell table:style-name="ce15" office:value-type="float" office:value="66927.16" calcext:value-type="float">
            <text:p>66,927.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100401:2184</text:p>
          </table:table-cell>
          <table:table-cell table:style-name="ce15" office:value-type="float" office:value="3944008.66" calcext:value-type="float">
            <text:p>3,944,008.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106:15644</text:p>
          </table:table-cell>
          <table:table-cell table:style-name="ce15" office:value-type="float" office:value="120216.29" calcext:value-type="float">
            <text:p>120,216.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90501:1944</text:p>
          </table:table-cell>
          <table:table-cell table:style-name="ce15" office:value-type="float" office:value="3415608.2" calcext:value-type="float">
            <text:p>3,415,608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9:060101:5141</text:p>
          </table:table-cell>
          <table:table-cell table:style-name="ce15" office:value-type="float" office:value="513371.04" calcext:value-type="float">
            <text:p>513,371.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010301:4578</text:p>
          </table:table-cell>
          <table:table-cell table:style-name="ce15" office:value-type="float" office:value="2860822.26" calcext:value-type="float">
            <text:p>2,860,822.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8:010132:1285</text:p>
          </table:table-cell>
          <table:table-cell table:style-name="ce15" office:value-type="float" office:value="40722.77" calcext:value-type="float">
            <text:p>40,722.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030101:3972</text:p>
          </table:table-cell>
          <table:table-cell table:style-name="ce15" office:value-type="float" office:value="2279997.07" calcext:value-type="float">
            <text:p>2,279,997.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4:060301:10903</text:p>
          </table:table-cell>
          <table:table-cell table:style-name="ce15" office:value-type="float" office:value="4717018.49" calcext:value-type="float">
            <text:p>4,717,018.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4:030101:345</text:p>
          </table:table-cell>
          <table:table-cell table:style-name="ce15" office:value-type="float" office:value="1692780.4" calcext:value-type="float">
            <text:p>1,692,780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110101:8642</text:p>
          </table:table-cell>
          <table:table-cell table:style-name="ce15" office:value-type="float" office:value="447604.33" calcext:value-type="float">
            <text:p>447,604.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309:14546</text:p>
          </table:table-cell>
          <table:table-cell table:style-name="ce15" office:value-type="float" office:value="1791569.24" calcext:value-type="float">
            <text:p>1,791,569.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8:020201:837</text:p>
          </table:table-cell>
          <table:table-cell table:style-name="ce15" office:value-type="float" office:value="824677.67" calcext:value-type="float">
            <text:p>824,677.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4:040102:17533</text:p>
          </table:table-cell>
          <table:table-cell table:style-name="ce15" office:value-type="float" office:value="2199690.99" calcext:value-type="float">
            <text:p>2,199,690.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3:010108:5554</text:p>
          </table:table-cell>
          <table:table-cell table:style-name="ce15" office:value-type="float" office:value="7135225.38" calcext:value-type="float">
            <text:p>7,135,225.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171801:6044</text:p>
          </table:table-cell>
          <table:table-cell table:style-name="ce15" office:value-type="float" office:value="1799324.44" calcext:value-type="float">
            <text:p>1,799,324.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309:14547</text:p>
          </table:table-cell>
          <table:table-cell table:style-name="ce15" office:value-type="float" office:value="1036908.2" calcext:value-type="float">
            <text:p>1,036,908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3:010144:559</text:p>
          </table:table-cell>
          <table:table-cell table:style-name="ce15" office:value-type="float" office:value="11502258.75" calcext:value-type="float">
            <text:p>11,502,25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4:101101:119</text:p>
          </table:table-cell>
          <table:table-cell table:style-name="ce15" office:value-type="float" office:value="1770908.24" calcext:value-type="float">
            <text:p>1,770,908.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5:010101:112</text:p>
          </table:table-cell>
          <table:table-cell table:style-name="ce15" office:value-type="float" office:value="494703.61" calcext:value-type="float">
            <text:p>494,703.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41501:2223</text:p>
          </table:table-cell>
          <table:table-cell table:style-name="ce15" office:value-type="float" office:value="8184948.57" calcext:value-type="float">
            <text:p>8,184,948.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5:110401:468</text:p>
          </table:table-cell>
          <table:table-cell table:style-name="ce15" office:value-type="float" office:value="2209381.59" calcext:value-type="float">
            <text:p>2,209,381.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3:010102:1574</text:p>
          </table:table-cell>
          <table:table-cell table:style-name="ce15" office:value-type="float" office:value="6255112.51" calcext:value-type="float">
            <text:p>6,255,112.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040103:4583</text:p>
          </table:table-cell>
          <table:table-cell table:style-name="ce15" office:value-type="float" office:value="378787.55" calcext:value-type="float">
            <text:p>378,787.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1:130101:5542</text:p>
          </table:table-cell>
          <table:table-cell table:style-name="ce15" office:value-type="float" office:value="234322.23" calcext:value-type="float">
            <text:p>234,322.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040904:4025</text:p>
          </table:table-cell>
          <table:table-cell table:style-name="ce15" office:value-type="float" office:value="176779.3" calcext:value-type="float">
            <text:p>176,779.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8:010132:1284</text:p>
          </table:table-cell>
          <table:table-cell table:style-name="ce15" office:value-type="float" office:value="50141.04" calcext:value-type="float">
            <text:p>50,141.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140101:459</text:p>
          </table:table-cell>
          <table:table-cell table:style-name="ce15" office:value-type="float" office:value="708676.41" calcext:value-type="float">
            <text:p>708,676.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50801:1803</text:p>
          </table:table-cell>
          <table:table-cell table:style-name="ce15" office:value-type="float" office:value="3971637.44" calcext:value-type="float">
            <text:p>3,971,637.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4:120201:1977</text:p>
          </table:table-cell>
          <table:table-cell table:style-name="ce15" office:value-type="float" office:value="351248.66" calcext:value-type="float">
            <text:p>351,248.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8:050101:4868</text:p>
          </table:table-cell>
          <table:table-cell table:style-name="ce15" office:value-type="float" office:value="639977.32" calcext:value-type="float">
            <text:p>639,977.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1:050401:713</text:p>
          </table:table-cell>
          <table:table-cell table:style-name="ce15" office:value-type="float" office:value="154808.83" calcext:value-type="float">
            <text:p>154,808.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4:010102:6303</text:p>
          </table:table-cell>
          <table:table-cell table:style-name="ce15" office:value-type="float" office:value="2466901.58" calcext:value-type="float">
            <text:p>2,466,901.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7:130301:4733</text:p>
          </table:table-cell>
          <table:table-cell table:style-name="ce15" office:value-type="float" office:value="6233579.89" calcext:value-type="float">
            <text:p>6,233,579.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7:010301:4577</text:p>
          </table:table-cell>
          <table:table-cell table:style-name="ce15" office:value-type="float" office:value="1469574.93" calcext:value-type="float">
            <text:p>1,469,574.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8:030103:3938</text:p>
          </table:table-cell>
          <table:table-cell table:style-name="ce15" office:value-type="float" office:value="182722.55" calcext:value-type="float">
            <text:p>182,722.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10801:7179</text:p>
          </table:table-cell>
          <table:table-cell table:style-name="ce15" office:value-type="float" office:value="1134161.51" calcext:value-type="float">
            <text:p>1,134,161.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227:4761</text:p>
          </table:table-cell>
          <table:table-cell table:style-name="ce15" office:value-type="float" office:value="899648.41" calcext:value-type="float">
            <text:p>899,648.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1:210401:1012</text:p>
          </table:table-cell>
          <table:table-cell table:style-name="ce15" office:value-type="float" office:value="311527.21" calcext:value-type="float">
            <text:p>311,527.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1:040201:1291</text:p>
          </table:table-cell>
          <table:table-cell table:style-name="ce15" office:value-type="float" office:value="353413.62" calcext:value-type="float">
            <text:p>353,413.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9:100101:2949</text:p>
          </table:table-cell>
          <table:table-cell table:style-name="ce15" office:value-type="float" office:value="370363.31" calcext:value-type="float">
            <text:p>370,363.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10801:7178</text:p>
          </table:table-cell>
          <table:table-cell table:style-name="ce15" office:value-type="float" office:value="1403542.14" calcext:value-type="float">
            <text:p>1,403,542.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8:010801:910</text:p>
          </table:table-cell>
          <table:table-cell table:style-name="ce15" office:value-type="float" office:value="3596675.4" calcext:value-type="float">
            <text:p>3,596,675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220:8798</text:p>
          </table:table-cell>
          <table:table-cell table:style-name="ce15" office:value-type="float" office:value="78639.41" calcext:value-type="float">
            <text:p>78,639.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227:4760</text:p>
          </table:table-cell>
          <table:table-cell table:style-name="ce15" office:value-type="float" office:value="1118965.68" calcext:value-type="float">
            <text:p>1,118,965.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8:010801:909</text:p>
          </table:table-cell>
          <table:table-cell table:style-name="ce15" office:value-type="float" office:value="1332102" calcext:value-type="float">
            <text:p>1,332,102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200102:2998</text:p>
          </table:table-cell>
          <table:table-cell table:style-name="ce15" office:value-type="float" office:value="1628436.73" calcext:value-type="float">
            <text:p>1,628,436.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80102:5569</text:p>
          </table:table-cell>
          <table:table-cell table:style-name="ce15" office:value-type="float" office:value="886822.79" calcext:value-type="float">
            <text:p>886,822.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220:8795</text:p>
          </table:table-cell>
          <table:table-cell table:style-name="ce15" office:value-type="float" office:value="75846.09" calcext:value-type="float">
            <text:p>75,846.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1:220101:2839</text:p>
          </table:table-cell>
          <table:table-cell table:style-name="ce15" office:value-type="float" office:value="11197144.71" calcext:value-type="float">
            <text:p>11,197,144.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1:031501:3803</text:p>
          </table:table-cell>
          <table:table-cell table:style-name="ce15" office:value-type="float" office:value="4665810.6" calcext:value-type="float">
            <text:p>4,665,810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7:090201:1871</text:p>
          </table:table-cell>
          <table:table-cell table:style-name="ce15" office:value-type="float" office:value="3285542.71" calcext:value-type="float">
            <text:p>3,285,542.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220:8797</text:p>
          </table:table-cell>
          <table:table-cell table:style-name="ce15" office:value-type="float" office:value="70273.51" calcext:value-type="float">
            <text:p>70,273.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216:12151</text:p>
          </table:table-cell>
          <table:table-cell table:style-name="ce15" office:value-type="float" office:value="593940.37" calcext:value-type="float">
            <text:p>593,940.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030101:6109</text:p>
          </table:table-cell>
          <table:table-cell table:style-name="ce15" office:value-type="float" office:value="564146.29" calcext:value-type="float">
            <text:p>564,146.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501:6278</text:p>
          </table:table-cell>
          <table:table-cell table:style-name="ce15" office:value-type="float" office:value="180439.94" calcext:value-type="float">
            <text:p>180,439.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201001:2404</text:p>
          </table:table-cell>
          <table:table-cell table:style-name="ce15" office:value-type="float" office:value="4136443.13" calcext:value-type="float">
            <text:p>4,136,443.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315:2885</text:p>
          </table:table-cell>
          <table:table-cell table:style-name="ce15" office:value-type="float" office:value="5374765.15" calcext:value-type="float">
            <text:p>5,374,765.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303:1648</text:p>
          </table:table-cell>
          <table:table-cell table:style-name="ce15" office:value-type="float" office:value="1858974.99" calcext:value-type="float">
            <text:p>1,858,974.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4:010114:1492</text:p>
          </table:table-cell>
          <table:table-cell table:style-name="ce15" office:value-type="float" office:value="199679.09" calcext:value-type="float">
            <text:p>199,679.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2:070601:449</text:p>
          </table:table-cell>
          <table:table-cell table:style-name="ce15" office:value-type="float" office:value="2943065.93" calcext:value-type="float">
            <text:p>2,943,065.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171801:6043</text:p>
          </table:table-cell>
          <table:table-cell table:style-name="ce15" office:value-type="float" office:value="715430.92" calcext:value-type="float">
            <text:p>715,430.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8:010140:1414</text:p>
          </table:table-cell>
          <table:table-cell table:style-name="ce15" office:value-type="float" office:value="102628.91" calcext:value-type="float">
            <text:p>102,628.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13:1835</text:p>
          </table:table-cell>
          <table:table-cell table:style-name="ce15" office:value-type="float" office:value="3230080.93" calcext:value-type="float">
            <text:p>3,230,080.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5:050601:1877</text:p>
          </table:table-cell>
          <table:table-cell table:style-name="ce15" office:value-type="float" office:value="14820412.05" calcext:value-type="float">
            <text:p>14,820,412.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070103:2840</text:p>
          </table:table-cell>
          <table:table-cell table:style-name="ce15" office:value-type="float" office:value="312683.77" calcext:value-type="float">
            <text:p>312,683.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3:030102:2104</text:p>
          </table:table-cell>
          <table:table-cell table:style-name="ce15" office:value-type="float" office:value="3356897.04" calcext:value-type="float">
            <text:p>3,356,897.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220:8801</text:p>
          </table:table-cell>
          <table:table-cell table:style-name="ce15" office:value-type="float" office:value="72149.37" calcext:value-type="float">
            <text:p>72,149.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070101:3367</text:p>
          </table:table-cell>
          <table:table-cell table:style-name="ce15" office:value-type="float" office:value="5619140.4" calcext:value-type="float">
            <text:p>5,619,140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2:190101:1636</text:p>
          </table:table-cell>
          <table:table-cell table:style-name="ce15" office:value-type="float" office:value="9748354.13" calcext:value-type="float">
            <text:p>9,748,354.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220:8799</text:p>
          </table:table-cell>
          <table:table-cell table:style-name="ce15" office:value-type="float" office:value="73201.57" calcext:value-type="float">
            <text:p>73,201.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170601:3946</text:p>
          </table:table-cell>
          <table:table-cell table:style-name="ce15" office:value-type="float" office:value="2720212.91" calcext:value-type="float">
            <text:p>2,720,212.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2:080601:451</text:p>
          </table:table-cell>
          <table:table-cell table:style-name="ce15" office:value-type="float" office:value="853434.89" calcext:value-type="float">
            <text:p>853,434.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1:180201:1462</text:p>
          </table:table-cell>
          <table:table-cell table:style-name="ce15" office:value-type="float" office:value="4890796.29" calcext:value-type="float">
            <text:p>4,890,796.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1:010113:12484</text:p>
          </table:table-cell>
          <table:table-cell table:style-name="ce15" office:value-type="float" office:value="121484.69" calcext:value-type="float">
            <text:p>121,484.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220110:195</text:p>
          </table:table-cell>
          <table:table-cell table:style-name="ce15" office:value-type="float" office:value="2495293.47" calcext:value-type="float">
            <text:p>2,495,293.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4:040101:2118</text:p>
          </table:table-cell>
          <table:table-cell table:style-name="ce15" office:value-type="float" office:value="189876.96" calcext:value-type="float">
            <text:p>189,876.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200401:799</text:p>
          </table:table-cell>
          <table:table-cell table:style-name="ce15" office:value-type="float" office:value="1084422.45" calcext:value-type="float">
            <text:p>1,084,422.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4:060301:10905</text:p>
          </table:table-cell>
          <table:table-cell table:style-name="ce15" office:value-type="float" office:value="312419.55" calcext:value-type="float">
            <text:p>312,419.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200102:2999</text:p>
          </table:table-cell>
          <table:table-cell table:style-name="ce15" office:value-type="float" office:value="1837535.6" calcext:value-type="float">
            <text:p>1,837,535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4:130601:626</text:p>
          </table:table-cell>
          <table:table-cell table:style-name="ce15" office:value-type="float" office:value="702678.36" calcext:value-type="float">
            <text:p>702,678.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180103:577</text:p>
          </table:table-cell>
          <table:table-cell table:style-name="ce15" office:value-type="float" office:value="832510.47" calcext:value-type="float">
            <text:p>832,510.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307:4497</text:p>
          </table:table-cell>
          <table:table-cell table:style-name="ce15" office:value-type="float" office:value="133430.3" calcext:value-type="float">
            <text:p>133,430.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8:010134:6240</text:p>
          </table:table-cell>
          <table:table-cell table:style-name="ce15" office:value-type="float" office:value="595768.84" calcext:value-type="float">
            <text:p>595,768.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103:12539</text:p>
          </table:table-cell>
          <table:table-cell table:style-name="ce15" office:value-type="float" office:value="273679.86" calcext:value-type="float">
            <text:p>273,679.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40301:4625</text:p>
          </table:table-cell>
          <table:table-cell table:style-name="ce15" office:value-type="float" office:value="3882810.91" calcext:value-type="float">
            <text:p>3,882,810.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9:010112:4690</text:p>
          </table:table-cell>
          <table:table-cell table:style-name="ce15" office:value-type="float" office:value="111965.8" calcext:value-type="float">
            <text:p>111,965.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2:010212:2419</text:p>
          </table:table-cell>
          <table:table-cell table:style-name="ce15" office:value-type="float" office:value="964614.27" calcext:value-type="float">
            <text:p>964,614.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2:000000:3280</text:p>
          </table:table-cell>
          <table:table-cell table:style-name="ce15" office:value-type="float" office:value="1454709.27" calcext:value-type="float">
            <text:p>1,454,709.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3:082101:304</text:p>
          </table:table-cell>
          <table:table-cell table:style-name="ce15" office:value-type="float" office:value="3271870.97" calcext:value-type="float">
            <text:p>3,271,87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1:000000:8131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1:000000:8136</text:p>
          </table:table-cell>
          <table:table-cell table:style-name="ce15" office:value-type="float" office:value="24433.72" calcext:value-type="float">
            <text:p>24,433.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1:170101:647</text:p>
          </table:table-cell>
          <table:table-cell table:style-name="ce15" office:value-type="float" office:value="55845.93" calcext:value-type="float">
            <text:p>55,845.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5:000000:2491</text:p>
          </table:table-cell>
          <table:table-cell table:style-name="ce15" office:value-type="float" office:value="1308584.08" calcext:value-type="float">
            <text:p>1,308,584.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5:051401:1391</text:p>
          </table:table-cell>
          <table:table-cell table:style-name="ce15" office:value-type="float" office:value="20505.6" calcext:value-type="float">
            <text:p>20,505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5:020143:253</text:p>
          </table:table-cell>
          <table:table-cell table:style-name="ce15" office:value-type="float" office:value="81577" calcext:value-type="float">
            <text:p>81,577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1:170102:2641</text:p>
          </table:table-cell>
          <table:table-cell table:style-name="ce15" office:value-type="float" office:value="7164.71" calcext:value-type="float">
            <text:p>7,164.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1:170102:2640</text:p>
          </table:table-cell>
          <table:table-cell table:style-name="ce15" office:value-type="float" office:value="7164.71" calcext:value-type="float">
            <text:p>7,164.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5:010103:9213</text:p>
          </table:table-cell>
          <table:table-cell table:style-name="ce15" office:value-type="float" office:value="35244" calcext:value-type="float">
            <text:p>35,244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1:000000:8137</text:p>
          </table:table-cell>
          <table:table-cell table:style-name="ce15" office:value-type="float" office:value="12826.72" calcext:value-type="float">
            <text:p>12,826.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5:051401:1394</text:p>
          </table:table-cell>
          <table:table-cell table:style-name="ce15" office:value-type="float" office:value="10252.8" calcext:value-type="float">
            <text:p>10,252.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5:010105:10560</text:p>
          </table:table-cell>
          <table:table-cell table:style-name="ce15" office:value-type="float" office:value="66073.6" calcext:value-type="float">
            <text:p>66,073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170102:2639</text:p>
          </table:table-cell>
          <table:table-cell table:style-name="ce15" office:value-type="float" office:value="9307.65" calcext:value-type="float">
            <text:p>9,307.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5:000000:2493</text:p>
          </table:table-cell>
          <table:table-cell table:style-name="ce15" office:value-type="float" office:value="7974.4" calcext:value-type="float">
            <text:p>7,974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2:150501:731</text:p>
          </table:table-cell>
          <table:table-cell table:style-name="ce15" office:value-type="float" office:value="11347841.96" calcext:value-type="float">
            <text:p>11,347,841.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000000:8128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5:010105:10561</text:p>
          </table:table-cell>
          <table:table-cell table:style-name="ce15" office:value-type="float" office:value="20505.6" calcext:value-type="float">
            <text:p>20,505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5:051401:1392</text:p>
          </table:table-cell>
          <table:table-cell table:style-name="ce15" office:value-type="float" office:value="11107.2" calcext:value-type="float">
            <text:p>11,107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1:000000:8129</text:p>
          </table:table-cell>
          <table:table-cell table:style-name="ce15" office:value-type="float" office:value="25596.05" calcext:value-type="float">
            <text:p>25,596.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1:000000:8134</text:p>
          </table:table-cell>
          <table:table-cell table:style-name="ce15" office:value-type="float" office:value="64133.59" calcext:value-type="float">
            <text:p>64,133.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5:030102:355</text:p>
          </table:table-cell>
          <table:table-cell table:style-name="ce15" office:value-type="float" office:value="549133" calcext:value-type="float">
            <text:p>549,133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1:000000:8139</text:p>
          </table:table-cell>
          <table:table-cell table:style-name="ce15" office:value-type="float" office:value="8102.85" calcext:value-type="float">
            <text:p>8,102.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5:000000:2492</text:p>
          </table:table-cell>
          <table:table-cell table:style-name="ce15" office:value-type="float" office:value="11107.2" calcext:value-type="float">
            <text:p>11,107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1:000000:8138</text:p>
          </table:table-cell>
          <table:table-cell table:style-name="ce15" office:value-type="float" office:value="15564.89" calcext:value-type="float">
            <text:p>15,564.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3:060101:1161</text:p>
          </table:table-cell>
          <table:table-cell table:style-name="ce15" office:value-type="float" office:value="19546.97" calcext:value-type="float">
            <text:p>19,546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5:010103:9212</text:p>
          </table:table-cell>
          <table:table-cell table:style-name="ce15" office:value-type="float" office:value="19010.4" calcext:value-type="float">
            <text:p>19,010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1:000000:8132</text:p>
          </table:table-cell>
          <table:table-cell table:style-name="ce15" office:value-type="float" office:value="43977.32" calcext:value-type="float">
            <text:p>43,977.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1:000000:8133</text:p>
          </table:table-cell>
          <table:table-cell table:style-name="ce15" office:value-type="float" office:value="9161.94" calcext:value-type="float">
            <text:p>9,161.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5:051401:1393</text:p>
          </table:table-cell>
          <table:table-cell table:style-name="ce15" office:value-type="float" office:value="31328" calcext:value-type="float">
            <text:p>31,328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5:050402:760</text:p>
          </table:table-cell>
          <table:table-cell table:style-name="ce15" office:value-type="float" office:value="11392" calcext:value-type="float">
            <text:p>11,392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5:010105:10559</text:p>
          </table:table-cell>
          <table:table-cell table:style-name="ce15" office:value-type="float" office:value="10252.8" calcext:value-type="float">
            <text:p>10,252.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5:000000:2490</text:p>
          </table:table-cell>
          <table:table-cell table:style-name="ce15" office:value-type="float" office:value="50979.2" calcext:value-type="float">
            <text:p>50,979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4:070601:911</text:p>
          </table:table-cell>
          <table:table-cell table:style-name="ce15" office:value-type="float" office:value="343755" calcext:value-type="float">
            <text:p>343,755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5:010105:10558</text:p>
          </table:table-cell>
          <table:table-cell table:style-name="ce15" office:value-type="float" office:value="854.4" calcext:value-type="float">
            <text:p>854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1:000000:8135</text:p>
          </table:table-cell>
          <table:table-cell table:style-name="ce15" office:value-type="float" office:value="2021.14" calcext:value-type="float">
            <text:p>2,021.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2:150301:300</text:p>
          </table:table-cell>
          <table:table-cell table:style-name="ce15" office:value-type="float" office:value="3100677.94" calcext:value-type="float">
            <text:p>3,100,677.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5:000000:2494</text:p>
          </table:table-cell>
          <table:table-cell table:style-name="ce15" office:value-type="float" office:value="32182.4" calcext:value-type="float">
            <text:p>32,182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5:050402:761</text:p>
          </table:table-cell>
          <table:table-cell table:style-name="ce15" office:value-type="float" office:value="12816" calcext:value-type="float">
            <text:p>12,816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1:000000:8127</text:p>
          </table:table-cell>
          <table:table-cell table:style-name="ce15" office:value-type="float" office:value="29318.21" calcext:value-type="float">
            <text:p>29,318.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170101:646</text:p>
          </table:table-cell>
          <table:table-cell table:style-name="ce15" office:value-type="float" office:value="47764.74" calcext:value-type="float">
            <text:p>47,764.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4:060301:10904</text:p>
          </table:table-cell>
          <table:table-cell table:style-name="ce15" office:value-type="float" office:value="67512" calcext:value-type="float">
            <text:p>67,512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1:000000:8140</text:p>
          </table:table-cell>
          <table:table-cell table:style-name="ce15" office:value-type="float" office:value="6917.73" calcext:value-type="float">
            <text:p>6,917.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3:060101:1162</text:p>
          </table:table-cell>
          <table:table-cell table:style-name="ce15" office:value-type="float" office:value="9552.95" calcext:value-type="float">
            <text:p>9,552.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000000:8130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2:132101:1435</text:p>
          </table:table-cell>
          <table:table-cell table:style-name="ce15" office:value-type="float" office:value="20429275.13" calcext:value-type="float">
            <text:p>20,429,275.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1:010113:12483</text:p>
          </table:table-cell>
          <table:table-cell table:style-name="ce15" office:value-type="float" office:value="893380.41" calcext:value-type="float">
            <text:p>893,380.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2:010204:14767</text:p>
          </table:table-cell>
          <table:table-cell table:style-name="ce15" office:value-type="float" office:value="73716.62" calcext:value-type="float">
            <text:p>73,716.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3:010131:699</text:p>
          </table:table-cell>
          <table:table-cell table:style-name="ce15" office:value-type="float" office:value="6941025.53" calcext:value-type="float">
            <text:p>6,941,025.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8:010127:2375</text:p>
          </table:table-cell>
          <table:table-cell table:style-name="ce15" office:value-type="float" office:value="3270888.64" calcext:value-type="float">
            <text:p>3,270,888.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5:010102:3741</text:p>
          </table:table-cell>
          <table:table-cell table:style-name="ce15" office:value-type="float" office:value="159890.46" calcext:value-type="float">
            <text:p>159,890.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3:050102:1398</text:p>
          </table:table-cell>
          <table:table-cell table:style-name="ce15" office:value-type="float" office:value="1633041.62" calcext:value-type="float">
            <text:p>1,633,041.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2:010217:22791</text:p>
          </table:table-cell>
          <table:table-cell table:style-name="ce15" office:value-type="float" office:value="4681169.55" calcext:value-type="float">
            <text:p>4,681,169.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8:010127:2372</text:p>
          </table:table-cell>
          <table:table-cell table:style-name="ce15" office:value-type="float" office:value="2544891.88" calcext:value-type="float">
            <text:p>2,544,891.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4:070101:3861</text:p>
          </table:table-cell>
          <table:table-cell table:style-name="ce15" office:value-type="float" office:value="1111369.2" calcext:value-type="float">
            <text:p>1,111,369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5:010102:4372</text:p>
          </table:table-cell>
          <table:table-cell table:style-name="ce15" office:value-type="float" office:value="7727087.16" calcext:value-type="float">
            <text:p>7,727,087.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7:010781:271</text:p>
          </table:table-cell>
          <table:table-cell table:style-name="ce15" office:value-type="float" office:value="150876.86" calcext:value-type="float">
            <text:p>150,876.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5:020104:4112</text:p>
          </table:table-cell>
          <table:table-cell table:style-name="ce15" office:value-type="float" office:value="7819135.26" calcext:value-type="float">
            <text:p>7,819,135.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7:010231:1573</text:p>
          </table:table-cell>
          <table:table-cell table:style-name="ce15" office:value-type="float" office:value="2363056.05" calcext:value-type="float">
            <text:p>2,363,056.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2:110101:1492</text:p>
          </table:table-cell>
          <table:table-cell table:style-name="ce15" office:value-type="float" office:value="2422081.16" calcext:value-type="float">
            <text:p>2,422,081.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222:1784</text:p>
          </table:table-cell>
          <table:table-cell table:style-name="ce15" office:value-type="float" office:value="4951356.05" calcext:value-type="float">
            <text:p>4,951,356.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2:010203:8092</text:p>
          </table:table-cell>
          <table:table-cell table:style-name="ce15" office:value-type="float" office:value="2807196.96" calcext:value-type="float">
            <text:p>2,807,196.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8:010127:2374</text:p>
          </table:table-cell>
          <table:table-cell table:style-name="ce15" office:value-type="float" office:value="2490246.96" calcext:value-type="float">
            <text:p>2,490,246.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501:2214</text:p>
          </table:table-cell>
          <table:table-cell table:style-name="ce15" office:value-type="float" office:value="2123071.98" calcext:value-type="float">
            <text:p>2,123,071.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8:010127:2373</text:p>
          </table:table-cell>
          <table:table-cell table:style-name="ce15" office:value-type="float" office:value="2326312.21" calcext:value-type="float">
            <text:p>2,326,312.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2:010107:13220</text:p>
          </table:table-cell>
          <table:table-cell table:style-name="ce15" office:value-type="float" office:value="2334086.53" calcext:value-type="float">
            <text:p>2,334,086.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8:120101:669</text:p>
          </table:table-cell>
          <table:table-cell table:style-name="ce15" office:value-type="float" office:value="777044.55" calcext:value-type="float">
            <text:p>777,044.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5:010132:1182</text:p>
          </table:table-cell>
          <table:table-cell table:style-name="ce15" office:value-type="float" office:value="1848135.91" calcext:value-type="float">
            <text:p>1,848,135.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9:010112:17177</text:p>
          </table:table-cell>
          <table:table-cell table:style-name="ce15" office:value-type="float" office:value="5349565.69" calcext:value-type="float">
            <text:p>5,349,565.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2:010305:8899</text:p>
          </table:table-cell>
          <table:table-cell table:style-name="ce15" office:value-type="float" office:value="3427306.95" calcext:value-type="float">
            <text:p>3,427,306.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5:050102:1611</text:p>
          </table:table-cell>
          <table:table-cell table:style-name="ce15" office:value-type="float" office:value="2040971.34" calcext:value-type="float">
            <text:p>2,040,971.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010801:4875</text:p>
          </table:table-cell>
          <table:table-cell table:style-name="ce15" office:value-type="float" office:value="4922712.28" calcext:value-type="float">
            <text:p>4,922,712.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010301:1473</text:p>
          </table:table-cell>
          <table:table-cell table:style-name="ce15" office:value-type="float" office:value="3283841.01" calcext:value-type="float">
            <text:p>3,283,841.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4:010110:9416</text:p>
          </table:table-cell>
          <table:table-cell table:style-name="ce15" office:value-type="float" office:value="5024450.7" calcext:value-type="float">
            <text:p>5,024,450.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4:040102:11955</text:p>
          </table:table-cell>
          <table:table-cell table:style-name="ce15" office:value-type="float" office:value="3152717.82" calcext:value-type="float">
            <text:p>3,152,717.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5:010113:3729</text:p>
          </table:table-cell>
          <table:table-cell table:style-name="ce15" office:value-type="float" office:value="3552975.05" calcext:value-type="float">
            <text:p>3,552,975.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4:010110:1938</text:p>
          </table:table-cell>
          <table:table-cell table:style-name="ce15" office:value-type="float" office:value="2260914.89" calcext:value-type="float">
            <text:p>2,260,914.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1:010104:7174</text:p>
          </table:table-cell>
          <table:table-cell table:style-name="ce15" office:value-type="float" office:value="7951685.18" calcext:value-type="float">
            <text:p>7,951,685.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5:010113:4740</text:p>
          </table:table-cell>
          <table:table-cell table:style-name="ce15" office:value-type="float" office:value="26825737.41" calcext:value-type="float">
            <text:p>26,825,737.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2:010217:2908</text:p>
          </table:table-cell>
          <table:table-cell table:style-name="ce15" office:value-type="float" office:value="553078.86" calcext:value-type="float">
            <text:p>553,078.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3:050201:27</text:p>
          </table:table-cell>
          <table:table-cell table:style-name="ce15" office:value-type="float" office:value="1411917.74" calcext:value-type="float">
            <text:p>1,411,917.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2:010221:2545</text:p>
          </table:table-cell>
          <table:table-cell table:style-name="ce15" office:value-type="float" office:value="3340226.91" calcext:value-type="float">
            <text:p>3,340,226.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3:060101:25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3:060101:25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3:060101:25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3:060101:25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3:060101:27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3:060101:28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3:060101:30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3:060101:32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3:060101:35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3:060101:35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3:060101:35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3:060101:36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3:060101:2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3:090701:11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3:090701: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3:090701:9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3:090701:9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3:090701:9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10103:55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10103:55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70101:3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070101:42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4:030101:37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4:030101:67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4:030101:68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4:030101:68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4:030101:71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4:030101:73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4:030101:75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4:030101:75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4:030101:76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4:030102:61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5:040101:3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5:040101:9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5:040102:1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5:040102:12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5:040102:12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5:040102:12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5:040102:13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5:040102:13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5:040102:13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5:040102:14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5:040102:14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5:040102:14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5:040102:14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5:040102:14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5:040102:14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5:040102:14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5:040102:14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5:040102:14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5:040102:14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5:040102:15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5:040102:15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5:040102:15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5:040102:15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5:040102:15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5:040102:15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5:040102:1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5:040102:2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5:040102:2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5:040102:2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5:040102:3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5:040102:4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5:040102:4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5:040102: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5:040102:4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5:040102:5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5:040102:5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5:040102:66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5:040102:66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5:040102:66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5:040102:66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5:040102:66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5:040102:66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5:040102:66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5:040102:66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5:040102:66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5:040102:66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5:040102:66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5:040102:66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5:040102:66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5:040102:66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5:040102:66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5:040102:66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5:040102:66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5:040102:66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5:040102:66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5:040102:66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5:040102:66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5:040102:66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5:040102:66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5:040102:66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5:040102:66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5:040102:66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5:040102:66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5:040102:66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5:040102:66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5:040102:66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5:040102:66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5:040102:66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5:040102:66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5:040102:66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5:040102:66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5:040102:66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5:040102:66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5:040102:66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5:040102: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5:040102:7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5:040102:7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40102:7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5:040102:79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5:040102:80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5:040102:84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5:040102:8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5:040102:8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5:040102:8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5:040102:8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5:040102:9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5:020103:13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30101:67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2:170101:16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5:160601:6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172001:13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5:140101:7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3:040701:5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8:030201:1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3:110102:2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5:010122:13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7:010886:4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2:100102: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1:010111:24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5:050101:9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4:070101:57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5:010103:14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207:3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222:8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1:000000:1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8:160101: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2:040902:3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1:100501:2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5:020104:65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4:050101:21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5:010110:12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1:010111:24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7:100101:31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120104:9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9:010105:184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5:160601:6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10204:145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4:060301:108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7:080601:13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1:150301:16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8:070101:22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7:010886:5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080102:30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4:070101:57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7:010886:5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170101:34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7:010886:5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7:010519:8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3:100101: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4:090101:85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080201:12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4:070501:3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7:010886:5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131901:22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5:020104:64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9:010112:195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7:030102:21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4:010102:116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090601:20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3:040101:7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2:120104:9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4:010102:5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7:010301:42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4:010102:59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2:090501:176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4:050101:77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4:040101:26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4:070101:57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010103:20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4:010102:131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5:010107:5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5:040102:24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2:170101:16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5:080201:11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2:171801:42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4:010102:158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50301:6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4:010102:61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0:010140: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4:070101:57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2:100301:11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1:100501: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4:010102:157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0:010140: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8:030201:1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3:110601: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2:042201: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7:010886:5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2:042001:8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1:060101:85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4:090401:1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1:010201:2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0:010108:1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1:100501:9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4:050101:21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171301:17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2:010303:76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4:010102:61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7:010519:2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7:080601:16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8:030201: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1:010106:5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2:010103:20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3:060101:15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1:211001:16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3:040701:5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4:010102:5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9:080101:28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5:160601:6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2:090601:1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7:010886:5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9:080101:30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2:210101: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3:060101:1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7:130101:24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2:010214:22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10103:20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5:160601:6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3:030802:8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0:010136: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7:010886:1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4:010113:14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2:120104:9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1:140101:19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7:010301:43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1:150301:1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5:160601:6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3:040201:9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3:040103:2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4:010102:5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5:020121:8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1:110601:35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3:090701:11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9:100201: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9:010117:23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3:010104:12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1:010111:24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9:080101:28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2:010219:39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7:010102:73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5:160601:6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2:171801:49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0:010140: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3:010117:4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5:160601:6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7:080601:6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7:080601:6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7:080601:6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7:080601:6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4:000000:13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1:010103:8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5:010116:48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0:000000:28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1:150301:1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5:000000:8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7:100101:42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0:000000:4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4:000000:12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5:050301:5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0:010136:2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5:010116:52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4:000000:27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5:010101:3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9:010102:5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2:000000:159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1:000000:22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0:000000:38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5:000000:21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0:000000:30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4:000000:6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5:000000:19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1:010106:18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1:000000:82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5:040102:81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7:000000:24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1:000000:50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8:070101:22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4:000000:11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4:000000:18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2:000000:28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1:060101:97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0:000000:29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4:040701:14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9:010103:50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1:000000:47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0:000000:38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1:000000:15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1:010101:8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5:050301:6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5:000000:21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1:000000:70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4:000000:11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3:041101:4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1:000000:79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2:000000:20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4:000000:21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3:000000:25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5:040102:86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0:000000:4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4:000000:20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1:000000:20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01:000000:21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4:000000:20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9:080101:41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2:020103:15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7:010102:46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7:010102:21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9:010109:284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3:160101:18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5:030104:26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5:010103:1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9:010113:158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9:010113:200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5:010102:33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9:010109:198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9:010109:248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2:090103:2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9:010113:157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9:010105:65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8:010131:42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9:010113:216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8:010134:57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5:010123:42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04:060101:39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7:010102: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2:010301:70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9:010113:176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07:010102:3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9:010112:136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2:010101:55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5:010117:12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6:030101:70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5:090103:17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1:010106:47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9:010105:140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2:010216:79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8:010127:3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01:010103:1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01:010103:13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01:010103:13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1:010103:13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1:010103:13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01:010103:13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01:010103:13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01:010103:13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1:010103:13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01:010103:13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01:010103:13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1:010103:13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1:010103:13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01:010103:13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01:010103:13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01:010103:13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01:010103:13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01:010103:13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01:010103:13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01:010103:13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1:010103:13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01:010103:13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01:010103:14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01:010103: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01:010103:3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1:010103:3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1:010103:3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1:010103:40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1:010103: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01:010104:10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01:010104:10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01:010104:3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01:010104:3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01:010104:9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01:010104:100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01:010104:108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2:010305:126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2:010305:24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5:010113:15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5:010113:38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5:010113:4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5:010113:7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2:010309:118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11:130201:13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5:030106:1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5:030106:1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01:010103:7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8:060101:3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2:010309:118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5:030106:2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2:010302:15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05:160602:1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1:180201:8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2:010104:16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14:030101:3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2:010304:19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13:110601: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2:010304:19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5:030106:1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7:010513:1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5:090103:14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2:010202:86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0:020125:8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19:010110:67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4:010106:1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5:070101:8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5:030106:1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1:160201:38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1:180201:8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4:010115:2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1:130201:13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02:050601:2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2:010217:12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11:160101:31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2:010305:132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17:010106:7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0:020107: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03:000000:19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03:000000:19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3:040901:8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03:000000:19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03:060101:30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03:000000:19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03:061001:5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03:070301: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03:060601:15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03:070101:1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3:000000:21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03:000000:21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03:061001:5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03:000000:21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3:000000:21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03:050101:15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03:000000:19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3:040102:32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03:030601:12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03:000000:20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03:000000:22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03:091001: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03:040601:4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03:110101:41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03:000000:19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03:090101:25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03:000000:21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03:000000:19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03:000000:22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03:000000:22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03:100201:7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03:000000:22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03:040601:4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03:000000:22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03:100101:24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03:040401:3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03:000000:21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03:030101:12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03:020101:11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03:000000:12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03:000000:12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03:100101:243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03:060601:15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03:110101:40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03:040301:13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03:070101:1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03:000000:22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03:000000:22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03:000000:19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03:040501:8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03:090101:25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03:000000:21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03:000000:20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03:000000:12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03:050601:9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03:090701:9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03:040601:4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03:091001: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03:030601:12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03:090101:25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03:030101:12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03:040102:32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03:100101:24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03:030101:12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03:050201:3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03:070101:1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03:100101:24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03:070501:6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03:000000:19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03:000000:20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03:020101:11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03:000000:17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03:000000:21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03:090701:9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03:000000:19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03:100101:24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03:030101:12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03:030701:5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03:000000:20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03:040601:4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03:080101:1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03:080101:28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03:000000:22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03:080101:28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03:000000:18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03:091001:1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03:060102:1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03:060401:3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03:000000:22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03:030601:12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03:000000:20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03:000000:12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03:110101:40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03:080101:28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03:000000:16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03:000000:20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03:100101:24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03:091001: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03:000000:20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03:100501:1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03:040102:32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03:060101:30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03:000000:19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03:030601:12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03:000000:22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03:000000:19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03:040501:8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03:040102:32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3:000000:22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03:000000:21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03:000000:18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03:060101:30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03:070101:1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03:000000:22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03:000000:22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03:040102:32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03:040601:4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03:000000:20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03:040102:32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03:090101:25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03:090301:13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03:090201:7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03:090301:14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03:000000:22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03:000000:17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03:040601:4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03:020101:11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03:030501:7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03:080101:26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03:040201:1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03:000000:21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03:000000:20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03:000000:19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03:000000:19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03:000000:19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03:040401:3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03:000000:2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03:040102:32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03:030501:7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03:000000:19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03:090101:25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03:000000:22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03:000000:19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03:070101:17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03:000000:19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03:070101:1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03:060102:1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03:040102:32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01:000000:34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01:090701:25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00:000000:4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01:010106:41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02:060601:5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01:130101:2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01:090701:25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02:170102:10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00:000000:7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02:060101:9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01:000000:34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02:020801:4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02:000000:12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01:140201:4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01:140201:5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01:000000:35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01:090701:25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02:090101:8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01:090701:25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02:040801:5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01:090701:25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01:060102:11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01:000000:31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1:000000:33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02:020801:4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02:060501:6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02:090101:8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01:010105:68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01:010105:69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02:170201:3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01:000000:35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02:010104:1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02:040801:5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01:010105:69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02:010104:1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01:010101:14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01:020201:2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00:000000:7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01:090101:17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01:140201:5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02:050501:9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01:000000:31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02:070201:8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02:160102:20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01:000000:35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02:150101:5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01:000000:35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01:120101:28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00:000000:12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01:000000:34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01:010105:68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00:000000:12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01:010105:69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01:170301:6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02:190401:7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01:020201:1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02:140101:7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01:000000:35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01:130101:2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00:000000:7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02:090201:4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02:190101:9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01:140601: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01:000000:34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01:010105:68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01:010105:68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01:000000:30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02:030101:15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01:000000:35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01:000000:353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02:150101:5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02:000000:8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01:010105:69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01:090701:25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01:180101:33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01:090701:25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02:190201:1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01:010105:71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01:090201:2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01:080101:29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01:010105:69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00:000000:7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02:000000:9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02:190101:9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01:120201:6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01:010105:69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01:090701:25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00:000000:12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01:180102:51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01:000000:34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01:020102:27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01:060301:8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01:000000:30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01:080401:9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02:000000:8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01:010101:14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02:070201:12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01:010105:69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01:020102:29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01:090701:25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01:010105:69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01:060301:8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02:000000:11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01:180101:33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01:010106:56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19:010107:8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19:010107:8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19:010107:8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18:010131:26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12:060101:10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12:060101:10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19:010107:8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15:051001:2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19:010107:8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19:010107:8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12:060101:10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18:010146:29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19:010107:8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18:010146:29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19:010107:8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02:010104: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19:010107:8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18:010146:29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18:010131:26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12:060101:10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18:010146:29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19:010107:8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19:010107:8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12:060101:10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19:010107:8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19:010107:8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18:010146:29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19:010107:8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12:060101:10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18:010146:29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12:060101:10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12:060101:10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8:010131:26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19:010107:8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19:010107:8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19:010107:8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19:010107:8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18:010146:29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19:010107:8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19:010107:8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12:060101:10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12:060101:10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19:010107:8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12:060101:9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19:010107:8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05:010132:12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12:060101:10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02:010105:34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18:010146:29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19:010107:8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19:010107:8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19:010107:8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19:010107:83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12:060101:10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19:010107:8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18:010146:29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12:060101:9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12:060101:9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19:010107:8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12:060101:9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B9724872B4C7C39BCA17A23BF20C3F6FA6D9A2CD6D1F1455BB16DA08C8E052D945122D17FCB1B8DFBB75C6E682BA29649C4DAC21C04C88EEC6CA73B72A67C637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630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3T09:55:12</meta:creation-date>
    <dc:date>2024-05-29T08:16:14</dc:date>
    <meta:generator>LibreOffice/6.4.6.2$Linux_X86_64 LibreOffice_project/17c4c786810c925eb6e0da4181cd43069b44ed29</meta:generator>
    <meta:document-statistic meta:table-count="1" meta:cell-count="3937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