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57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2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632" calcext:value-type="float">
            <text:p>63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22" calcext:value-type="float">
            <text:p>322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5:060401:2314</text:p>
          </table:table-cell>
          <table:table-cell table:style-name="ce15" office:value-type="float" office:value="1352952.3" calcext:value-type="float">
            <text:p>1,352,952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5:060401:550</text:p>
          </table:table-cell>
          <table:table-cell table:style-name="ce15" office:value-type="float" office:value="3614313.08" calcext:value-type="float">
            <text:p>3,614,313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5:060402:3190</text:p>
          </table:table-cell>
          <table:table-cell table:style-name="ce15" office:value-type="float" office:value="4288443.38" calcext:value-type="float">
            <text:p>4,288,443.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5:010103:7419</text:p>
          </table:table-cell>
          <table:table-cell table:style-name="ce15" office:value-type="float" office:value="9448654.22" calcext:value-type="float">
            <text:p>9,448,654.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5:010103:7420</text:p>
          </table:table-cell>
          <table:table-cell table:style-name="ce15" office:value-type="float" office:value="8658915.96" calcext:value-type="float">
            <text:p>8,658,915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10103:7421</text:p>
          </table:table-cell>
          <table:table-cell table:style-name="ce15" office:value-type="float" office:value="9603781.39" calcext:value-type="float">
            <text:p>9,603,781.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10103:7434</text:p>
          </table:table-cell>
          <table:table-cell table:style-name="ce15" office:value-type="float" office:value="11028130.76" calcext:value-type="float">
            <text:p>11,028,130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5:010103:8105</text:p>
          </table:table-cell>
          <table:table-cell table:style-name="ce15" office:value-type="float" office:value="6346111.04" calcext:value-type="float">
            <text:p>6,346,111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5:010103:8359</text:p>
          </table:table-cell>
          <table:table-cell table:style-name="ce15" office:value-type="float" office:value="9237117.19" calcext:value-type="float">
            <text:p>9,237,117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5:040501:278</text:p>
          </table:table-cell>
          <table:table-cell table:style-name="ce15" office:value-type="float" office:value="1133032.68" calcext:value-type="float">
            <text:p>1,133,032.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1:100401:771</text:p>
          </table:table-cell>
          <table:table-cell table:style-name="ce15" office:value-type="float" office:value="443323.55" calcext:value-type="float">
            <text:p>443,323.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202:9409</text:p>
          </table:table-cell>
          <table:table-cell table:style-name="ce15" office:value-type="float" office:value="131752.19" calcext:value-type="float">
            <text:p>131,752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20:8790</text:p>
          </table:table-cell>
          <table:table-cell table:style-name="ce15" office:value-type="float" office:value="150659.94" calcext:value-type="float">
            <text:p>150,659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9:010103:36176</text:p>
          </table:table-cell>
          <table:table-cell table:style-name="ce15" office:value-type="float" office:value="371116.8" calcext:value-type="float">
            <text:p>371,116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31601:4075</text:p>
          </table:table-cell>
          <table:table-cell table:style-name="ce15" office:value-type="float" office:value="3595609.72" calcext:value-type="float">
            <text:p>3,595,609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3:080402:290</text:p>
          </table:table-cell>
          <table:table-cell table:style-name="ce15" office:value-type="float" office:value="16829938.79" calcext:value-type="float">
            <text:p>16,829,938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80102:219</text:p>
          </table:table-cell>
          <table:table-cell table:style-name="ce15" office:value-type="float" office:value="988849.82" calcext:value-type="float">
            <text:p>988,849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8:010154:4582</text:p>
          </table:table-cell>
          <table:table-cell table:style-name="ce15" office:value-type="float" office:value="175544.13" calcext:value-type="float">
            <text:p>175,544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4:010101:8233</text:p>
          </table:table-cell>
          <table:table-cell table:style-name="ce15" office:value-type="float" office:value="4202102.12" calcext:value-type="float">
            <text:p>4,202,102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8:010168:4178</text:p>
          </table:table-cell>
          <table:table-cell table:style-name="ce15" office:value-type="float" office:value="2528862.44" calcext:value-type="float">
            <text:p>2,528,862.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3:040301:560</text:p>
          </table:table-cell>
          <table:table-cell table:style-name="ce15" office:value-type="float" office:value="49205.7" calcext:value-type="float">
            <text:p>49,205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190601:571</text:p>
          </table:table-cell>
          <table:table-cell table:style-name="ce15" office:value-type="float" office:value="3028805.25" calcext:value-type="float">
            <text:p>3,028,805.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4:080201:4</text:p>
          </table:table-cell>
          <table:table-cell table:style-name="ce15" office:value-type="float" office:value="908253.74" calcext:value-type="float">
            <text:p>908,253.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220:8792</text:p>
          </table:table-cell>
          <table:table-cell table:style-name="ce15" office:value-type="float" office:value="161461.76" calcext:value-type="float">
            <text:p>161,461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90801:8584</text:p>
          </table:table-cell>
          <table:table-cell table:style-name="ce15" office:value-type="float" office:value="3453597.78" calcext:value-type="float">
            <text:p>3,453,597.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4:020101:185</text:p>
          </table:table-cell>
          <table:table-cell table:style-name="ce15" office:value-type="float" office:value="5949178.45" calcext:value-type="float">
            <text:p>5,949,178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101:5954</text:p>
          </table:table-cell>
          <table:table-cell table:style-name="ce15" office:value-type="float" office:value="675855.27" calcext:value-type="float">
            <text:p>675,855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90501:19066</text:p>
          </table:table-cell>
          <table:table-cell table:style-name="ce15" office:value-type="float" office:value="179972.58" calcext:value-type="float">
            <text:p>179,972.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308:8652</text:p>
          </table:table-cell>
          <table:table-cell table:style-name="ce15" office:value-type="float" office:value="176839.01" calcext:value-type="float">
            <text:p>176,839.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2:060201:1599</text:p>
          </table:table-cell>
          <table:table-cell table:style-name="ce15" office:value-type="float" office:value="481421.7" calcext:value-type="float">
            <text:p>481,421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4:060301:10901</text:p>
          </table:table-cell>
          <table:table-cell table:style-name="ce15" office:value-type="float" office:value="3912926.28" calcext:value-type="float">
            <text:p>3,912,926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8:010112:492</text:p>
          </table:table-cell>
          <table:table-cell table:style-name="ce15" office:value-type="float" office:value="97551.01" calcext:value-type="float">
            <text:p>97,551.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309:14544</text:p>
          </table:table-cell>
          <table:table-cell table:style-name="ce15" office:value-type="float" office:value="206907.27" calcext:value-type="float">
            <text:p>206,907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8:020109:1839</text:p>
          </table:table-cell>
          <table:table-cell table:style-name="ce15" office:value-type="float" office:value="65721.6" calcext:value-type="float">
            <text:p>65,72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30301:3307</text:p>
          </table:table-cell>
          <table:table-cell table:style-name="ce15" office:value-type="float" office:value="225596.49" calcext:value-type="float">
            <text:p>225,596.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010301:4576</text:p>
          </table:table-cell>
          <table:table-cell table:style-name="ce15" office:value-type="float" office:value="1298000.19" calcext:value-type="float">
            <text:p>1,298,000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200901:1350</text:p>
          </table:table-cell>
          <table:table-cell table:style-name="ce15" office:value-type="float" office:value="2576383.94" calcext:value-type="float">
            <text:p>2,576,383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9:010103:36173</text:p>
          </table:table-cell>
          <table:table-cell table:style-name="ce15" office:value-type="float" office:value="92919.79" calcext:value-type="float">
            <text:p>92,919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9:010103:36174</text:p>
          </table:table-cell>
          <table:table-cell table:style-name="ce15" office:value-type="float" office:value="85647.81" calcext:value-type="float">
            <text:p>85,647.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71101:304</text:p>
          </table:table-cell>
          <table:table-cell table:style-name="ce15" office:value-type="float" office:value="1896536.59" calcext:value-type="float">
            <text:p>1,896,536.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8:020109:1836</text:p>
          </table:table-cell>
          <table:table-cell table:style-name="ce15" office:value-type="float" office:value="119341.19" calcext:value-type="float">
            <text:p>119,341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200601:2604</text:p>
          </table:table-cell>
          <table:table-cell table:style-name="ce15" office:value-type="float" office:value="895234.39" calcext:value-type="float">
            <text:p>895,234.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4:010105:25609</text:p>
          </table:table-cell>
          <table:table-cell table:style-name="ce15" office:value-type="float" office:value="513423.72" calcext:value-type="float">
            <text:p>513,423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1:050401:712</text:p>
          </table:table-cell>
          <table:table-cell table:style-name="ce15" office:value-type="float" office:value="260650.09" calcext:value-type="float">
            <text:p>260,650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9:010116:201</text:p>
          </table:table-cell>
          <table:table-cell table:style-name="ce15" office:value-type="float" office:value="3164156.57" calcext:value-type="float">
            <text:p>3,164,156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0:010151:2852</text:p>
          </table:table-cell>
          <table:table-cell table:style-name="ce15" office:value-type="float" office:value="19074462.78" calcext:value-type="float">
            <text:p>19,074,462.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32401:5664</text:p>
          </table:table-cell>
          <table:table-cell table:style-name="ce15" office:value-type="float" office:value="3166949.16" calcext:value-type="float">
            <text:p>3,166,949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90801:8585</text:p>
          </table:table-cell>
          <table:table-cell table:style-name="ce15" office:value-type="float" office:value="4859212.07" calcext:value-type="float">
            <text:p>4,859,212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4:010110:16782</text:p>
          </table:table-cell>
          <table:table-cell table:style-name="ce15" office:value-type="float" office:value="478489.94" calcext:value-type="float">
            <text:p>478,489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5:070201:835</text:p>
          </table:table-cell>
          <table:table-cell table:style-name="ce15" office:value-type="float" office:value="894604.18" calcext:value-type="float">
            <text:p>894,604.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201001:2403</text:p>
          </table:table-cell>
          <table:table-cell table:style-name="ce15" office:value-type="float" office:value="3192782.07" calcext:value-type="float">
            <text:p>3,192,782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4:040103:6526</text:p>
          </table:table-cell>
          <table:table-cell table:style-name="ce15" office:value-type="float" office:value="4281908.67" calcext:value-type="float">
            <text:p>4,281,908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00000:8884</text:p>
          </table:table-cell>
          <table:table-cell table:style-name="ce15" office:value-type="float" office:value="2265140.13" calcext:value-type="float">
            <text:p>2,265,140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8:020109:1837</text:p>
          </table:table-cell>
          <table:table-cell table:style-name="ce15" office:value-type="float" office:value="150667.25" calcext:value-type="float">
            <text:p>150,667.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08:3091</text:p>
          </table:table-cell>
          <table:table-cell table:style-name="ce15" office:value-type="float" office:value="358979.19" calcext:value-type="float">
            <text:p>358,979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5:030201:919</text:p>
          </table:table-cell>
          <table:table-cell table:style-name="ce15" office:value-type="float" office:value="3349437.27" calcext:value-type="float">
            <text:p>3,349,437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4:010108:6069</text:p>
          </table:table-cell>
          <table:table-cell table:style-name="ce15" office:value-type="float" office:value="647292.83" calcext:value-type="float">
            <text:p>647,292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220101:3112</text:p>
          </table:table-cell>
          <table:table-cell table:style-name="ce15" office:value-type="float" office:value="148704.67" calcext:value-type="float">
            <text:p>148,704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170601:3944</text:p>
          </table:table-cell>
          <table:table-cell table:style-name="ce15" office:value-type="float" office:value="700997.61" calcext:value-type="float">
            <text:p>700,997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6:030101:1217</text:p>
          </table:table-cell>
          <table:table-cell table:style-name="ce15" office:value-type="float" office:value="1516076.15" calcext:value-type="float">
            <text:p>1,516,076.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5:010103:3429</text:p>
          </table:table-cell>
          <table:table-cell table:style-name="ce15" office:value-type="float" office:value="49578801" calcext:value-type="float">
            <text:p>49,578,801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90501:19065</text:p>
          </table:table-cell>
          <table:table-cell table:style-name="ce15" office:value-type="float" office:value="179972.58" calcext:value-type="float">
            <text:p>179,972.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90801:714</text:p>
          </table:table-cell>
          <table:table-cell table:style-name="ce15" office:value-type="float" office:value="2476229.61" calcext:value-type="float">
            <text:p>2,476,229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4:010106:10007</text:p>
          </table:table-cell>
          <table:table-cell table:style-name="ce15" office:value-type="float" office:value="2508792.1" calcext:value-type="float">
            <text:p>2,508,792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200103:2655</text:p>
          </table:table-cell>
          <table:table-cell table:style-name="ce15" office:value-type="float" office:value="553774.1" calcext:value-type="float">
            <text:p>553,774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80102:5564</text:p>
          </table:table-cell>
          <table:table-cell table:style-name="ce15" office:value-type="float" office:value="2617406.68" calcext:value-type="float">
            <text:p>2,617,406.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1:010102:804</text:p>
          </table:table-cell>
          <table:table-cell table:style-name="ce15" office:value-type="float" office:value="5056948.7" calcext:value-type="float">
            <text:p>5,056,948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4:100101:551</text:p>
          </table:table-cell>
          <table:table-cell table:style-name="ce15" office:value-type="float" office:value="2868932.72" calcext:value-type="float">
            <text:p>2,868,932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227:4758</text:p>
          </table:table-cell>
          <table:table-cell table:style-name="ce15" office:value-type="float" office:value="92443.14" calcext:value-type="float">
            <text:p>92,443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1:000000:424</text:p>
          </table:table-cell>
          <table:table-cell table:style-name="ce15" office:value-type="float" office:value="16977647.79" calcext:value-type="float">
            <text:p>16,977,647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4:030101:9128</text:p>
          </table:table-cell>
          <table:table-cell table:style-name="ce15" office:value-type="float" office:value="198263.52" calcext:value-type="float">
            <text:p>198,263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8:010154:4583</text:p>
          </table:table-cell>
          <table:table-cell table:style-name="ce15" office:value-type="float" office:value="167397.34" calcext:value-type="float">
            <text:p>167,397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010103:1957</text:p>
          </table:table-cell>
          <table:table-cell table:style-name="ce15" office:value-type="float" office:value="6597946.57" calcext:value-type="float">
            <text:p>6,597,946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1:060102:469</text:p>
          </table:table-cell>
          <table:table-cell table:style-name="ce15" office:value-type="float" office:value="1093005.68" calcext:value-type="float">
            <text:p>1,093,005.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7:010228:354</text:p>
          </table:table-cell>
          <table:table-cell table:style-name="ce15" office:value-type="float" office:value="804589.61" calcext:value-type="float">
            <text:p>804,589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315:8953</text:p>
          </table:table-cell>
          <table:table-cell table:style-name="ce15" office:value-type="float" office:value="7810927.5" calcext:value-type="float">
            <text:p>7,810,927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170601:3945</text:p>
          </table:table-cell>
          <table:table-cell table:style-name="ce15" office:value-type="float" office:value="441071.33" calcext:value-type="float">
            <text:p>441,071.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204:5441</text:p>
          </table:table-cell>
          <table:table-cell table:style-name="ce15" office:value-type="float" office:value="1271493.24" calcext:value-type="float">
            <text:p>1,271,493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40401:4237</text:p>
          </table:table-cell>
          <table:table-cell table:style-name="ce15" office:value-type="float" office:value="5252036.03" calcext:value-type="float">
            <text:p>5,252,036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31801:3714</text:p>
          </table:table-cell>
          <table:table-cell table:style-name="ce15" office:value-type="float" office:value="851713.77" calcext:value-type="float">
            <text:p>851,713.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30102:6306</text:p>
          </table:table-cell>
          <table:table-cell table:style-name="ce15" office:value-type="float" office:value="2970792.94" calcext:value-type="float">
            <text:p>2,970,792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4:010105:23129</text:p>
          </table:table-cell>
          <table:table-cell table:style-name="ce15" office:value-type="float" office:value="6511.4" calcext:value-type="float">
            <text:p>6,511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130801:1446</text:p>
          </table:table-cell>
          <table:table-cell table:style-name="ce15" office:value-type="float" office:value="2240333.86" calcext:value-type="float">
            <text:p>2,240,333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1:140501:3438</text:p>
          </table:table-cell>
          <table:table-cell table:style-name="ce15" office:value-type="float" office:value="19975443.65" calcext:value-type="float">
            <text:p>19,975,443.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9:100101:1674</text:p>
          </table:table-cell>
          <table:table-cell table:style-name="ce15" office:value-type="float" office:value="680257" calcext:value-type="float">
            <text:p>680,257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13:1833</text:p>
          </table:table-cell>
          <table:table-cell table:style-name="ce15" office:value-type="float" office:value="3647828.12" calcext:value-type="float">
            <text:p>3,647,828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40102:6168</text:p>
          </table:table-cell>
          <table:table-cell table:style-name="ce15" office:value-type="float" office:value="665338.45" calcext:value-type="float">
            <text:p>665,338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2:050501:1255</text:p>
          </table:table-cell>
          <table:table-cell table:style-name="ce15" office:value-type="float" office:value="498698.22" calcext:value-type="float">
            <text:p>498,698.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1:040301:1484</text:p>
          </table:table-cell>
          <table:table-cell table:style-name="ce15" office:value-type="float" office:value="17348145.17" calcext:value-type="float">
            <text:p>17,348,145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4:010105:8208</text:p>
          </table:table-cell>
          <table:table-cell table:style-name="ce15" office:value-type="float" office:value="735320.3" calcext:value-type="float">
            <text:p>735,320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8:010159:3765</text:p>
          </table:table-cell>
          <table:table-cell table:style-name="ce15" office:value-type="float" office:value="440532.58" calcext:value-type="float">
            <text:p>440,532.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101:5955</text:p>
          </table:table-cell>
          <table:table-cell table:style-name="ce15" office:value-type="float" office:value="674960.1" calcext:value-type="float">
            <text:p>674,960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3:081201:662</text:p>
          </table:table-cell>
          <table:table-cell table:style-name="ce15" office:value-type="float" office:value="1592108.58" calcext:value-type="float">
            <text:p>1,592,108.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9:010104:2656</text:p>
          </table:table-cell>
          <table:table-cell table:style-name="ce15" office:value-type="float" office:value="3069695.85" calcext:value-type="float">
            <text:p>3,069,695.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309:14543</text:p>
          </table:table-cell>
          <table:table-cell table:style-name="ce15" office:value-type="float" office:value="245377.46" calcext:value-type="float">
            <text:p>245,377.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2:010102:538</text:p>
          </table:table-cell>
          <table:table-cell table:style-name="ce15" office:value-type="float" office:value="2714800.78" calcext:value-type="float">
            <text:p>2,714,800.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5:060401:238</text:p>
          </table:table-cell>
          <table:table-cell table:style-name="ce15" office:value-type="float" office:value="3288797.55" calcext:value-type="float">
            <text:p>3,288,797.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5:010103:9210</text:p>
          </table:table-cell>
          <table:table-cell table:style-name="ce15" office:value-type="float" office:value="179328.24" calcext:value-type="float">
            <text:p>179,328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30102:6307</text:p>
          </table:table-cell>
          <table:table-cell table:style-name="ce15" office:value-type="float" office:value="123116.52" calcext:value-type="float">
            <text:p>123,116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309:14545</text:p>
          </table:table-cell>
          <table:table-cell table:style-name="ce15" office:value-type="float" office:value="207947" calcext:value-type="float">
            <text:p>207,947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5:160402:60</text:p>
          </table:table-cell>
          <table:table-cell table:style-name="ce15" office:value-type="float" office:value="3381762.94" calcext:value-type="float">
            <text:p>3,381,762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131602:1318</text:p>
          </table:table-cell>
          <table:table-cell table:style-name="ce15" office:value-type="float" office:value="5094379.97" calcext:value-type="float">
            <text:p>5,094,379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3:130301:1148</text:p>
          </table:table-cell>
          <table:table-cell table:style-name="ce15" office:value-type="float" office:value="502047.01" calcext:value-type="float">
            <text:p>502,047.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9:010103:36177</text:p>
          </table:table-cell>
          <table:table-cell table:style-name="ce15" office:value-type="float" office:value="115428.31" calcext:value-type="float">
            <text:p>115,428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1:160101:6220</text:p>
          </table:table-cell>
          <table:table-cell table:style-name="ce15" office:value-type="float" office:value="231428.54" calcext:value-type="float">
            <text:p>231,428.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9:010114:4571</text:p>
          </table:table-cell>
          <table:table-cell table:style-name="ce15" office:value-type="float" office:value="862051.16" calcext:value-type="float">
            <text:p>862,051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10108:6067</text:p>
          </table:table-cell>
          <table:table-cell table:style-name="ce15" office:value-type="float" office:value="6820372.29" calcext:value-type="float">
            <text:p>6,820,372.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8:010112:494</text:p>
          </table:table-cell>
          <table:table-cell table:style-name="ce15" office:value-type="float" office:value="1541807.87" calcext:value-type="float">
            <text:p>1,541,807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9:010101:5793</text:p>
          </table:table-cell>
          <table:table-cell table:style-name="ce15" office:value-type="float" office:value="255087.04" calcext:value-type="float">
            <text:p>255,087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00000:327</text:p>
          </table:table-cell>
          <table:table-cell table:style-name="ce15" office:value-type="float" office:value="3261124.83" calcext:value-type="float">
            <text:p>3,261,124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090801:8590</text:p>
          </table:table-cell>
          <table:table-cell table:style-name="ce15" office:value-type="float" office:value="960100.18" calcext:value-type="float">
            <text:p>960,100.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8:040107:656</text:p>
          </table:table-cell>
          <table:table-cell table:style-name="ce15" office:value-type="float" office:value="169486.98" calcext:value-type="float">
            <text:p>169,486.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90801:8591</text:p>
          </table:table-cell>
          <table:table-cell table:style-name="ce15" office:value-type="float" office:value="4662357" calcext:value-type="float">
            <text:p>4,662,357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190101:2121</text:p>
          </table:table-cell>
          <table:table-cell table:style-name="ce15" office:value-type="float" office:value="7207350.99" calcext:value-type="float">
            <text:p>7,207,350.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4:010108:6068</text:p>
          </table:table-cell>
          <table:table-cell table:style-name="ce15" office:value-type="float" office:value="1214549.23" calcext:value-type="float">
            <text:p>1,214,549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4:100101:552</text:p>
          </table:table-cell>
          <table:table-cell table:style-name="ce15" office:value-type="float" office:value="2372045.41" calcext:value-type="float">
            <text:p>2,372,045.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3:010115:1205</text:p>
          </table:table-cell>
          <table:table-cell table:style-name="ce15" office:value-type="float" office:value="19009100.42" calcext:value-type="float">
            <text:p>19,009,100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8:020109:1838</text:p>
          </table:table-cell>
          <table:table-cell table:style-name="ce15" office:value-type="float" office:value="55020.08" calcext:value-type="float">
            <text:p>55,020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2:020103:4705</text:p>
          </table:table-cell>
          <table:table-cell table:style-name="ce15" office:value-type="float" office:value="2662813.98" calcext:value-type="float">
            <text:p>2,662,813.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90501:19067</text:p>
          </table:table-cell>
          <table:table-cell table:style-name="ce15" office:value-type="float" office:value="179972.58" calcext:value-type="float">
            <text:p>179,972.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0:120301:1102</text:p>
          </table:table-cell>
          <table:table-cell table:style-name="ce15" office:value-type="float" office:value="1095190.1" calcext:value-type="float">
            <text:p>1,095,190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1:010104:1733</text:p>
          </table:table-cell>
          <table:table-cell table:style-name="ce15" office:value-type="float" office:value="10115411.08" calcext:value-type="float">
            <text:p>10,115,411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1:210401:1014</text:p>
          </table:table-cell>
          <table:table-cell table:style-name="ce15" office:value-type="float" office:value="322113.09" calcext:value-type="float">
            <text:p>322,113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0:090401:2206</text:p>
          </table:table-cell>
          <table:table-cell table:style-name="ce15" office:value-type="float" office:value="2364392.24" calcext:value-type="float">
            <text:p>2,364,392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0:120901:553</text:p>
          </table:table-cell>
          <table:table-cell table:style-name="ce15" office:value-type="float" office:value="1957038.74" calcext:value-type="float">
            <text:p>1,957,038.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40102:6167</text:p>
          </table:table-cell>
          <table:table-cell table:style-name="ce15" office:value-type="float" office:value="787085.27" calcext:value-type="float">
            <text:p>787,085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060501:1014</text:p>
          </table:table-cell>
          <table:table-cell table:style-name="ce15" office:value-type="float" office:value="77277.1" calcext:value-type="float">
            <text:p>77,27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20:8791</text:p>
          </table:table-cell>
          <table:table-cell table:style-name="ce15" office:value-type="float" office:value="89116.8" calcext:value-type="float">
            <text:p>89,116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3:110101:4715</text:p>
          </table:table-cell>
          <table:table-cell table:style-name="ce15" office:value-type="float" office:value="3374658.4" calcext:value-type="float">
            <text:p>3,374,658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1:240601:4241</text:p>
          </table:table-cell>
          <table:table-cell table:style-name="ce15" office:value-type="float" office:value="1214590.8" calcext:value-type="float">
            <text:p>1,214,590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7:080401:2349</text:p>
          </table:table-cell>
          <table:table-cell table:style-name="ce15" office:value-type="float" office:value="1472627.02" calcext:value-type="float">
            <text:p>1,472,627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8:010168:4179</text:p>
          </table:table-cell>
          <table:table-cell table:style-name="ce15" office:value-type="float" office:value="449419.68" calcext:value-type="float">
            <text:p>449,419.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5:010107:7219</text:p>
          </table:table-cell>
          <table:table-cell table:style-name="ce15" office:value-type="float" office:value="10029204.42" calcext:value-type="float">
            <text:p>10,029,204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308:8642</text:p>
          </table:table-cell>
          <table:table-cell table:style-name="ce15" office:value-type="float" office:value="573288.19" calcext:value-type="float">
            <text:p>573,288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4:091001:1748</text:p>
          </table:table-cell>
          <table:table-cell table:style-name="ce15" office:value-type="float" office:value="8592842.89" calcext:value-type="float">
            <text:p>8,592,842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5:070101:8757</text:p>
          </table:table-cell>
          <table:table-cell table:style-name="ce15" office:value-type="float" office:value="39048.36" calcext:value-type="float">
            <text:p>39,048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8:160101:1892</text:p>
          </table:table-cell>
          <table:table-cell table:style-name="ce15" office:value-type="float" office:value="346077.19" calcext:value-type="float">
            <text:p>346,077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60301:10902</text:p>
          </table:table-cell>
          <table:table-cell table:style-name="ce15" office:value-type="float" office:value="3363804.24" calcext:value-type="float">
            <text:p>3,363,804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8:020109:1835</text:p>
          </table:table-cell>
          <table:table-cell table:style-name="ce15" office:value-type="float" office:value="50074.45" calcext:value-type="float">
            <text:p>50,074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2:100401:2183</text:p>
          </table:table-cell>
          <table:table-cell table:style-name="ce15" office:value-type="float" office:value="3957823.05" calcext:value-type="float">
            <text:p>3,957,823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1:010112:95</text:p>
          </table:table-cell>
          <table:table-cell table:style-name="ce15" office:value-type="float" office:value="19609780.99" calcext:value-type="float">
            <text:p>19,609,780.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5:000000:4733</text:p>
          </table:table-cell>
          <table:table-cell table:style-name="ce15" office:value-type="float" office:value="11361575419.91" calcext:value-type="float">
            <text:p>11,361,575,419.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5:000000:4931</text:p>
          </table:table-cell>
          <table:table-cell table:style-name="ce15" office:value-type="float" office:value="562679.94" calcext:value-type="float">
            <text:p>562,679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5:000000:4920</text:p>
          </table:table-cell>
          <table:table-cell table:style-name="ce15" office:value-type="float" office:value="548325.86" calcext:value-type="float">
            <text:p>548,325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5:000000:4929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00000:4894</text:p>
          </table:table-cell>
          <table:table-cell table:style-name="ce15" office:value-type="float" office:value="579904.83" calcext:value-type="float">
            <text:p>579,904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5:000000:4895</text:p>
          </table:table-cell>
          <table:table-cell table:style-name="ce15" office:value-type="float" office:value="577034.02" calcext:value-type="float">
            <text:p>577,034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5:000000:4913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5:000000:4953</text:p>
          </table:table-cell>
          <table:table-cell table:style-name="ce15" office:value-type="float" office:value="396172.61" calcext:value-type="float">
            <text:p>396,172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5:000000:4930</text:p>
          </table:table-cell>
          <table:table-cell table:style-name="ce15" office:value-type="float" office:value="545455.04" calcext:value-type="float">
            <text:p>545,455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5:000000:4943</text:p>
          </table:table-cell>
          <table:table-cell table:style-name="ce15" office:value-type="float" office:value="568421.57" calcext:value-type="float">
            <text:p>568,421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5:000000:4899</text:p>
          </table:table-cell>
          <table:table-cell table:style-name="ce15" office:value-type="float" office:value="407655.87" calcext:value-type="float">
            <text:p>407,655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5:000000:4966</text:p>
          </table:table-cell>
          <table:table-cell table:style-name="ce15" office:value-type="float" office:value="396172.61" calcext:value-type="float">
            <text:p>396,172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5:000000:4934</text:p>
          </table:table-cell>
          <table:table-cell table:style-name="ce15" office:value-type="float" office:value="556938.3" calcext:value-type="float">
            <text:p>556,938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5:000000:4964</text:p>
          </table:table-cell>
          <table:table-cell table:style-name="ce15" office:value-type="float" office:value="390430.98" calcext:value-type="float">
            <text:p>390,430.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5:000000:4890</text:p>
          </table:table-cell>
          <table:table-cell table:style-name="ce15" office:value-type="float" office:value="582775.65" calcext:value-type="float">
            <text:p>582,775.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5:000000:4893</text:p>
          </table:table-cell>
          <table:table-cell table:style-name="ce15" office:value-type="float" office:value="654546.05" calcext:value-type="float">
            <text:p>654,546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5:000000:4940</text:p>
          </table:table-cell>
          <table:table-cell table:style-name="ce15" office:value-type="float" office:value="548325.86" calcext:value-type="float">
            <text:p>548,325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5:000000:4908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5:000000:4938</text:p>
          </table:table-cell>
          <table:table-cell table:style-name="ce15" office:value-type="float" office:value="559809.12" calcext:value-type="float">
            <text:p>559,809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5:000000:4965</text:p>
          </table:table-cell>
          <table:table-cell table:style-name="ce15" office:value-type="float" office:value="407655.87" calcext:value-type="float">
            <text:p>407,655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5:000000:4959</text:p>
          </table:table-cell>
          <table:table-cell table:style-name="ce15" office:value-type="float" office:value="401914.24" calcext:value-type="float">
            <text:p>401,914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00000:4924</text:p>
          </table:table-cell>
          <table:table-cell table:style-name="ce15" office:value-type="float" office:value="562679.94" calcext:value-type="float">
            <text:p>562,679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5:000000:4888</text:p>
          </table:table-cell>
          <table:table-cell table:style-name="ce15" office:value-type="float" office:value="396172.61" calcext:value-type="float">
            <text:p>396,172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5:000000:4968</text:p>
          </table:table-cell>
          <table:table-cell table:style-name="ce15" office:value-type="float" office:value="399043.42" calcext:value-type="float">
            <text:p>399,04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00000:4963</text:p>
          </table:table-cell>
          <table:table-cell table:style-name="ce15" office:value-type="float" office:value="390430.98" calcext:value-type="float">
            <text:p>390,430.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5:000000:4950</text:p>
          </table:table-cell>
          <table:table-cell table:style-name="ce15" office:value-type="float" office:value="691866.66" calcext:value-type="float">
            <text:p>691,866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5:000000:4958</text:p>
          </table:table-cell>
          <table:table-cell table:style-name="ce15" office:value-type="float" office:value="396172.61" calcext:value-type="float">
            <text:p>396,172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5:000000:4945</text:p>
          </table:table-cell>
          <table:table-cell table:style-name="ce15" office:value-type="float" office:value="548325.86" calcext:value-type="float">
            <text:p>548,325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5:000000:4909</text:p>
          </table:table-cell>
          <table:table-cell table:style-name="ce15" office:value-type="float" office:value="574163.2" calcext:value-type="float">
            <text:p>574,163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5:000000:4891</text:p>
          </table:table-cell>
          <table:table-cell table:style-name="ce15" office:value-type="float" office:value="577034.02" calcext:value-type="float">
            <text:p>577,034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00000:4932</text:p>
          </table:table-cell>
          <table:table-cell table:style-name="ce15" office:value-type="float" office:value="568421.57" calcext:value-type="float">
            <text:p>568,421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5:000000:4905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00000:4898</text:p>
          </table:table-cell>
          <table:table-cell table:style-name="ce15" office:value-type="float" office:value="401914.24" calcext:value-type="float">
            <text:p>401,914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5:000000:4971</text:p>
          </table:table-cell>
          <table:table-cell table:style-name="ce15" office:value-type="float" office:value="384689.34" calcext:value-type="float">
            <text:p>384,689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5:000000:4954</text:p>
          </table:table-cell>
          <table:table-cell table:style-name="ce15" office:value-type="float" office:value="396172.61" calcext:value-type="float">
            <text:p>396,172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00000:4946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00000:4928</text:p>
          </table:table-cell>
          <table:table-cell table:style-name="ce15" office:value-type="float" office:value="654546.05" calcext:value-type="float">
            <text:p>654,546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5:000000:4917</text:p>
          </table:table-cell>
          <table:table-cell table:style-name="ce15" office:value-type="float" office:value="548325.86" calcext:value-type="float">
            <text:p>548,325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5:000000:4927</text:p>
          </table:table-cell>
          <table:table-cell table:style-name="ce15" office:value-type="float" office:value="651675.23" calcext:value-type="float">
            <text:p>651,675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00000:4923</text:p>
          </table:table-cell>
          <table:table-cell table:style-name="ce15" office:value-type="float" office:value="562679.94" calcext:value-type="float">
            <text:p>562,679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5:000000:4901</text:p>
          </table:table-cell>
          <table:table-cell table:style-name="ce15" office:value-type="float" office:value="516746.88" calcext:value-type="float">
            <text:p>516,746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00000:4915</text:p>
          </table:table-cell>
          <table:table-cell table:style-name="ce15" office:value-type="float" office:value="654546.05" calcext:value-type="float">
            <text:p>654,546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5:000000:4947</text:p>
          </table:table-cell>
          <table:table-cell table:style-name="ce15" office:value-type="float" office:value="844019.9" calcext:value-type="float">
            <text:p>844,019.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5:000000:4896</text:p>
          </table:table-cell>
          <table:table-cell table:style-name="ce15" office:value-type="float" office:value="588517.28" calcext:value-type="float">
            <text:p>588,517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5:000000:4919</text:p>
          </table:table-cell>
          <table:table-cell table:style-name="ce15" office:value-type="float" office:value="996173.15" calcext:value-type="float">
            <text:p>996,173.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00000:4892</text:p>
          </table:table-cell>
          <table:table-cell table:style-name="ce15" office:value-type="float" office:value="645933.6" calcext:value-type="float">
            <text:p>645,933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5:000000:4887</text:p>
          </table:table-cell>
          <table:table-cell table:style-name="ce15" office:value-type="float" office:value="407655.87" calcext:value-type="float">
            <text:p>407,655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00000:4952</text:p>
          </table:table-cell>
          <table:table-cell table:style-name="ce15" office:value-type="float" office:value="384689.34" calcext:value-type="float">
            <text:p>384,689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5:000000:4957</text:p>
          </table:table-cell>
          <table:table-cell table:style-name="ce15" office:value-type="float" office:value="384689.34" calcext:value-type="float">
            <text:p>384,689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5:000000:4970</text:p>
          </table:table-cell>
          <table:table-cell table:style-name="ce15" office:value-type="float" office:value="387560.16" calcext:value-type="float">
            <text:p>387,560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5:000000:4941</text:p>
          </table:table-cell>
          <table:table-cell table:style-name="ce15" office:value-type="float" office:value="559809.12" calcext:value-type="float">
            <text:p>559,809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5:000000:4918</text:p>
          </table:table-cell>
          <table:table-cell table:style-name="ce15" office:value-type="float" office:value="565550.75" calcext:value-type="float">
            <text:p>565,550.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00000:4942</text:p>
          </table:table-cell>
          <table:table-cell table:style-name="ce15" office:value-type="float" office:value="993302.34" calcext:value-type="float">
            <text:p>993,30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00000:4907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00000:4902</text:p>
          </table:table-cell>
          <table:table-cell table:style-name="ce15" office:value-type="float" office:value="594258.91" calcext:value-type="float">
            <text:p>594,258.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5:000000:4897</text:p>
          </table:table-cell>
          <table:table-cell table:style-name="ce15" office:value-type="float" office:value="387560.16" calcext:value-type="float">
            <text:p>387,560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5:000000:4962</text:p>
          </table:table-cell>
          <table:table-cell table:style-name="ce15" office:value-type="float" office:value="407655.87" calcext:value-type="float">
            <text:p>407,655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5:000000:4949</text:p>
          </table:table-cell>
          <table:table-cell table:style-name="ce15" office:value-type="float" office:value="645933.6" calcext:value-type="float">
            <text:p>645,933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5:000000:4903</text:p>
          </table:table-cell>
          <table:table-cell table:style-name="ce15" office:value-type="float" office:value="769378.69" calcext:value-type="float">
            <text:p>769,378.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00000:4939</text:p>
          </table:table-cell>
          <table:table-cell table:style-name="ce15" office:value-type="float" office:value="548325.86" calcext:value-type="float">
            <text:p>548,325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00000:4951</text:p>
          </table:table-cell>
          <table:table-cell table:style-name="ce15" office:value-type="float" office:value="387560.16" calcext:value-type="float">
            <text:p>387,560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5:000000:4937</text:p>
          </table:table-cell>
          <table:table-cell table:style-name="ce15" office:value-type="float" office:value="562679.94" calcext:value-type="float">
            <text:p>562,679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00000:4948</text:p>
          </table:table-cell>
          <table:table-cell table:style-name="ce15" office:value-type="float" office:value="608612.99" calcext:value-type="float">
            <text:p>608,612.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5:000000:4916</text:p>
          </table:table-cell>
          <table:table-cell table:style-name="ce15" office:value-type="float" office:value="548325.86" calcext:value-type="float">
            <text:p>548,325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5:000000:4926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5:000000:4935</text:p>
          </table:table-cell>
          <table:table-cell table:style-name="ce15" office:value-type="float" office:value="556938.3" calcext:value-type="float">
            <text:p>556,938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5:000000:4906</text:p>
          </table:table-cell>
          <table:table-cell table:style-name="ce15" office:value-type="float" office:value="594258.91" calcext:value-type="float">
            <text:p>594,258.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00000:4921</text:p>
          </table:table-cell>
          <table:table-cell table:style-name="ce15" office:value-type="float" office:value="548325.86" calcext:value-type="float">
            <text:p>548,325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5:000000:4925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5:000000:4904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5:000000:4960</text:p>
          </table:table-cell>
          <table:table-cell table:style-name="ce15" office:value-type="float" office:value="390430.98" calcext:value-type="float">
            <text:p>390,430.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00000:4969</text:p>
          </table:table-cell>
          <table:table-cell table:style-name="ce15" office:value-type="float" office:value="396172.61" calcext:value-type="float">
            <text:p>396,172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00000:4910</text:p>
          </table:table-cell>
          <table:table-cell table:style-name="ce15" office:value-type="float" office:value="562679.94" calcext:value-type="float">
            <text:p>562,679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5:000000:4912</text:p>
          </table:table-cell>
          <table:table-cell table:style-name="ce15" office:value-type="float" office:value="551196.67" calcext:value-type="float">
            <text:p>551,19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00000:4914</text:p>
          </table:table-cell>
          <table:table-cell table:style-name="ce15" office:value-type="float" office:value="654546.05" calcext:value-type="float">
            <text:p>654,546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00000:4936</text:p>
          </table:table-cell>
          <table:table-cell table:style-name="ce15" office:value-type="float" office:value="559809.12" calcext:value-type="float">
            <text:p>559,809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5:000000:4961</text:p>
          </table:table-cell>
          <table:table-cell table:style-name="ce15" office:value-type="float" office:value="416268.32" calcext:value-type="float">
            <text:p>416,268.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1:000000:8087</text:p>
          </table:table-cell>
          <table:table-cell table:style-name="ce15" office:value-type="float" office:value="34903.7" calcext:value-type="float">
            <text:p>34,903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9:010109:32496</text:p>
          </table:table-cell>
          <table:table-cell table:style-name="ce15" office:value-type="float" office:value="13153906.95" calcext:value-type="float">
            <text:p>13,153,906.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1:000000:8096</text:p>
          </table:table-cell>
          <table:table-cell table:style-name="ce15" office:value-type="float" office:value="15437.74" calcext:value-type="float">
            <text:p>15,437.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1:170501:1596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1:170102:2634</text:p>
          </table:table-cell>
          <table:table-cell table:style-name="ce15" office:value-type="float" office:value="9970.4" calcext:value-type="float">
            <text:p>9,970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1:000000:8074</text:p>
          </table:table-cell>
          <table:table-cell table:style-name="ce15" office:value-type="float" office:value="67480.49" calcext:value-type="float">
            <text:p>67,480.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9:000000:1155</text:p>
          </table:table-cell>
          <table:table-cell table:style-name="ce15" office:value-type="float" office:value="28448.39" calcext:value-type="float">
            <text:p>28,448.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1:170501:1591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1:170501:1588</text:p>
          </table:table-cell>
          <table:table-cell table:style-name="ce15" office:value-type="float" office:value="37388.99" calcext:value-type="float">
            <text:p>37,388.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4:030101:9126</text:p>
          </table:table-cell>
          <table:table-cell table:style-name="ce15" office:value-type="float" office:value="80383.26" calcext:value-type="float">
            <text:p>80,383.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1:170501:1601</text:p>
          </table:table-cell>
          <table:table-cell table:style-name="ce15" office:value-type="float" office:value="37230.62" calcext:value-type="float">
            <text:p>37,230.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1:000000:8063</text:p>
          </table:table-cell>
          <table:table-cell table:style-name="ce15" office:value-type="float" office:value="51192.1" calcext:value-type="float">
            <text:p>51,192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9:010109:32495</text:p>
          </table:table-cell>
          <table:table-cell table:style-name="ce15" office:value-type="float" office:value="1406493.09" calcext:value-type="float">
            <text:p>1,406,493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1:170101:639</text:p>
          </table:table-cell>
          <table:table-cell table:style-name="ce15" office:value-type="float" office:value="44211.36" calcext:value-type="float">
            <text:p>44,211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9:010113:31038</text:p>
          </table:table-cell>
          <table:table-cell table:style-name="ce15" office:value-type="float" office:value="203770.46" calcext:value-type="float">
            <text:p>203,770.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1:170102:2633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1:170501:1599</text:p>
          </table:table-cell>
          <table:table-cell table:style-name="ce15" office:value-type="float" office:value="24853.42" calcext:value-type="float">
            <text:p>24,85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3:060101:1156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3:070401:957</text:p>
          </table:table-cell>
          <table:table-cell table:style-name="ce15" office:value-type="float" office:value="1606279.04" calcext:value-type="float">
            <text:p>1,606,279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1:000000:8081</text:p>
          </table:table-cell>
          <table:table-cell table:style-name="ce15" office:value-type="float" office:value="27922.96" calcext:value-type="float">
            <text:p>27,922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1:170501:1597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1:000000:8082</text:p>
          </table:table-cell>
          <table:table-cell table:style-name="ce15" office:value-type="float" office:value="34903.7" calcext:value-type="float">
            <text:p>34,903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7:000000:2457</text:p>
          </table:table-cell>
          <table:table-cell table:style-name="ce15" office:value-type="float" office:value="1107085.2" calcext:value-type="float">
            <text:p>1,107,085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1:000000:8100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1:000000:8057</text:p>
          </table:table-cell>
          <table:table-cell table:style-name="ce15" office:value-type="float" office:value="75127.92" calcext:value-type="float">
            <text:p>75,127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9:010114:5028</text:p>
          </table:table-cell>
          <table:table-cell table:style-name="ce15" office:value-type="float" office:value="5657938.1" calcext:value-type="float">
            <text:p>5,657,938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1:000000:8053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1:000000:8073</text:p>
          </table:table-cell>
          <table:table-cell table:style-name="ce15" office:value-type="float" office:value="23821.05" calcext:value-type="float">
            <text:p>23,821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8:010112:491</text:p>
          </table:table-cell>
          <table:table-cell table:style-name="ce15" office:value-type="float" office:value="1754403.36" calcext:value-type="float">
            <text:p>1,754,403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2:000000:17941</text:p>
          </table:table-cell>
          <table:table-cell table:style-name="ce15" office:value-type="float" office:value="107070.6" calcext:value-type="float">
            <text:p>107,070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1:000000:8095</text:p>
          </table:table-cell>
          <table:table-cell table:style-name="ce15" office:value-type="float" office:value="48865.19" calcext:value-type="float">
            <text:p>48,865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9:010113:31039</text:p>
          </table:table-cell>
          <table:table-cell table:style-name="ce15" office:value-type="float" office:value="32477204.03" calcext:value-type="float">
            <text:p>32,477,204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1:000000:8092</text:p>
          </table:table-cell>
          <table:table-cell table:style-name="ce15" office:value-type="float" office:value="20942.22" calcext:value-type="float">
            <text:p>20,942.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7:000000:2459</text:p>
          </table:table-cell>
          <table:table-cell table:style-name="ce15" office:value-type="float" office:value="370199.7" calcext:value-type="float">
            <text:p>370,199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1:020601:208</text:p>
          </table:table-cell>
          <table:table-cell table:style-name="ce15" office:value-type="float" office:value="73525.19" calcext:value-type="float">
            <text:p>73,525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8:010112:493</text:p>
          </table:table-cell>
          <table:table-cell table:style-name="ce15" office:value-type="float" office:value="4257542.48" calcext:value-type="float">
            <text:p>4,257,542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9:010109:32494</text:p>
          </table:table-cell>
          <table:table-cell table:style-name="ce15" office:value-type="float" office:value="12003139.88" calcext:value-type="float">
            <text:p>12,003,139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1:000000:8085</text:p>
          </table:table-cell>
          <table:table-cell table:style-name="ce15" office:value-type="float" office:value="21066.56" calcext:value-type="float">
            <text:p>21,066.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1:000000:8054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1:000000:8099</text:p>
          </table:table-cell>
          <table:table-cell table:style-name="ce15" office:value-type="float" office:value="68063.91" calcext:value-type="float">
            <text:p>68,063.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1:000000:8079</text:p>
          </table:table-cell>
          <table:table-cell table:style-name="ce15" office:value-type="float" office:value="23821.05" calcext:value-type="float">
            <text:p>23,821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1:170102:2635</text:p>
          </table:table-cell>
          <table:table-cell table:style-name="ce15" office:value-type="float" office:value="34903.7" calcext:value-type="float">
            <text:p>34,903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9:010103:36175</text:p>
          </table:table-cell>
          <table:table-cell table:style-name="ce15" office:value-type="float" office:value="2924866.31" calcext:value-type="float">
            <text:p>2,924,866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1:040701:2614</text:p>
          </table:table-cell>
          <table:table-cell table:style-name="ce15" office:value-type="float" office:value="172304" calcext:value-type="float">
            <text:p>172,3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1:000000:8093</text:p>
          </table:table-cell>
          <table:table-cell table:style-name="ce15" office:value-type="float" office:value="20942.22" calcext:value-type="float">
            <text:p>20,942.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1:000000:8068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3:060101:1157</text:p>
          </table:table-cell>
          <table:table-cell table:style-name="ce15" office:value-type="float" office:value="14660.23" calcext:value-type="float">
            <text:p>14,660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1:170101:643</text:p>
          </table:table-cell>
          <table:table-cell table:style-name="ce15" office:value-type="float" office:value="34903.7" calcext:value-type="float">
            <text:p>34,903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9:010114:5027</text:p>
          </table:table-cell>
          <table:table-cell table:style-name="ce15" office:value-type="float" office:value="3915804.62" calcext:value-type="float">
            <text:p>3,915,804.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9:010114:5025</text:p>
          </table:table-cell>
          <table:table-cell table:style-name="ce15" office:value-type="float" office:value="4331359.4" calcext:value-type="float">
            <text:p>4,331,359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9:010106:2351</text:p>
          </table:table-cell>
          <table:table-cell table:style-name="ce15" office:value-type="float" office:value="98182.5" calcext:value-type="float">
            <text:p>98,182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1:000000:8048</text:p>
          </table:table-cell>
          <table:table-cell table:style-name="ce15" office:value-type="float" office:value="14329.42" calcext:value-type="float">
            <text:p>14,329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5:000000:10990</text:p>
          </table:table-cell>
          <table:table-cell table:style-name="ce15" office:value-type="float" office:value="2681725.8" calcext:value-type="float">
            <text:p>2,681,725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1:000000:8080</text:p>
          </table:table-cell>
          <table:table-cell table:style-name="ce15" office:value-type="float" office:value="40312.54" calcext:value-type="float">
            <text:p>40,312.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4:010110:16783</text:p>
          </table:table-cell>
          <table:table-cell table:style-name="ce15" office:value-type="float" office:value="31540.6" calcext:value-type="float">
            <text:p>31,540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3:000000:3613</text:p>
          </table:table-cell>
          <table:table-cell table:style-name="ce15" office:value-type="float" office:value="3787941.61" calcext:value-type="float">
            <text:p>3,787,941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1:170501:1586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1:170501:1602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1:000000:8055</text:p>
          </table:table-cell>
          <table:table-cell table:style-name="ce15" office:value-type="float" office:value="5497.16" calcext:value-type="float">
            <text:p>5,497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1:170102:2632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1:000000:8050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1:000000:8091</text:p>
          </table:table-cell>
          <table:table-cell table:style-name="ce15" office:value-type="float" office:value="23269.14" calcext:value-type="float">
            <text:p>23,269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1:000000:8069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1:170501:1595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1:000000:8056</text:p>
          </table:table-cell>
          <table:table-cell table:style-name="ce15" office:value-type="float" office:value="64822.77" calcext:value-type="float">
            <text:p>64,822.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9:010103:36172</text:p>
          </table:table-cell>
          <table:table-cell table:style-name="ce15" office:value-type="float" office:value="110568.52" calcext:value-type="float">
            <text:p>110,568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1:170101:642</text:p>
          </table:table-cell>
          <table:table-cell table:style-name="ce15" office:value-type="float" office:value="27922.96" calcext:value-type="float">
            <text:p>27,922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1:170501:1593</text:p>
          </table:table-cell>
          <table:table-cell table:style-name="ce15" office:value-type="float" office:value="46538.27" calcext:value-type="float">
            <text:p>46,538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9:010114:5026</text:p>
          </table:table-cell>
          <table:table-cell table:style-name="ce15" office:value-type="float" office:value="7064431.19" calcext:value-type="float">
            <text:p>7,064,431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1:170101:641</text:p>
          </table:table-cell>
          <table:table-cell table:style-name="ce15" office:value-type="float" office:value="34903.7" calcext:value-type="float">
            <text:p>34,903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3:000000:3614</text:p>
          </table:table-cell>
          <table:table-cell table:style-name="ce15" office:value-type="float" office:value="149099.6" calcext:value-type="float">
            <text:p>149,099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5:010101:4816</text:p>
          </table:table-cell>
          <table:table-cell table:style-name="ce15" office:value-type="float" office:value="100957130.79" calcext:value-type="float">
            <text:p>100,957,130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7:080101:12491</text:p>
          </table:table-cell>
          <table:table-cell table:style-name="ce15" office:value-type="float" office:value="3500249.84" calcext:value-type="float">
            <text:p>3,500,249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1:000000:8097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5:000000:2484</text:p>
          </table:table-cell>
          <table:table-cell table:style-name="ce15" office:value-type="float" office:value="8828.8" calcext:value-type="float">
            <text:p>8,828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9:010113:31040</text:p>
          </table:table-cell>
          <table:table-cell table:style-name="ce15" office:value-type="float" office:value="580999.77" calcext:value-type="float">
            <text:p>580,999.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01:170501:1600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1:170501:1592</text:p>
          </table:table-cell>
          <table:table-cell table:style-name="ce15" office:value-type="float" office:value="39557.53" calcext:value-type="float">
            <text:p>39,557.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1:000000:8060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1:000000:8083</text:p>
          </table:table-cell>
          <table:table-cell table:style-name="ce15" office:value-type="float" office:value="32576.79" calcext:value-type="float">
            <text:p>32,576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1:000000:8066</text:p>
          </table:table-cell>
          <table:table-cell table:style-name="ce15" office:value-type="float" office:value="17448.2" calcext:value-type="float">
            <text:p>17,448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1:000000:8077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1:000000:8076</text:p>
          </table:table-cell>
          <table:table-cell table:style-name="ce15" office:value-type="float" office:value="2492.6" calcext:value-type="float">
            <text:p>2,492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9:010116:11627</text:p>
          </table:table-cell>
          <table:table-cell table:style-name="ce15" office:value-type="float" office:value="50651.11" calcext:value-type="float">
            <text:p>50,651.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1:000000:8090</text:p>
          </table:table-cell>
          <table:table-cell table:style-name="ce15" office:value-type="float" office:value="25596.05" calcext:value-type="float">
            <text:p>25,596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1:000000:8062</text:p>
          </table:table-cell>
          <table:table-cell table:style-name="ce15" office:value-type="float" office:value="27549.68" calcext:value-type="float">
            <text:p>27,549.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8:020113:267</text:p>
          </table:table-cell>
          <table:table-cell table:style-name="ce15" office:value-type="float" office:value="196113.47" calcext:value-type="float">
            <text:p>196,113.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1:000000:8052</text:p>
          </table:table-cell>
          <table:table-cell table:style-name="ce15" office:value-type="float" office:value="127978" calcext:value-type="float">
            <text:p>127,978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7:080301:365</text:p>
          </table:table-cell>
          <table:table-cell table:style-name="ce15" office:value-type="float" office:value="7639814.73" calcext:value-type="float">
            <text:p>7,639,814.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1:000000:8071</text:p>
          </table:table-cell>
          <table:table-cell table:style-name="ce15" office:value-type="float" office:value="39158.09" calcext:value-type="float">
            <text:p>39,158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1:000000:8075</text:p>
          </table:table-cell>
          <table:table-cell table:style-name="ce15" office:value-type="float" office:value="93076.54" calcext:value-type="float">
            <text:p>93,076.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1:000000:8058</text:p>
          </table:table-cell>
          <table:table-cell table:style-name="ce15" office:value-type="float" office:value="30249.88" calcext:value-type="float">
            <text:p>30,249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1:000000:8086</text:p>
          </table:table-cell>
          <table:table-cell table:style-name="ce15" office:value-type="float" office:value="14660.23" calcext:value-type="float">
            <text:p>14,660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4:060501:1015</text:p>
          </table:table-cell>
          <table:table-cell table:style-name="ce15" office:value-type="float" office:value="126738.28" calcext:value-type="float">
            <text:p>126,738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1:000000:8098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1:000000:8088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1:170102:2631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1:170101:644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1:000000:8094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1:000000:8101</text:p>
          </table:table-cell>
          <table:table-cell table:style-name="ce15" office:value-type="float" office:value="12826.72" calcext:value-type="float">
            <text:p>12,826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1:170102:2630</text:p>
          </table:table-cell>
          <table:table-cell table:style-name="ce15" office:value-type="float" office:value="39557.53" calcext:value-type="float">
            <text:p>39,557.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4:010110:16784</text:p>
          </table:table-cell>
          <table:table-cell table:style-name="ce15" office:value-type="float" office:value="3533.8" calcext:value-type="float">
            <text:p>3,533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7:000000:2458</text:p>
          </table:table-cell>
          <table:table-cell table:style-name="ce15" office:value-type="float" office:value="1282160.1" calcext:value-type="float">
            <text:p>1,282,160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5:090102:308</text:p>
          </table:table-cell>
          <table:table-cell table:style-name="ce15" office:value-type="float" office:value="1221734.8" calcext:value-type="float">
            <text:p>1,221,734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1:000000:8089</text:p>
          </table:table-cell>
          <table:table-cell table:style-name="ce15" office:value-type="float" office:value="26116019.38" calcext:value-type="float">
            <text:p>26,116,019.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1:000000:8067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1:000000:8059</text:p>
          </table:table-cell>
          <table:table-cell table:style-name="ce15" office:value-type="float" office:value="10994.33" calcext:value-type="float">
            <text:p>10,994.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1:170501:1594</text:p>
          </table:table-cell>
          <table:table-cell table:style-name="ce15" office:value-type="float" office:value="25596.05" calcext:value-type="float">
            <text:p>25,596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1:000000:8049</text:p>
          </table:table-cell>
          <table:table-cell table:style-name="ce15" office:value-type="float" office:value="27922.96" calcext:value-type="float">
            <text:p>27,922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0:000000:3531</text:p>
          </table:table-cell>
          <table:table-cell table:style-name="ce15" office:value-type="float" office:value="119059.2" calcext:value-type="float">
            <text:p>119,059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01:000000:8078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1:000000:8072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1:170501:1587</text:p>
          </table:table-cell>
          <table:table-cell table:style-name="ce15" office:value-type="float" office:value="25596.05" calcext:value-type="float">
            <text:p>25,596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01:000000:8065</text:p>
          </table:table-cell>
          <table:table-cell table:style-name="ce15" office:value-type="float" office:value="37230.62" calcext:value-type="float">
            <text:p>37,230.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9:010114:5024</text:p>
          </table:table-cell>
          <table:table-cell table:style-name="ce15" office:value-type="float" office:value="5082554.57" calcext:value-type="float">
            <text:p>5,082,554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1:000000:8061</text:p>
          </table:table-cell>
          <table:table-cell table:style-name="ce15" office:value-type="float" office:value="46538.27" calcext:value-type="float">
            <text:p>46,538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1:000000:8051</text:p>
          </table:table-cell>
          <table:table-cell table:style-name="ce15" office:value-type="float" office:value="72925.62" calcext:value-type="float">
            <text:p>72,925.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4:060501:1018</text:p>
          </table:table-cell>
          <table:table-cell table:style-name="ce15" office:value-type="float" office:value="1127.61" calcext:value-type="float">
            <text:p>1,127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4:060501:1017</text:p>
          </table:table-cell>
          <table:table-cell table:style-name="ce15" office:value-type="float" office:value="1127.61" calcext:value-type="float">
            <text:p>1,127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9:010112:21188</text:p>
          </table:table-cell>
          <table:table-cell table:style-name="ce15" office:value-type="float" office:value="19636.5" calcext:value-type="float">
            <text:p>19,636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8:020113:266</text:p>
          </table:table-cell>
          <table:table-cell table:style-name="ce15" office:value-type="float" office:value="1313794.02" calcext:value-type="float">
            <text:p>1,313,794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01:000000:8084</text:p>
          </table:table-cell>
          <table:table-cell table:style-name="ce15" office:value-type="float" office:value="17639.2" calcext:value-type="float">
            <text:p>17,639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01:170101:640</text:p>
          </table:table-cell>
          <table:table-cell table:style-name="ce15" office:value-type="float" office:value="30249.88" calcext:value-type="float">
            <text:p>30,249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1:170501:1598</text:p>
          </table:table-cell>
          <table:table-cell table:style-name="ce15" office:value-type="float" office:value="37230.62" calcext:value-type="float">
            <text:p>37,230.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14:060501:1016</text:p>
          </table:table-cell>
          <table:table-cell table:style-name="ce15" office:value-type="float" office:value="35358.83" calcext:value-type="float">
            <text:p>35,358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1:000000:8070</text:p>
          </table:table-cell>
          <table:table-cell table:style-name="ce15" office:value-type="float" office:value="51306.87" calcext:value-type="float">
            <text:p>51,306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1:000000:8064</text:p>
          </table:table-cell>
          <table:table-cell table:style-name="ce15" office:value-type="float" office:value="7329.55" calcext:value-type="float">
            <text:p>7,329.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3:060101:1155</text:p>
          </table:table-cell>
          <table:table-cell table:style-name="ce15" office:value-type="float" office:value="19546.97" calcext:value-type="float">
            <text:p>19,546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2:010206:4699</text:p>
          </table:table-cell>
          <table:table-cell table:style-name="ce15" office:value-type="float" office:value="2743356.34" calcext:value-type="float">
            <text:p>2,743,356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5:010109:10653</text:p>
          </table:table-cell>
          <table:table-cell table:style-name="ce15" office:value-type="float" office:value="5563739.04" calcext:value-type="float">
            <text:p>5,563,739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8:010114:1578</text:p>
          </table:table-cell>
          <table:table-cell table:style-name="ce15" office:value-type="float" office:value="1443163.9" calcext:value-type="float">
            <text:p>1,443,163.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2:090103:7144</text:p>
          </table:table-cell>
          <table:table-cell table:style-name="ce15" office:value-type="float" office:value="10773162.34" calcext:value-type="float">
            <text:p>10,773,16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04:020104:259</text:p>
          </table:table-cell>
          <table:table-cell table:style-name="ce15" office:value-type="float" office:value="2688435.85" calcext:value-type="float">
            <text:p>2,688,435.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5:010109:10652</text:p>
          </table:table-cell>
          <table:table-cell table:style-name="ce15" office:value-type="float" office:value="3503094.95" calcext:value-type="float">
            <text:p>3,503,094.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11:130501:1145</text:p>
          </table:table-cell>
          <table:table-cell table:style-name="ce15" office:value-type="float" office:value="3692050.31" calcext:value-type="float">
            <text:p>3,692,050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5:010104:6770</text:p>
          </table:table-cell>
          <table:table-cell table:style-name="ce15" office:value-type="float" office:value="3938249.17" calcext:value-type="float">
            <text:p>3,938,249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7:010124:467</text:p>
          </table:table-cell>
          <table:table-cell table:style-name="ce15" office:value-type="float" office:value="152022.53" calcext:value-type="float">
            <text:p>152,022.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2:010501:443</text:p>
          </table:table-cell>
          <table:table-cell table:style-name="ce15" office:value-type="float" office:value="4993451.14" calcext:value-type="float">
            <text:p>4,993,451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2:010106:10219</text:p>
          </table:table-cell>
          <table:table-cell table:style-name="ce15" office:value-type="float" office:value="5577785.15" calcext:value-type="float">
            <text:p>5,577,785.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5:000000:4766</text:p>
          </table:table-cell>
          <table:table-cell table:style-name="ce15" office:value-type="float" office:value="31770993.42" calcext:value-type="float">
            <text:p>31,770,99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5:000000:4775</text:p>
          </table:table-cell>
          <table:table-cell table:style-name="ce15" office:value-type="float" office:value="36612997.1" calcext:value-type="float">
            <text:p>36,612,99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5:000000:4992</text:p>
          </table:table-cell>
          <table:table-cell table:style-name="ce15" office:value-type="float" office:value="33558810.17" calcext:value-type="float">
            <text:p>33,558,810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5:000000:4900</text:p>
          </table:table-cell>
          <table:table-cell table:style-name="ce15" office:value-type="float" office:value="33074609.8" calcext:value-type="float">
            <text:p>33,074,609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5:000000:4997</text:p>
          </table:table-cell>
          <table:table-cell table:style-name="ce15" office:value-type="float" office:value="36724735.66" calcext:value-type="float">
            <text:p>36,724,735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5:000000:4835</text:p>
          </table:table-cell>
          <table:table-cell table:style-name="ce15" office:value-type="float" office:value="54826380.2" calcext:value-type="float">
            <text:p>54,826,380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5:000000:5017</text:p>
          </table:table-cell>
          <table:table-cell table:style-name="ce15" office:value-type="float" office:value="33186348.34" calcext:value-type="float">
            <text:p>33,186,348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5:000000:5005</text:p>
          </table:table-cell>
          <table:table-cell table:style-name="ce15" office:value-type="float" office:value="32106209.06" calcext:value-type="float">
            <text:p>32,106,209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5:000000:5009</text:p>
          </table:table-cell>
          <table:table-cell table:style-name="ce15" office:value-type="float" office:value="70134561.09" calcext:value-type="float">
            <text:p>70,134,561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5:000000:4748</text:p>
          </table:table-cell>
          <table:table-cell table:style-name="ce15" office:value-type="float" office:value="31770993.42" calcext:value-type="float">
            <text:p>31,770,99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5:000000:4768</text:p>
          </table:table-cell>
          <table:table-cell table:style-name="ce15" office:value-type="float" office:value="26333050.82" calcext:value-type="float">
            <text:p>26,333,050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5:000000:4770</text:p>
          </table:table-cell>
          <table:table-cell table:style-name="ce15" office:value-type="float" office:value="18585844.92" calcext:value-type="float">
            <text:p>18,585,844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5:000000:5039</text:p>
          </table:table-cell>
          <table:table-cell table:style-name="ce15" office:value-type="float" office:value="36054304.37" calcext:value-type="float">
            <text:p>36,054,304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5:000000:4813</text:p>
          </table:table-cell>
          <table:table-cell table:style-name="ce15" office:value-type="float" office:value="36612997.1" calcext:value-type="float">
            <text:p>36,612,99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5:000000:4767</text:p>
          </table:table-cell>
          <table:table-cell table:style-name="ce15" office:value-type="float" office:value="32739394.16" calcext:value-type="float">
            <text:p>32,739,394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5:000000:5034</text:p>
          </table:table-cell>
          <table:table-cell table:style-name="ce15" office:value-type="float" office:value="28679560.3" calcext:value-type="float">
            <text:p>28,679,560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5:000000:4805</text:p>
          </table:table-cell>
          <table:table-cell table:style-name="ce15" office:value-type="float" office:value="26333050.82" calcext:value-type="float">
            <text:p>26,333,050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5:000000:4933</text:p>
          </table:table-cell>
          <table:table-cell table:style-name="ce15" office:value-type="float" office:value="36724735.66" calcext:value-type="float">
            <text:p>36,724,735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5:000000:5008</text:p>
          </table:table-cell>
          <table:table-cell table:style-name="ce15" office:value-type="float" office:value="22533940.23" calcext:value-type="float">
            <text:p>22,533,940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5:000000:4751</text:p>
          </table:table-cell>
          <table:table-cell table:style-name="ce15" office:value-type="float" office:value="18585844.92" calcext:value-type="float">
            <text:p>18,585,844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5:000000:4830</text:p>
          </table:table-cell>
          <table:table-cell table:style-name="ce15" office:value-type="float" office:value="32068962.88" calcext:value-type="float">
            <text:p>32,068,962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5:000000:4769</text:p>
          </table:table-cell>
          <table:table-cell table:style-name="ce15" office:value-type="float" office:value="31882731.97" calcext:value-type="float">
            <text:p>31,882,731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5:000000:4881</text:p>
          </table:table-cell>
          <table:table-cell table:style-name="ce15" office:value-type="float" office:value="141423753.83" calcext:value-type="float">
            <text:p>141,423,75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5:000000:4794</text:p>
          </table:table-cell>
          <table:table-cell table:style-name="ce15" office:value-type="float" office:value="36612997.1" calcext:value-type="float">
            <text:p>36,612,99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5:000000:4850</text:p>
          </table:table-cell>
          <table:table-cell table:style-name="ce15" office:value-type="float" office:value="70246299.64" calcext:value-type="float">
            <text:p>70,246,299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5:000000:4883</text:p>
          </table:table-cell>
          <table:table-cell table:style-name="ce15" office:value-type="float" office:value="20336415.49" calcext:value-type="float">
            <text:p>20,336,415.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5:000000:4806</text:p>
          </table:table-cell>
          <table:table-cell table:style-name="ce15" office:value-type="float" office:value="31882731.97" calcext:value-type="float">
            <text:p>31,882,731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5:000000:4803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5:000000:4802</text:p>
          </table:table-cell>
          <table:table-cell table:style-name="ce15" office:value-type="float" office:value="36054304.37" calcext:value-type="float">
            <text:p>36,054,304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5:000000:4988</text:p>
          </table:table-cell>
          <table:table-cell table:style-name="ce15" office:value-type="float" office:value="22608432.6" calcext:value-type="float">
            <text:p>22,608,432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5:000000:4864</text:p>
          </table:table-cell>
          <table:table-cell table:style-name="ce15" office:value-type="float" office:value="29498976.31" calcext:value-type="float">
            <text:p>29,498,976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5:000000:4889</text:p>
          </table:table-cell>
          <table:table-cell table:style-name="ce15" office:value-type="float" office:value="31398531.6" calcext:value-type="float">
            <text:p>31,398,53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5:000000:4984</text:p>
          </table:table-cell>
          <table:table-cell table:style-name="ce15" office:value-type="float" office:value="33074609.8" calcext:value-type="float">
            <text:p>33,074,609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5:000000:4800</text:p>
          </table:table-cell>
          <table:table-cell table:style-name="ce15" office:value-type="float" office:value="33000117.43" calcext:value-type="float">
            <text:p>33,000,117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5:000000:4753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5:000000:4956</text:p>
          </table:table-cell>
          <table:table-cell table:style-name="ce15" office:value-type="float" office:value="33298086.89" calcext:value-type="float">
            <text:p>33,298,086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5:000000:4745</text:p>
          </table:table-cell>
          <table:table-cell table:style-name="ce15" office:value-type="float" office:value="22682924.96" calcext:value-type="float">
            <text:p>22,682,924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5:000000:4761</text:p>
          </table:table-cell>
          <table:table-cell table:style-name="ce15" office:value-type="float" office:value="32925625.07" calcext:value-type="float">
            <text:p>32,925,625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5:000000:4991</text:p>
          </table:table-cell>
          <table:table-cell table:style-name="ce15" office:value-type="float" office:value="32962871.25" calcext:value-type="float">
            <text:p>32,962,871.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5:000000:5037</text:p>
          </table:table-cell>
          <table:table-cell table:style-name="ce15" office:value-type="float" office:value="31324039.24" calcext:value-type="float">
            <text:p>31,324,039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5:000000:5018</text:p>
          </table:table-cell>
          <table:table-cell table:style-name="ce15" office:value-type="float" office:value="31659254.87" calcext:value-type="float">
            <text:p>31,659,254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5:000000:4821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5:000000:5031</text:p>
          </table:table-cell>
          <table:table-cell table:style-name="ce15" office:value-type="float" office:value="32627655.61" calcext:value-type="float">
            <text:p>32,627,655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5:000000:4825</text:p>
          </table:table-cell>
          <table:table-cell table:style-name="ce15" office:value-type="float" office:value="31882731.97" calcext:value-type="float">
            <text:p>31,882,731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5:000000:4818</text:p>
          </table:table-cell>
          <table:table-cell table:style-name="ce15" office:value-type="float" office:value="31324039.24" calcext:value-type="float">
            <text:p>31,324,039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5:000000:4736</text:p>
          </table:table-cell>
          <table:table-cell table:style-name="ce15" office:value-type="float" office:value="26035081.36" calcext:value-type="float">
            <text:p>26,035,081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5:000000:4982</text:p>
          </table:table-cell>
          <table:table-cell table:style-name="ce15" office:value-type="float" office:value="33558810.17" calcext:value-type="float">
            <text:p>33,558,810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5:000000:4911</text:p>
          </table:table-cell>
          <table:table-cell table:style-name="ce15" office:value-type="float" office:value="32106209.06" calcext:value-type="float">
            <text:p>32,106,209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5:000000:4852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5:000000:4847</text:p>
          </table:table-cell>
          <table:table-cell table:style-name="ce15" office:value-type="float" office:value="32515917.07" calcext:value-type="float">
            <text:p>32,515,917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5:000000:4777</text:p>
          </table:table-cell>
          <table:table-cell table:style-name="ce15" office:value-type="float" office:value="32366932.34" calcext:value-type="float">
            <text:p>32,366,93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25:000000:4780</text:p>
          </table:table-cell>
          <table:table-cell table:style-name="ce15" office:value-type="float" office:value="32925625.07" calcext:value-type="float">
            <text:p>32,925,625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5:000000:4739</text:p>
          </table:table-cell>
          <table:table-cell table:style-name="ce15" office:value-type="float" office:value="36352273.83" calcext:value-type="float">
            <text:p>36,352,27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5:000000:5033</text:p>
          </table:table-cell>
          <table:table-cell table:style-name="ce15" office:value-type="float" office:value="32441424.7" calcext:value-type="float">
            <text:p>32,441,424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5:000000:4741</text:p>
          </table:table-cell>
          <table:table-cell table:style-name="ce15" office:value-type="float" office:value="54826380.2" calcext:value-type="float">
            <text:p>54,826,380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5:000000:4814</text:p>
          </table:table-cell>
          <table:table-cell table:style-name="ce15" office:value-type="float" office:value="36352273.83" calcext:value-type="float">
            <text:p>36,352,27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5:000000:4804</text:p>
          </table:table-cell>
          <table:table-cell table:style-name="ce15" office:value-type="float" office:value="31770993.42" calcext:value-type="float">
            <text:p>31,770,99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5:000000:5016</text:p>
          </table:table-cell>
          <table:table-cell table:style-name="ce15" office:value-type="float" office:value="38587044.76" calcext:value-type="float">
            <text:p>38,587,044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5:000000:5004</text:p>
          </table:table-cell>
          <table:table-cell table:style-name="ce15" office:value-type="float" office:value="33074609.8" calcext:value-type="float">
            <text:p>33,074,609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5:000000:4746</text:p>
          </table:table-cell>
          <table:table-cell table:style-name="ce15" office:value-type="float" office:value="36054304.37" calcext:value-type="float">
            <text:p>36,054,304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5:000000:4955</text:p>
          </table:table-cell>
          <table:table-cell table:style-name="ce15" office:value-type="float" office:value="22794663.51" calcext:value-type="float">
            <text:p>22,794,663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5:000000:4990</text:p>
          </table:table-cell>
          <table:table-cell table:style-name="ce15" office:value-type="float" office:value="32590409.43" calcext:value-type="float">
            <text:p>32,590,40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5:000000:4986</text:p>
          </table:table-cell>
          <table:table-cell table:style-name="ce15" office:value-type="float" office:value="38661537.13" calcext:value-type="float">
            <text:p>38,661,537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5:000000:4754</text:p>
          </table:table-cell>
          <table:table-cell table:style-name="ce15" office:value-type="float" office:value="26035081.36" calcext:value-type="float">
            <text:p>26,035,081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5:000000:4856</text:p>
          </table:table-cell>
          <table:table-cell table:style-name="ce15" office:value-type="float" office:value="33298086.89" calcext:value-type="float">
            <text:p>33,298,086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5:000000:4822</text:p>
          </table:table-cell>
          <table:table-cell table:style-name="ce15" office:value-type="float" office:value="38624290.95" calcext:value-type="float">
            <text:p>38,624,290.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5:000000:4860</text:p>
          </table:table-cell>
          <table:table-cell table:style-name="ce15" office:value-type="float" office:value="16686289.63" calcext:value-type="float">
            <text:p>16,686,28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5:000000:4972</text:p>
          </table:table-cell>
          <table:table-cell table:style-name="ce15" office:value-type="float" office:value="33558810.17" calcext:value-type="float">
            <text:p>33,558,810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5:000000:4999</text:p>
          </table:table-cell>
          <table:table-cell table:style-name="ce15" office:value-type="float" office:value="33298086.89" calcext:value-type="float">
            <text:p>33,298,086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5:000000:4842</text:p>
          </table:table-cell>
          <table:table-cell table:style-name="ce15" office:value-type="float" office:value="26444789.37" calcext:value-type="float">
            <text:p>26,444,789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5:000000:4848</text:p>
          </table:table-cell>
          <table:table-cell table:style-name="ce15" office:value-type="float" office:value="98143690.11" calcext:value-type="float">
            <text:p>98,143,690.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5:000000:4810</text:p>
          </table:table-cell>
          <table:table-cell table:style-name="ce15" office:value-type="float" office:value="26035081.36" calcext:value-type="float">
            <text:p>26,035,081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5:000000:4880</text:p>
          </table:table-cell>
          <table:table-cell table:style-name="ce15" office:value-type="float" office:value="46371496.84" calcext:value-type="float">
            <text:p>46,371,496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5:000000:4788</text:p>
          </table:table-cell>
          <table:table-cell table:style-name="ce15" office:value-type="float" office:value="18585844.92" calcext:value-type="float">
            <text:p>18,585,844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5:000000:5010</text:p>
          </table:table-cell>
          <table:table-cell table:style-name="ce15" office:value-type="float" office:value="32553163.24" calcext:value-type="float">
            <text:p>32,553,163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5:000000:4838</text:p>
          </table:table-cell>
          <table:table-cell table:style-name="ce15" office:value-type="float" office:value="70618761.46" calcext:value-type="float">
            <text:p>70,618,761.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5:000000:4867</text:p>
          </table:table-cell>
          <table:table-cell table:style-name="ce15" office:value-type="float" office:value="32590409.43" calcext:value-type="float">
            <text:p>32,590,40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5:000000:4831</text:p>
          </table:table-cell>
          <table:table-cell table:style-name="ce15" office:value-type="float" office:value="36612997.1" calcext:value-type="float">
            <text:p>36,612,99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5:000000:5007</text:p>
          </table:table-cell>
          <table:table-cell table:style-name="ce15" office:value-type="float" office:value="79632337.55" calcext:value-type="float">
            <text:p>79,632,337.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25:000000:5035</text:p>
          </table:table-cell>
          <table:table-cell table:style-name="ce15" office:value-type="float" office:value="38922260.4" calcext:value-type="float">
            <text:p>38,922,260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5:000000:4738</text:p>
          </table:table-cell>
          <table:table-cell table:style-name="ce15" office:value-type="float" office:value="36612997.1" calcext:value-type="float">
            <text:p>36,612,99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5:000000:5024</text:p>
          </table:table-cell>
          <table:table-cell table:style-name="ce15" office:value-type="float" office:value="32143455.24" calcext:value-type="float">
            <text:p>32,143,455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5:000000:4795</text:p>
          </table:table-cell>
          <table:table-cell table:style-name="ce15" office:value-type="float" office:value="36352273.83" calcext:value-type="float">
            <text:p>36,352,27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5:000000:4796</text:p>
          </table:table-cell>
          <table:table-cell table:style-name="ce15" office:value-type="float" office:value="32366932.34" calcext:value-type="float">
            <text:p>32,366,93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25:000000:5027</text:p>
          </table:table-cell>
          <table:table-cell table:style-name="ce15" office:value-type="float" office:value="32627655.61" calcext:value-type="float">
            <text:p>32,627,655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5:000000:4967</text:p>
          </table:table-cell>
          <table:table-cell table:style-name="ce15" office:value-type="float" office:value="32590409.43" calcext:value-type="float">
            <text:p>32,590,40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5:000000:4843</text:p>
          </table:table-cell>
          <table:table-cell table:style-name="ce15" office:value-type="float" office:value="87156066.36" calcext:value-type="float">
            <text:p>87,156,066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25:000000:4833</text:p>
          </table:table-cell>
          <table:table-cell table:style-name="ce15" office:value-type="float" office:value="36724735.66" calcext:value-type="float">
            <text:p>36,724,735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5:000000:4851</text:p>
          </table:table-cell>
          <table:table-cell table:style-name="ce15" office:value-type="float" office:value="36352273.83" calcext:value-type="float">
            <text:p>36,352,27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5:000000:4787</text:p>
          </table:table-cell>
          <table:table-cell table:style-name="ce15" office:value-type="float" office:value="31882731.97" calcext:value-type="float">
            <text:p>31,882,731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5:000000:5038</text:p>
          </table:table-cell>
          <table:table-cell table:style-name="ce15" office:value-type="float" office:value="32329686.16" calcext:value-type="float">
            <text:p>32,329,686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5:000000:4782</text:p>
          </table:table-cell>
          <table:table-cell table:style-name="ce15" office:value-type="float" office:value="32329686.16" calcext:value-type="float">
            <text:p>32,329,686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5:000000:4737</text:p>
          </table:table-cell>
          <table:table-cell table:style-name="ce15" office:value-type="float" office:value="32068962.88" calcext:value-type="float">
            <text:p>32,068,962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25:000000:4859</text:p>
          </table:table-cell>
          <table:table-cell table:style-name="ce15" office:value-type="float" office:value="29349991.58" calcext:value-type="float">
            <text:p>29,349,991.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5:000000:5025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5:000000:4742</text:p>
          </table:table-cell>
          <table:table-cell table:style-name="ce15" office:value-type="float" office:value="32925625.07" calcext:value-type="float">
            <text:p>32,925,625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5:000000:4849</text:p>
          </table:table-cell>
          <table:table-cell table:style-name="ce15" office:value-type="float" office:value="26109573.72" calcext:value-type="float">
            <text:p>26,109,573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5:000000:5045</text:p>
          </table:table-cell>
          <table:table-cell table:style-name="ce15" office:value-type="float" office:value="32478670.88" calcext:value-type="float">
            <text:p>32,478,670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5:000000:4792</text:p>
          </table:table-cell>
          <table:table-cell table:style-name="ce15" office:value-type="float" office:value="26035081.36" calcext:value-type="float">
            <text:p>26,035,081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5:000000:4824</text:p>
          </table:table-cell>
          <table:table-cell table:style-name="ce15" office:value-type="float" office:value="26333050.82" calcext:value-type="float">
            <text:p>26,333,050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5:000000:4799</text:p>
          </table:table-cell>
          <table:table-cell table:style-name="ce15" office:value-type="float" office:value="31324039.24" calcext:value-type="float">
            <text:p>31,324,039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5:000000:4985</text:p>
          </table:table-cell>
          <table:table-cell table:style-name="ce15" office:value-type="float" office:value="32106209.06" calcext:value-type="float">
            <text:p>32,106,209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25:000000:4995</text:p>
          </table:table-cell>
          <table:table-cell table:style-name="ce15" office:value-type="float" office:value="32106209.06" calcext:value-type="float">
            <text:p>32,106,209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5:000000:4758</text:p>
          </table:table-cell>
          <table:table-cell table:style-name="ce15" office:value-type="float" office:value="36352273.83" calcext:value-type="float">
            <text:p>36,352,27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5:000000:4798</text:p>
          </table:table-cell>
          <table:table-cell table:style-name="ce15" office:value-type="float" office:value="32925625.07" calcext:value-type="float">
            <text:p>32,925,625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5:000000:5042</text:p>
          </table:table-cell>
          <table:table-cell table:style-name="ce15" office:value-type="float" office:value="26333050.82" calcext:value-type="float">
            <text:p>26,333,050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25:000000:5044</text:p>
          </table:table-cell>
          <table:table-cell table:style-name="ce15" office:value-type="float" office:value="18585844.92" calcext:value-type="float">
            <text:p>18,585,844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5:000000:4760</text:p>
          </table:table-cell>
          <table:table-cell table:style-name="ce15" office:value-type="float" office:value="54826380.2" calcext:value-type="float">
            <text:p>54,826,380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5:000000:4771</text:p>
          </table:table-cell>
          <table:table-cell table:style-name="ce15" office:value-type="float" office:value="32478670.88" calcext:value-type="float">
            <text:p>32,478,670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5:000000:4837</text:p>
          </table:table-cell>
          <table:table-cell table:style-name="ce15" office:value-type="float" office:value="31957224.33" calcext:value-type="float">
            <text:p>31,957,224.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5:000000:4815</text:p>
          </table:table-cell>
          <table:table-cell table:style-name="ce15" office:value-type="float" office:value="32366932.34" calcext:value-type="float">
            <text:p>32,366,93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25:000000:4873</text:p>
          </table:table-cell>
          <table:table-cell table:style-name="ce15" office:value-type="float" office:value="3203171.67" calcext:value-type="float">
            <text:p>3,203,171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25:000000:4783</text:p>
          </table:table-cell>
          <table:table-cell table:style-name="ce15" office:value-type="float" office:value="36054304.37" calcext:value-type="float">
            <text:p>36,054,304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25:000000:5006</text:p>
          </table:table-cell>
          <table:table-cell table:style-name="ce15" office:value-type="float" office:value="38661537.13" calcext:value-type="float">
            <text:p>38,661,537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5:000000:4772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5:000000:4973</text:p>
          </table:table-cell>
          <table:table-cell table:style-name="ce15" office:value-type="float" office:value="31398531.6" calcext:value-type="float">
            <text:p>31,398,53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5:000000:4819</text:p>
          </table:table-cell>
          <table:table-cell table:style-name="ce15" office:value-type="float" office:value="32329686.16" calcext:value-type="float">
            <text:p>32,329,686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5:000000:4974</text:p>
          </table:table-cell>
          <table:table-cell table:style-name="ce15" office:value-type="float" office:value="33074609.8" calcext:value-type="float">
            <text:p>33,074,609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5:000000:4858</text:p>
          </table:table-cell>
          <table:table-cell table:style-name="ce15" office:value-type="float" office:value="23278863.88" calcext:value-type="float">
            <text:p>23,278,863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5:000000:4759</text:p>
          </table:table-cell>
          <table:table-cell table:style-name="ce15" office:value-type="float" office:value="32366932.34" calcext:value-type="float">
            <text:p>32,366,93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5:000000:4989</text:p>
          </table:table-cell>
          <table:table-cell table:style-name="ce15" office:value-type="float" office:value="33298086.89" calcext:value-type="float">
            <text:p>33,298,086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5:000000:5001</text:p>
          </table:table-cell>
          <table:table-cell table:style-name="ce15" office:value-type="float" office:value="33558810.17" calcext:value-type="float">
            <text:p>33,558,810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5:000000:4840</text:p>
          </table:table-cell>
          <table:table-cell table:style-name="ce15" office:value-type="float" office:value="36091550.56" calcext:value-type="float">
            <text:p>36,091,550.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5:000000:5028</text:p>
          </table:table-cell>
          <table:table-cell table:style-name="ce15" office:value-type="float" office:value="31957224.33" calcext:value-type="float">
            <text:p>31,957,224.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25:000000:4743</text:p>
          </table:table-cell>
          <table:table-cell table:style-name="ce15" office:value-type="float" office:value="31324039.24" calcext:value-type="float">
            <text:p>31,324,039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5:000000:4878</text:p>
          </table:table-cell>
          <table:table-cell table:style-name="ce15" office:value-type="float" office:value="33558810.17" calcext:value-type="float">
            <text:p>33,558,810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5:000000:4836</text:p>
          </table:table-cell>
          <table:table-cell table:style-name="ce15" office:value-type="float" office:value="86038680.89" calcext:value-type="float">
            <text:p>86,038,680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5:000000:4827</text:p>
          </table:table-cell>
          <table:table-cell table:style-name="ce15" office:value-type="float" office:value="32478670.88" calcext:value-type="float">
            <text:p>32,478,670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25:000000:4834</text:p>
          </table:table-cell>
          <table:table-cell table:style-name="ce15" office:value-type="float" office:value="32366932.34" calcext:value-type="float">
            <text:p>32,366,93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5:000000:4870</text:p>
          </table:table-cell>
          <table:table-cell table:style-name="ce15" office:value-type="float" office:value="29722453.4" calcext:value-type="float">
            <text:p>29,722,453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5:000000:5011</text:p>
          </table:table-cell>
          <table:table-cell table:style-name="ce15" office:value-type="float" office:value="65739511.6" calcext:value-type="float">
            <text:p>65,739,51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25:000000:4994</text:p>
          </table:table-cell>
          <table:table-cell table:style-name="ce15" office:value-type="float" office:value="33074609.8" calcext:value-type="float">
            <text:p>33,074,609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25:000000:4809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5:000000:4855</text:p>
          </table:table-cell>
          <table:table-cell table:style-name="ce15" office:value-type="float" office:value="37618644.03" calcext:value-type="float">
            <text:p>37,618,644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5:000000:4774</text:p>
          </table:table-cell>
          <table:table-cell table:style-name="ce15" office:value-type="float" office:value="32068962.88" calcext:value-type="float">
            <text:p>32,068,962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5:000000:4786</text:p>
          </table:table-cell>
          <table:table-cell table:style-name="ce15" office:value-type="float" office:value="26333050.82" calcext:value-type="float">
            <text:p>26,333,050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25:000000:4844</text:p>
          </table:table-cell>
          <table:table-cell table:style-name="ce15" office:value-type="float" office:value="36873720.39" calcext:value-type="float">
            <text:p>36,873,720.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5:000000:4987</text:p>
          </table:table-cell>
          <table:table-cell table:style-name="ce15" office:value-type="float" office:value="36724735.66" calcext:value-type="float">
            <text:p>36,724,735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5:000000:4998</text:p>
          </table:table-cell>
          <table:table-cell table:style-name="ce15" office:value-type="float" office:value="22608432.6" calcext:value-type="float">
            <text:p>22,608,432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25:000000:5029</text:p>
          </table:table-cell>
          <table:table-cell table:style-name="ce15" office:value-type="float" office:value="26221312.28" calcext:value-type="float">
            <text:p>26,221,312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5:000000:4977</text:p>
          </table:table-cell>
          <table:table-cell table:style-name="ce15" office:value-type="float" office:value="36724735.66" calcext:value-type="float">
            <text:p>36,724,735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5:000000:4944</text:p>
          </table:table-cell>
          <table:table-cell table:style-name="ce15" office:value-type="float" office:value="22608432.6" calcext:value-type="float">
            <text:p>22,608,432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5:000000:4762</text:p>
          </table:table-cell>
          <table:table-cell table:style-name="ce15" office:value-type="float" office:value="31324039.24" calcext:value-type="float">
            <text:p>31,324,039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5:000000:4820</text:p>
          </table:table-cell>
          <table:table-cell table:style-name="ce15" office:value-type="float" office:value="36054304.37" calcext:value-type="float">
            <text:p>36,054,304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5:000000:4735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5:000000:4808</text:p>
          </table:table-cell>
          <table:table-cell table:style-name="ce15" office:value-type="float" office:value="32478670.88" calcext:value-type="float">
            <text:p>32,478,670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5:000000:4752</text:p>
          </table:table-cell>
          <table:table-cell table:style-name="ce15" office:value-type="float" office:value="32478670.88" calcext:value-type="float">
            <text:p>32,478,670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5:000000:4740</text:p>
          </table:table-cell>
          <table:table-cell table:style-name="ce15" office:value-type="float" office:value="32366932.34" calcext:value-type="float">
            <text:p>32,366,93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25:000000:4807</text:p>
          </table:table-cell>
          <table:table-cell table:style-name="ce15" office:value-type="float" office:value="18585844.92" calcext:value-type="float">
            <text:p>18,585,844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5:000000:4817</text:p>
          </table:table-cell>
          <table:table-cell table:style-name="ce15" office:value-type="float" office:value="32925625.07" calcext:value-type="float">
            <text:p>32,925,625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5:000000:4829</text:p>
          </table:table-cell>
          <table:table-cell table:style-name="ce15" office:value-type="float" office:value="26035081.36" calcext:value-type="float">
            <text:p>26,035,081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5:000000:4975</text:p>
          </table:table-cell>
          <table:table-cell table:style-name="ce15" office:value-type="float" office:value="32106209.06" calcext:value-type="float">
            <text:p>32,106,209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5:000000:5023</text:p>
          </table:table-cell>
          <table:table-cell table:style-name="ce15" office:value-type="float" office:value="26370297.01" calcext:value-type="float">
            <text:p>26,370,297.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5:000000:4978</text:p>
          </table:table-cell>
          <table:table-cell table:style-name="ce15" office:value-type="float" office:value="22608432.6" calcext:value-type="float">
            <text:p>22,608,432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5:000000:4776</text:p>
          </table:table-cell>
          <table:table-cell table:style-name="ce15" office:value-type="float" office:value="36352273.83" calcext:value-type="float">
            <text:p>36,352,27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5:000000:4841</text:p>
          </table:table-cell>
          <table:table-cell table:style-name="ce15" office:value-type="float" office:value="69948330.19" calcext:value-type="float">
            <text:p>69,948,330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25:000000:4879</text:p>
          </table:table-cell>
          <table:table-cell table:style-name="ce15" office:value-type="float" office:value="8194160.08" calcext:value-type="float">
            <text:p>8,194,160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5:000000:4797</text:p>
          </table:table-cell>
          <table:table-cell table:style-name="ce15" office:value-type="float" office:value="54826380.2" calcext:value-type="float">
            <text:p>54,826,380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5:000000:4865</text:p>
          </table:table-cell>
          <table:table-cell table:style-name="ce15" office:value-type="float" office:value="31733747.24" calcext:value-type="float">
            <text:p>31,733,747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25:000000:5030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25:000000:4747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5:000000:4863</text:p>
          </table:table-cell>
          <table:table-cell table:style-name="ce15" office:value-type="float" office:value="23204371.52" calcext:value-type="float">
            <text:p>23,204,371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25:000000:4764</text:p>
          </table:table-cell>
          <table:table-cell table:style-name="ce15" office:value-type="float" office:value="36054304.37" calcext:value-type="float">
            <text:p>36,054,304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5:000000:5036</text:p>
          </table:table-cell>
          <table:table-cell table:style-name="ce15" office:value-type="float" office:value="32925625.07" calcext:value-type="float">
            <text:p>32,925,625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5:000000:5032</text:p>
          </table:table-cell>
          <table:table-cell table:style-name="ce15" office:value-type="float" office:value="32590409.43" calcext:value-type="float">
            <text:p>32,590,40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5:000000:5021</text:p>
          </table:table-cell>
          <table:table-cell table:style-name="ce15" office:value-type="float" office:value="32255193.79" calcext:value-type="float">
            <text:p>32,255,193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5:000000:4980</text:p>
          </table:table-cell>
          <table:table-cell table:style-name="ce15" office:value-type="float" office:value="33558810.17" calcext:value-type="float">
            <text:p>33,558,810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5:000000:4871</text:p>
          </table:table-cell>
          <table:table-cell table:style-name="ce15" office:value-type="float" office:value="28567821.75" calcext:value-type="float">
            <text:p>28,567,821.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5:000000:4756</text:p>
          </table:table-cell>
          <table:table-cell table:style-name="ce15" office:value-type="float" office:value="33372579.26" calcext:value-type="float">
            <text:p>33,372,579.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5:000000:4845</text:p>
          </table:table-cell>
          <table:table-cell table:style-name="ce15" office:value-type="float" office:value="22608432.6" calcext:value-type="float">
            <text:p>22,608,432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25:000000:5040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5:000000:5003</text:p>
          </table:table-cell>
          <table:table-cell table:style-name="ce15" office:value-type="float" office:value="31398531.6" calcext:value-type="float">
            <text:p>31,398,53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25:000000:4749</text:p>
          </table:table-cell>
          <table:table-cell table:style-name="ce15" office:value-type="float" office:value="26333050.82" calcext:value-type="float">
            <text:p>26,333,050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25:000000:4826</text:p>
          </table:table-cell>
          <table:table-cell table:style-name="ce15" office:value-type="float" office:value="18585844.92" calcext:value-type="float">
            <text:p>18,585,844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25:000000:4861</text:p>
          </table:table-cell>
          <table:table-cell table:style-name="ce15" office:value-type="float" office:value="29610714.85" calcext:value-type="float">
            <text:p>29,610,714.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5:000000:5043</text:p>
          </table:table-cell>
          <table:table-cell table:style-name="ce15" office:value-type="float" office:value="31882731.97" calcext:value-type="float">
            <text:p>31,882,731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5:000000:5026</text:p>
          </table:table-cell>
          <table:table-cell table:style-name="ce15" office:value-type="float" office:value="18660337.29" calcext:value-type="float">
            <text:p>18,660,337.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25:000000:4876</text:p>
          </table:table-cell>
          <table:table-cell table:style-name="ce15" office:value-type="float" office:value="61493446.82" calcext:value-type="float">
            <text:p>61,493,446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25:000000:4882</text:p>
          </table:table-cell>
          <table:table-cell table:style-name="ce15" office:value-type="float" office:value="36724735.66" calcext:value-type="float">
            <text:p>36,724,735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25:000000:4846</text:p>
          </table:table-cell>
          <table:table-cell table:style-name="ce15" office:value-type="float" office:value="18399614.01" calcext:value-type="float">
            <text:p>18,399,614.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25:000000:4781</text:p>
          </table:table-cell>
          <table:table-cell table:style-name="ce15" office:value-type="float" office:value="31324039.24" calcext:value-type="float">
            <text:p>31,324,039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5:000000:4862</text:p>
          </table:table-cell>
          <table:table-cell table:style-name="ce15" office:value-type="float" office:value="29387237.76" calcext:value-type="float">
            <text:p>29,387,237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5:000000:4744</text:p>
          </table:table-cell>
          <table:table-cell table:style-name="ce15" office:value-type="float" office:value="32329686.16" calcext:value-type="float">
            <text:p>32,329,686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25:000000:4811</text:p>
          </table:table-cell>
          <table:table-cell table:style-name="ce15" office:value-type="float" office:value="32068962.88" calcext:value-type="float">
            <text:p>32,068,962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5:000000:4983</text:p>
          </table:table-cell>
          <table:table-cell table:style-name="ce15" office:value-type="float" office:value="31398531.6" calcext:value-type="float">
            <text:p>31,398,53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5:000000:5002</text:p>
          </table:table-cell>
          <table:table-cell table:style-name="ce15" office:value-type="float" office:value="33894025.8" calcext:value-type="float">
            <text:p>33,894,025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5:000000:4857</text:p>
          </table:table-cell>
          <table:table-cell table:style-name="ce15" office:value-type="float" office:value="29275499.21" calcext:value-type="float">
            <text:p>29,275,499.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5:000000:5041</text:p>
          </table:table-cell>
          <table:table-cell table:style-name="ce15" office:value-type="float" office:value="31770993.42" calcext:value-type="float">
            <text:p>31,770,99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5:000000:4832</text:p>
          </table:table-cell>
          <table:table-cell table:style-name="ce15" office:value-type="float" office:value="36352273.83" calcext:value-type="float">
            <text:p>36,352,27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25:000000:4875</text:p>
          </table:table-cell>
          <table:table-cell table:style-name="ce15" office:value-type="float" office:value="1974047.66" calcext:value-type="float">
            <text:p>1,974,047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25:000000:4884</text:p>
          </table:table-cell>
          <table:table-cell table:style-name="ce15" office:value-type="float" office:value="5437942.6" calcext:value-type="float">
            <text:p>5,437,942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25:000000:4877</text:p>
          </table:table-cell>
          <table:table-cell table:style-name="ce15" office:value-type="float" office:value="26891743.55" calcext:value-type="float">
            <text:p>26,891,743.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5:000000:4823</text:p>
          </table:table-cell>
          <table:table-cell table:style-name="ce15" office:value-type="float" office:value="31770993.42" calcext:value-type="float">
            <text:p>31,770,99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25:000000:4922</text:p>
          </table:table-cell>
          <table:table-cell table:style-name="ce15" office:value-type="float" office:value="38661537.13" calcext:value-type="float">
            <text:p>38,661,537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25:000000:4853</text:p>
          </table:table-cell>
          <table:table-cell table:style-name="ce15" office:value-type="float" office:value="70693253.83" calcext:value-type="float">
            <text:p>70,693,253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5:000000:5013</text:p>
          </table:table-cell>
          <table:table-cell table:style-name="ce15" office:value-type="float" office:value="33260840.71" calcext:value-type="float">
            <text:p>33,260,840.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5:000000:4801</text:p>
          </table:table-cell>
          <table:table-cell table:style-name="ce15" office:value-type="float" office:value="32329686.16" calcext:value-type="float">
            <text:p>32,329,686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5:000000:4763</text:p>
          </table:table-cell>
          <table:table-cell table:style-name="ce15" office:value-type="float" office:value="32329686.16" calcext:value-type="float">
            <text:p>32,329,686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5:000000:4765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5:000000:4874</text:p>
          </table:table-cell>
          <table:table-cell table:style-name="ce15" office:value-type="float" office:value="2830709.85" calcext:value-type="float">
            <text:p>2,830,709.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5:000000:4839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25:000000:4784</text:p>
          </table:table-cell>
          <table:table-cell table:style-name="ce15" office:value-type="float" office:value="36166042.92" calcext:value-type="float">
            <text:p>36,166,042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5:000000:4812</text:p>
          </table:table-cell>
          <table:table-cell table:style-name="ce15" office:value-type="float" office:value="32068962.88" calcext:value-type="float">
            <text:p>32,068,962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5:000000:4785</text:p>
          </table:table-cell>
          <table:table-cell table:style-name="ce15" office:value-type="float" office:value="31770993.42" calcext:value-type="float">
            <text:p>31,770,993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25:000000:4868</text:p>
          </table:table-cell>
          <table:table-cell table:style-name="ce15" office:value-type="float" office:value="29461730.12" calcext:value-type="float">
            <text:p>29,461,730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25:000000:4773</text:p>
          </table:table-cell>
          <table:table-cell table:style-name="ce15" office:value-type="float" office:value="26035081.36" calcext:value-type="float">
            <text:p>26,035,081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25:000000:5022</text:p>
          </table:table-cell>
          <table:table-cell table:style-name="ce15" office:value-type="float" office:value="31845485.78" calcext:value-type="float">
            <text:p>31,845,485.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25:000000:4979</text:p>
          </table:table-cell>
          <table:table-cell table:style-name="ce15" office:value-type="float" office:value="33298086.89" calcext:value-type="float">
            <text:p>33,298,086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5:000000:4734</text:p>
          </table:table-cell>
          <table:table-cell table:style-name="ce15" office:value-type="float" office:value="36724735.66" calcext:value-type="float">
            <text:p>36,724,735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5:000000:4778</text:p>
          </table:table-cell>
          <table:table-cell table:style-name="ce15" office:value-type="float" office:value="33707794.9" calcext:value-type="float">
            <text:p>33,707,794.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5:000000:4828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5:000000:5019</text:p>
          </table:table-cell>
          <table:table-cell table:style-name="ce15" office:value-type="float" office:value="32664901.8" calcext:value-type="float">
            <text:p>32,664,901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5:000000:4816</text:p>
          </table:table-cell>
          <table:table-cell table:style-name="ce15" office:value-type="float" office:value="54826380.2" calcext:value-type="float">
            <text:p>54,826,380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5:000000:4779</text:p>
          </table:table-cell>
          <table:table-cell table:style-name="ce15" office:value-type="float" office:value="54826380.2" calcext:value-type="float">
            <text:p>54,826,380.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25:000000:5020</text:p>
          </table:table-cell>
          <table:table-cell table:style-name="ce15" office:value-type="float" office:value="32255193.79" calcext:value-type="float">
            <text:p>32,255,193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25:000000:4872</text:p>
          </table:table-cell>
          <table:table-cell table:style-name="ce15" office:value-type="float" office:value="45403096.11" calcext:value-type="float">
            <text:p>45,403,096.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25:000000:4790</text:p>
          </table:table-cell>
          <table:table-cell table:style-name="ce15" office:value-type="float" office:value="32478670.88" calcext:value-type="float">
            <text:p>32,478,670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5:000000:5000</text:p>
          </table:table-cell>
          <table:table-cell table:style-name="ce15" office:value-type="float" office:value="32590409.43" calcext:value-type="float">
            <text:p>32,590,40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5:000000:4793</text:p>
          </table:table-cell>
          <table:table-cell table:style-name="ce15" office:value-type="float" office:value="32068962.88" calcext:value-type="float">
            <text:p>32,068,962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5:000000:5015</text:p>
          </table:table-cell>
          <table:table-cell table:style-name="ce15" office:value-type="float" office:value="77621043.71" calcext:value-type="float">
            <text:p>77,621,043.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5:000000:4791</text:p>
          </table:table-cell>
          <table:table-cell table:style-name="ce15" office:value-type="float" office:value="31994470.51" calcext:value-type="float">
            <text:p>31,994,47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25:000000:4755</text:p>
          </table:table-cell>
          <table:table-cell table:style-name="ce15" office:value-type="float" office:value="32068962.88" calcext:value-type="float">
            <text:p>32,068,962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25:000000:4866</text:p>
          </table:table-cell>
          <table:table-cell table:style-name="ce15" office:value-type="float" office:value="31696501.06" calcext:value-type="float">
            <text:p>31,696,501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5:000000:4981</text:p>
          </table:table-cell>
          <table:table-cell table:style-name="ce15" office:value-type="float" office:value="32590409.43" calcext:value-type="float">
            <text:p>32,590,40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25:000000:4869</text:p>
          </table:table-cell>
          <table:table-cell table:style-name="ce15" office:value-type="float" office:value="25774358.08" calcext:value-type="float">
            <text:p>25,774,358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5:000000:4885</text:p>
          </table:table-cell>
          <table:table-cell table:style-name="ce15" office:value-type="float" office:value="5475188.79" calcext:value-type="float">
            <text:p>5,475,188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25:000000:4789</text:p>
          </table:table-cell>
          <table:table-cell table:style-name="ce15" office:value-type="float" office:value="31547516.33" calcext:value-type="float">
            <text:p>31,547,516.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5:000000:5014</text:p>
          </table:table-cell>
          <table:table-cell table:style-name="ce15" office:value-type="float" office:value="33149102.16" calcext:value-type="float">
            <text:p>33,149,102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25:000000:4886</text:p>
          </table:table-cell>
          <table:table-cell table:style-name="ce15" office:value-type="float" office:value="21044092.95" calcext:value-type="float">
            <text:p>21,044,092.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5:000000:4996</text:p>
          </table:table-cell>
          <table:table-cell table:style-name="ce15" office:value-type="float" office:value="38661537.13" calcext:value-type="float">
            <text:p>38,661,537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25:000000:4993</text:p>
          </table:table-cell>
          <table:table-cell table:style-name="ce15" office:value-type="float" office:value="31398531.6" calcext:value-type="float">
            <text:p>31,398,53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5:000000:4976</text:p>
          </table:table-cell>
          <table:table-cell table:style-name="ce15" office:value-type="float" office:value="38661537.13" calcext:value-type="float">
            <text:p>38,661,537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5:000000:4757</text:p>
          </table:table-cell>
          <table:table-cell table:style-name="ce15" office:value-type="float" office:value="36612997.1" calcext:value-type="float">
            <text:p>36,612,99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5:000000:5012</text:p>
          </table:table-cell>
          <table:table-cell table:style-name="ce15" office:value-type="float" office:value="67080374.15" calcext:value-type="float">
            <text:p>67,080,374.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25:000000:4854</text:p>
          </table:table-cell>
          <table:table-cell table:style-name="ce15" office:value-type="float" office:value="99931506.86" calcext:value-type="float">
            <text:p>99,931,506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25:000000:4750</text:p>
          </table:table-cell>
          <table:table-cell table:style-name="ce15" office:value-type="float" office:value="31882731.97" calcext:value-type="float">
            <text:p>31,882,731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25:010103:6585</text:p>
          </table:table-cell>
          <table:table-cell table:style-name="ce15" office:value-type="float" office:value="6735383.73" calcext:value-type="float">
            <text:p>6,735,383.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4:010111:7425</text:p>
          </table:table-cell>
          <table:table-cell table:style-name="ce15" office:value-type="float" office:value="5375783.26" calcext:value-type="float">
            <text:p>5,375,783.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12:010301:4</text:p>
          </table:table-cell>
          <table:table-cell table:style-name="ce15" office:value-type="float" office:value="2289393.84" calcext:value-type="float">
            <text:p>2,289,393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22:010218:2050</text:p>
          </table:table-cell>
          <table:table-cell table:style-name="ce15" office:value-type="float" office:value="5595869.87" calcext:value-type="float">
            <text:p>5,595,869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4:010102:11267</text:p>
          </table:table-cell>
          <table:table-cell table:style-name="ce15" office:value-type="float" office:value="555924.04" calcext:value-type="float">
            <text:p>555,924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2:010104:2914</text:p>
          </table:table-cell>
          <table:table-cell table:style-name="ce15" office:value-type="float" office:value="148448.9" calcext:value-type="float">
            <text:p>148,448.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5:130104:176</text:p>
          </table:table-cell>
          <table:table-cell table:style-name="ce15" office:value-type="float" office:value="4451913.3" calcext:value-type="float">
            <text:p>4,451,913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04:010102:11241</text:p>
          </table:table-cell>
          <table:table-cell table:style-name="ce15" office:value-type="float" office:value="1313196.64" calcext:value-type="float">
            <text:p>1,313,196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18:010127:987</text:p>
          </table:table-cell>
          <table:table-cell table:style-name="ce15" office:value-type="float" office:value="2367529.49" calcext:value-type="float">
            <text:p>2,367,529.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18:010127:981</text:p>
          </table:table-cell>
          <table:table-cell table:style-name="ce15" office:value-type="float" office:value="2352004.71" calcext:value-type="float">
            <text:p>2,352,004.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18:010127:1022</text:p>
          </table:table-cell>
          <table:table-cell table:style-name="ce15" office:value-type="float" office:value="4540999.19" calcext:value-type="float">
            <text:p>4,540,999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18:010127:1003</text:p>
          </table:table-cell>
          <table:table-cell table:style-name="ce15" office:value-type="float" office:value="3896720.67" calcext:value-type="float">
            <text:p>3,896,720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18:010127:980</text:p>
          </table:table-cell>
          <table:table-cell table:style-name="ce15" office:value-type="float" office:value="3438739.55" calcext:value-type="float">
            <text:p>3,438,739.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18:010127:1037</text:p>
          </table:table-cell>
          <table:table-cell table:style-name="ce15" office:value-type="float" office:value="4812682.9" calcext:value-type="float">
            <text:p>4,812,682.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18:010127:1012</text:p>
          </table:table-cell>
          <table:table-cell table:style-name="ce15" office:value-type="float" office:value="4579811.15" calcext:value-type="float">
            <text:p>4,579,811.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18:010127:1010</text:p>
          </table:table-cell>
          <table:table-cell table:style-name="ce15" office:value-type="float" office:value="3477551.52" calcext:value-type="float">
            <text:p>3,477,551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18:010127:1032</text:p>
          </table:table-cell>
          <table:table-cell table:style-name="ce15" office:value-type="float" office:value="3904483.06" calcext:value-type="float">
            <text:p>3,904,483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18:010127:1024</text:p>
          </table:table-cell>
          <table:table-cell table:style-name="ce15" office:value-type="float" office:value="2289905.57" calcext:value-type="float">
            <text:p>2,289,905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18:010127:1016</text:p>
          </table:table-cell>
          <table:table-cell table:style-name="ce15" office:value-type="float" office:value="4525474.41" calcext:value-type="float">
            <text:p>4,525,474.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18:010127:1031</text:p>
          </table:table-cell>
          <table:table-cell table:style-name="ce15" office:value-type="float" office:value="3469789.13" calcext:value-type="float">
            <text:p>3,469,789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18:010127:1002</text:p>
          </table:table-cell>
          <table:table-cell table:style-name="ce15" office:value-type="float" office:value="3128243.89" calcext:value-type="float">
            <text:p>3,128,243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18:010126:632</text:p>
          </table:table-cell>
          <table:table-cell table:style-name="ce15" office:value-type="float" office:value="2344242.31" calcext:value-type="float">
            <text:p>2,344,242.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18:010127:1008</text:p>
          </table:table-cell>
          <table:table-cell table:style-name="ce15" office:value-type="float" office:value="3143768.67" calcext:value-type="float">
            <text:p>3,143,768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18:010127:990</text:p>
          </table:table-cell>
          <table:table-cell table:style-name="ce15" office:value-type="float" office:value="3454264.34" calcext:value-type="float">
            <text:p>3,454,264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18:010127:986</text:p>
          </table:table-cell>
          <table:table-cell table:style-name="ce15" office:value-type="float" office:value="2359767.1" calcext:value-type="float">
            <text:p>2,359,767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18:010127:1033</text:p>
          </table:table-cell>
          <table:table-cell table:style-name="ce15" office:value-type="float" office:value="3997631.76" calcext:value-type="float">
            <text:p>3,997,631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19:010109:17307</text:p>
          </table:table-cell>
          <table:table-cell table:style-name="ce15" office:value-type="float" office:value="1233409.36" calcext:value-type="float">
            <text:p>1,233,409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18:010127:1017</text:p>
          </table:table-cell>
          <table:table-cell table:style-name="ce15" office:value-type="float" office:value="2336479.92" calcext:value-type="float">
            <text:p>2,336,479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18:010127:1020</text:p>
          </table:table-cell>
          <table:table-cell table:style-name="ce15" office:value-type="float" office:value="3974344.59" calcext:value-type="float">
            <text:p>3,974,344.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4:010102:12236</text:p>
          </table:table-cell>
          <table:table-cell table:style-name="ce15" office:value-type="float" office:value="697737.94" calcext:value-type="float">
            <text:p>697,737.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18:010127:1004</text:p>
          </table:table-cell>
          <table:table-cell table:style-name="ce15" office:value-type="float" office:value="4835970.08" calcext:value-type="float">
            <text:p>4,835,970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18:010127:989</text:p>
          </table:table-cell>
          <table:table-cell table:style-name="ce15" office:value-type="float" office:value="4820445.3" calcext:value-type="float">
            <text:p>4,820,445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18:010127:1030</text:p>
          </table:table-cell>
          <table:table-cell table:style-name="ce15" office:value-type="float" office:value="3904483.06" calcext:value-type="float">
            <text:p>3,904,483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18:010127:995</text:p>
          </table:table-cell>
          <table:table-cell table:style-name="ce15" office:value-type="float" office:value="2258856.01" calcext:value-type="float">
            <text:p>2,258,856.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18:010127:997</text:p>
          </table:table-cell>
          <table:table-cell table:style-name="ce15" office:value-type="float" office:value="4502187.23" calcext:value-type="float">
            <text:p>4,502,187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18:010127:1000</text:p>
          </table:table-cell>
          <table:table-cell table:style-name="ce15" office:value-type="float" office:value="4564286.37" calcext:value-type="float">
            <text:p>4,564,286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18:010127:1013</text:p>
          </table:table-cell>
          <table:table-cell table:style-name="ce15" office:value-type="float" office:value="4556523.97" calcext:value-type="float">
            <text:p>4,556,523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18:010127:1025</text:p>
          </table:table-cell>
          <table:table-cell table:style-name="ce15" office:value-type="float" office:value="4804920.51" calcext:value-type="float">
            <text:p>4,804,920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18:010127:999</text:p>
          </table:table-cell>
          <table:table-cell table:style-name="ce15" office:value-type="float" office:value="2406341.45" calcext:value-type="float">
            <text:p>2,406,341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4:060101:39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4:060101:39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5:060402:27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3:060102:4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3:060102: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4:010101:2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10103:18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3:060102:3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8:130401:15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1:210301:2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1:210101:2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5:010102:6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4:010102:55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1:170501:15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1:030601:4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5:020103:11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4:010105:117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4:110101:30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90301:6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8:010131:3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3:050102:3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105:63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9:010103:34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1:130601:18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5:010124:62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105:63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8:130401:15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8:010101:26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131701:18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15:50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4:010102:55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1:010112:11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3:010102:12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3:010102:12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3:010102:12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5:010102:5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3:010102:12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7:010944:11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8:010131:43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5:010103:10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4:010115:42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5:050402:2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5:030302:18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05:25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4:020105:9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080101:20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31601:21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60102:3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1:150201: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1:210101:2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8:010101:18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4:070401:8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1:010112:11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1:030601:19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40702:3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4:110101:12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6:110101:7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8:010142:20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3:110301: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1:010112:11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8:010201:18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5:140101:21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31601:21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5:010103:28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8:020110:7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12:12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4:020105:9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4:070101:57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10105:117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1:030601:4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8:010131:43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7:010133:1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010104:33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8:010101:18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4:010102:103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3:070113: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041801:55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9:130101:9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3:060102:3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5:190101:1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3:010102:12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8:010102:14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4:010105:117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170601:33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40401:35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8:010102:50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301:31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4:110101:27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8:020110:7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4:010102:133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8:010102:50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5:050402: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9:090101:9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4:010105:117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9:090101:9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3:110501: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4:020105:10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4:080101:18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0:080301:1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4:010105:117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8:010301:9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1:210301:2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3:010102:12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6:040401: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030601:4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1:240101:70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10115:42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1:010112: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5:020103:32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4:110101:12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6:040401: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010301:45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0:050301:4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4:020105:9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10301:45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4:000000:4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8:130401:15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8:010126:1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5:010102:5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5:190101:10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5:010103:10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1:210401:19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210:2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1:170501:15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10215:69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171801:41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200601: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5:010102:5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4:110101:12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8:130401:15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10105:117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4:110101:12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8:030201:3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8:010102:50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5:010102:5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5:010102:6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10102:20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1:220101:23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7:010301:45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214:1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2:190301:32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4:010105:117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10105:117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4:060101:16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5:050102: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20103:11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4:010102:55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2:201201:6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8:010101:54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4:010101:12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0:120201:8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4:020105: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5:010102:40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1:210401:10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5:010104:96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1:020601:31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8:010131:43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4:020105:9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8:010101:26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8:120201:4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160101:15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7:090301:3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10102:6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1:210101:2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20601:31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3:010108:18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3:060102:3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3:060102:3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9:010110:335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4:020105:9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8:030201: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4:010102:160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8:010102:61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3:060102:3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3:110301:1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10105:117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3:240201:3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030601:19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215:20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1:000000:24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00000:22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8:010101:51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4:020105:19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8:000000:54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4:000000:33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5:050402:7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0:000000:3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3:000000:9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5:000000:5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1:020601:3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5:010101:3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0:000000:21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10104:19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00000:6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5:020138:2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000000:159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8:010102:70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2:000000:171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1:000000:21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2:010205:27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8:010101:50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00000:19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1:000000:47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4:000000:25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8:010102:63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9:010116:108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5:000000:21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0:000000:31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4:000000:27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1:020601:2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4:030101:37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1:000000:21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0:000000:21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0:000000:8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3:010101:39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9:010109:309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00000:21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1:000000:61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00000:46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1:090301: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5:000000:30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2:010217:223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5:010101:8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5:060401:15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4:010105:252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5:030701:23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5:010101:8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7:010102:37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5:010110: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202:90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7:010102:44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2:010801:6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1:010102:10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7:010102:1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9:010109:139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2:200103:20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3:010102:26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7:010102:67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2:010216:74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8:010101:4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1:030401:14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1:010101:34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4:010102:54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010101:28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4:090101:2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3:110501:12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4:090101:37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1:030401:13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3:010104:6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1:120101:2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0:010115:3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2:131602:8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2:010104:38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8:010102:3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2:130401:7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2:010104:38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2:010104:38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5:200101:11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5:200101:11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5:200101:11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9:010101:26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5:200101:11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2:010104:38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8:010102:3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9:010109:20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5:200101:11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9:010109:189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2:130401:7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5:200101:11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9:010101:26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2:010104:41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2:010306:72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9:010101:26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8:010154:16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2:010306:72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9:010109:189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5:200101:11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9:010109:189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5:200101:11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5:200101:11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2:010306:72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9:010101:26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5:200101:11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1:010114:51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5:200101:11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9:010109:189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5:200101:11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5:200101:11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5:200101:11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5:200101:11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5:200101:11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8:010102:3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5:200101:11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2:130401:7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2:010104:38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9:010101:26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9:010109:33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5:200101:11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9:010101:26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5:200101:11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10103:23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5:200101:11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2:130401:7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5:200101:11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9:010109:58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9:010101:26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1:010113:32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2:010306:72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8:010102:3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2:010306:72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9:010109:165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8:010102:39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9:010109:189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8:010114:14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5:200101:11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5:200101:11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5:200101:11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5:200101:11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2:010104:41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2:010306:72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5:200101:11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5:200101:11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A6A0B421D0A34CB553693D5417AC641BB51B093DC696BB13EB76671EA1DBAD5A091FCF77B6D1BE8745D5543B5591A3EEB4C2FDFBF3255CA7264E3D71A4E39673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60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2T11:34:15</meta:creation-date>
    <dc:date>2024-05-29T08:16:14</dc:date>
    <meta:generator>LibreOffice/6.4.6.2$Linux_X86_64 LibreOffice_project/17c4c786810c925eb6e0da4181cd43069b44ed29</meta:generator>
    <meta:document-statistic meta:table-count="1" meta:cell-count="447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