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2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31" calcext:value-type="float">
            <text:p>33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801" calcext:value-type="float">
            <text:p>801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240801:8780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240801:8790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000000:2153</text:p>
          </table:table-cell>
          <table:table-cell table:style-name="ce15" office:value-type="float" office:value="6455588.84" calcext:value-type="float">
            <text:p>6,455,588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211301:470</text:p>
          </table:table-cell>
          <table:table-cell table:style-name="ce15" office:value-type="float" office:value="219593839.68" calcext:value-type="float">
            <text:p>219,593,839.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10801:2780</text:p>
          </table:table-cell>
          <table:table-cell table:style-name="ce15" office:value-type="float" office:value="215385.6" calcext:value-type="float">
            <text:p>215,385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50901:965</text:p>
          </table:table-cell>
          <table:table-cell table:style-name="ce15" office:value-type="float" office:value="431658.84" calcext:value-type="float">
            <text:p>431,658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3:170901:475</text:p>
          </table:table-cell>
          <table:table-cell table:style-name="ce15" office:value-type="float" office:value="405040.48" calcext:value-type="float">
            <text:p>405,040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93943735.62" calcext:value-type="float">
            <text:p>293,943,735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240801:879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2:130401:142</text:p>
          </table:table-cell>
          <table:table-cell table:style-name="ce15" office:value-type="float" office:value="231371.6" calcext:value-type="float">
            <text:p>231,37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4:070601:910</text:p>
          </table:table-cell>
          <table:table-cell table:style-name="ce15" office:value-type="float" office:value="225479.1" calcext:value-type="float">
            <text:p>225,479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60601:258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10801:2750</text:p>
          </table:table-cell>
          <table:table-cell table:style-name="ce15" office:value-type="float" office:value="215385.6" calcext:value-type="float">
            <text:p>215,385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60601:164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240801:8789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240801:8788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60601:289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240801:8778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010801:2551</text:p>
          </table:table-cell>
          <table:table-cell table:style-name="ce15" office:value-type="float" office:value="215385.6" calcext:value-type="float">
            <text:p>215,385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60601:365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4:050701:316</text:p>
          </table:table-cell>
          <table:table-cell table:style-name="ce15" office:value-type="float" office:value="576912.96" calcext:value-type="float">
            <text:p>576,912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4:050601:1235</text:p>
          </table:table-cell>
          <table:table-cell table:style-name="ce15" office:value-type="float" office:value="727622.82" calcext:value-type="float">
            <text:p>727,622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240801:877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10801:1398</text:p>
          </table:table-cell>
          <table:table-cell table:style-name="ce15" office:value-type="float" office:value="233369.6" calcext:value-type="float">
            <text:p>233,369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4:070601:909</text:p>
          </table:table-cell>
          <table:table-cell table:style-name="ce15" office:value-type="float" office:value="225493.29" calcext:value-type="float">
            <text:p>225,493.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200301:939</text:p>
          </table:table-cell>
          <table:table-cell table:style-name="ce15" office:value-type="float" office:value="390578031" calcext:value-type="float">
            <text:p>390,578,031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1:240801:8797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70801:1050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4:000000:1013</text:p>
          </table:table-cell>
          <table:table-cell table:style-name="ce15" office:value-type="float" office:value="2422138.5" calcext:value-type="float">
            <text:p>2,422,138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70801:1051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240801:8793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131901:3174</text:p>
          </table:table-cell>
          <table:table-cell table:style-name="ce15" office:value-type="float" office:value="478330.71" calcext:value-type="float">
            <text:p>478,330.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0:120801:679</text:p>
          </table:table-cell>
          <table:table-cell table:style-name="ce15" office:value-type="float" office:value="322539.33" calcext:value-type="float">
            <text:p>322,539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3:221301:281</text:p>
          </table:table-cell>
          <table:table-cell table:style-name="ce15" office:value-type="float" office:value="6546737.52" calcext:value-type="float">
            <text:p>6,546,737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4:030501:1691</text:p>
          </table:table-cell>
          <table:table-cell table:style-name="ce15" office:value-type="float" office:value="2243907.92" calcext:value-type="float">
            <text:p>2,243,907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240801:8783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240801:8777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3:041101:23</text:p>
          </table:table-cell>
          <table:table-cell table:style-name="ce15" office:value-type="float" office:value="839270.46" calcext:value-type="float">
            <text:p>839,270.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1:060301:1052</text:p>
          </table:table-cell>
          <table:table-cell table:style-name="ce15" office:value-type="float" office:value="588033.51" calcext:value-type="float">
            <text:p>588,033.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1:210801:1358</text:p>
          </table:table-cell>
          <table:table-cell table:style-name="ce15" office:value-type="float" office:value="827273.75" calcext:value-type="float">
            <text:p>827,273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240801:8782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3:221301:790</text:p>
          </table:table-cell>
          <table:table-cell table:style-name="ce15" office:value-type="float" office:value="134022.65" calcext:value-type="float">
            <text:p>134,022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60601:24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240801:877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000000:8765</text:p>
          </table:table-cell>
          <table:table-cell table:style-name="ce15" office:value-type="float" office:value="19478007.54" calcext:value-type="float">
            <text:p>19,478,007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240801:877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60601:378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60601:352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240801:878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40801:8787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60601:290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240801:878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240801:878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60601:188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90501:934</text:p>
          </table:table-cell>
          <table:table-cell table:style-name="ce15" office:value-type="float" office:value="595785.6" calcext:value-type="float">
            <text:p>595,785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5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60601:215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3:170701:996</text:p>
          </table:table-cell>
          <table:table-cell table:style-name="ce15" office:value-type="float" office:value="321611.13" calcext:value-type="float">
            <text:p>321,611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60601:207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42101:4226</text:p>
          </table:table-cell>
          <table:table-cell table:style-name="ce15" office:value-type="float" office:value="406801.96" calcext:value-type="float">
            <text:p>406,801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3:120801:290</text:p>
          </table:table-cell>
          <table:table-cell table:style-name="ce15" office:value-type="float" office:value="763649.21" calcext:value-type="float">
            <text:p>763,649.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060301:1051</text:p>
          </table:table-cell>
          <table:table-cell table:style-name="ce15" office:value-type="float" office:value="589068.57" calcext:value-type="float">
            <text:p>589,068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90301:3278</text:p>
          </table:table-cell>
          <table:table-cell table:style-name="ce15" office:value-type="float" office:value="6314499.06" calcext:value-type="float">
            <text:p>6,314,499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4:050601:1236</text:p>
          </table:table-cell>
          <table:table-cell table:style-name="ce15" office:value-type="float" office:value="727533.18" calcext:value-type="float">
            <text:p>727,533.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50101:352</text:p>
          </table:table-cell>
          <table:table-cell table:style-name="ce15" office:value-type="float" office:value="553450813.41" calcext:value-type="float">
            <text:p>553,450,813.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1:240801:8772</text:p>
          </table:table-cell>
          <table:table-cell table:style-name="ce15" office:value-type="float" office:value="52320.96" calcext:value-type="float">
            <text:p>52,320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60601:203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10801:1173</text:p>
          </table:table-cell>
          <table:table-cell table:style-name="ce15" office:value-type="float" office:value="241638.4" calcext:value-type="float">
            <text:p>241,638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1:240801:879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1:240801:8792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60601:22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50901:1422</text:p>
          </table:table-cell>
          <table:table-cell table:style-name="ce15" office:value-type="float" office:value="460148.69" calcext:value-type="float">
            <text:p>460,148.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090501:1075</text:p>
          </table:table-cell>
          <table:table-cell table:style-name="ce15" office:value-type="float" office:value="920496" calcext:value-type="float">
            <text:p>920,496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240801:879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1:240801:8779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240801:8791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2:060601:213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240801:8773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10801:2506</text:p>
          </table:table-cell>
          <table:table-cell table:style-name="ce15" office:value-type="float" office:value="448832" calcext:value-type="float">
            <text:p>448,832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1:240801:8781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4:100601:1364</text:p>
          </table:table-cell>
          <table:table-cell table:style-name="ce15" office:value-type="float" office:value="1852720.37" calcext:value-type="float">
            <text:p>1,852,720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9:010109:32497</text:p>
          </table:table-cell>
          <table:table-cell table:style-name="ce15" office:value-type="float" office:value="3022830.67" calcext:value-type="float">
            <text:p>3,022,830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8:010102:7145</text:p>
          </table:table-cell>
          <table:table-cell table:style-name="ce15" office:value-type="float" office:value="596631.6" calcext:value-type="float">
            <text:p>596,631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1:240101:7692</text:p>
          </table:table-cell>
          <table:table-cell table:style-name="ce15" office:value-type="float" office:value="53372.97" calcext:value-type="float">
            <text:p>53,372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220101:3064</text:p>
          </table:table-cell>
          <table:table-cell table:style-name="ce15" office:value-type="float" office:value="18113.43" calcext:value-type="float">
            <text:p>18,113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8:010131:4487</text:p>
          </table:table-cell>
          <table:table-cell table:style-name="ce15" office:value-type="float" office:value="976128.46" calcext:value-type="float">
            <text:p>976,128.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3:060102:524</text:p>
          </table:table-cell>
          <table:table-cell table:style-name="ce15" office:value-type="float" office:value="8705902.16" calcext:value-type="float">
            <text:p>8,705,902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8:030103:3933</text:p>
          </table:table-cell>
          <table:table-cell table:style-name="ce15" office:value-type="float" office:value="52902.19" calcext:value-type="float">
            <text:p>52,902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10102:4393</text:p>
          </table:table-cell>
          <table:table-cell table:style-name="ce15" office:value-type="float" office:value="20378191.09" calcext:value-type="float">
            <text:p>20,378,191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2:220101:3062</text:p>
          </table:table-cell>
          <table:table-cell table:style-name="ce15" office:value-type="float" office:value="17488.83" calcext:value-type="float">
            <text:p>17,488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2:020103:4706</text:p>
          </table:table-cell>
          <table:table-cell table:style-name="ce15" office:value-type="float" office:value="240860.48" calcext:value-type="float">
            <text:p>240,860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0:050301:456</text:p>
          </table:table-cell>
          <table:table-cell table:style-name="ce15" office:value-type="float" office:value="1590127.11" calcext:value-type="float">
            <text:p>1,590,127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220101:3880</text:p>
          </table:table-cell>
          <table:table-cell table:style-name="ce15" office:value-type="float" office:value="856774.72" calcext:value-type="float">
            <text:p>856,774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9:010103:3312</text:p>
          </table:table-cell>
          <table:table-cell table:style-name="ce15" office:value-type="float" office:value="6184844.43" calcext:value-type="float">
            <text:p>6,184,844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8:010101:5528</text:p>
          </table:table-cell>
          <table:table-cell table:style-name="ce15" office:value-type="float" office:value="783797.27" calcext:value-type="float">
            <text:p>783,797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9:010113:31037</text:p>
          </table:table-cell>
          <table:table-cell table:style-name="ce15" office:value-type="float" office:value="42093.82" calcext:value-type="float">
            <text:p>42,093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8:010163:926</text:p>
          </table:table-cell>
          <table:table-cell table:style-name="ce15" office:value-type="float" office:value="470772.24" calcext:value-type="float">
            <text:p>470,772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220101:2095</text:p>
          </table:table-cell>
          <table:table-cell table:style-name="ce15" office:value-type="float" office:value="17043735.72" calcext:value-type="float">
            <text:p>17,043,735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220101:3059</text:p>
          </table:table-cell>
          <table:table-cell table:style-name="ce15" office:value-type="float" office:value="28107.05" calcext:value-type="float">
            <text:p>28,107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4:010101:287</text:p>
          </table:table-cell>
          <table:table-cell table:style-name="ce15" office:value-type="float" office:value="683097.95" calcext:value-type="float">
            <text:p>683,097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220101:3061</text:p>
          </table:table-cell>
          <table:table-cell table:style-name="ce15" office:value-type="float" office:value="21236.43" calcext:value-type="float">
            <text:p>21,236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30302:1886</text:p>
          </table:table-cell>
          <table:table-cell table:style-name="ce15" office:value-type="float" office:value="36268.89" calcext:value-type="float">
            <text:p>36,268.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5:030301:1307</text:p>
          </table:table-cell>
          <table:table-cell table:style-name="ce15" office:value-type="float" office:value="2376853.81" calcext:value-type="float">
            <text:p>2,376,853.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8:010163:931</text:p>
          </table:table-cell>
          <table:table-cell table:style-name="ce15" office:value-type="float" office:value="493154.75" calcext:value-type="float">
            <text:p>493,154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9:010113:31036</text:p>
          </table:table-cell>
          <table:table-cell table:style-name="ce15" office:value-type="float" office:value="71559.48" calcext:value-type="float">
            <text:p>71,559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220101:3104</text:p>
          </table:table-cell>
          <table:table-cell table:style-name="ce15" office:value-type="float" office:value="19987.23" calcext:value-type="float">
            <text:p>19,987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3:050401:502</text:p>
          </table:table-cell>
          <table:table-cell table:style-name="ce15" office:value-type="float" office:value="517734.47" calcext:value-type="float">
            <text:p>517,734.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220101:3092</text:p>
          </table:table-cell>
          <table:table-cell table:style-name="ce15" office:value-type="float" office:value="23734.84" calcext:value-type="float">
            <text:p>23,734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220101:3052</text:p>
          </table:table-cell>
          <table:table-cell table:style-name="ce15" office:value-type="float" office:value="26857.84" calcext:value-type="float">
            <text:p>26,857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220101:3088</text:p>
          </table:table-cell>
          <table:table-cell table:style-name="ce15" office:value-type="float" office:value="14365.82" calcext:value-type="float">
            <text:p>14,365.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05:3792</text:p>
          </table:table-cell>
          <table:table-cell table:style-name="ce15" office:value-type="float" office:value="1436024.5" calcext:value-type="float">
            <text:p>1,436,024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8:010163:937</text:p>
          </table:table-cell>
          <table:table-cell table:style-name="ce15" office:value-type="float" office:value="580300.96" calcext:value-type="float">
            <text:p>580,300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4:010101:8383</text:p>
          </table:table-cell>
          <table:table-cell table:style-name="ce15" office:value-type="float" office:value="1594674.69" calcext:value-type="float">
            <text:p>1,594,674.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220101:3067</text:p>
          </table:table-cell>
          <table:table-cell table:style-name="ce15" office:value-type="float" office:value="23110.24" calcext:value-type="float">
            <text:p>23,110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9:010101:5792</text:p>
          </table:table-cell>
          <table:table-cell table:style-name="ce15" office:value-type="float" office:value="16752.34" calcext:value-type="float">
            <text:p>16,752.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5:030202:2118</text:p>
          </table:table-cell>
          <table:table-cell table:style-name="ce15" office:value-type="float" office:value="373749.32" calcext:value-type="float">
            <text:p>373,749.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9:010116:11628</text:p>
          </table:table-cell>
          <table:table-cell table:style-name="ce15" office:value-type="float" office:value="43678.54" calcext:value-type="float">
            <text:p>43,678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9:010107:3138</text:p>
          </table:table-cell>
          <table:table-cell table:style-name="ce15" office:value-type="float" office:value="25544.35" calcext:value-type="float">
            <text:p>25,544.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4:020104:3329</text:p>
          </table:table-cell>
          <table:table-cell table:style-name="ce15" office:value-type="float" office:value="1109371.13" calcext:value-type="float">
            <text:p>1,109,371.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8:020114:2764</text:p>
          </table:table-cell>
          <table:table-cell table:style-name="ce15" office:value-type="float" office:value="1801451.24" calcext:value-type="float">
            <text:p>1,801,451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3:060102:742</text:p>
          </table:table-cell>
          <table:table-cell table:style-name="ce15" office:value-type="float" office:value="930042.77" calcext:value-type="float">
            <text:p>930,042.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2:020601:2658</text:p>
          </table:table-cell>
          <table:table-cell table:style-name="ce15" office:value-type="float" office:value="805468.97" calcext:value-type="float">
            <text:p>805,468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10163:940</text:p>
          </table:table-cell>
          <table:table-cell table:style-name="ce15" office:value-type="float" office:value="514921.26" calcext:value-type="float">
            <text:p>514,921.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220101:3096</text:p>
          </table:table-cell>
          <table:table-cell table:style-name="ce15" office:value-type="float" office:value="18738.03" calcext:value-type="float">
            <text:p>18,738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9:000000:240</text:p>
          </table:table-cell>
          <table:table-cell table:style-name="ce15" office:value-type="float" office:value="20010556.95" calcext:value-type="float">
            <text:p>20,010,556.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5:010102:4394</text:p>
          </table:table-cell>
          <table:table-cell table:style-name="ce15" office:value-type="float" office:value="1368116.36" calcext:value-type="float">
            <text:p>1,368,116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220101:3097</text:p>
          </table:table-cell>
          <table:table-cell table:style-name="ce15" office:value-type="float" office:value="36851.45" calcext:value-type="float">
            <text:p>36,851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00000:3036</text:p>
          </table:table-cell>
          <table:table-cell table:style-name="ce15" office:value-type="float" office:value="66532401.9" calcext:value-type="float">
            <text:p>66,532,401.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220101:3076</text:p>
          </table:table-cell>
          <table:table-cell table:style-name="ce15" office:value-type="float" office:value="30605.44" calcext:value-type="float">
            <text:p>30,605.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220101:3077</text:p>
          </table:table-cell>
          <table:table-cell table:style-name="ce15" office:value-type="float" office:value="20611.83" calcext:value-type="float">
            <text:p>20,611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5:050104:504</text:p>
          </table:table-cell>
          <table:table-cell table:style-name="ce15" office:value-type="float" office:value="981681.87" calcext:value-type="float">
            <text:p>981,681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2:220101:3093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8:010163:928</text:p>
          </table:table-cell>
          <table:table-cell table:style-name="ce15" office:value-type="float" office:value="449581.19" calcext:value-type="float">
            <text:p>449,581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63:929</text:p>
          </table:table-cell>
          <table:table-cell table:style-name="ce15" office:value-type="float" office:value="564468.36" calcext:value-type="float">
            <text:p>564,468.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220101:3056</text:p>
          </table:table-cell>
          <table:table-cell table:style-name="ce15" office:value-type="float" office:value="24359.43" calcext:value-type="float">
            <text:p>24,35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220101:3070</text:p>
          </table:table-cell>
          <table:table-cell table:style-name="ce15" office:value-type="float" office:value="24359.43" calcext:value-type="float">
            <text:p>24,35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5:030202:2115</text:p>
          </table:table-cell>
          <table:table-cell table:style-name="ce15" office:value-type="float" office:value="443076.69" calcext:value-type="float">
            <text:p>443,076.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220101:3110</text:p>
          </table:table-cell>
          <table:table-cell table:style-name="ce15" office:value-type="float" office:value="23110.24" calcext:value-type="float">
            <text:p>23,110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2:020601:2657</text:p>
          </table:table-cell>
          <table:table-cell table:style-name="ce15" office:value-type="float" office:value="805468.97" calcext:value-type="float">
            <text:p>805,468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5:030202:2117</text:p>
          </table:table-cell>
          <table:table-cell table:style-name="ce15" office:value-type="float" office:value="373545.63" calcext:value-type="float">
            <text:p>373,545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4:040101:689</text:p>
          </table:table-cell>
          <table:table-cell table:style-name="ce15" office:value-type="float" office:value="1660876.56" calcext:value-type="float">
            <text:p>1,660,876.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8:030201:1115</text:p>
          </table:table-cell>
          <table:table-cell table:style-name="ce15" office:value-type="float" office:value="1344394.17" calcext:value-type="float">
            <text:p>1,344,394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220101:3091</text:p>
          </table:table-cell>
          <table:table-cell table:style-name="ce15" office:value-type="float" office:value="19362.63" calcext:value-type="float">
            <text:p>19,362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220101:3080</text:p>
          </table:table-cell>
          <table:table-cell table:style-name="ce15" office:value-type="float" office:value="16864.23" calcext:value-type="float">
            <text:p>16,864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1:010110:540</text:p>
          </table:table-cell>
          <table:table-cell table:style-name="ce15" office:value-type="float" office:value="406088.63" calcext:value-type="float">
            <text:p>406,088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4:040101:8049</text:p>
          </table:table-cell>
          <table:table-cell table:style-name="ce15" office:value-type="float" office:value="1445683.08" calcext:value-type="float">
            <text:p>1,445,683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203:8089</text:p>
          </table:table-cell>
          <table:table-cell table:style-name="ce15" office:value-type="float" office:value="99263.8" calcext:value-type="float">
            <text:p>99,263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220101:3102</text:p>
          </table:table-cell>
          <table:table-cell table:style-name="ce15" office:value-type="float" office:value="22485.64" calcext:value-type="float">
            <text:p>22,485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8:010163:938</text:p>
          </table:table-cell>
          <table:table-cell table:style-name="ce15" office:value-type="float" office:value="473376.87" calcext:value-type="float">
            <text:p>473,376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8:010163:932</text:p>
          </table:table-cell>
          <table:table-cell table:style-name="ce15" office:value-type="float" office:value="532138.09" calcext:value-type="float">
            <text:p>532,138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4:010115:9365</text:p>
          </table:table-cell>
          <table:table-cell table:style-name="ce15" office:value-type="float" office:value="1704875.53" calcext:value-type="float">
            <text:p>1,704,875.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6:040401:741</text:p>
          </table:table-cell>
          <table:table-cell table:style-name="ce15" office:value-type="float" office:value="1431485.81" calcext:value-type="float">
            <text:p>1,431,485.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1:030601:1930</text:p>
          </table:table-cell>
          <table:table-cell table:style-name="ce15" office:value-type="float" office:value="425785.57" calcext:value-type="float">
            <text:p>425,785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8:020301:755</text:p>
          </table:table-cell>
          <table:table-cell table:style-name="ce15" office:value-type="float" office:value="413769.35" calcext:value-type="float">
            <text:p>413,769.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0:040601:293</text:p>
          </table:table-cell>
          <table:table-cell table:style-name="ce15" office:value-type="float" office:value="979677.03" calcext:value-type="float">
            <text:p>979,677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220101:3073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20301:371</text:p>
          </table:table-cell>
          <table:table-cell table:style-name="ce15" office:value-type="float" office:value="657665.81" calcext:value-type="float">
            <text:p>657,665.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220101:3068</text:p>
          </table:table-cell>
          <table:table-cell table:style-name="ce15" office:value-type="float" office:value="37476.06" calcext:value-type="float">
            <text:p>37,476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4:020105:3624</text:p>
          </table:table-cell>
          <table:table-cell table:style-name="ce15" office:value-type="float" office:value="367324.37" calcext:value-type="float">
            <text:p>367,324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220101:3101</text:p>
          </table:table-cell>
          <table:table-cell table:style-name="ce15" office:value-type="float" office:value="23734.84" calcext:value-type="float">
            <text:p>23,734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220101:3081</text:p>
          </table:table-cell>
          <table:table-cell table:style-name="ce15" office:value-type="float" office:value="43722.07" calcext:value-type="float">
            <text:p>43,722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3:110301:872</text:p>
          </table:table-cell>
          <table:table-cell table:style-name="ce15" office:value-type="float" office:value="1486130.61" calcext:value-type="float">
            <text:p>1,486,130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220101:3099</text:p>
          </table:table-cell>
          <table:table-cell table:style-name="ce15" office:value-type="float" office:value="24359.43" calcext:value-type="float">
            <text:p>24,359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8:130102:1567</text:p>
          </table:table-cell>
          <table:table-cell table:style-name="ce15" office:value-type="float" office:value="2016939.02" calcext:value-type="float">
            <text:p>2,016,939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220101:3100</text:p>
          </table:table-cell>
          <table:table-cell table:style-name="ce15" office:value-type="float" office:value="22485.64" calcext:value-type="float">
            <text:p>22,485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220101:3053</text:p>
          </table:table-cell>
          <table:table-cell table:style-name="ce15" office:value-type="float" office:value="22485.64" calcext:value-type="float">
            <text:p>22,485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8:010301:948</text:p>
          </table:table-cell>
          <table:table-cell table:style-name="ce15" office:value-type="float" office:value="1317671.8" calcext:value-type="float">
            <text:p>1,317,671.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9:000000:152</text:p>
          </table:table-cell>
          <table:table-cell table:style-name="ce15" office:value-type="float" office:value="24227095.97" calcext:value-type="float">
            <text:p>24,227,095.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6:040401:742</text:p>
          </table:table-cell>
          <table:table-cell table:style-name="ce15" office:value-type="float" office:value="2042645.28" calcext:value-type="float">
            <text:p>2,042,645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5:190101:1129</text:p>
          </table:table-cell>
          <table:table-cell table:style-name="ce15" office:value-type="float" office:value="162848.43" calcext:value-type="float">
            <text:p>162,848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20601:3182</text:p>
          </table:table-cell>
          <table:table-cell table:style-name="ce15" office:value-type="float" office:value="719577.76" calcext:value-type="float">
            <text:p>719,577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7:080101:12490</text:p>
          </table:table-cell>
          <table:table-cell table:style-name="ce15" office:value-type="float" office:value="523579.93" calcext:value-type="float">
            <text:p>523,579.9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5:030202:2113</text:p>
          </table:table-cell>
          <table:table-cell table:style-name="ce15" office:value-type="float" office:value="386392.03" calcext:value-type="float">
            <text:p>386,392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3:040102:291</text:p>
          </table:table-cell>
          <table:table-cell table:style-name="ce15" office:value-type="float" office:value="1638913.52" calcext:value-type="float">
            <text:p>1,638,913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7:010301:4574</text:p>
          </table:table-cell>
          <table:table-cell table:style-name="ce15" office:value-type="float" office:value="11962069.27" calcext:value-type="float">
            <text:p>11,962,069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8:010163:934</text:p>
          </table:table-cell>
          <table:table-cell table:style-name="ce15" office:value-type="float" office:value="469396.61" calcext:value-type="float">
            <text:p>469,396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5:020139:56</text:p>
          </table:table-cell>
          <table:table-cell table:style-name="ce15" office:value-type="float" office:value="731191.15" calcext:value-type="float">
            <text:p>731,191.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2:010102:3536</text:p>
          </table:table-cell>
          <table:table-cell table:style-name="ce15" office:value-type="float" office:value="23737.99" calcext:value-type="float">
            <text:p>23,737.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2:010105:9070</text:p>
          </table:table-cell>
          <table:table-cell table:style-name="ce15" office:value-type="float" office:value="2696612.56" calcext:value-type="float">
            <text:p>2,696,612.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3:110501:1383</text:p>
          </table:table-cell>
          <table:table-cell table:style-name="ce15" office:value-type="float" office:value="932223.85" calcext:value-type="float">
            <text:p>932,223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2:000000:378</text:p>
          </table:table-cell>
          <table:table-cell table:style-name="ce15" office:value-type="float" office:value="16982051.06" calcext:value-type="float">
            <text:p>16,982,051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07:582</text:p>
          </table:table-cell>
          <table:table-cell table:style-name="ce15" office:value-type="float" office:value="1464574.23" calcext:value-type="float">
            <text:p>1,464,574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4:100601:1362</text:p>
          </table:table-cell>
          <table:table-cell table:style-name="ce15" office:value-type="float" office:value="1852720.37" calcext:value-type="float">
            <text:p>1,852,720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4:020105:3623</text:p>
          </table:table-cell>
          <table:table-cell table:style-name="ce15" office:value-type="float" office:value="368919.45" calcext:value-type="float">
            <text:p>368,919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220101:3105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030601:1929</text:p>
          </table:table-cell>
          <table:table-cell table:style-name="ce15" office:value-type="float" office:value="498340.96" calcext:value-type="float">
            <text:p>498,340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220101:3075</text:p>
          </table:table-cell>
          <table:table-cell table:style-name="ce15" office:value-type="float" office:value="22485.64" calcext:value-type="float">
            <text:p>22,485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8:020114:2765</text:p>
          </table:table-cell>
          <table:table-cell table:style-name="ce15" office:value-type="float" office:value="1799919.79" calcext:value-type="float">
            <text:p>1,799,919.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30101:3367</text:p>
          </table:table-cell>
          <table:table-cell table:style-name="ce15" office:value-type="float" office:value="435606.03" calcext:value-type="float">
            <text:p>435,606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3:010101:96</text:p>
          </table:table-cell>
          <table:table-cell table:style-name="ce15" office:value-type="float" office:value="659817.03" calcext:value-type="float">
            <text:p>659,817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5:030202:2112</text:p>
          </table:table-cell>
          <table:table-cell table:style-name="ce15" office:value-type="float" office:value="372807.85" calcext:value-type="float">
            <text:p>372,807.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9:010108:5790</text:p>
          </table:table-cell>
          <table:table-cell table:style-name="ce15" office:value-type="float" office:value="628031.1" calcext:value-type="float">
            <text:p>628,031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2:220101:3069</text:p>
          </table:table-cell>
          <table:table-cell table:style-name="ce15" office:value-type="float" office:value="44971.27" calcext:value-type="float">
            <text:p>44,971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30101:9127</text:p>
          </table:table-cell>
          <table:table-cell table:style-name="ce15" office:value-type="float" office:value="1731043.93" calcext:value-type="float">
            <text:p>1,731,043.9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220101:3060</text:p>
          </table:table-cell>
          <table:table-cell table:style-name="ce15" office:value-type="float" office:value="23734.84" calcext:value-type="float">
            <text:p>23,734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160501:734</text:p>
          </table:table-cell>
          <table:table-cell table:style-name="ce15" office:value-type="float" office:value="2083897.21" calcext:value-type="float">
            <text:p>2,083,897.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40302:2789</text:p>
          </table:table-cell>
          <table:table-cell table:style-name="ce15" office:value-type="float" office:value="766930.87" calcext:value-type="float">
            <text:p>766,930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220101:3083</text:p>
          </table:table-cell>
          <table:table-cell table:style-name="ce15" office:value-type="float" office:value="26857.84" calcext:value-type="float">
            <text:p>26,857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220101:3111</text:p>
          </table:table-cell>
          <table:table-cell table:style-name="ce15" office:value-type="float" office:value="44346.67" calcext:value-type="float">
            <text:p>44,34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9:010110:34017</text:p>
          </table:table-cell>
          <table:table-cell table:style-name="ce15" office:value-type="float" office:value="913947.02" calcext:value-type="float">
            <text:p>913,947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4:130101:10543</text:p>
          </table:table-cell>
          <table:table-cell table:style-name="ce15" office:value-type="float" office:value="1022234.67" calcext:value-type="float">
            <text:p>1,022,234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090801:8587</text:p>
          </table:table-cell>
          <table:table-cell table:style-name="ce15" office:value-type="float" office:value="572048.41" calcext:value-type="float">
            <text:p>572,048.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1:210301:956</text:p>
          </table:table-cell>
          <table:table-cell table:style-name="ce15" office:value-type="float" office:value="2339792.12" calcext:value-type="float">
            <text:p>2,339,792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7:010301:4575</text:p>
          </table:table-cell>
          <table:table-cell table:style-name="ce15" office:value-type="float" office:value="7036331.5" calcext:value-type="float">
            <text:p>7,036,331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5:030202:2108</text:p>
          </table:table-cell>
          <table:table-cell table:style-name="ce15" office:value-type="float" office:value="362944.75" calcext:value-type="float">
            <text:p>362,944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220101:3054</text:p>
          </table:table-cell>
          <table:table-cell table:style-name="ce15" office:value-type="float" office:value="16864.23" calcext:value-type="float">
            <text:p>16,864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200601:1138</text:p>
          </table:table-cell>
          <table:table-cell table:style-name="ce15" office:value-type="float" office:value="1466866.98" calcext:value-type="float">
            <text:p>1,466,866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4:010102:14312</text:p>
          </table:table-cell>
          <table:table-cell table:style-name="ce15" office:value-type="float" office:value="2468056.86" calcext:value-type="float">
            <text:p>2,468,056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5:140101:2171</text:p>
          </table:table-cell>
          <table:table-cell table:style-name="ce15" office:value-type="float" office:value="1675053.43" calcext:value-type="float">
            <text:p>1,675,053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104:8261</text:p>
          </table:table-cell>
          <table:table-cell table:style-name="ce15" office:value-type="float" office:value="3395706.17" calcext:value-type="float">
            <text:p>3,395,706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5:190104:408</text:p>
          </table:table-cell>
          <table:table-cell table:style-name="ce15" office:value-type="float" office:value="371080.87" calcext:value-type="float">
            <text:p>371,080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8:010101:5530</text:p>
          </table:table-cell>
          <table:table-cell table:style-name="ce15" office:value-type="float" office:value="807026.42" calcext:value-type="float">
            <text:p>807,026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3:070102:240</text:p>
          </table:table-cell>
          <table:table-cell table:style-name="ce15" office:value-type="float" office:value="1856626.1" calcext:value-type="float">
            <text:p>1,856,626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63:927</text:p>
          </table:table-cell>
          <table:table-cell table:style-name="ce15" office:value-type="float" office:value="497633.52" calcext:value-type="float">
            <text:p>497,633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5:050104:503</text:p>
          </table:table-cell>
          <table:table-cell table:style-name="ce15" office:value-type="float" office:value="1164049.65" calcext:value-type="float">
            <text:p>1,164,049.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00000:2638</text:p>
          </table:table-cell>
          <table:table-cell table:style-name="ce15" office:value-type="float" office:value="4550846.09" calcext:value-type="float">
            <text:p>4,550,846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70102:306</text:p>
          </table:table-cell>
          <table:table-cell table:style-name="ce15" office:value-type="float" office:value="4962839.56" calcext:value-type="float">
            <text:p>4,962,839.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7:090301:1644</text:p>
          </table:table-cell>
          <table:table-cell table:style-name="ce15" office:value-type="float" office:value="3129342.4" calcext:value-type="float">
            <text:p>3,129,342.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100601:1367</text:p>
          </table:table-cell>
          <table:table-cell table:style-name="ce15" office:value-type="float" office:value="1851979.28" calcext:value-type="float">
            <text:p>1,851,979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1:170501:1590</text:p>
          </table:table-cell>
          <table:table-cell table:style-name="ce15" office:value-type="float" office:value="580569.74" calcext:value-type="float">
            <text:p>580,569.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8:020110:1463</text:p>
          </table:table-cell>
          <table:table-cell table:style-name="ce15" office:value-type="float" office:value="36819.72" calcext:value-type="float">
            <text:p>36,819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1:010106:11304</text:p>
          </table:table-cell>
          <table:table-cell table:style-name="ce15" office:value-type="float" office:value="879949.61" calcext:value-type="float">
            <text:p>879,949.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2:010108:14178</text:p>
          </table:table-cell>
          <table:table-cell table:style-name="ce15" office:value-type="float" office:value="83366.3" calcext:value-type="float">
            <text:p>83,366.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5:050102:2090</text:p>
          </table:table-cell>
          <table:table-cell table:style-name="ce15" office:value-type="float" office:value="9161409.32" calcext:value-type="float">
            <text:p>9,161,409.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4:100601:1366</text:p>
          </table:table-cell>
          <table:table-cell table:style-name="ce15" office:value-type="float" office:value="1852720.37" calcext:value-type="float">
            <text:p>1,852,720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7:080401:1787</text:p>
          </table:table-cell>
          <table:table-cell table:style-name="ce15" office:value-type="float" office:value="6254256.03" calcext:value-type="float">
            <text:p>6,254,256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10106:386</text:p>
          </table:table-cell>
          <table:table-cell table:style-name="ce15" office:value-type="float" office:value="2087266.7" calcext:value-type="float">
            <text:p>2,087,266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220101:3085</text:p>
          </table:table-cell>
          <table:table-cell table:style-name="ce15" office:value-type="float" office:value="13741.22" calcext:value-type="float">
            <text:p>13,741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220101:3095</text:p>
          </table:table-cell>
          <table:table-cell table:style-name="ce15" office:value-type="float" office:value="19987.23" calcext:value-type="float">
            <text:p>19,987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1:010112:1130</text:p>
          </table:table-cell>
          <table:table-cell table:style-name="ce15" office:value-type="float" office:value="378303.17" calcext:value-type="float">
            <text:p>378,303.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090801:8588</text:p>
          </table:table-cell>
          <table:table-cell table:style-name="ce15" office:value-type="float" office:value="567372.26" calcext:value-type="float">
            <text:p>567,372.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220101:3065</text:p>
          </table:table-cell>
          <table:table-cell table:style-name="ce15" office:value-type="float" office:value="23110.24" calcext:value-type="float">
            <text:p>23,110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4:110101:8639</text:p>
          </table:table-cell>
          <table:table-cell table:style-name="ce15" office:value-type="float" office:value="3322722.76" calcext:value-type="float">
            <text:p>3,322,722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8:010201:2239</text:p>
          </table:table-cell>
          <table:table-cell table:style-name="ce15" office:value-type="float" office:value="1030727.87" calcext:value-type="float">
            <text:p>1,030,727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10220:8628</text:p>
          </table:table-cell>
          <table:table-cell table:style-name="ce15" office:value-type="float" office:value="2328619.11" calcext:value-type="float">
            <text:p>2,328,619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2:010205:2832</text:p>
          </table:table-cell>
          <table:table-cell table:style-name="ce15" office:value-type="float" office:value="4581922.04" calcext:value-type="float">
            <text:p>4,581,922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8:010163:936</text:p>
          </table:table-cell>
          <table:table-cell table:style-name="ce15" office:value-type="float" office:value="471383.57" calcext:value-type="float">
            <text:p>471,383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2:220101:3094</text:p>
          </table:table-cell>
          <table:table-cell table:style-name="ce15" office:value-type="float" office:value="20611.83" calcext:value-type="float">
            <text:p>20,611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6:110101:2965</text:p>
          </table:table-cell>
          <table:table-cell table:style-name="ce15" office:value-type="float" office:value="1176993.06" calcext:value-type="float">
            <text:p>1,176,993.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60501:15</text:p>
          </table:table-cell>
          <table:table-cell table:style-name="ce15" office:value-type="float" office:value="1699782.38" calcext:value-type="float">
            <text:p>1,699,782.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4:100601:1361</text:p>
          </table:table-cell>
          <table:table-cell table:style-name="ce15" office:value-type="float" office:value="1851979.28" calcext:value-type="float">
            <text:p>1,851,979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2:220101:3063</text:p>
          </table:table-cell>
          <table:table-cell table:style-name="ce15" office:value-type="float" office:value="36851.45" calcext:value-type="float">
            <text:p>36,851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090801:8586</text:p>
          </table:table-cell>
          <table:table-cell table:style-name="ce15" office:value-type="float" office:value="565813.54" calcext:value-type="float">
            <text:p>565,813.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8:010101:5529</text:p>
          </table:table-cell>
          <table:table-cell table:style-name="ce15" office:value-type="float" office:value="871109.96" calcext:value-type="float">
            <text:p>871,109.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3:060102:525</text:p>
          </table:table-cell>
          <table:table-cell table:style-name="ce15" office:value-type="float" office:value="4167581.5" calcext:value-type="float">
            <text:p>4,167,581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5:050402:758</text:p>
          </table:table-cell>
          <table:table-cell table:style-name="ce15" office:value-type="float" office:value="3051591.7" calcext:value-type="float">
            <text:p>3,051,591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2:160101:2785</text:p>
          </table:table-cell>
          <table:table-cell table:style-name="ce15" office:value-type="float" office:value="606492" calcext:value-type="float">
            <text:p>606,492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8:010163:933</text:p>
          </table:table-cell>
          <table:table-cell table:style-name="ce15" office:value-type="float" office:value="451272.62" calcext:value-type="float">
            <text:p>451,272.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8:010163:930</text:p>
          </table:table-cell>
          <table:table-cell table:style-name="ce15" office:value-type="float" office:value="454490.92" calcext:value-type="float">
            <text:p>454,490.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220101:3057</text:p>
          </table:table-cell>
          <table:table-cell table:style-name="ce15" office:value-type="float" office:value="18113.43" calcext:value-type="float">
            <text:p>18,113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220101:3071</text:p>
          </table:table-cell>
          <table:table-cell table:style-name="ce15" office:value-type="float" office:value="18113.43" calcext:value-type="float">
            <text:p>18,113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2:220101:3103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30101:17</text:p>
          </table:table-cell>
          <table:table-cell table:style-name="ce15" office:value-type="float" office:value="3725301.33" calcext:value-type="float">
            <text:p>3,725,301.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8:010102:7143</text:p>
          </table:table-cell>
          <table:table-cell table:style-name="ce15" office:value-type="float" office:value="608978.12" calcext:value-type="float">
            <text:p>608,978.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220101:3098</text:p>
          </table:table-cell>
          <table:table-cell table:style-name="ce15" office:value-type="float" office:value="16864.23" calcext:value-type="float">
            <text:p>16,864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9:010113:31041</text:p>
          </table:table-cell>
          <table:table-cell table:style-name="ce15" office:value-type="float" office:value="52617.27" calcext:value-type="float">
            <text:p>52,617.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5:010124:6855</text:p>
          </table:table-cell>
          <table:table-cell table:style-name="ce15" office:value-type="float" office:value="191457" calcext:value-type="float">
            <text:p>191,457.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2:220101:3055</text:p>
          </table:table-cell>
          <table:table-cell table:style-name="ce15" office:value-type="float" office:value="44346.67" calcext:value-type="float">
            <text:p>44,346.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5:030202:2109</text:p>
          </table:table-cell>
          <table:table-cell table:style-name="ce15" office:value-type="float" office:value="328505.72" calcext:value-type="float">
            <text:p>328,505.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5:030202:2116</text:p>
          </table:table-cell>
          <table:table-cell table:style-name="ce15" office:value-type="float" office:value="371861.14" calcext:value-type="float">
            <text:p>371,861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220101:3082</text:p>
          </table:table-cell>
          <table:table-cell table:style-name="ce15" office:value-type="float" office:value="15615.02" calcext:value-type="float">
            <text:p>15,615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220101:3089</text:p>
          </table:table-cell>
          <table:table-cell table:style-name="ce15" office:value-type="float" office:value="17488.83" calcext:value-type="float">
            <text:p>17,488.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07:030201:915</text:p>
          </table:table-cell>
          <table:table-cell table:style-name="ce15" office:value-type="float" office:value="119813.81" calcext:value-type="float">
            <text:p>119,813.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5:030202:2110</text:p>
          </table:table-cell>
          <table:table-cell table:style-name="ce15" office:value-type="float" office:value="303138.14" calcext:value-type="float">
            <text:p>303,138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220101:3072</text:p>
          </table:table-cell>
          <table:table-cell table:style-name="ce15" office:value-type="float" office:value="21861.03" calcext:value-type="float">
            <text:p>21,861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5:030202:2107</text:p>
          </table:table-cell>
          <table:table-cell table:style-name="ce15" office:value-type="float" office:value="281785.03" calcext:value-type="float">
            <text:p>281,785.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1:010112:1129</text:p>
          </table:table-cell>
          <table:table-cell table:style-name="ce15" office:value-type="float" office:value="342528.37" calcext:value-type="float">
            <text:p>342,528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09:32498</text:p>
          </table:table-cell>
          <table:table-cell table:style-name="ce15" office:value-type="float" office:value="1164830.52" calcext:value-type="float">
            <text:p>1,164,830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8:010163:939</text:p>
          </table:table-cell>
          <table:table-cell table:style-name="ce15" office:value-type="float" office:value="716388.7" calcext:value-type="float">
            <text:p>716,388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220101:3074</text:p>
          </table:table-cell>
          <table:table-cell table:style-name="ce15" office:value-type="float" office:value="19987.23" calcext:value-type="float">
            <text:p>19,987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1:170501:1589</text:p>
          </table:table-cell>
          <table:table-cell table:style-name="ce15" office:value-type="float" office:value="471418.86" calcext:value-type="float">
            <text:p>471,418.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4:100601:1365</text:p>
          </table:table-cell>
          <table:table-cell table:style-name="ce15" office:value-type="float" office:value="1852720.37" calcext:value-type="float">
            <text:p>1,852,720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3:060102:492</text:p>
          </table:table-cell>
          <table:table-cell table:style-name="ce15" office:value-type="float" office:value="1140509.7" calcext:value-type="float">
            <text:p>1,140,509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2:172601:1892</text:p>
          </table:table-cell>
          <table:table-cell table:style-name="ce15" office:value-type="float" office:value="1194416.08" calcext:value-type="float">
            <text:p>1,194,416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0:030201:1469</text:p>
          </table:table-cell>
          <table:table-cell table:style-name="ce15" office:value-type="float" office:value="308824.14" calcext:value-type="float">
            <text:p>308,824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4:100101:5558</text:p>
          </table:table-cell>
          <table:table-cell table:style-name="ce15" office:value-type="float" office:value="3011413.05" calcext:value-type="float">
            <text:p>3,011,413.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4:010105:25610</text:p>
          </table:table-cell>
          <table:table-cell table:style-name="ce15" office:value-type="float" office:value="2029345.16" calcext:value-type="float">
            <text:p>2,029,345.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6:010111:1040</text:p>
          </table:table-cell>
          <table:table-cell table:style-name="ce15" office:value-type="float" office:value="607857.02" calcext:value-type="float">
            <text:p>607,857.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3:010102:2614</text:p>
          </table:table-cell>
          <table:table-cell table:style-name="ce15" office:value-type="float" office:value="1056081.09" calcext:value-type="float">
            <text:p>1,056,081.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4:110101:8638</text:p>
          </table:table-cell>
          <table:table-cell table:style-name="ce15" office:value-type="float" office:value="3925109.66" calcext:value-type="float">
            <text:p>3,925,109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5:010102:4392</text:p>
          </table:table-cell>
          <table:table-cell table:style-name="ce15" office:value-type="float" office:value="24393362.48" calcext:value-type="float">
            <text:p>24,393,362.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9:130101:2623</text:p>
          </table:table-cell>
          <table:table-cell table:style-name="ce15" office:value-type="float" office:value="1333166.14" calcext:value-type="float">
            <text:p>1,333,166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220101:3084</text:p>
          </table:table-cell>
          <table:table-cell table:style-name="ce15" office:value-type="float" office:value="14990.42" calcext:value-type="float">
            <text:p>14,990.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3:010139:1376</text:p>
          </table:table-cell>
          <table:table-cell table:style-name="ce15" office:value-type="float" office:value="2167840.52" calcext:value-type="float">
            <text:p>2,167,840.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3:050102:1240</text:p>
          </table:table-cell>
          <table:table-cell table:style-name="ce15" office:value-type="float" office:value="663557.45" calcext:value-type="float">
            <text:p>663,557.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2:220101:3108</text:p>
          </table:table-cell>
          <table:table-cell table:style-name="ce15" office:value-type="float" office:value="19362.63" calcext:value-type="float">
            <text:p>19,362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2:090801:8589</text:p>
          </table:table-cell>
          <table:table-cell table:style-name="ce15" office:value-type="float" office:value="568930.98" calcext:value-type="float">
            <text:p>568,930.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2:220101:3106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8:010102:7144</text:p>
          </table:table-cell>
          <table:table-cell table:style-name="ce15" office:value-type="float" office:value="605588.19" calcext:value-type="float">
            <text:p>605,588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3:110301:873</text:p>
          </table:table-cell>
          <table:table-cell table:style-name="ce15" office:value-type="float" office:value="1216981.22" calcext:value-type="float">
            <text:p>1,216,981.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4:060101:5652</text:p>
          </table:table-cell>
          <table:table-cell table:style-name="ce15" office:value-type="float" office:value="1814733.55" calcext:value-type="float">
            <text:p>1,814,733.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5:030202:2114</text:p>
          </table:table-cell>
          <table:table-cell table:style-name="ce15" office:value-type="float" office:value="345454.18" calcext:value-type="float">
            <text:p>345,454.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2:220101:3058</text:p>
          </table:table-cell>
          <table:table-cell table:style-name="ce15" office:value-type="float" office:value="26233.24" calcext:value-type="float">
            <text:p>26,233.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8:010163:935</text:p>
          </table:table-cell>
          <table:table-cell table:style-name="ce15" office:value-type="float" office:value="490372.21" calcext:value-type="float">
            <text:p>490,372.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220101:3107</text:p>
          </table:table-cell>
          <table:table-cell table:style-name="ce15" office:value-type="float" office:value="25608.64" calcext:value-type="float">
            <text:p>25,608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8:020110:1462</text:p>
          </table:table-cell>
          <table:table-cell table:style-name="ce15" office:value-type="float" office:value="38757.6" calcext:value-type="float">
            <text:p>38,757.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5:030202:2111</text:p>
          </table:table-cell>
          <table:table-cell table:style-name="ce15" office:value-type="float" office:value="258899.69" calcext:value-type="float">
            <text:p>258,899.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1:170401:812</text:p>
          </table:table-cell>
          <table:table-cell table:style-name="ce15" office:value-type="float" office:value="781990.66" calcext:value-type="float">
            <text:p>781,990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020301:370</text:p>
          </table:table-cell>
          <table:table-cell table:style-name="ce15" office:value-type="float" office:value="878694.19" calcext:value-type="float">
            <text:p>878,694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2:220101:3079</text:p>
          </table:table-cell>
          <table:table-cell table:style-name="ce15" office:value-type="float" office:value="35602.25" calcext:value-type="float">
            <text:p>35,602.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2:220101:3109</text:p>
          </table:table-cell>
          <table:table-cell table:style-name="ce15" office:value-type="float" office:value="22485.64" calcext:value-type="float">
            <text:p>22,485.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2:040702:966</text:p>
          </table:table-cell>
          <table:table-cell table:style-name="ce15" office:value-type="float" office:value="2526349.53" calcext:value-type="float">
            <text:p>2,526,349.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4:010102:7140</text:p>
          </table:table-cell>
          <table:table-cell table:style-name="ce15" office:value-type="float" office:value="1281344.04" calcext:value-type="float">
            <text:p>1,281,344.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05:110501:755</text:p>
          </table:table-cell>
          <table:table-cell table:style-name="ce15" office:value-type="float" office:value="1426504.66" calcext:value-type="float">
            <text:p>1,426,504.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1:000000:295</text:p>
          </table:table-cell>
          <table:table-cell table:style-name="ce15" office:value-type="float" office:value="700718.19" calcext:value-type="float">
            <text:p>700,718.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8:020110:1464</text:p>
          </table:table-cell>
          <table:table-cell table:style-name="ce15" office:value-type="float" office:value="83328.84" calcext:value-type="float">
            <text:p>83,328.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4:100601:1368</text:p>
          </table:table-cell>
          <table:table-cell table:style-name="ce15" office:value-type="float" office:value="1851979.28" calcext:value-type="float">
            <text:p>1,851,979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7:090301:1645</text:p>
          </table:table-cell>
          <table:table-cell table:style-name="ce15" office:value-type="float" office:value="1374528.14" calcext:value-type="float">
            <text:p>1,374,528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70102:114</text:p>
          </table:table-cell>
          <table:table-cell table:style-name="ce15" office:value-type="float" office:value="3739348.57" calcext:value-type="float">
            <text:p>3,739,348.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2:220101:3087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220101:3090</text:p>
          </table:table-cell>
          <table:table-cell table:style-name="ce15" office:value-type="float" office:value="16239.63" calcext:value-type="float">
            <text:p>16,239.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7:130101:242</text:p>
          </table:table-cell>
          <table:table-cell table:style-name="ce15" office:value-type="float" office:value="1832608.75" calcext:value-type="float">
            <text:p>1,832,608.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5:050701:3983</text:p>
          </table:table-cell>
          <table:table-cell table:style-name="ce15" office:value-type="float" office:value="5683329.5" calcext:value-type="float">
            <text:p>5,683,329.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2:220101:3078</text:p>
          </table:table-cell>
          <table:table-cell table:style-name="ce15" office:value-type="float" office:value="16864.23" calcext:value-type="float">
            <text:p>16,864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2:172601:1891</text:p>
          </table:table-cell>
          <table:table-cell table:style-name="ce15" office:value-type="float" office:value="1194416.08" calcext:value-type="float">
            <text:p>1,194,416.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220101:3086</text:p>
          </table:table-cell>
          <table:table-cell table:style-name="ce15" office:value-type="float" office:value="18113.43" calcext:value-type="float">
            <text:p>18,113.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5:010102:4395</text:p>
          </table:table-cell>
          <table:table-cell table:style-name="ce15" office:value-type="float" office:value="1844455.76" calcext:value-type="float">
            <text:p>1,844,455.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2:220101:3066</text:p>
          </table:table-cell>
          <table:table-cell table:style-name="ce15" office:value-type="float" office:value="19987.23" calcext:value-type="float">
            <text:p>19,987.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4:090201:877</text:p>
          </table:table-cell>
          <table:table-cell table:style-name="ce15" office:value-type="float" office:value="1239065.77" calcext:value-type="float">
            <text:p>1,239,065.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5:050402:759</text:p>
          </table:table-cell>
          <table:table-cell table:style-name="ce15" office:value-type="float" office:value="3062086.28" calcext:value-type="float">
            <text:p>3,062,086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4:100601:1363</text:p>
          </table:table-cell>
          <table:table-cell table:style-name="ce15" office:value-type="float" office:value="1852720.37" calcext:value-type="float">
            <text:p>1,852,720.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8:020110:78</text:p>
          </table:table-cell>
          <table:table-cell table:style-name="ce15" office:value-type="float" office:value="20234957.28" calcext:value-type="float">
            <text:p>20,234,957.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4:010102:16542</text:p>
          </table:table-cell>
          <table:table-cell table:style-name="ce15" office:value-type="float" office:value="654635.14" calcext:value-type="float">
            <text:p>654,635.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3:081401:1976</text:p>
          </table:table-cell>
          <table:table-cell table:style-name="ce15" office:value-type="float" office:value="1425695.07" calcext:value-type="float">
            <text:p>1,425,695.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1:020601:3183</text:p>
          </table:table-cell>
          <table:table-cell table:style-name="ce15" office:value-type="float" office:value="490314.7" calcext:value-type="float">
            <text:p>490,314.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5:040102:8748</text:p>
          </table:table-cell>
          <table:table-cell table:style-name="ce15" office:value-type="float" office:value="1756348.21" calcext:value-type="float">
            <text:p>1,756,348.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4:050601:1911</text:p>
          </table:table-cell>
          <table:table-cell table:style-name="ce15" office:value-type="float" office:value="802732.11" calcext:value-type="float">
            <text:p>802,732.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3:010108:5514</text:p>
          </table:table-cell>
          <table:table-cell table:style-name="ce15" office:value-type="float" office:value="575383.87" calcext:value-type="float">
            <text:p>575,383.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2:190301:312</text:p>
          </table:table-cell>
          <table:table-cell table:style-name="ce15" office:value-type="float" office:value="1148589.73" calcext:value-type="float">
            <text:p>1,148,589.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3:010101:4367</text:p>
          </table:table-cell>
          <table:table-cell table:style-name="ce15" office:value-type="float" office:value="1031781.88" calcext:value-type="float">
            <text:p>1,031,781.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2:021101:498</text:p>
          </table:table-cell>
          <table:table-cell table:style-name="ce15" office:value-type="float" office:value="456472.1" calcext:value-type="float">
            <text:p>456,472.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6" office:value-type="string" calcext:value-type="string">
            <text:p>17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8:110401:4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5:000000:12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3:120701:5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60601:3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201201:6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8:110501:3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20401:4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5:000000:12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5:161501:19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60601:2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60601:2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080501:4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5:000000:12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60601:3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50701:3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60601:2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60601:2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80701:3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32201:40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8:110501: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5:000000:12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1:211001:1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5:000000:12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1:080401:1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5:000000:12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60601:2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3:080501:7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601:1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200401:4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220105: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080501:7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00000:99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110501:4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3:080501:7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4:000000:3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60601:2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200301:3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60601:3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8:150401: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60601:3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60601:2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91001: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220105: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60601:2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0:030701:1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60601:3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60601:2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3:230601:4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030501:8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8:030401:8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8:110501: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60601:1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8:110501: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60601:3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90701:3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2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60601:2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10801:27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20501:4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120501:4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8:030501:8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8:110401:2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3:080501:7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110701:4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8:030401:8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3:080601:3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41401:11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3:220901:1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100501:4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100501:2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1:010106:13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4:101101:1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100501:3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101101:2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4:101101:1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100501:2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100501:11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14:11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4:100501: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100501:11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1:010113:3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100501:7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2:010220:79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100501:7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1:010114:1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4:100501:3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5:010101:7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5:070102:1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4:100501:7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100501: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5:070601:4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70102:5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100501:3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1:010114:52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1:010114:62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70102:1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1:010106:10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4:101101:14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70102:1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70102: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4:100501:3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5:070102:8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4:101101:1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100501:10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4:100501: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100101:20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1:010113:23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70102: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5:070102:1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70102:7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4:101101:1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4:100501:3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108:141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5:070102: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5:070601:4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100501:10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100501:10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1:010111:3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1:010106:11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5:070102: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1:000000:4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101101:1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1:010114:52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1:010114:51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4:100501:2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1:010106:8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5:070102: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1:010113:27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1:010113:25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110101:3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1:010114:14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1:010111:48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4:050101:53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70102: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5:070102: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5:070102: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100501: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4:100501:1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4:100501:10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4:101101:2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3:050102:1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4:100501:11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4:101101:1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101101:5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4:101101:1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5:070102:1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70102: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4:101101:1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70103:1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1:010113:20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4:100501:4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4:100201:1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6:000000: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5:070103: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1:010106:12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100501:10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4:100501: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70601:3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5:070102:1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1:010111:9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70102:7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100501:10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4:101101:14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4:100501:10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1:010113:89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1:010113:26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1:010113:96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4:100501:10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4:100501:11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4:010107:6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40103:72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4:100501:11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1:010113:12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4:100501:10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70102:2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4:100501: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5:040301:56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1:010114:5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4:100501:2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100501:1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172601:2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4:100501:10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70102:8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1:010110:2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1:010106:11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1:000000:3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3:080113: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4:100501: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1:010113:26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4:100501:3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70102:8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4:100501:4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70102: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70102: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4:101101:1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100501:7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1:010113:7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2:021001:34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4:100501: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3:110101:3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4:100501:2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4:100501:11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70102:1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2:010220:81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1:010111:46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4:100501:1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1:010106: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4:101101:1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70103:1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70102:1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1:010106:13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0:010123:5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70102:1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4:100501:11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4:101101:2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70102: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70102:2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4:101101:1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100501: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4:101101:1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4:100501:1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4:100501:10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4:100501:2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4:100501:10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3:010140: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4:100501:2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70601: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1:010114:5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4:100501:11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5:070102: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70201:1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2:080101:2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4:101101:14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1:010111: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4:100501:3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1:010113:27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4:100501: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5:070102:5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4:100501: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70601: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5:070102:7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5:010101:11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1:010114:48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4:100501:10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4:100501:1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70601:5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4:101101:1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4:101101:14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4:100501:10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1:010106:13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70102:8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5:070102: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4:100501: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7:040301:2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1:010106:8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20:81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1:010117:38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4:100501:11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4:100501: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5:060301:6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4:100501:10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1:010106:2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4:090501:8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4:101101:14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4:100501:3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1:010113:27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70102:1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1:010106:2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5:070102:7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1:010111:10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4:100501: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4:100501:4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1:010114:60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5:070102:7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5:070101:3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1:010114:61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2:000000:15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4:101101:14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5:070601: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5:070201:25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3:030104:6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5:070102:8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5:070102:7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4:100501:1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1:010113:86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0:000000:3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4:101101:14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70102:5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4:100501: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5:070102:1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4:101101:14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4:100501:1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1:010117:8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4:100501:7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4:100501:4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4:100501: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4:100501: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4:100501:1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4:100501:14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1:010113:25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4:100501:3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5:070102:3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70102: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4:100501:3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1:010113:14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4:100501: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5:070102: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1:010117:38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1:010106:36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4:101101:14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1:010111:49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9:100201:6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4:080101:20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1:010113:93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5:070102: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4:101101:1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4:100501:1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5:070601:6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4:101101:1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2:010220:78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7:010301:2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4:100501:11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1:010114:14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4:100501:11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4:100501:11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2:040101:3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5:020123:5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4:100501:2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70102:1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5:070201:2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4:100501:1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4:101101:14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4:100501:29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5:070102:3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4:100501:11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0:120801:4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1:210101:46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4:101101:1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4:100501:11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5:070102: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1:010111:49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4:100501:10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1:010113:27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4:100501: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4:101101:14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5:070102: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1:010114:1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4:100501:2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1:010111:38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4:091001:9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1:010113:26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4:100501:11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212:5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4:100501: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5:070102:7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1:010114:26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1:010114:61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5:070102:2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4:100501: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1:010113:9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4:100501:2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4:100501:2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4:101101:1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5:070601: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1:010106:43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4:100501:2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4:100501: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14:100501:11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5:070102:8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4:101101:2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4:100501:2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4:100501: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4:100501:3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4:101101:2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5:070102: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1:010106:5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4:100501:11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5:070102:1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5:000000:12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5:070101:87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4:100501:1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5:010101:2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1:010114:46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14:100501:7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4:101101:1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1:010106:12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4:100501:11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00000:12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9:010114:6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4:100101:1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4:100201:16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6:000000: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5:070102:1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70102: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4:100501:11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4:100501:10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5:070601: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1:010117:35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5:070102:5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5:070102:1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4:100501:2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4:100501:3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4:101101:1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1:010106:2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5:020123:5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1:010114:4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5:070102: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4:100501:3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4:101101:2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07:210101:3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5:070102:5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4:101101:1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4:101101:1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6:020101:1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1:010106:11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1:010113:27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1:010114:14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4:100501:1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4:100501:10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1:010111:42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5:010101:60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5:040301:50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1:010106:39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4:101101:14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4:100501:1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4:100501:1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1:010114:62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4:101101:2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5:070103: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1:010113:6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4:101101:1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4:101101:2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1:010106:35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2:010309:143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4:100501:8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1:010114:1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4:100501: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5:070102: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1:010106:3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1:010113:26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2:010220:81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4:101101:1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4:101101:14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1:010113:20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4:101101:1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4:100501:10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4:100501:2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4:101101:14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14:100501:22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1:010106:9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5:040301:21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4:100501:10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9:010103:46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1:010113:96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4:100501: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5:070102:1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70102:1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5:070201:2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4:100501:1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1:010113:153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4:101101:14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1:000000:3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4:100501:2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4:100501: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4:050101:4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1:010117: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1:010114:55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6:000000: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5:010101:7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5:070102: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4:101101:2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1:010114:13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2:000000:64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5:070102: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05:130401:23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5:070102: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2:010215:64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5:010105:98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4:101101:1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1:010113:88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1:010113:86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4:101101:14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2:090801:39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1:010114:44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5:070102:7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1:210101:2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2:010210:18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4:100601:238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4:100501:10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5:010104:24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4:101101:1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5:030101:31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7:010125: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7:080101:124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70102:1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1:010114:9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4:100501:4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1:010113:24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5:000000:19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5:070601: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5:000000:40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5:070102:2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4:100501:2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5:070102:5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5:070102:8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5:070102: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1:010113:117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4:100501:10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4:100501: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1:010106:34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5:070102: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4:100501: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4:100501:10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1:010114:134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4:101101:14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5:040301:51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4:101101:7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5:020102:3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4:100501:8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4:100501: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1:010111:9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5:070102: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4:101101:2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4:100501:2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4:101101:19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5:070102: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4:101101:14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4:101101:14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5:070601: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07:070101:1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4:100501:2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1:090301: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5:070102:1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4:100501: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5:070101:8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4:101101:14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1:000000:1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4:100501: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5:070102:1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1:160901:3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4:101101:1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1:010114:48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4:101101:1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14:100501:2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5:070102: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15:010101: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4:101101:2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4:101101:2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2:131601:400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5:070102:3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4:101101:143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1:010114:61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1:010113:4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4:100501:1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4:100501:11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5:070601:4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5:070102:5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14:100501: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4:100501:2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4:101101:1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14:100501:10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6:000000: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4:101101:2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4:101101:14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4:101101:1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4:100501:7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14:100501:2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14:100601:23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14:100501:114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4:100501: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1:010106:13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4:101101:2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14:100501:11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5:070601: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14:101101:1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5:070601:7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14:100501:7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5:040301:52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1:010111:42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14:100501:4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14:101101:2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4:100501:1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5:070102:7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14:100501:11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2:010220:81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4:100501:45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2:010215:61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14:100501: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5:070102:7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14:100501: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1:010106:11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3:020101:9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14:101101:1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4:100501: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5:070102:10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5:070102:1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4:100501: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14:100501:11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14:100501:2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8:120201:1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14:100501:2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14:100501:2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2:040702:7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05:010132:21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5:070102:16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5:070102: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4:100501: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5:070102:8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4:100501: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5:070102: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14:100501: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4:100301: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5:070102: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14:100501:1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5:070102:8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4:100501:2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5:010104:83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4:100501:11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4:101101:19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1:000000:20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14:100501:3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14:100501:3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14:100501:3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4:100501:11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4:100501:11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4:100501: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14:100501:10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14:100501:8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4:101101:1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14:100501:7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14:101101:19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14:101101:1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14:101101:14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15:040301:59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11:150301:7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14:101101:1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14:070501:5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14:100501:4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5:070102:7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14:101101:14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14:100501:11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1:010106:6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4:100501:17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14:100501:2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14:101101:16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14:100501:104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05:020146: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5:040301:64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15:010109:13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14:100501:40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14:101101:1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14:100501:2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1:010106:9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25:070102:7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1:010113:93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14:101101:14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4:100501:7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14:100501:26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14:100501:79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1:010106:351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14:101101:14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25:070102:13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14:101101:5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14:101101:17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14:100501:11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5:070201:1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14:100501:7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14:100501:11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4:010107:5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14:100501:15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14:100501:38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14:101101:20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14:100501:107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5:070102:2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5:070102:5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14:100501:1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14:100501: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5:020103:278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14:100501:11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5:070102:7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5:040103:72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25:070102: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14:100501: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1:000000:3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5:070601: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14:100501:3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14:100501:106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5:070102: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15:010105:1009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1:010106:7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14:100501: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14:100501:11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14:100501:10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21:010113:237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1:010113:1107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5:070102:3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14:101101:1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5:070102: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5:040103:710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5:070102: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25:070101:85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14:060101:9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1:010114:66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1:010114:628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14:100501:10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1:010114:4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14:100501:115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15:010105:80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14:100501:106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24:050101:107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25:070102:82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14:101101:1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5:070701:11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14:100501: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14:100501:11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14:100501: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22:010216:23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25:070102:80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14:101101:12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14:100501:14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14:100501:11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25:070102:2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21:010114:4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21:010113:901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14:100501:1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25:070103:1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14:100501:1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25:070102:8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25:070102: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25:070102:8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4:101101:143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14:100501:2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14:100501:2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25:070102: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14:100501:19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21:010111:482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14:100501:110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25:070102:2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14:101101:1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14:100501:24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14:101101:2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14:100501:10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19:010103:243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14:100501:1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14:100501:76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14:101101:1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24:010107:3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14:100501:109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21:010106:21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14:101101:1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25:070102:2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25:070102:13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14:101101:16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21:010114:10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1:010114:14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14:100501:104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25:070102:24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14:101101:143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14:100501:10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14:100501:110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14:100501:106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14:100501:112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25:070102:2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14:100501:80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14:100501:104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25:070102:1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14:100501:109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14:100501: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14:100501:4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14:100501:25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14:100501:105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14:101101:17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21:010114:1486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15:010101:210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14:100501:45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14:100501:103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14:100501: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14:100501:112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26:000000: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25:070102:5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14:101101:14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25:070103:7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21:010114:165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14:100501:41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14:100501:1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21:010114:457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14:100501:21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14:101101:142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15:010109:131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25:070103:117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21:010106:109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15:010101:182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14:101001:385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25:070102:9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12:190501:384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23:080401:583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12:171201:108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03:060301:1021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21:010102:26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11:210101:93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21:010113:1259</text:p>
          </table:table-cell>
          <table:table-cell table:style-name="ce9" office:value-type="string" calcext:value-type="string" table:number-columns-spanned="2" table:number-rows-spanned="1">
            <text:p>1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807F1856EF81A2FE95E268A92B9D745350E681A58B67F9353B4C0C3EE1B1C10613D245EC72BE188C8EBD6CD9B4C4CC23A7EB2259192BE7E1D7F782734FB95BE5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42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2T14:01:51</meta:creation-date>
    <dc:date>2024-05-29T08:16:14</dc:date>
    <meta:generator>LibreOffice/6.4.6.2$Linux_X86_64 LibreOffice_project/17c4c786810c925eb6e0da4181cd43069b44ed29</meta:generator>
    <meta:document-statistic meta:table-count="1" meta:cell-count="489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