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55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1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45" calcext:value-type="float">
            <text:p>245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434" calcext:value-type="float">
            <text:p>434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201001:2401</text:p>
          </table:table-cell>
          <table:table-cell table:style-name="ce15" office:value-type="float" office:value="4393805.24" calcext:value-type="float">
            <text:p>4,393,805.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3:260101:3857</text:p>
          </table:table-cell>
          <table:table-cell table:style-name="ce15" office:value-type="float" office:value="566942.61" calcext:value-type="float">
            <text:p>566,942.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4:010108:6064</text:p>
          </table:table-cell>
          <table:table-cell table:style-name="ce15" office:value-type="float" office:value="745223.34" calcext:value-type="float">
            <text:p>745,223.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110:2266</text:p>
          </table:table-cell>
          <table:table-cell table:style-name="ce15" office:value-type="float" office:value="178507.76" calcext:value-type="float">
            <text:p>178,507.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2:010109:2705</text:p>
          </table:table-cell>
          <table:table-cell table:style-name="ce15" office:value-type="float" office:value="2791937.12" calcext:value-type="float">
            <text:p>2,791,937.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1:110101:1753</text:p>
          </table:table-cell>
          <table:table-cell table:style-name="ce15" office:value-type="float" office:value="1955170.51" calcext:value-type="float">
            <text:p>1,955,170.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2:010220:8762</text:p>
          </table:table-cell>
          <table:table-cell table:style-name="ce15" office:value-type="float" office:value="101227.32" calcext:value-type="float">
            <text:p>101,227.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5:190401:983</text:p>
          </table:table-cell>
          <table:table-cell table:style-name="ce15" office:value-type="float" office:value="4937121.28" calcext:value-type="float">
            <text:p>4,937,121.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1:140101:3543</text:p>
          </table:table-cell>
          <table:table-cell table:style-name="ce15" office:value-type="float" office:value="22727492.75" calcext:value-type="float">
            <text:p>22,727,492.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40102:6161</text:p>
          </table:table-cell>
          <table:table-cell table:style-name="ce15" office:value-type="float" office:value="5846570.3" calcext:value-type="float">
            <text:p>5,846,570.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5:050101:3925</text:p>
          </table:table-cell>
          <table:table-cell table:style-name="ce15" office:value-type="float" office:value="1001527.83" calcext:value-type="float">
            <text:p>1,001,527.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131801:3713</text:p>
          </table:table-cell>
          <table:table-cell table:style-name="ce15" office:value-type="float" office:value="9416258" calcext:value-type="float">
            <text:p>9,416,258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8:040107:655</text:p>
          </table:table-cell>
          <table:table-cell table:style-name="ce15" office:value-type="float" office:value="196809.82" calcext:value-type="float">
            <text:p>196,809.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2:010102:3535</text:p>
          </table:table-cell>
          <table:table-cell table:style-name="ce15" office:value-type="float" office:value="165305.56" calcext:value-type="float">
            <text:p>165,305.5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5:050104:581</text:p>
          </table:table-cell>
          <table:table-cell table:style-name="ce15" office:value-type="float" office:value="3447931.54" calcext:value-type="float">
            <text:p>3,447,931.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220:8761</text:p>
          </table:table-cell>
          <table:table-cell table:style-name="ce15" office:value-type="float" office:value="64835.68" calcext:value-type="float">
            <text:p>64,835.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2:010220:8783</text:p>
          </table:table-cell>
          <table:table-cell table:style-name="ce15" office:value-type="float" office:value="138873.85" calcext:value-type="float">
            <text:p>138,873.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8:010155:6184</text:p>
          </table:table-cell>
          <table:table-cell table:style-name="ce15" office:value-type="float" office:value="9688285.34" calcext:value-type="float">
            <text:p>9,688,285.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40401:4236</text:p>
          </table:table-cell>
          <table:table-cell table:style-name="ce15" office:value-type="float" office:value="3619370.47" calcext:value-type="float">
            <text:p>3,619,370.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220:8763</text:p>
          </table:table-cell>
          <table:table-cell table:style-name="ce15" office:value-type="float" office:value="82011.82" calcext:value-type="float">
            <text:p>82,011.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4:050301:3261</text:p>
          </table:table-cell>
          <table:table-cell table:style-name="ce15" office:value-type="float" office:value="749491.53" calcext:value-type="float">
            <text:p>749,491.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030102:6304</text:p>
          </table:table-cell>
          <table:table-cell table:style-name="ce15" office:value-type="float" office:value="149624.87" calcext:value-type="float">
            <text:p>149,624.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6:030201:508</text:p>
          </table:table-cell>
          <table:table-cell table:style-name="ce15" office:value-type="float" office:value="629473.97" calcext:value-type="float">
            <text:p>629,473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9:050201:1164</text:p>
          </table:table-cell>
          <table:table-cell table:style-name="ce15" office:value-type="float" office:value="1507398.9" calcext:value-type="float">
            <text:p>1,507,398.9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4:060101:6817</text:p>
          </table:table-cell>
          <table:table-cell table:style-name="ce15" office:value-type="float" office:value="308130.13" calcext:value-type="float">
            <text:p>308,130.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0:010106:6349</text:p>
          </table:table-cell>
          <table:table-cell table:style-name="ce15" office:value-type="float" office:value="486987.27" calcext:value-type="float">
            <text:p>486,987.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5:080201:521</text:p>
          </table:table-cell>
          <table:table-cell table:style-name="ce15" office:value-type="float" office:value="4983398.76" calcext:value-type="float">
            <text:p>4,983,398.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0:040101:556</text:p>
          </table:table-cell>
          <table:table-cell table:style-name="ce15" office:value-type="float" office:value="1087847.78" calcext:value-type="float">
            <text:p>1,087,847.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3:080105:2</text:p>
          </table:table-cell>
          <table:table-cell table:style-name="ce15" office:value-type="float" office:value="11420148.94" calcext:value-type="float">
            <text:p>11,420,148.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5:050105:406</text:p>
          </table:table-cell>
          <table:table-cell table:style-name="ce15" office:value-type="float" office:value="4360413.88" calcext:value-type="float">
            <text:p>4,360,413.8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2:010203:8088</text:p>
          </table:table-cell>
          <table:table-cell table:style-name="ce15" office:value-type="float" office:value="65572.52" calcext:value-type="float">
            <text:p>65,572.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2:010302:1641</text:p>
          </table:table-cell>
          <table:table-cell table:style-name="ce15" office:value-type="float" office:value="2647033.01" calcext:value-type="float">
            <text:p>2,647,033.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0:090401:680</text:p>
          </table:table-cell>
          <table:table-cell table:style-name="ce15" office:value-type="float" office:value="993956.4" calcext:value-type="float">
            <text:p>993,956.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218:7068</text:p>
          </table:table-cell>
          <table:table-cell table:style-name="ce15" office:value-type="float" office:value="210985.65" calcext:value-type="float">
            <text:p>210,985.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131601:1331</text:p>
          </table:table-cell>
          <table:table-cell table:style-name="ce15" office:value-type="float" office:value="7672031" calcext:value-type="float">
            <text:p>7,672,031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4:090101:4758</text:p>
          </table:table-cell>
          <table:table-cell table:style-name="ce15" office:value-type="float" office:value="642909.32" calcext:value-type="float">
            <text:p>642,909.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7:080601:1408</text:p>
          </table:table-cell>
          <table:table-cell table:style-name="ce15" office:value-type="float" office:value="615201.6" calcext:value-type="float">
            <text:p>615,201.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220109:102</text:p>
          </table:table-cell>
          <table:table-cell table:style-name="ce15" office:value-type="float" office:value="2252850.9" calcext:value-type="float">
            <text:p>2,252,850.9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3:050101:1613</text:p>
          </table:table-cell>
          <table:table-cell table:style-name="ce15" office:value-type="float" office:value="444394.94" calcext:value-type="float">
            <text:p>444,394.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4:050301:3263</text:p>
          </table:table-cell>
          <table:table-cell table:style-name="ce15" office:value-type="float" office:value="307127.79" calcext:value-type="float">
            <text:p>307,127.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080102:5534</text:p>
          </table:table-cell>
          <table:table-cell table:style-name="ce15" office:value-type="float" office:value="164453.45" calcext:value-type="float">
            <text:p>164,453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9:010109:32493</text:p>
          </table:table-cell>
          <table:table-cell table:style-name="ce15" office:value-type="float" office:value="67951.24" calcext:value-type="float">
            <text:p>67,951.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0:010106:6348</text:p>
          </table:table-cell>
          <table:table-cell table:style-name="ce15" office:value-type="float" office:value="3450144.18" calcext:value-type="float">
            <text:p>3,450,144.1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308:8651</text:p>
          </table:table-cell>
          <table:table-cell table:style-name="ce15" office:value-type="float" office:value="90853.07" calcext:value-type="float">
            <text:p>90,853.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3:040101:546</text:p>
          </table:table-cell>
          <table:table-cell table:style-name="ce15" office:value-type="float" office:value="186362.97" calcext:value-type="float">
            <text:p>186,362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1:211101:1620</text:p>
          </table:table-cell>
          <table:table-cell table:style-name="ce15" office:value-type="float" office:value="4281651.62" calcext:value-type="float">
            <text:p>4,281,651.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2:140101:760</text:p>
          </table:table-cell>
          <table:table-cell table:style-name="ce15" office:value-type="float" office:value="1367479.07" calcext:value-type="float">
            <text:p>1,367,479.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220:8782</text:p>
          </table:table-cell>
          <table:table-cell table:style-name="ce15" office:value-type="float" office:value="156442.22" calcext:value-type="float">
            <text:p>156,442.2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0:090101:1850</text:p>
          </table:table-cell>
          <table:table-cell table:style-name="ce15" office:value-type="float" office:value="4207746.12" calcext:value-type="float">
            <text:p>4,207,746.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8:020101:2836</text:p>
          </table:table-cell>
          <table:table-cell table:style-name="ce15" office:value-type="float" office:value="189783.99" calcext:value-type="float">
            <text:p>189,783.9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0:090101:223</text:p>
          </table:table-cell>
          <table:table-cell table:style-name="ce15" office:value-type="float" office:value="522556.91" calcext:value-type="float">
            <text:p>522,556.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041901:1721</text:p>
          </table:table-cell>
          <table:table-cell table:style-name="ce15" office:value-type="float" office:value="3236021.12" calcext:value-type="float">
            <text:p>3,236,021.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1:220401:697</text:p>
          </table:table-cell>
          <table:table-cell table:style-name="ce15" office:value-type="float" office:value="8158200.16" calcext:value-type="float">
            <text:p>8,158,200.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0:090101:233</text:p>
          </table:table-cell>
          <table:table-cell table:style-name="ce15" office:value-type="float" office:value="10652136.07" calcext:value-type="float">
            <text:p>10,652,136.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4:030101:6107</text:p>
          </table:table-cell>
          <table:table-cell table:style-name="ce15" office:value-type="float" office:value="2483748.58" calcext:value-type="float">
            <text:p>2,483,748.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9:130101:2621</text:p>
          </table:table-cell>
          <table:table-cell table:style-name="ce15" office:value-type="float" office:value="402401.37" calcext:value-type="float">
            <text:p>402,401.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5:180101:57</text:p>
          </table:table-cell>
          <table:table-cell table:style-name="ce15" office:value-type="float" office:value="1677809.11" calcext:value-type="float">
            <text:p>1,677,809.1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2:010220:8767</text:p>
          </table:table-cell>
          <table:table-cell table:style-name="ce15" office:value-type="float" office:value="145566.57" calcext:value-type="float">
            <text:p>145,566.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3:050101:1612</text:p>
          </table:table-cell>
          <table:table-cell table:style-name="ce15" office:value-type="float" office:value="1329400.27" calcext:value-type="float">
            <text:p>1,329,400.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180101:1015</text:p>
          </table:table-cell>
          <table:table-cell table:style-name="ce15" office:value-type="float" office:value="1004383.59" calcext:value-type="float">
            <text:p>1,004,383.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8:020109:1834</text:p>
          </table:table-cell>
          <table:table-cell table:style-name="ce15" office:value-type="float" office:value="121167.82" calcext:value-type="float">
            <text:p>121,167.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220501:1833</text:p>
          </table:table-cell>
          <table:table-cell table:style-name="ce15" office:value-type="float" office:value="127006.59" calcext:value-type="float">
            <text:p>127,006.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0:090101:1851</text:p>
          </table:table-cell>
          <table:table-cell table:style-name="ce15" office:value-type="float" office:value="17159632.71" calcext:value-type="float">
            <text:p>17,159,632.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8:020109:1833</text:p>
          </table:table-cell>
          <table:table-cell table:style-name="ce15" office:value-type="float" office:value="147132.35" calcext:value-type="float">
            <text:p>147,132.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8:070101:159</text:p>
          </table:table-cell>
          <table:table-cell table:style-name="ce15" office:value-type="float" office:value="484344.57" calcext:value-type="float">
            <text:p>484,344.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2:010220:8766</text:p>
          </table:table-cell>
          <table:table-cell table:style-name="ce15" office:value-type="float" office:value="89515.07" calcext:value-type="float">
            <text:p>89,515.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172201:3237</text:p>
          </table:table-cell>
          <table:table-cell table:style-name="ce15" office:value-type="float" office:value="404534.4" calcext:value-type="float">
            <text:p>404,534.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1:080101:860</text:p>
          </table:table-cell>
          <table:table-cell table:style-name="ce15" office:value-type="float" office:value="832510.47" calcext:value-type="float">
            <text:p>832,510.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172201:3238</text:p>
          </table:table-cell>
          <table:table-cell table:style-name="ce15" office:value-type="float" office:value="272656.66" calcext:value-type="float">
            <text:p>272,656.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90701:96</text:p>
          </table:table-cell>
          <table:table-cell table:style-name="ce15" office:value-type="float" office:value="780065.51" calcext:value-type="float">
            <text:p>780,065.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4:030101:96</text:p>
          </table:table-cell>
          <table:table-cell table:style-name="ce15" office:value-type="float" office:value="2435437.68" calcext:value-type="float">
            <text:p>2,435,437.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9:010107:3136</text:p>
          </table:table-cell>
          <table:table-cell table:style-name="ce15" office:value-type="float" office:value="284333.3" calcext:value-type="float">
            <text:p>284,333.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9:010109:32487</text:p>
          </table:table-cell>
          <table:table-cell table:style-name="ce15" office:value-type="float" office:value="97725.37" calcext:value-type="float">
            <text:p>97,725.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2:190501:1943</text:p>
          </table:table-cell>
          <table:table-cell table:style-name="ce15" office:value-type="float" office:value="963553.78" calcext:value-type="float">
            <text:p>963,553.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080102:5533</text:p>
          </table:table-cell>
          <table:table-cell table:style-name="ce15" office:value-type="float" office:value="92590.83" calcext:value-type="float">
            <text:p>92,590.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0:090401:682</text:p>
          </table:table-cell>
          <table:table-cell table:style-name="ce15" office:value-type="float" office:value="6550809.57" calcext:value-type="float">
            <text:p>6,550,809.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222:8716</text:p>
          </table:table-cell>
          <table:table-cell table:style-name="ce15" office:value-type="float" office:value="87775.65" calcext:value-type="float">
            <text:p>87,775.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309:14542</text:p>
          </table:table-cell>
          <table:table-cell table:style-name="ce15" office:value-type="float" office:value="192870.85" calcext:value-type="float">
            <text:p>192,870.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030102:6305</text:p>
          </table:table-cell>
          <table:table-cell table:style-name="ce15" office:value-type="float" office:value="352266.42" calcext:value-type="float">
            <text:p>352,266.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8:010115:234</text:p>
          </table:table-cell>
          <table:table-cell table:style-name="ce15" office:value-type="float" office:value="7805953.66" calcext:value-type="float">
            <text:p>7,805,953.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4:050101:5720</text:p>
          </table:table-cell>
          <table:table-cell table:style-name="ce15" office:value-type="float" office:value="732120.59" calcext:value-type="float">
            <text:p>732,120.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1:220301:9880</text:p>
          </table:table-cell>
          <table:table-cell table:style-name="ce15" office:value-type="float" office:value="680507.22" calcext:value-type="float">
            <text:p>680,507.2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1:010103:1146</text:p>
          </table:table-cell>
          <table:table-cell table:style-name="ce15" office:value-type="float" office:value="3748535.03" calcext:value-type="float">
            <text:p>3,748,535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2:010210:2972</text:p>
          </table:table-cell>
          <table:table-cell table:style-name="ce15" office:value-type="float" office:value="969770.26" calcext:value-type="float">
            <text:p>969,770.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3:040301:559</text:p>
          </table:table-cell>
          <table:table-cell table:style-name="ce15" office:value-type="float" office:value="152780.35" calcext:value-type="float">
            <text:p>152,780.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170601:3943</text:p>
          </table:table-cell>
          <table:table-cell table:style-name="ce15" office:value-type="float" office:value="397938.17" calcext:value-type="float">
            <text:p>397,938.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0:090601:499</text:p>
          </table:table-cell>
          <table:table-cell table:style-name="ce15" office:value-type="float" office:value="2094419.57" calcext:value-type="float">
            <text:p>2,094,419.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7:010886:596</text:p>
          </table:table-cell>
          <table:table-cell table:style-name="ce15" office:value-type="float" office:value="1117817.61" calcext:value-type="float">
            <text:p>1,117,817.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4:030301:1393</text:p>
          </table:table-cell>
          <table:table-cell table:style-name="ce15" office:value-type="float" office:value="2353024.97" calcext:value-type="float">
            <text:p>2,353,024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3:260101:3858</text:p>
          </table:table-cell>
          <table:table-cell table:style-name="ce15" office:value-type="float" office:value="473162.63" calcext:value-type="float">
            <text:p>473,162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2:010315:8951</text:p>
          </table:table-cell>
          <table:table-cell table:style-name="ce15" office:value-type="float" office:value="10426455.16" calcext:value-type="float">
            <text:p>10,426,455.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222:8717</text:p>
          </table:table-cell>
          <table:table-cell table:style-name="ce15" office:value-type="float" office:value="212440.67" calcext:value-type="float">
            <text:p>212,440.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0:090101:1548</text:p>
          </table:table-cell>
          <table:table-cell table:style-name="ce15" office:value-type="float" office:value="15556748.27" calcext:value-type="float">
            <text:p>15,556,748.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2:010220:8788</text:p>
          </table:table-cell>
          <table:table-cell table:style-name="ce15" office:value-type="float" office:value="63580.8" calcext:value-type="float">
            <text:p>63,580.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190301:3277</text:p>
          </table:table-cell>
          <table:table-cell table:style-name="ce15" office:value-type="float" office:value="3629731.26" calcext:value-type="float">
            <text:p>3,629,731.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5:070101:2956</text:p>
          </table:table-cell>
          <table:table-cell table:style-name="ce15" office:value-type="float" office:value="2489432.22" calcext:value-type="float">
            <text:p>2,489,432.2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4:010108:6065</text:p>
          </table:table-cell>
          <table:table-cell table:style-name="ce15" office:value-type="float" office:value="8436426.75" calcext:value-type="float">
            <text:p>8,436,426.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9:130101:2622</text:p>
          </table:table-cell>
          <table:table-cell table:style-name="ce15" office:value-type="float" office:value="348520.51" calcext:value-type="float">
            <text:p>348,520.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8:010168:4177</text:p>
          </table:table-cell>
          <table:table-cell table:style-name="ce15" office:value-type="float" office:value="3095805.05" calcext:value-type="float">
            <text:p>3,095,805.0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5:090103:1771</text:p>
          </table:table-cell>
          <table:table-cell table:style-name="ce15" office:value-type="float" office:value="523516.09" calcext:value-type="float">
            <text:p>523,516.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080102:5563</text:p>
          </table:table-cell>
          <table:table-cell table:style-name="ce15" office:value-type="float" office:value="247121.35" calcext:value-type="float">
            <text:p>247,121.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2:020103:4704</text:p>
          </table:table-cell>
          <table:table-cell table:style-name="ce15" office:value-type="float" office:value="6598760.63" calcext:value-type="float">
            <text:p>6,598,760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1:100601:211</text:p>
          </table:table-cell>
          <table:table-cell table:style-name="ce15" office:value-type="float" office:value="892358.18" calcext:value-type="float">
            <text:p>892,358.1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315:8950</text:p>
          </table:table-cell>
          <table:table-cell table:style-name="ce15" office:value-type="float" office:value="398631.2" calcext:value-type="float">
            <text:p>398,631.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1:010106:5435</text:p>
          </table:table-cell>
          <table:table-cell table:style-name="ce15" office:value-type="float" office:value="183213.09" calcext:value-type="float">
            <text:p>183,213.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4:010108:6066</text:p>
          </table:table-cell>
          <table:table-cell table:style-name="ce15" office:value-type="float" office:value="8426666.88" calcext:value-type="float">
            <text:p>8,426,666.8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8:030103:3932</text:p>
          </table:table-cell>
          <table:table-cell table:style-name="ce15" office:value-type="float" office:value="151538.83" calcext:value-type="float">
            <text:p>151,538.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220:8784</text:p>
          </table:table-cell>
          <table:table-cell table:style-name="ce15" office:value-type="float" office:value="74515.59" calcext:value-type="float">
            <text:p>74,515.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2:010220:8786</text:p>
          </table:table-cell>
          <table:table-cell table:style-name="ce15" office:value-type="float" office:value="145984.86" calcext:value-type="float">
            <text:p>145,984.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2:010220:8765</text:p>
          </table:table-cell>
          <table:table-cell table:style-name="ce15" office:value-type="float" office:value="141383.62" calcext:value-type="float">
            <text:p>141,383.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8:010166:144</text:p>
          </table:table-cell>
          <table:table-cell table:style-name="ce15" office:value-type="float" office:value="4290597.81" calcext:value-type="float">
            <text:p>4,290,597.8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7:010108:723</text:p>
          </table:table-cell>
          <table:table-cell table:style-name="ce15" office:value-type="float" office:value="147252.13" calcext:value-type="float">
            <text:p>147,252.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5:020118:440</text:p>
          </table:table-cell>
          <table:table-cell table:style-name="ce15" office:value-type="float" office:value="400720.95" calcext:value-type="float">
            <text:p>400,720.9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1:120101:332</text:p>
          </table:table-cell>
          <table:table-cell table:style-name="ce15" office:value-type="float" office:value="5133017.94" calcext:value-type="float">
            <text:p>5,133,017.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1:160101:3155</text:p>
          </table:table-cell>
          <table:table-cell table:style-name="ce15" office:value-type="float" office:value="6654519.29" calcext:value-type="float">
            <text:p>6,654,519.2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7:010886:594</text:p>
          </table:table-cell>
          <table:table-cell table:style-name="ce15" office:value-type="float" office:value="26633.06" calcext:value-type="float">
            <text:p>26,633.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0:120801:678</text:p>
          </table:table-cell>
          <table:table-cell table:style-name="ce15" office:value-type="float" office:value="1295099.17" calcext:value-type="float">
            <text:p>1,295,099.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2:010204:14766</text:p>
          </table:table-cell>
          <table:table-cell table:style-name="ce15" office:value-type="float" office:value="144478.71" calcext:value-type="float">
            <text:p>144,478.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1:220401:576</text:p>
          </table:table-cell>
          <table:table-cell table:style-name="ce15" office:value-type="float" office:value="1701154.17" calcext:value-type="float">
            <text:p>1,701,154.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10105:294</text:p>
          </table:table-cell>
          <table:table-cell table:style-name="ce15" office:value-type="float" office:value="6642719.81" calcext:value-type="float">
            <text:p>6,642,719.8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1:010113:12481</text:p>
          </table:table-cell>
          <table:table-cell table:style-name="ce15" office:value-type="float" office:value="787005.86" calcext:value-type="float">
            <text:p>787,005.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030102:6302</text:p>
          </table:table-cell>
          <table:table-cell table:style-name="ce15" office:value-type="float" office:value="154337.46" calcext:value-type="float">
            <text:p>154,337.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090801:8580</text:p>
          </table:table-cell>
          <table:table-cell table:style-name="ce15" office:value-type="float" office:value="7683358.31" calcext:value-type="float">
            <text:p>7,683,358.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9:010107:3137</text:p>
          </table:table-cell>
          <table:table-cell table:style-name="ce15" office:value-type="float" office:value="332259.45" calcext:value-type="float">
            <text:p>332,259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2:010220:8787</text:p>
          </table:table-cell>
          <table:table-cell table:style-name="ce15" office:value-type="float" office:value="83223.82" calcext:value-type="float">
            <text:p>83,223.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2:010220:8769</text:p>
          </table:table-cell>
          <table:table-cell table:style-name="ce15" office:value-type="float" office:value="97880.96" calcext:value-type="float">
            <text:p>97,880.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4:030101:6106</text:p>
          </table:table-cell>
          <table:table-cell table:style-name="ce15" office:value-type="float" office:value="403195.52" calcext:value-type="float">
            <text:p>403,195.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220:8785</text:p>
          </table:table-cell>
          <table:table-cell table:style-name="ce15" office:value-type="float" office:value="82822.36" calcext:value-type="float">
            <text:p>82,822.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020601:1170</text:p>
          </table:table-cell>
          <table:table-cell table:style-name="ce15" office:value-type="float" office:value="1208759.22" calcext:value-type="float">
            <text:p>1,208,759.2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3:090301:604</text:p>
          </table:table-cell>
          <table:table-cell table:style-name="ce15" office:value-type="float" office:value="1302494.08" calcext:value-type="float">
            <text:p>1,302,494.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2:010315:8952</text:p>
          </table:table-cell>
          <table:table-cell table:style-name="ce15" office:value-type="float" office:value="4912259.34" calcext:value-type="float">
            <text:p>4,912,259.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220:8789</text:p>
          </table:table-cell>
          <table:table-cell table:style-name="ce15" office:value-type="float" office:value="178193.55" calcext:value-type="float">
            <text:p>178,193.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2:010315:8949</text:p>
          </table:table-cell>
          <table:table-cell table:style-name="ce15" office:value-type="float" office:value="480459.03" calcext:value-type="float">
            <text:p>480,459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2:041801:220</text:p>
          </table:table-cell>
          <table:table-cell table:style-name="ce15" office:value-type="float" office:value="6980453.41" calcext:value-type="float">
            <text:p>6,980,453.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1:160701:1552</text:p>
          </table:table-cell>
          <table:table-cell table:style-name="ce15" office:value-type="float" office:value="2215729.66" calcext:value-type="float">
            <text:p>2,215,729.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1:220301:9878</text:p>
          </table:table-cell>
          <table:table-cell table:style-name="ce15" office:value-type="float" office:value="2077311.44" calcext:value-type="float">
            <text:p>2,077,311.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2:030102:6303</text:p>
          </table:table-cell>
          <table:table-cell table:style-name="ce15" office:value-type="float" office:value="116636.71" calcext:value-type="float">
            <text:p>116,636.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2:050102:1231</text:p>
          </table:table-cell>
          <table:table-cell table:style-name="ce15" office:value-type="float" office:value="1621071.61" calcext:value-type="float">
            <text:p>1,621,071.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2:170701:1879</text:p>
          </table:table-cell>
          <table:table-cell table:style-name="ce15" office:value-type="float" office:value="1070486.56" calcext:value-type="float">
            <text:p>1,070,486.5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4:020101:5335</text:p>
          </table:table-cell>
          <table:table-cell table:style-name="ce15" office:value-type="float" office:value="3525492.31" calcext:value-type="float">
            <text:p>3,525,492.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7:090201:567</text:p>
          </table:table-cell>
          <table:table-cell table:style-name="ce15" office:value-type="float" office:value="104647.55" calcext:value-type="float">
            <text:p>104,647.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9:010103:36170</text:p>
          </table:table-cell>
          <table:table-cell table:style-name="ce15" office:value-type="float" office:value="92919.79" calcext:value-type="float">
            <text:p>92,919.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2:010220:8768</text:p>
          </table:table-cell>
          <table:table-cell table:style-name="ce15" office:value-type="float" office:value="78882.79" calcext:value-type="float">
            <text:p>78,882.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2:160201:623</text:p>
          </table:table-cell>
          <table:table-cell table:style-name="ce15" office:value-type="float" office:value="355184.48" calcext:value-type="float">
            <text:p>355,184.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7:220301:1587</text:p>
          </table:table-cell>
          <table:table-cell table:style-name="ce15" office:value-type="float" office:value="359963.56" calcext:value-type="float">
            <text:p>359,963.5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2:010220:8764</text:p>
          </table:table-cell>
          <table:table-cell table:style-name="ce15" office:value-type="float" office:value="141383.62" calcext:value-type="float">
            <text:p>141,383.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2:201001:2402</text:p>
          </table:table-cell>
          <table:table-cell table:style-name="ce15" office:value-type="float" office:value="2763845.23" calcext:value-type="float">
            <text:p>2,763,845.2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0:090101:1542</text:p>
          </table:table-cell>
          <table:table-cell table:style-name="ce15" office:value-type="float" office:value="18733848.33" calcext:value-type="float">
            <text:p>18,733,848.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7:080401:2347</text:p>
          </table:table-cell>
          <table:table-cell table:style-name="ce15" office:value-type="float" office:value="176646.37" calcext:value-type="float">
            <text:p>176,646.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9:010103:36171</text:p>
          </table:table-cell>
          <table:table-cell table:style-name="ce15" office:value-type="float" office:value="100999.78" calcext:value-type="float">
            <text:p>100,999.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1:220301:9879</text:p>
          </table:table-cell>
          <table:table-cell table:style-name="ce15" office:value-type="float" office:value="5543900.98" calcext:value-type="float">
            <text:p>5,543,900.9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5:050103:1141</text:p>
          </table:table-cell>
          <table:table-cell table:style-name="ce15" office:value-type="float" office:value="888436.64" calcext:value-type="float">
            <text:p>888,436.6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8:000000:1731</text:p>
          </table:table-cell>
          <table:table-cell table:style-name="ce15" office:value-type="float" office:value="772839.72" calcext:value-type="float">
            <text:p>772,839.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1:000000:8044</text:p>
          </table:table-cell>
          <table:table-cell table:style-name="ce15" office:value-type="float" office:value="6917.73" calcext:value-type="float">
            <text:p>6,917.7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1:000000:8031</text:p>
          </table:table-cell>
          <table:table-cell table:style-name="ce15" office:value-type="float" office:value="4653.83" calcext:value-type="float">
            <text:p>4,653.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9:010101:4943</text:p>
          </table:table-cell>
          <table:table-cell table:style-name="ce15" office:value-type="float" office:value="707866.47" calcext:value-type="float">
            <text:p>707,866.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7:080201:2195</text:p>
          </table:table-cell>
          <table:table-cell table:style-name="ce15" office:value-type="float" office:value="19179451.2" calcext:value-type="float">
            <text:p>19,179,451.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9:010109:32486</text:p>
          </table:table-cell>
          <table:table-cell table:style-name="ce15" office:value-type="float" office:value="14818.46" calcext:value-type="float">
            <text:p>14,818.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0:000000:3530</text:p>
          </table:table-cell>
          <table:table-cell table:style-name="ce15" office:value-type="float" office:value="3345026.1" calcext:value-type="float">
            <text:p>3,345,026.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8:010104:596</text:p>
          </table:table-cell>
          <table:table-cell table:style-name="ce15" office:value-type="float" office:value="365635.27" calcext:value-type="float">
            <text:p>365,635.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1:000000:8045</text:p>
          </table:table-cell>
          <table:table-cell table:style-name="ce15" office:value-type="float" office:value="10376.59" calcext:value-type="float">
            <text:p>10,376.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1:000000:8037</text:p>
          </table:table-cell>
          <table:table-cell table:style-name="ce15" office:value-type="float" office:value="30790.82" calcext:value-type="float">
            <text:p>30,790.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9:010108:6418</text:p>
          </table:table-cell>
          <table:table-cell table:style-name="ce15" office:value-type="float" office:value="386010.18" calcext:value-type="float">
            <text:p>386,010.1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000000:8047</text:p>
          </table:table-cell>
          <table:table-cell table:style-name="ce15" office:value-type="float" office:value="38893.66" calcext:value-type="float">
            <text:p>38,893.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3:060101:1153</text:p>
          </table:table-cell>
          <table:table-cell table:style-name="ce15" office:value-type="float" office:value="9773.49" calcext:value-type="float">
            <text:p>9,773.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5:070101:8720</text:p>
          </table:table-cell>
          <table:table-cell table:style-name="ce15" office:value-type="float" office:value="757741.84" calcext:value-type="float">
            <text:p>757,741.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4:000000:3423</text:p>
          </table:table-cell>
          <table:table-cell table:style-name="ce15" office:value-type="float" office:value="4025275.8" calcext:value-type="float">
            <text:p>4,025,275.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1:000000:8033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7:080101:12489</text:p>
          </table:table-cell>
          <table:table-cell table:style-name="ce15" office:value-type="float" office:value="4043667.63" calcext:value-type="float">
            <text:p>4,043,667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9:010109:32490</text:p>
          </table:table-cell>
          <table:table-cell table:style-name="ce15" office:value-type="float" office:value="19387228.59" calcext:value-type="float">
            <text:p>19,387,228.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1:120101:3399</text:p>
          </table:table-cell>
          <table:table-cell table:style-name="ce15" office:value-type="float" office:value="399571.9" calcext:value-type="float">
            <text:p>399,571.9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3:000000:2621</text:p>
          </table:table-cell>
          <table:table-cell table:style-name="ce15" office:value-type="float" office:value="110827488" calcext:value-type="float">
            <text:p>110,827,488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0:000000:3529</text:p>
          </table:table-cell>
          <table:table-cell table:style-name="ce15" office:value-type="float" office:value="5167775.6" calcext:value-type="float">
            <text:p>5,167,775.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9:010113:31035</text:p>
          </table:table-cell>
          <table:table-cell table:style-name="ce15" office:value-type="float" office:value="56390.4" calcext:value-type="float">
            <text:p>56,390.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7:010886:592</text:p>
          </table:table-cell>
          <table:table-cell table:style-name="ce15" office:value-type="float" office:value="7097.04" calcext:value-type="float">
            <text:p>7,097.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1:000000:8036</text:p>
          </table:table-cell>
          <table:table-cell table:style-name="ce15" office:value-type="float" office:value="6095272" calcext:value-type="float">
            <text:p>6,095,272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1:000000:8032</text:p>
          </table:table-cell>
          <table:table-cell table:style-name="ce15" office:value-type="float" office:value="53519.01" calcext:value-type="float">
            <text:p>53,519.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1:000000:8035</text:p>
          </table:table-cell>
          <table:table-cell table:style-name="ce15" office:value-type="float" office:value="34815.38" calcext:value-type="float">
            <text:p>34,815.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7:010886:595</text:p>
          </table:table-cell>
          <table:table-cell table:style-name="ce15" office:value-type="float" office:value="602998.26" calcext:value-type="float">
            <text:p>602,998.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9:000000:7609</text:p>
          </table:table-cell>
          <table:table-cell table:style-name="ce15" office:value-type="float" office:value="312530.4" calcext:value-type="float">
            <text:p>312,530.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3:070401:956</text:p>
          </table:table-cell>
          <table:table-cell table:style-name="ce15" office:value-type="float" office:value="1678201.98" calcext:value-type="float">
            <text:p>1,678,201.9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1:030702:1312</text:p>
          </table:table-cell>
          <table:table-cell table:style-name="ce15" office:value-type="float" office:value="2998223.71" calcext:value-type="float">
            <text:p>2,998,223.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1:000000:8040</text:p>
          </table:table-cell>
          <table:table-cell table:style-name="ce15" office:value-type="float" office:value="9648.59" calcext:value-type="float">
            <text:p>9,648.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4:000000:3422</text:p>
          </table:table-cell>
          <table:table-cell table:style-name="ce15" office:value-type="float" office:value="1136023.2" calcext:value-type="float">
            <text:p>1,136,023.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1:040701:2613</text:p>
          </table:table-cell>
          <table:table-cell table:style-name="ce15" office:value-type="float" office:value="5364409.33" calcext:value-type="float">
            <text:p>5,364,409.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7:010886:593</text:p>
          </table:table-cell>
          <table:table-cell table:style-name="ce15" office:value-type="float" office:value="50295.67" calcext:value-type="float">
            <text:p>50,295.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9:010114:5022</text:p>
          </table:table-cell>
          <table:table-cell table:style-name="ce15" office:value-type="float" office:value="11315876.21" calcext:value-type="float">
            <text:p>11,315,876.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1:000000:8043</text:p>
          </table:table-cell>
          <table:table-cell table:style-name="ce15" office:value-type="float" office:value="29318.21" calcext:value-type="float">
            <text:p>29,318.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1:000000:8042</text:p>
          </table:table-cell>
          <table:table-cell table:style-name="ce15" office:value-type="float" office:value="119105.23" calcext:value-type="float">
            <text:p>119,105.2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1:000000:8039</text:p>
          </table:table-cell>
          <table:table-cell table:style-name="ce15" office:value-type="float" office:value="46996.51" calcext:value-type="float">
            <text:p>46,996.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1:170501:1585</text:p>
          </table:table-cell>
          <table:table-cell table:style-name="ce15" office:value-type="float" office:value="9307.65" calcext:value-type="float">
            <text:p>9,307.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4:010110:16779</text:p>
          </table:table-cell>
          <table:table-cell table:style-name="ce15" office:value-type="float" office:value="36098.4" calcext:value-type="float">
            <text:p>36,098.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0:000000:3528</text:p>
          </table:table-cell>
          <table:table-cell table:style-name="ce15" office:value-type="float" office:value="2156707.8" calcext:value-type="float">
            <text:p>2,156,707.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2:030102:6301</text:p>
          </table:table-cell>
          <table:table-cell table:style-name="ce15" office:value-type="float" office:value="124433.4" calcext:value-type="float">
            <text:p>124,433.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9:010109:32488</text:p>
          </table:table-cell>
          <table:table-cell table:style-name="ce15" office:value-type="float" office:value="4059650.5" calcext:value-type="float">
            <text:p>4,059,650.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1:000000:8046</text:p>
          </table:table-cell>
          <table:table-cell table:style-name="ce15" office:value-type="float" office:value="3354741" calcext:value-type="float">
            <text:p>3,354,741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7:080101:12488</text:p>
          </table:table-cell>
          <table:table-cell table:style-name="ce15" office:value-type="float" office:value="3995719" calcext:value-type="float">
            <text:p>3,995,719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3:060101:1154</text:p>
          </table:table-cell>
          <table:table-cell table:style-name="ce15" office:value-type="float" office:value="31763.83" calcext:value-type="float">
            <text:p>31,763.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9:010109:32491</text:p>
          </table:table-cell>
          <table:table-cell table:style-name="ce15" office:value-type="float" office:value="3068712.19" calcext:value-type="float">
            <text:p>3,068,712.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0:000000:2947</text:p>
          </table:table-cell>
          <table:table-cell table:style-name="ce15" office:value-type="float" office:value="1007211.2" calcext:value-type="float">
            <text:p>1,007,211.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9:010114:5023</text:p>
          </table:table-cell>
          <table:table-cell table:style-name="ce15" office:value-type="float" office:value="5530075.1" calcext:value-type="float">
            <text:p>5,530,075.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7:080201:2194</text:p>
          </table:table-cell>
          <table:table-cell table:style-name="ce15" office:value-type="float" office:value="19994577.88" calcext:value-type="float">
            <text:p>19,994,577.8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0:000000:2946</text:p>
          </table:table-cell>
          <table:table-cell table:style-name="ce15" office:value-type="float" office:value="1227156.8" calcext:value-type="float">
            <text:p>1,227,156.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1:000000:8041</text:p>
          </table:table-cell>
          <table:table-cell table:style-name="ce15" office:value-type="float" office:value="3664.78" calcext:value-type="float">
            <text:p>3,664.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1:000000:8038</text:p>
          </table:table-cell>
          <table:table-cell table:style-name="ce15" office:value-type="float" office:value="67798.36" calcext:value-type="float">
            <text:p>67,798.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1:000000:8034</text:p>
          </table:table-cell>
          <table:table-cell table:style-name="ce15" office:value-type="float" office:value="21695012.04" calcext:value-type="float">
            <text:p>21,695,012.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4:010110:16781</text:p>
          </table:table-cell>
          <table:table-cell table:style-name="ce15" office:value-type="float" office:value="5889.66" calcext:value-type="float">
            <text:p>5,889.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1:040701:2612</text:p>
          </table:table-cell>
          <table:table-cell table:style-name="ce15" office:value-type="float" office:value="680746" calcext:value-type="float">
            <text:p>680,746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0:000000:3527</text:p>
          </table:table-cell>
          <table:table-cell table:style-name="ce15" office:value-type="float" office:value="3740236.5" calcext:value-type="float">
            <text:p>3,740,236.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1:240101:5756</text:p>
          </table:table-cell>
          <table:table-cell table:style-name="ce15" office:value-type="float" office:value="51467.63" calcext:value-type="float">
            <text:p>51,467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8:010135:7439</text:p>
          </table:table-cell>
          <table:table-cell table:style-name="ce15" office:value-type="float" office:value="4275806.19" calcext:value-type="float">
            <text:p>4,275,806.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1:010113:12482</text:p>
          </table:table-cell>
          <table:table-cell table:style-name="ce15" office:value-type="float" office:value="849529.09" calcext:value-type="float">
            <text:p>849,529.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2:090501:16583</text:p>
          </table:table-cell>
          <table:table-cell table:style-name="ce15" office:value-type="float" office:value="13807877.58" calcext:value-type="float">
            <text:p>13,807,877.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5:010107:4141</text:p>
          </table:table-cell>
          <table:table-cell table:style-name="ce15" office:value-type="float" office:value="2889945.3" calcext:value-type="float">
            <text:p>2,889,945.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2:200101:1617</text:p>
          </table:table-cell>
          <table:table-cell table:style-name="ce15" office:value-type="float" office:value="5847049.27" calcext:value-type="float">
            <text:p>5,847,049.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10107:4148</text:p>
          </table:table-cell>
          <table:table-cell table:style-name="ce15" office:value-type="float" office:value="3302794.63" calcext:value-type="float">
            <text:p>3,302,794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4:010110:16780</text:p>
          </table:table-cell>
          <table:table-cell table:style-name="ce15" office:value-type="float" office:value="2707238.28" calcext:value-type="float">
            <text:p>2,707,238.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4:010105:24513</text:p>
          </table:table-cell>
          <table:table-cell table:style-name="ce15" office:value-type="float" office:value="5562431.86" calcext:value-type="float">
            <text:p>5,562,431.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4:010105:25608</text:p>
          </table:table-cell>
          <table:table-cell table:style-name="ce15" office:value-type="float" office:value="1045386.94" calcext:value-type="float">
            <text:p>1,045,386.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4:040102:17532</text:p>
          </table:table-cell>
          <table:table-cell table:style-name="ce15" office:value-type="float" office:value="2587402.9" calcext:value-type="float">
            <text:p>2,587,402.9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9:010109:32489</text:p>
          </table:table-cell>
          <table:table-cell table:style-name="ce15" office:value-type="float" office:value="3863457.55" calcext:value-type="float">
            <text:p>3,863,457.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8:010151:774</text:p>
          </table:table-cell>
          <table:table-cell table:style-name="ce15" office:value-type="float" office:value="1791153.1" calcext:value-type="float">
            <text:p>1,791,153.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1:240101:5755</text:p>
          </table:table-cell>
          <table:table-cell table:style-name="ce15" office:value-type="float" office:value="17155.88" calcext:value-type="float">
            <text:p>17,155.8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2:110101:1681</text:p>
          </table:table-cell>
          <table:table-cell table:style-name="ce15" office:value-type="float" office:value="1662648.84" calcext:value-type="float">
            <text:p>1,662,648.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1:240101:5757</text:p>
          </table:table-cell>
          <table:table-cell table:style-name="ce15" office:value-type="float" office:value="442836.09" calcext:value-type="float">
            <text:p>442,836.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8:010127:2371</text:p>
          </table:table-cell>
          <table:table-cell table:style-name="ce15" office:value-type="float" office:value="2396569.96" calcext:value-type="float">
            <text:p>2,396,569.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0:010101:2426</text:p>
          </table:table-cell>
          <table:table-cell table:style-name="ce15" office:value-type="float" office:value="394982.47" calcext:value-type="float">
            <text:p>394,982.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1:220102:5711</text:p>
          </table:table-cell>
          <table:table-cell table:style-name="ce15" office:value-type="float" office:value="1486865.51" calcext:value-type="float">
            <text:p>1,486,865.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4:010105:25607</text:p>
          </table:table-cell>
          <table:table-cell table:style-name="ce15" office:value-type="float" office:value="1228395.48" calcext:value-type="float">
            <text:p>1,228,395.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2:010308:7002</text:p>
          </table:table-cell>
          <table:table-cell table:style-name="ce15" office:value-type="float" office:value="2496733.1" calcext:value-type="float">
            <text:p>2,496,733.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8:010146:5863</text:p>
          </table:table-cell>
          <table:table-cell table:style-name="ce15" office:value-type="float" office:value="316754.3" calcext:value-type="float">
            <text:p>316,754.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2:120401:1503</text:p>
          </table:table-cell>
          <table:table-cell table:style-name="ce15" office:value-type="float" office:value="3195252.24" calcext:value-type="float">
            <text:p>3,195,252.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4:040102:11501</text:p>
          </table:table-cell>
          <table:table-cell table:style-name="ce15" office:value-type="float" office:value="3457118.15" calcext:value-type="float">
            <text:p>3,457,118.1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2:010204:12077</text:p>
          </table:table-cell>
          <table:table-cell table:style-name="ce15" office:value-type="float" office:value="5766193.08" calcext:value-type="float">
            <text:p>5,766,193.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9:010105:9143</text:p>
          </table:table-cell>
          <table:table-cell table:style-name="ce15" office:value-type="float" office:value="5123644.08" calcext:value-type="float">
            <text:p>5,123,644.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4:010104:5933</text:p>
          </table:table-cell>
          <table:table-cell table:style-name="ce15" office:value-type="float" office:value="3970400.31" calcext:value-type="float">
            <text:p>3,970,400.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4:050101:5797</text:p>
          </table:table-cell>
          <table:table-cell table:style-name="ce15" office:value-type="float" office:value="3351354.55" calcext:value-type="float">
            <text:p>3,351,354.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2:010201:17917</text:p>
          </table:table-cell>
          <table:table-cell table:style-name="ce15" office:value-type="float" office:value="6302331.7" calcext:value-type="float">
            <text:p>6,302,331.7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4:040102:11197</text:p>
          </table:table-cell>
          <table:table-cell table:style-name="ce15" office:value-type="float" office:value="3529594.42" calcext:value-type="float">
            <text:p>3,529,594.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4:010102:11565</text:p>
          </table:table-cell>
          <table:table-cell table:style-name="ce15" office:value-type="float" office:value="877145.15" calcext:value-type="float">
            <text:p>877,145.1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1:050401:510</text:p>
          </table:table-cell>
          <table:table-cell table:style-name="ce15" office:value-type="float" office:value="2335232.72" calcext:value-type="float">
            <text:p>2,335,232.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4:010102:6450</text:p>
          </table:table-cell>
          <table:table-cell table:style-name="ce15" office:value-type="float" office:value="488399.16" calcext:value-type="float">
            <text:p>488,399.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4:010102:11334</text:p>
          </table:table-cell>
          <table:table-cell table:style-name="ce15" office:value-type="float" office:value="767290.75" calcext:value-type="float">
            <text:p>767,290.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4:010102:5403</text:p>
          </table:table-cell>
          <table:table-cell table:style-name="ce15" office:value-type="float" office:value="874123.49" calcext:value-type="float">
            <text:p>874,123.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5:020101:4847</text:p>
          </table:table-cell>
          <table:table-cell table:style-name="ce15" office:value-type="float" office:value="2890428.32" calcext:value-type="float">
            <text:p>2,890,428.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8:110101:1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8:110101:12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8:110101: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140101: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40101:11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140101: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140101:1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140101:13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140101: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140101:1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140101: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140101:3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140101: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140101: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140101:9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140102:1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140102:1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140102:1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140102:19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140102:19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140102:199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140102:20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140102:202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140102:202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140102:20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40102:20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140102:20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140102:20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140102:20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140102:20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140102:20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140102:20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140102:20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140102:20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140102:20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140102:203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140102:20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140102:20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140102:20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140102:20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140102:20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140102:20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140102:20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140102:20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140102:20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140102:20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140102:205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140102:20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140102:20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140102:206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140102:20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140102:20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140102:20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140102:207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140102:20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140102:20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140102:207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140102:20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140102:20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140102:20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140102:20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140102:20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140102:20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40102:20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140102:208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140102:20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140102:20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140102:20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140102:209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140102:209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140102: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5:040301:13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5:040301:13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5:040301: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5:040301: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5:040301: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5:040301: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5:040301:35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5:040301:401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5:040301:4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5:040301:4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5:040301:4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5:040301: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5:040301:41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5:040301: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5:040301:42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5:040301:4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5:040301:4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5:040301:49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5:040301: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5:040301: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5:040301:53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5:040301:727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5:040301:729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5:040301:73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5:060101:19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5:060101:19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5:060101:192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5:060102:13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5:060102:13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5:060102:149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5:060102:15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5:060102: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5:060102:4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5:060102:47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5:060102: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5:060102:6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5:060102:81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130801:12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5:050801:43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5:040301:72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8:160101:8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132201:8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0:090401:8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7:080401:17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210:2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1:010105:81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132201:47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7:010354: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40103:29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6:040101:19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1:000000:42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5:060102:3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2:010107:49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8:130101:12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2:010223:29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8:010301: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227:30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1:210101:250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180101:3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9:010117:30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3:140201:28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140102: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1:190401:2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8:010301:2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1:031501:172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8:040102:89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3:010108:32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8:010147:7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8:080201:1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8:040102:9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4:010106:81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8:040101:10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8:080101: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1:010103:29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8:110101:12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8:040102:8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1:010103:29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5:030302: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109:14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5:010121:7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5:030105:9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4:020201:12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1:031501:17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7:080601:9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4:070501:3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8:010154:8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171601:7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2:140101:82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8:010301:2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4:060301:86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2:000000:65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2:140101:4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1:010105:5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1:031501:351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2:010301:9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8:070101: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1:031501:3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3:050102:19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2:132301:13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9:010110:522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0:010134: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1:010102:8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1:090101:338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4:070101:57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4:060101:61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4:050301: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5:010101:7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3:120201:4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8:040102:90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4:070101:57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8:080301:6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2:090401: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2:010228:15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5:010124:3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4:080101:8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3:060301:3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1:210101:25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3:220601:6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2:010214:1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2:010227:7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9:010110:7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3:260101:27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5:090105:15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040301:44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4:060101:61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5:010121:5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4:070101:56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4:030101:39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8:070101:5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5:050801:43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4:010108:48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3:140201:25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5:050801:49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5:090105:15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4:020105:18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1:210101:25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3:050101:156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3:040301:9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0:030101:2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6:030102: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8:000000:9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7:000000: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2:190801:6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5:200301:6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3:040301:12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90102:31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9:120101:1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2:010213:1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4:010106:811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1:000000:4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5:030102:14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5:030102:11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4:060401: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8:040102:8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8:010169:2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8:080201:89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2:140201:3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1:010105:81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4:070101:130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7:200101:35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5:090102:310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8:040102:9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5:030102:9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5:030101:10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8:040101:9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5:030101:9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4:060301:89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5:090102:31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1:031501:3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08:160101:4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8:040102:9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2:010105:30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6:040401:3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2:090501:106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5:030101:1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6:030102: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8:070101:5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4:070201:162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1:140301:7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3:040301:9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5:060101:141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6:030102:1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2:171701:2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4:040103:29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1:210101:25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7:010214:12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4:060101:58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2:131001:10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5:010102:230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8:130101:12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3:040301:9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5:030105:41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2:120104: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5:050801:5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8:040102:89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8:040102:8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6:110301:5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8:160101:4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8:080201:8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5:010102:32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6:030102:17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08:160101:188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1:000000:62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0:000000:27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3:000000:22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5:010101:3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01:140201:5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2:000000:28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6:030102:17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0:030101:2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1:140301:27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06:040101:32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06:080301: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1:000000:23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7:000000:22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1:000000:160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1:240301:36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0:000000:4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0:000000:32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5:060102:55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5:050801:433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9:000000:11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1:240301:349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1:240301:35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1:000000:45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5:000000:94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5:000000:109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6:000000:3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1:031501:36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3:000000:27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3:140202:5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5:000000:946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1:000000:47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8:070101:22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23:010132:6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8:000000:21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5:050801:43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1:000000:62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3:000000:18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2:000000:84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2:140101:14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4:070201:14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1:140301:29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4:000000:53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8:000000:50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3:000000:2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2:140101:15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9:000000:17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9:120101:4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5:050801:43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5:030101:10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1:000000:22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9:010116:116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5:000000:19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1:240301:36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4:060101:83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1:000000:66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5:000000:22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01:010101:8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5:050801:43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5:000000:3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5:000000:4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08:000000:43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5:050801:43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03:000000:25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1:000000:68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1:000000:60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05:000000:93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5:050801:43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1:240301:36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4:000000:14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06:000000:11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15:010101:48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1:240301:35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15:030101:10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05:000000:1098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05:010120:3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08:000000:545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5:050801:43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5:050201:3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04:040101:61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4:010102:120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2:010302:441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4:010110:1479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2:010218:20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19:010117:97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0:010102:14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9:010117:9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2:010104:71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04:060101:1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3:070101:21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2:010104:71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0:010104:28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15:020101:21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04:010102:121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04:010102:121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04:010102:1232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04:010102:123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4:010102:128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04:010102:128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04:010102:1206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04:010102:120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12:131301:318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01:050501:11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01:050501:11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10:120201:5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01:010101:6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01:010102:359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12:131301:31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01:090701:20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2:131301:31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10:120201:5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01:090701:20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01:010102:358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10:020125:21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07:020103:43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10:020125:227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14:070101:84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12:130601:3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01:030103:8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14:070101:84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14:070101:84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01:030103:77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14:070101:84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01:030103:81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01:030103:79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12:130601: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01:030103:7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17:010519:12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01:030103:7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14:070101:845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12:130601:3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12:130601:38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01:030103:81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01:030103:7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07:080101:101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12:130601:38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01:030103:78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01:030103:8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01:030103:8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01:030103:8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01:030103:7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14:070101:84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12:130601:3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01:030103:7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4:070101:84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14:070101:847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4:070101:846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5:050701:38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01:030103:7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07:190101:7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01:030103:7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2:130601:39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07:020103:430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01:030103:7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01:030103:8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14:070101:84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14:070101:84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14:070101:84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14:070101:84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01:030103:7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17:010519:12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12:130601:3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97472D4E6116003CF94420EA5C6534CE37DC250391AC90CDF85473CB51CD4913F5CC2E98E6252D3E66B0E74E82687E5D5F5CEDCFF76189FA250E1860C99E833A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880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1T14:10:49</meta:creation-date>
    <dc:date>2024-05-29T08:16:14</dc:date>
    <meta:generator>LibreOffice/6.4.6.2$Linux_X86_64 LibreOffice_project/17c4c786810c925eb6e0da4181cd43069b44ed29</meta:generator>
    <meta:document-statistic meta:table-count="1" meta:cell-count="2992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