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54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2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303" calcext:value-type="float">
            <text:p>303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390" calcext:value-type="float">
            <text:p>390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5:110701:422</text:p>
          </table:table-cell>
          <table:table-cell table:style-name="ce15" office:value-type="float" office:value="260995.78" calcext:value-type="float">
            <text:p>260,995.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3:000000:2478</text:p>
          </table:table-cell>
          <table:table-cell table:style-name="ce15" office:value-type="float" office:value="38270.43" calcext:value-type="float">
            <text:p>38,270.4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4:120401:1088</text:p>
          </table:table-cell>
          <table:table-cell table:style-name="ce15" office:value-type="float" office:value="920590.92" calcext:value-type="float">
            <text:p>920,590.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4:060401:411</text:p>
          </table:table-cell>
          <table:table-cell table:style-name="ce15" office:value-type="float" office:value="6941.66" calcext:value-type="float">
            <text:p>6,941.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0:040401:10</text:p>
          </table:table-cell>
          <table:table-cell table:style-name="ce15" office:value-type="float" office:value="12920.27" calcext:value-type="float">
            <text:p>12,920.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3:120601:302</text:p>
          </table:table-cell>
          <table:table-cell table:style-name="ce15" office:value-type="float" office:value="827200.06" calcext:value-type="float">
            <text:p>827,200.0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010801:2627</text:p>
          </table:table-cell>
          <table:table-cell table:style-name="ce15" office:value-type="float" office:value="214950.4" calcext:value-type="float">
            <text:p>214,950.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1:070701:578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1:070701:576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3:020301:854</text:p>
          </table:table-cell>
          <table:table-cell table:style-name="ce15" office:value-type="float" office:value="528480.78" calcext:value-type="float">
            <text:p>528,480.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10801:2848</text:p>
          </table:table-cell>
          <table:table-cell table:style-name="ce15" office:value-type="float" office:value="220134.4" calcext:value-type="float">
            <text:p>220,134.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8:080601:41</text:p>
          </table:table-cell>
          <table:table-cell table:style-name="ce15" office:value-type="float" office:value="413215.84" calcext:value-type="float">
            <text:p>413,215.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1:150501:794</text:p>
          </table:table-cell>
          <table:table-cell table:style-name="ce15" office:value-type="float" office:value="285935.27" calcext:value-type="float">
            <text:p>285,935.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060601:278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1:070701:579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060601:375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6:060101:60</text:p>
          </table:table-cell>
          <table:table-cell table:style-name="ce15" office:value-type="float" office:value="500918.49" calcext:value-type="float">
            <text:p>500,918.4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1:141201:704</text:p>
          </table:table-cell>
          <table:table-cell table:style-name="ce15" office:value-type="float" office:value="277945.5" calcext:value-type="float">
            <text:p>277,945.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260301:2452</text:p>
          </table:table-cell>
          <table:table-cell table:style-name="ce15" office:value-type="float" office:value="916365.84" calcext:value-type="float">
            <text:p>916,365.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1:070701:582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190901:1727</text:p>
          </table:table-cell>
          <table:table-cell table:style-name="ce15" office:value-type="float" office:value="523228.76" calcext:value-type="float">
            <text:p>523,228.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0:081301:123</text:p>
          </table:table-cell>
          <table:table-cell table:style-name="ce15" office:value-type="float" office:value="473025.57" calcext:value-type="float">
            <text:p>473,025.5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4:050701:2006</text:p>
          </table:table-cell>
          <table:table-cell table:style-name="ce15" office:value-type="float" office:value="448434.34" calcext:value-type="float">
            <text:p>448,434.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060601:357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1:031501:3800</text:p>
          </table:table-cell>
          <table:table-cell table:style-name="ce15" office:value-type="float" office:value="234395.62" calcext:value-type="float">
            <text:p>234,395.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060601:158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150901:1987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060601:297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060601:212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1:070701:586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060601:255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060601:302</text:p>
          </table:table-cell>
          <table:table-cell table:style-name="ce15" office:value-type="float" office:value="78569.5" calcext:value-type="float">
            <text:p>78,569.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0:080701:129</text:p>
          </table:table-cell>
          <table:table-cell table:style-name="ce15" office:value-type="float" office:value="388731.96" calcext:value-type="float">
            <text:p>388,731.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1:040601:3406</text:p>
          </table:table-cell>
          <table:table-cell table:style-name="ce15" office:value-type="float" office:value="299147.8" calcext:value-type="float">
            <text:p>299,147.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5:191001:374</text:p>
          </table:table-cell>
          <table:table-cell table:style-name="ce15" office:value-type="float" office:value="157786.85" calcext:value-type="float">
            <text:p>157,786.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060601:159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3:000000:1122</text:p>
          </table:table-cell>
          <table:table-cell table:style-name="ce15" office:value-type="float" office:value="415140.18" calcext:value-type="float">
            <text:p>415,140.1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60601:175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6:110701:634</text:p>
          </table:table-cell>
          <table:table-cell table:style-name="ce15" office:value-type="float" office:value="168444.36" calcext:value-type="float">
            <text:p>168,444.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1:031501:3801</text:p>
          </table:table-cell>
          <table:table-cell table:style-name="ce15" office:value-type="float" office:value="215819.6" calcext:value-type="float">
            <text:p>215,819.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1:141201:703</text:p>
          </table:table-cell>
          <table:table-cell table:style-name="ce15" office:value-type="float" office:value="267024.26" calcext:value-type="float">
            <text:p>267,024.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171301:643</text:p>
          </table:table-cell>
          <table:table-cell table:style-name="ce15" office:value-type="float" office:value="471781.59" calcext:value-type="float">
            <text:p>471,781.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000000:1856</text:p>
          </table:table-cell>
          <table:table-cell table:style-name="ce15" office:value-type="float" office:value="400640" calcext:value-type="float">
            <text:p>400,64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5:041301:138</text:p>
          </table:table-cell>
          <table:table-cell table:style-name="ce15" office:value-type="float" office:value="1471381.28" calcext:value-type="float">
            <text:p>1,471,381.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4:100301:1943</text:p>
          </table:table-cell>
          <table:table-cell table:style-name="ce15" office:value-type="float" office:value="184293.2" calcext:value-type="float">
            <text:p>184,293.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2:160501:573</text:p>
          </table:table-cell>
          <table:table-cell table:style-name="ce15" office:value-type="float" office:value="3126640" calcext:value-type="float">
            <text:p>3,126,64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7:080601:1675</text:p>
          </table:table-cell>
          <table:table-cell table:style-name="ce15" office:value-type="float" office:value="138159.09" calcext:value-type="float">
            <text:p>138,159.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0:081301:126</text:p>
          </table:table-cell>
          <table:table-cell table:style-name="ce15" office:value-type="float" office:value="472952.14" calcext:value-type="float">
            <text:p>472,952.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2:040801:370</text:p>
          </table:table-cell>
          <table:table-cell table:style-name="ce15" office:value-type="float" office:value="234186632.96" calcext:value-type="float">
            <text:p>234,186,632.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6:110801:2320</text:p>
          </table:table-cell>
          <table:table-cell table:style-name="ce15" office:value-type="float" office:value="23635" calcext:value-type="float">
            <text:p>23,635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150901:1986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150901:1989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1:070701:574</text:p>
          </table:table-cell>
          <table:table-cell table:style-name="ce15" office:value-type="float" office:value="160078.32" calcext:value-type="float">
            <text:p>160,078.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7:260301:358</text:p>
          </table:table-cell>
          <table:table-cell table:style-name="ce15" office:value-type="float" office:value="246765732.56" calcext:value-type="float">
            <text:p>246,765,732.5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6:110801:2329</text:p>
          </table:table-cell>
          <table:table-cell table:style-name="ce15" office:value-type="float" office:value="40578.25" calcext:value-type="float">
            <text:p>40,578.2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60601:179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1:070701:585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060601:307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2:040801:1108</text:p>
          </table:table-cell>
          <table:table-cell table:style-name="ce15" office:value-type="float" office:value="344113.28" calcext:value-type="float">
            <text:p>344,113.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1:090901:1366</text:p>
          </table:table-cell>
          <table:table-cell table:style-name="ce15" office:value-type="float" office:value="414000" calcext:value-type="float">
            <text:p>414,0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132201:1717</text:p>
          </table:table-cell>
          <table:table-cell table:style-name="ce15" office:value-type="float" office:value="318934" calcext:value-type="float">
            <text:p>318,934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3:160301:620</text:p>
          </table:table-cell>
          <table:table-cell table:style-name="ce15" office:value-type="float" office:value="415271.46" calcext:value-type="float">
            <text:p>415,271.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1:000000:930</text:p>
          </table:table-cell>
          <table:table-cell table:style-name="ce15" office:value-type="float" office:value="172262774.19" calcext:value-type="float">
            <text:p>172,262,774.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1:160901:977</text:p>
          </table:table-cell>
          <table:table-cell table:style-name="ce15" office:value-type="float" office:value="74150" calcext:value-type="float">
            <text:p>74,15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150901:1991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060601:276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1:070701:580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4:070601:908</text:p>
          </table:table-cell>
          <table:table-cell table:style-name="ce15" office:value-type="float" office:value="231055.77" calcext:value-type="float">
            <text:p>231,055.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060601:305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1:070701:583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1:090901:1367</text:p>
          </table:table-cell>
          <table:table-cell table:style-name="ce15" office:value-type="float" office:value="401676.6" calcext:value-type="float">
            <text:p>401,676.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060601:238</text:p>
          </table:table-cell>
          <table:table-cell table:style-name="ce15" office:value-type="float" office:value="78569.5" calcext:value-type="float">
            <text:p>78,569.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7:040501:535</text:p>
          </table:table-cell>
          <table:table-cell table:style-name="ce15" office:value-type="float" office:value="125946.15" calcext:value-type="float">
            <text:p>125,946.1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3:120801:259</text:p>
          </table:table-cell>
          <table:table-cell table:style-name="ce15" office:value-type="float" office:value="550504.47" calcext:value-type="float">
            <text:p>550,504.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2:130401:114</text:p>
          </table:table-cell>
          <table:table-cell table:style-name="ce15" office:value-type="float" office:value="1072730.82" calcext:value-type="float">
            <text:p>1,072,730.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060601:3</text:p>
          </table:table-cell>
          <table:table-cell table:style-name="ce15" office:value-type="float" office:value="78569.5" calcext:value-type="float">
            <text:p>78,569.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4:100301:1429</text:p>
          </table:table-cell>
          <table:table-cell table:style-name="ce15" office:value-type="float" office:value="92537882.06" calcext:value-type="float">
            <text:p>92,537,882.0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6:090601:876</text:p>
          </table:table-cell>
          <table:table-cell table:style-name="ce15" office:value-type="float" office:value="94209.42" calcext:value-type="float">
            <text:p>94,209.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5:110701:424</text:p>
          </table:table-cell>
          <table:table-cell table:style-name="ce15" office:value-type="float" office:value="259350.76" calcext:value-type="float">
            <text:p>259,350.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000000:1924</text:p>
          </table:table-cell>
          <table:table-cell table:style-name="ce15" office:value-type="float" office:value="414873.28" calcext:value-type="float">
            <text:p>414,873.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5:100601:552</text:p>
          </table:table-cell>
          <table:table-cell table:style-name="ce15" office:value-type="float" office:value="1528665.6" calcext:value-type="float">
            <text:p>1,528,665.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0:081301:90</text:p>
          </table:table-cell>
          <table:table-cell table:style-name="ce15" office:value-type="float" office:value="402312.48" calcext:value-type="float">
            <text:p>402,312.4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7:030501:1020</text:p>
          </table:table-cell>
          <table:table-cell table:style-name="ce15" office:value-type="float" office:value="865926.72" calcext:value-type="float">
            <text:p>865,926.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1:070701:581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2:060601:343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1:070701:584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4:090401:59</text:p>
          </table:table-cell>
          <table:table-cell table:style-name="ce15" office:value-type="float" office:value="248441.96" calcext:value-type="float">
            <text:p>248,441.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2:132201:1346</text:p>
          </table:table-cell>
          <table:table-cell table:style-name="ce15" office:value-type="float" office:value="595008.12" calcext:value-type="float">
            <text:p>595,008.1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4:090501:3502</text:p>
          </table:table-cell>
          <table:table-cell table:style-name="ce15" office:value-type="float" office:value="54189.16" calcext:value-type="float">
            <text:p>54,189.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6:060101:62</text:p>
          </table:table-cell>
          <table:table-cell table:style-name="ce15" office:value-type="float" office:value="1046519.85" calcext:value-type="float">
            <text:p>1,046,519.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190901:1726</text:p>
          </table:table-cell>
          <table:table-cell table:style-name="ce15" office:value-type="float" office:value="523228.76" calcext:value-type="float">
            <text:p>523,228.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3:060601:47</text:p>
          </table:table-cell>
          <table:table-cell table:style-name="ce15" office:value-type="float" office:value="987359.2" calcext:value-type="float">
            <text:p>987,359.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6:110701:641</text:p>
          </table:table-cell>
          <table:table-cell table:style-name="ce15" office:value-type="float" office:value="18007.92" calcext:value-type="float">
            <text:p>18,007.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060601:280</text:p>
          </table:table-cell>
          <table:table-cell table:style-name="ce15" office:value-type="float" office:value="78558.03" calcext:value-type="float">
            <text:p>78,558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150901:1990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2:150901:1988</text:p>
          </table:table-cell>
          <table:table-cell table:style-name="ce15" office:value-type="float" office:value="704151.63" calcext:value-type="float">
            <text:p>704,151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1:070701:577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1:070701:587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60601:237</text:p>
          </table:table-cell>
          <table:table-cell table:style-name="ce15" office:value-type="float" office:value="78580.97" calcext:value-type="float">
            <text:p>78,580.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3:220901:809</text:p>
          </table:table-cell>
          <table:table-cell table:style-name="ce15" office:value-type="float" office:value="943308.19" calcext:value-type="float">
            <text:p>943,308.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1:070701:575</text:p>
          </table:table-cell>
          <table:table-cell table:style-name="ce15" office:value-type="float" office:value="133800" calcext:value-type="float">
            <text:p>133,80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9:010112:21187</text:p>
          </table:table-cell>
          <table:table-cell table:style-name="ce15" office:value-type="float" office:value="53927.58" calcext:value-type="float">
            <text:p>53,927.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140101:1523</text:p>
          </table:table-cell>
          <table:table-cell table:style-name="ce15" office:value-type="float" office:value="1164230.63" calcext:value-type="float">
            <text:p>1,164,230.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3:140202:574</text:p>
          </table:table-cell>
          <table:table-cell table:style-name="ce15" office:value-type="float" office:value="645922.8" calcext:value-type="float">
            <text:p>645,922.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020301:1408</text:p>
          </table:table-cell>
          <table:table-cell table:style-name="ce15" office:value-type="float" office:value="1158103.58" calcext:value-type="float">
            <text:p>1,158,103.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6:040401:740</text:p>
          </table:table-cell>
          <table:table-cell table:style-name="ce15" office:value-type="float" office:value="2042645.28" calcext:value-type="float">
            <text:p>2,042,645.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5:010123:4230</text:p>
          </table:table-cell>
          <table:table-cell table:style-name="ce15" office:value-type="float" office:value="40950026.24" calcext:value-type="float">
            <text:p>40,950,026.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140101:1522</text:p>
          </table:table-cell>
          <table:table-cell table:style-name="ce15" office:value-type="float" office:value="833419.73" calcext:value-type="float">
            <text:p>833,419.7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4:010108:360</text:p>
          </table:table-cell>
          <table:table-cell table:style-name="ce15" office:value-type="float" office:value="496276.17" calcext:value-type="float">
            <text:p>496,276.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1:010105:8246</text:p>
          </table:table-cell>
          <table:table-cell table:style-name="ce15" office:value-type="float" office:value="74067.75" calcext:value-type="float">
            <text:p>74,067.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9:010103:3638</text:p>
          </table:table-cell>
          <table:table-cell table:style-name="ce15" office:value-type="float" office:value="7892552.9" calcext:value-type="float">
            <text:p>7,892,552.9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6:010103:1085</text:p>
          </table:table-cell>
          <table:table-cell table:style-name="ce15" office:value-type="float" office:value="794807.7" calcext:value-type="float">
            <text:p>794,807.7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20301:1407</text:p>
          </table:table-cell>
          <table:table-cell table:style-name="ce15" office:value-type="float" office:value="1158103.58" calcext:value-type="float">
            <text:p>1,158,103.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2:010220:8772</text:p>
          </table:table-cell>
          <table:table-cell table:style-name="ce15" office:value-type="float" office:value="167634.43" calcext:value-type="float">
            <text:p>167,634.4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2:090801:8583</text:p>
          </table:table-cell>
          <table:table-cell table:style-name="ce15" office:value-type="float" office:value="1162224.69" calcext:value-type="float">
            <text:p>1,162,224.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5:060102:5875</text:p>
          </table:table-cell>
          <table:table-cell table:style-name="ce15" office:value-type="float" office:value="2954343.72" calcext:value-type="float">
            <text:p>2,954,343.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2:120104:1547</text:p>
          </table:table-cell>
          <table:table-cell table:style-name="ce15" office:value-type="float" office:value="1573658.51" calcext:value-type="float">
            <text:p>1,573,658.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2:090801:8581</text:p>
          </table:table-cell>
          <table:table-cell table:style-name="ce15" office:value-type="float" office:value="1391065.84" calcext:value-type="float">
            <text:p>1,391,065.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8:110101:1311</text:p>
          </table:table-cell>
          <table:table-cell table:style-name="ce15" office:value-type="float" office:value="747494.92" calcext:value-type="float">
            <text:p>747,494.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5:090102:4662</text:p>
          </table:table-cell>
          <table:table-cell table:style-name="ce15" office:value-type="float" office:value="12681427.29" calcext:value-type="float">
            <text:p>12,681,427.2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8:010101:937</text:p>
          </table:table-cell>
          <table:table-cell table:style-name="ce15" office:value-type="float" office:value="12094233.72" calcext:value-type="float">
            <text:p>12,094,233.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2:080102:5562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020301:1404</text:p>
          </table:table-cell>
          <table:table-cell table:style-name="ce15" office:value-type="float" office:value="1158103.58" calcext:value-type="float">
            <text:p>1,158,103.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5:030101:255</text:p>
          </table:table-cell>
          <table:table-cell table:style-name="ce15" office:value-type="float" office:value="846036.75" calcext:value-type="float">
            <text:p>846,036.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1:140301:3281</text:p>
          </table:table-cell>
          <table:table-cell table:style-name="ce15" office:value-type="float" office:value="1900640.99" calcext:value-type="float">
            <text:p>1,900,640.9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1:140301:1658</text:p>
          </table:table-cell>
          <table:table-cell table:style-name="ce15" office:value-type="float" office:value="5544142.85" calcext:value-type="float">
            <text:p>5,544,142.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2:010220:8779</text:p>
          </table:table-cell>
          <table:table-cell table:style-name="ce15" office:value-type="float" office:value="85527.77" calcext:value-type="float">
            <text:p>85,527.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3:020106:267</text:p>
          </table:table-cell>
          <table:table-cell table:style-name="ce15" office:value-type="float" office:value="1398710.1" calcext:value-type="float">
            <text:p>1,398,710.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8:160101:1890</text:p>
          </table:table-cell>
          <table:table-cell table:style-name="ce15" office:value-type="float" office:value="1615171.37" calcext:value-type="float">
            <text:p>1,615,171.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2:150501:1085</text:p>
          </table:table-cell>
          <table:table-cell table:style-name="ce15" office:value-type="float" office:value="579260.98" calcext:value-type="float">
            <text:p>579,260.9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9:010109:29684</text:p>
          </table:table-cell>
          <table:table-cell table:style-name="ce15" office:value-type="float" office:value="9114536.84" calcext:value-type="float">
            <text:p>9,114,536.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1:010109:1911</text:p>
          </table:table-cell>
          <table:table-cell table:style-name="ce15" office:value-type="float" office:value="25144.16" calcext:value-type="float">
            <text:p>25,144.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1:230102:4103</text:p>
          </table:table-cell>
          <table:table-cell table:style-name="ce15" office:value-type="float" office:value="71035.71" calcext:value-type="float">
            <text:p>71,035.7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2:080102:5555</text:p>
          </table:table-cell>
          <table:table-cell table:style-name="ce15" office:value-type="float" office:value="631458.49" calcext:value-type="float">
            <text:p>631,458.4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9:010103:36168</text:p>
          </table:table-cell>
          <table:table-cell table:style-name="ce15" office:value-type="float" office:value="77194.54" calcext:value-type="float">
            <text:p>77,194.5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8:010154:4581</text:p>
          </table:table-cell>
          <table:table-cell table:style-name="ce15" office:value-type="float" office:value="32966.39" calcext:value-type="float">
            <text:p>32,966.3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8:130101:2596</text:p>
          </table:table-cell>
          <table:table-cell table:style-name="ce15" office:value-type="float" office:value="1527504.04" calcext:value-type="float">
            <text:p>1,527,504.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040102:6163</text:p>
          </table:table-cell>
          <table:table-cell table:style-name="ce15" office:value-type="float" office:value="415223.93" calcext:value-type="float">
            <text:p>415,223.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9:010109:32492</text:p>
          </table:table-cell>
          <table:table-cell table:style-name="ce15" office:value-type="float" office:value="32499.1" calcext:value-type="float">
            <text:p>32,499.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8:180301:1374</text:p>
          </table:table-cell>
          <table:table-cell table:style-name="ce15" office:value-type="float" office:value="2345451.75" calcext:value-type="float">
            <text:p>2,345,451.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1:010113:773</text:p>
          </table:table-cell>
          <table:table-cell table:style-name="ce15" office:value-type="float" office:value="48019.51" calcext:value-type="float">
            <text:p>48,019.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4:060101:6816</text:p>
          </table:table-cell>
          <table:table-cell table:style-name="ce15" office:value-type="float" office:value="759204.19" calcext:value-type="float">
            <text:p>759,204.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3:110801:1339</text:p>
          </table:table-cell>
          <table:table-cell table:style-name="ce15" office:value-type="float" office:value="905808.01" calcext:value-type="float">
            <text:p>905,808.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0:030101:2982</text:p>
          </table:table-cell>
          <table:table-cell table:style-name="ce15" office:value-type="float" office:value="1785786.38" calcext:value-type="float">
            <text:p>1,785,786.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3:120501:1109</text:p>
          </table:table-cell>
          <table:table-cell table:style-name="ce15" office:value-type="float" office:value="429662.72" calcext:value-type="float">
            <text:p>429,662.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4:070101:53</text:p>
          </table:table-cell>
          <table:table-cell table:style-name="ce15" office:value-type="float" office:value="1761364.45" calcext:value-type="float">
            <text:p>1,761,36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9:120101:4160</text:p>
          </table:table-cell>
          <table:table-cell table:style-name="ce15" office:value-type="float" office:value="443509.54" calcext:value-type="float">
            <text:p>443,509.5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5:000000:280</text:p>
          </table:table-cell>
          <table:table-cell table:style-name="ce15" office:value-type="float" office:value="609762.61" calcext:value-type="float">
            <text:p>609,762.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5:000000:882</text:p>
          </table:table-cell>
          <table:table-cell table:style-name="ce15" office:value-type="float" office:value="42974614.95" calcext:value-type="float">
            <text:p>42,974,614.9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10220:8778</text:p>
          </table:table-cell>
          <table:table-cell table:style-name="ce15" office:value-type="float" office:value="82106.66" calcext:value-type="float">
            <text:p>82,106.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5:010102:3740</text:p>
          </table:table-cell>
          <table:table-cell table:style-name="ce15" office:value-type="float" office:value="1240077.53" calcext:value-type="float">
            <text:p>1,240,077.5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2:010220:6302</text:p>
          </table:table-cell>
          <table:table-cell table:style-name="ce15" office:value-type="float" office:value="50300590.89" calcext:value-type="float">
            <text:p>50,300,590.8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2:010213:1832</text:p>
          </table:table-cell>
          <table:table-cell table:style-name="ce15" office:value-type="float" office:value="317332.07" calcext:value-type="float">
            <text:p>317,332.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5:030101:1055</text:p>
          </table:table-cell>
          <table:table-cell table:style-name="ce15" office:value-type="float" office:value="828259.91" calcext:value-type="float">
            <text:p>828,259.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080102:5546</text:p>
          </table:table-cell>
          <table:table-cell table:style-name="ce15" office:value-type="float" office:value="1355061.14" calcext:value-type="float">
            <text:p>1,355,061.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6:110301:2304</text:p>
          </table:table-cell>
          <table:table-cell table:style-name="ce15" office:value-type="float" office:value="1259995.9" calcext:value-type="float">
            <text:p>1,259,995.9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4:010101:905</text:p>
          </table:table-cell>
          <table:table-cell table:style-name="ce15" office:value-type="float" office:value="412138.82" calcext:value-type="float">
            <text:p>412,138.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8:010301:947</text:p>
          </table:table-cell>
          <table:table-cell table:style-name="ce15" office:value-type="float" office:value="713289.2" calcext:value-type="float">
            <text:p>713,289.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2:020103:536</text:p>
          </table:table-cell>
          <table:table-cell table:style-name="ce15" office:value-type="float" office:value="645400.75" calcext:value-type="float">
            <text:p>645,400.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1:160101:6060</text:p>
          </table:table-cell>
          <table:table-cell table:style-name="ce15" office:value-type="float" office:value="589969" calcext:value-type="float">
            <text:p>589,969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5:050801:4406</text:p>
          </table:table-cell>
          <table:table-cell table:style-name="ce15" office:value-type="float" office:value="6798240.42" calcext:value-type="float">
            <text:p>6,798,240.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2:080102:5550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2:140201:1586</text:p>
          </table:table-cell>
          <table:table-cell table:style-name="ce15" office:value-type="float" office:value="1376498.2" calcext:value-type="float">
            <text:p>1,376,498.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2:020301:1409</text:p>
          </table:table-cell>
          <table:table-cell table:style-name="ce15" office:value-type="float" office:value="1156648.68" calcext:value-type="float">
            <text:p>1,156,648.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8:080201:1642</text:p>
          </table:table-cell>
          <table:table-cell table:style-name="ce15" office:value-type="float" office:value="1755164.26" calcext:value-type="float">
            <text:p>1,755,164.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2:010213:1831</text:p>
          </table:table-cell>
          <table:table-cell table:style-name="ce15" office:value-type="float" office:value="243633.07" calcext:value-type="float">
            <text:p>243,633.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2:010220:8781</text:p>
          </table:table-cell>
          <table:table-cell table:style-name="ce15" office:value-type="float" office:value="99212.21" calcext:value-type="float">
            <text:p>99,212.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8:040102:2368</text:p>
          </table:table-cell>
          <table:table-cell table:style-name="ce15" office:value-type="float" office:value="1367125.47" calcext:value-type="float">
            <text:p>1,367,125.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2:040102:6164</text:p>
          </table:table-cell>
          <table:table-cell table:style-name="ce15" office:value-type="float" office:value="415223.93" calcext:value-type="float">
            <text:p>415,223.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2:080102:5543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3:040301:1568</text:p>
          </table:table-cell>
          <table:table-cell table:style-name="ce15" office:value-type="float" office:value="1171707.48" calcext:value-type="float">
            <text:p>1,171,707.4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5:200301:1572</text:p>
          </table:table-cell>
          <table:table-cell table:style-name="ce15" office:value-type="float" office:value="1018074.51" calcext:value-type="float">
            <text:p>1,018,074.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2:080102:5542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3:260101:3856</text:p>
          </table:table-cell>
          <table:table-cell table:style-name="ce15" office:value-type="float" office:value="787497.65" calcext:value-type="float">
            <text:p>787,497.6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1:010110:354</text:p>
          </table:table-cell>
          <table:table-cell table:style-name="ce15" office:value-type="float" office:value="540830.78" calcext:value-type="float">
            <text:p>540,830.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1:010109:1914</text:p>
          </table:table-cell>
          <table:table-cell table:style-name="ce15" office:value-type="float" office:value="41542.52" calcext:value-type="float">
            <text:p>41,542.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2:080102:5558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1:010101:1143</text:p>
          </table:table-cell>
          <table:table-cell table:style-name="ce15" office:value-type="float" office:value="369486.03" calcext:value-type="float">
            <text:p>369,486.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1:010109:1908</text:p>
          </table:table-cell>
          <table:table-cell table:style-name="ce15" office:value-type="float" office:value="25144.16" calcext:value-type="float">
            <text:p>25,144.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3:010137:2704</text:p>
          </table:table-cell>
          <table:table-cell table:style-name="ce15" office:value-type="float" office:value="2124839.33" calcext:value-type="float">
            <text:p>2,124,839.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1:000000:291</text:p>
          </table:table-cell>
          <table:table-cell table:style-name="ce15" office:value-type="float" office:value="871009.21" calcext:value-type="float">
            <text:p>871,009.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9:010103:31609</text:p>
          </table:table-cell>
          <table:table-cell table:style-name="ce15" office:value-type="float" office:value="4248584.5" calcext:value-type="float">
            <text:p>4,248,584.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2:090801:8582</text:p>
          </table:table-cell>
          <table:table-cell table:style-name="ce15" office:value-type="float" office:value="1124384.82" calcext:value-type="float">
            <text:p>1,124,384.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2:080102:5539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1:010109:1913</text:p>
          </table:table-cell>
          <table:table-cell table:style-name="ce15" office:value-type="float" office:value="28423.82" calcext:value-type="float">
            <text:p>28,423.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10:010136:304</text:p>
          </table:table-cell>
          <table:table-cell table:style-name="ce15" office:value-type="float" office:value="540248.31" calcext:value-type="float">
            <text:p>540,248.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3:140201:3989</text:p>
          </table:table-cell>
          <table:table-cell table:style-name="ce15" office:value-type="float" office:value="1317368.38" calcext:value-type="float">
            <text:p>1,317,368.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2:170601:3942</text:p>
          </table:table-cell>
          <table:table-cell table:style-name="ce15" office:value-type="float" office:value="1527043.13" calcext:value-type="float">
            <text:p>1,527,043.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2:010220:8773</text:p>
          </table:table-cell>
          <table:table-cell table:style-name="ce15" office:value-type="float" office:value="95791.1" calcext:value-type="float">
            <text:p>95,791.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2:020301:1405</text:p>
          </table:table-cell>
          <table:table-cell table:style-name="ce15" office:value-type="float" office:value="1158103.58" calcext:value-type="float">
            <text:p>1,158,103.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0:010144:1292</text:p>
          </table:table-cell>
          <table:table-cell table:style-name="ce15" office:value-type="float" office:value="19027.18" calcext:value-type="float">
            <text:p>19,027.1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2:080102:5538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6:040101:3395</text:p>
          </table:table-cell>
          <table:table-cell table:style-name="ce15" office:value-type="float" office:value="1310858.46" calcext:value-type="float">
            <text:p>1,310,858.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3:110801:1341</text:p>
          </table:table-cell>
          <table:table-cell table:style-name="ce15" office:value-type="float" office:value="905808.01" calcext:value-type="float">
            <text:p>905,808.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2:220101:3035</text:p>
          </table:table-cell>
          <table:table-cell table:style-name="ce15" office:value-type="float" office:value="4235169.14" calcext:value-type="float">
            <text:p>4,235,169.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2:080102:5561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2:080102:5556</text:p>
          </table:table-cell>
          <table:table-cell table:style-name="ce15" office:value-type="float" office:value="1174386.32" calcext:value-type="float">
            <text:p>1,174,386.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11:020101:3305</text:p>
          </table:table-cell>
          <table:table-cell table:style-name="ce15" office:value-type="float" office:value="582456.19" calcext:value-type="float">
            <text:p>582,456.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3:110801:1340</text:p>
          </table:table-cell>
          <table:table-cell table:style-name="ce15" office:value-type="float" office:value="905808.01" calcext:value-type="float">
            <text:p>905,808.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4:010102:85</text:p>
          </table:table-cell>
          <table:table-cell table:style-name="ce15" office:value-type="float" office:value="3563222.39" calcext:value-type="float">
            <text:p>3,563,222.3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0:010123:509</text:p>
          </table:table-cell>
          <table:table-cell table:style-name="ce15" office:value-type="float" office:value="331666.8" calcext:value-type="float">
            <text:p>331,666.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05:050101:237</text:p>
          </table:table-cell>
          <table:table-cell table:style-name="ce15" office:value-type="float" office:value="1413350.28" calcext:value-type="float">
            <text:p>1,413,350.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1:010109:1355</text:p>
          </table:table-cell>
          <table:table-cell table:style-name="ce15" office:value-type="float" office:value="4490199.09" calcext:value-type="float">
            <text:p>4,490,199.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5:050201:1126</text:p>
          </table:table-cell>
          <table:table-cell table:style-name="ce15" office:value-type="float" office:value="2024797.01" calcext:value-type="float">
            <text:p>2,024,797.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3:120201:1048</text:p>
          </table:table-cell>
          <table:table-cell table:style-name="ce15" office:value-type="float" office:value="2031205.13" calcext:value-type="float">
            <text:p>2,031,205.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2:010220:8776</text:p>
          </table:table-cell>
          <table:table-cell table:style-name="ce15" office:value-type="float" office:value="150528.87" calcext:value-type="float">
            <text:p>150,528.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6:030102:1865</text:p>
          </table:table-cell>
          <table:table-cell table:style-name="ce15" office:value-type="float" office:value="10163104.43" calcext:value-type="float">
            <text:p>10,163,104.4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2:080102:5554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0:010136:303</text:p>
          </table:table-cell>
          <table:table-cell table:style-name="ce15" office:value-type="float" office:value="604022.84" calcext:value-type="float">
            <text:p>604,022.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4:070601:2719</text:p>
          </table:table-cell>
          <table:table-cell table:style-name="ce15" office:value-type="float" office:value="576719.42" calcext:value-type="float">
            <text:p>576,719.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2:080102:5537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2:010108:14162</text:p>
          </table:table-cell>
          <table:table-cell table:style-name="ce15" office:value-type="float" office:value="2207663.36" calcext:value-type="float">
            <text:p>2,207,663.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4:120201:2145</text:p>
          </table:table-cell>
          <table:table-cell table:style-name="ce15" office:value-type="float" office:value="1473469.92" calcext:value-type="float">
            <text:p>1,473,469.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1:130101:5541</text:p>
          </table:table-cell>
          <table:table-cell table:style-name="ce15" office:value-type="float" office:value="788729.76" calcext:value-type="float">
            <text:p>788,729.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2:010220:8770</text:p>
          </table:table-cell>
          <table:table-cell table:style-name="ce15" office:value-type="float" office:value="82106.66" calcext:value-type="float">
            <text:p>82,106.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3:220601:704</text:p>
          </table:table-cell>
          <table:table-cell table:style-name="ce15" office:value-type="float" office:value="1163959.17" calcext:value-type="float">
            <text:p>1,163,959.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2:010101:5953</text:p>
          </table:table-cell>
          <table:table-cell table:style-name="ce15" office:value-type="float" office:value="498263.91" calcext:value-type="float">
            <text:p>498,263.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2:080102:5549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1:010109:1912</text:p>
          </table:table-cell>
          <table:table-cell table:style-name="ce15" office:value-type="float" office:value="24050.93" calcext:value-type="float">
            <text:p>24,050.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2:080102:5536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8:040102:2370</text:p>
          </table:table-cell>
          <table:table-cell table:style-name="ce15" office:value-type="float" office:value="1367125.47" calcext:value-type="float">
            <text:p>1,367,125.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4:060101:6815</text:p>
          </table:table-cell>
          <table:table-cell table:style-name="ce15" office:value-type="float" office:value="1582181.52" calcext:value-type="float">
            <text:p>1,582,181.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1:240301:3773</text:p>
          </table:table-cell>
          <table:table-cell table:style-name="ce15" office:value-type="float" office:value="15156433.26" calcext:value-type="float">
            <text:p>15,156,433.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9:010116:11625</text:p>
          </table:table-cell>
          <table:table-cell table:style-name="ce15" office:value-type="float" office:value="22438915.36" calcext:value-type="float">
            <text:p>22,438,915.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2:080102:5535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02:140201:1587</text:p>
          </table:table-cell>
          <table:table-cell table:style-name="ce15" office:value-type="float" office:value="499636.37" calcext:value-type="float">
            <text:p>499,636.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5:030101:112</text:p>
          </table:table-cell>
          <table:table-cell table:style-name="ce15" office:value-type="float" office:value="937204.31" calcext:value-type="float">
            <text:p>937,204.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5:030302:275</text:p>
          </table:table-cell>
          <table:table-cell table:style-name="ce15" office:value-type="float" office:value="2376853.81" calcext:value-type="float">
            <text:p>2,376,853.8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2:090101:878</text:p>
          </table:table-cell>
          <table:table-cell table:style-name="ce15" office:value-type="float" office:value="2500894.41" calcext:value-type="float">
            <text:p>2,500,894.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2:080102:5541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2:010220:8771</text:p>
          </table:table-cell>
          <table:table-cell table:style-name="ce15" office:value-type="float" office:value="130002.2" calcext:value-type="float">
            <text:p>130,002.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3:010132:203</text:p>
          </table:table-cell>
          <table:table-cell table:style-name="ce15" office:value-type="float" office:value="1275732.96" calcext:value-type="float">
            <text:p>1,275,732.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1:210102:2765</text:p>
          </table:table-cell>
          <table:table-cell table:style-name="ce15" office:value-type="float" office:value="1387560.89" calcext:value-type="float">
            <text:p>1,387,560.8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2:010220:8780</text:p>
          </table:table-cell>
          <table:table-cell table:style-name="ce15" office:value-type="float" office:value="78685.55" calcext:value-type="float">
            <text:p>78,685.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3:110801:1342</text:p>
          </table:table-cell>
          <table:table-cell table:style-name="ce15" office:value-type="float" office:value="905808.01" calcext:value-type="float">
            <text:p>905,808.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2:140101:1521</text:p>
          </table:table-cell>
          <table:table-cell table:style-name="ce15" office:value-type="float" office:value="3081175.93" calcext:value-type="float">
            <text:p>3,081,175.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24:050301:3262</text:p>
          </table:table-cell>
          <table:table-cell table:style-name="ce15" office:value-type="float" office:value="1002754.28" calcext:value-type="float">
            <text:p>1,002,754.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2:010104:1010</text:p>
          </table:table-cell>
          <table:table-cell table:style-name="ce15" office:value-type="float" office:value="2791328.62" calcext:value-type="float">
            <text:p>2,791,328.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2:080102:5560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2:010220:8774</text:p>
          </table:table-cell>
          <table:table-cell table:style-name="ce15" office:value-type="float" office:value="82106.66" calcext:value-type="float">
            <text:p>82,106.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2:080102:5552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8:070101:2223</text:p>
          </table:table-cell>
          <table:table-cell table:style-name="ce15" office:value-type="float" office:value="847095.96" calcext:value-type="float">
            <text:p>847,095.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7:010102:7504</text:p>
          </table:table-cell>
          <table:table-cell table:style-name="ce15" office:value-type="float" office:value="40491.17" calcext:value-type="float">
            <text:p>40,491.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2:080102:5553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2:080102:5548</text:p>
          </table:table-cell>
          <table:table-cell table:style-name="ce15" office:value-type="float" office:value="707341.91" calcext:value-type="float">
            <text:p>707,341.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2:090101:39</text:p>
          </table:table-cell>
          <table:table-cell table:style-name="ce15" office:value-type="float" office:value="2472943.86" calcext:value-type="float">
            <text:p>2,472,943.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8:080201:112</text:p>
          </table:table-cell>
          <table:table-cell table:style-name="ce15" office:value-type="float" office:value="875595.3" calcext:value-type="float">
            <text:p>875,595.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3:010138:215</text:p>
          </table:table-cell>
          <table:table-cell table:style-name="ce15" office:value-type="float" office:value="1410993.87" calcext:value-type="float">
            <text:p>1,410,993.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9:010116:11626</text:p>
          </table:table-cell>
          <table:table-cell table:style-name="ce15" office:value-type="float" office:value="6048040.84" calcext:value-type="float">
            <text:p>6,048,040.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4:040102:2990</text:p>
          </table:table-cell>
          <table:table-cell table:style-name="ce15" office:value-type="float" office:value="1477750" calcext:value-type="float">
            <text:p>1,477,750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8:180101:2313</text:p>
          </table:table-cell>
          <table:table-cell table:style-name="ce15" office:value-type="float" office:value="2253718.76" calcext:value-type="float">
            <text:p>2,253,718.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1:160101:25</text:p>
          </table:table-cell>
          <table:table-cell table:style-name="ce15" office:value-type="float" office:value="561276.4" calcext:value-type="float">
            <text:p>561,276.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9:010117:452</text:p>
          </table:table-cell>
          <table:table-cell table:style-name="ce15" office:value-type="float" office:value="1831583.23" calcext:value-type="float">
            <text:p>1,831,583.2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7:200101:3586</text:p>
          </table:table-cell>
          <table:table-cell table:style-name="ce15" office:value-type="float" office:value="1507334.37" calcext:value-type="float">
            <text:p>1,507,334.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8:040102:2369</text:p>
          </table:table-cell>
          <table:table-cell table:style-name="ce15" office:value-type="float" office:value="1249943.29" calcext:value-type="float">
            <text:p>1,249,943.2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2:131001:1033</text:p>
          </table:table-cell>
          <table:table-cell table:style-name="ce15" office:value-type="float" office:value="1605945.69" calcext:value-type="float">
            <text:p>1,605,945.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2:040102:6166</text:p>
          </table:table-cell>
          <table:table-cell table:style-name="ce15" office:value-type="float" office:value="415223.93" calcext:value-type="float">
            <text:p>415,223.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2:090401:698</text:p>
          </table:table-cell>
          <table:table-cell table:style-name="ce15" office:value-type="float" office:value="1608406.06" calcext:value-type="float">
            <text:p>1,608,406.0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1:010109:1910</text:p>
          </table:table-cell>
          <table:table-cell table:style-name="ce15" office:value-type="float" office:value="25690.76" calcext:value-type="float">
            <text:p>25,690.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24:060101:2060</text:p>
          </table:table-cell>
          <table:table-cell table:style-name="ce15" office:value-type="float" office:value="1783182.56" calcext:value-type="float">
            <text:p>1,783,182.5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5:010120:410</text:p>
          </table:table-cell>
          <table:table-cell table:style-name="ce15" office:value-type="float" office:value="918641.71" calcext:value-type="float">
            <text:p>918,641.7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5:090105:4710</text:p>
          </table:table-cell>
          <table:table-cell table:style-name="ce15" office:value-type="float" office:value="1280247.59" calcext:value-type="float">
            <text:p>1,280,247.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21:010109:1907</text:p>
          </table:table-cell>
          <table:table-cell table:style-name="ce15" office:value-type="float" office:value="13665.3" calcext:value-type="float">
            <text:p>13,665.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2:080102:5540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2:080102:5547</text:p>
          </table:table-cell>
          <table:table-cell table:style-name="ce15" office:value-type="float" office:value="598033.65" calcext:value-type="float">
            <text:p>598,033.6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1:020101:3306</text:p>
          </table:table-cell>
          <table:table-cell table:style-name="ce15" office:value-type="float" office:value="582456.19" calcext:value-type="float">
            <text:p>582,456.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2:000000:6547</text:p>
          </table:table-cell>
          <table:table-cell table:style-name="ce15" office:value-type="float" office:value="749958.57" calcext:value-type="float">
            <text:p>749,958.5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1:010109:1909</text:p>
          </table:table-cell>
          <table:table-cell table:style-name="ce15" office:value-type="float" office:value="25690.76" calcext:value-type="float">
            <text:p>25,690.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08:160101:1891</text:p>
          </table:table-cell>
          <table:table-cell table:style-name="ce15" office:value-type="float" office:value="1566933.3" calcext:value-type="float">
            <text:p>1,566,933.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2:080102:5551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2:010220:8775</text:p>
          </table:table-cell>
          <table:table-cell table:style-name="ce15" office:value-type="float" office:value="150528.87" calcext:value-type="float">
            <text:p>150,528.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8:080101:984</text:p>
          </table:table-cell>
          <table:table-cell table:style-name="ce15" office:value-type="float" office:value="414664.85" calcext:value-type="float">
            <text:p>414,664.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0:000000:434</text:p>
          </table:table-cell>
          <table:table-cell table:style-name="ce15" office:value-type="float" office:value="268202971.75" calcext:value-type="float">
            <text:p>268,202,971.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2:010220:8777</text:p>
          </table:table-cell>
          <table:table-cell table:style-name="ce15" office:value-type="float" office:value="82106.66" calcext:value-type="float">
            <text:p>82,106.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9:000000:246</text:p>
          </table:table-cell>
          <table:table-cell table:style-name="ce15" office:value-type="float" office:value="2778269.01" calcext:value-type="float">
            <text:p>2,778,269.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2:080102:5545</text:p>
          </table:table-cell>
          <table:table-cell table:style-name="ce15" office:value-type="float" office:value="592613.4" calcext:value-type="float">
            <text:p>592,613.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2:040102:6165</text:p>
          </table:table-cell>
          <table:table-cell table:style-name="ce15" office:value-type="float" office:value="415223.93" calcext:value-type="float">
            <text:p>415,223.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2:040102:6162</text:p>
          </table:table-cell>
          <table:table-cell table:style-name="ce15" office:value-type="float" office:value="415223.93" calcext:value-type="float">
            <text:p>415,223.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2:080102:5557</text:p>
          </table:table-cell>
          <table:table-cell table:style-name="ce15" office:value-type="float" office:value="722699.27" calcext:value-type="float">
            <text:p>722,699.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06:080301:1217</text:p>
          </table:table-cell>
          <table:table-cell table:style-name="ce15" office:value-type="float" office:value="1623705.3" calcext:value-type="float">
            <text:p>1,623,705.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1:240301:3772</text:p>
          </table:table-cell>
          <table:table-cell table:style-name="ce15" office:value-type="float" office:value="44356391.53" calcext:value-type="float">
            <text:p>44,356,391.5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2:080102:5559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3:080103:671</text:p>
          </table:table-cell>
          <table:table-cell table:style-name="ce15" office:value-type="float" office:value="1872346.67" calcext:value-type="float">
            <text:p>1,872,346.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2:010223:4581</text:p>
          </table:table-cell>
          <table:table-cell table:style-name="ce15" office:value-type="float" office:value="1501331.35" calcext:value-type="float">
            <text:p>1,501,331.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5:010121:47</text:p>
          </table:table-cell>
          <table:table-cell table:style-name="ce15" office:value-type="float" office:value="832295.97" calcext:value-type="float">
            <text:p>832,295.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2:180401:648</text:p>
          </table:table-cell>
          <table:table-cell table:style-name="ce15" office:value-type="float" office:value="1277722.98" calcext:value-type="float">
            <text:p>1,277,722.9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7:200101:3587</text:p>
          </table:table-cell>
          <table:table-cell table:style-name="ce15" office:value-type="float" office:value="1397708.9" calcext:value-type="float">
            <text:p>1,397,708.9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5:030401:84</text:p>
          </table:table-cell>
          <table:table-cell table:style-name="ce15" office:value-type="float" office:value="690755.31" calcext:value-type="float">
            <text:p>690,755.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2:080102:5544</text:p>
          </table:table-cell>
          <table:table-cell table:style-name="ce15" office:value-type="float" office:value="542024.45" calcext:value-type="float">
            <text:p>542,024.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4:070201:1206</text:p>
          </table:table-cell>
          <table:table-cell table:style-name="ce15" office:value-type="float" office:value="1175042.8" calcext:value-type="float">
            <text:p>1,175,042.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7:080401:2348</text:p>
          </table:table-cell>
          <table:table-cell table:style-name="ce15" office:value-type="float" office:value="1060592.7" calcext:value-type="float">
            <text:p>1,060,592.7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9:010103:36169</text:p>
          </table:table-cell>
          <table:table-cell table:style-name="ce15" office:value-type="float" office:value="54848.76" calcext:value-type="float">
            <text:p>54,848.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4:010106:10006</text:p>
          </table:table-cell>
          <table:table-cell table:style-name="ce15" office:value-type="float" office:value="1623470.17" calcext:value-type="float">
            <text:p>1,623,470.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2:020301:1406</text:p>
          </table:table-cell>
          <table:table-cell table:style-name="ce15" office:value-type="float" office:value="1158103.58" calcext:value-type="float">
            <text:p>1,158,103.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5:010124:6854</text:p>
          </table:table-cell>
          <table:table-cell table:style-name="ce15" office:value-type="float" office:value="57381.93" calcext:value-type="float">
            <text:p>57,381.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4:090401:655</text:p>
          </table:table-cell>
          <table:table-cell table:style-name="ce15" office:value-type="float" office:value="157548" calcext:value-type="float">
            <text:p>157,548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4:090401:652</text:p>
          </table:table-cell>
          <table:table-cell table:style-name="ce15" office:value-type="float" office:value="754338" calcext:value-type="float">
            <text:p>754,338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5:000000:163</text:p>
          </table:table-cell>
          <table:table-cell table:style-name="ce15" office:value-type="float" office:value="3518407.3" calcext:value-type="float">
            <text:p>3,518,407.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7:100201:509</text:p>
          </table:table-cell>
          <table:table-cell table:style-name="ce15" office:value-type="float" office:value="453832" calcext:value-type="float">
            <text:p>453,832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2:160101:118</text:p>
          </table:table-cell>
          <table:table-cell table:style-name="ce15" office:value-type="float" office:value="1001052" calcext:value-type="float">
            <text:p>1,001,052.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2:000000:164</text:p>
          </table:table-cell>
          <table:table-cell table:style-name="ce15" office:value-type="float" office:value="3116564.22" calcext:value-type="float">
            <text:p>3,116,564.2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9:010103:6573</text:p>
          </table:table-cell>
          <table:table-cell table:style-name="ce15" office:value-type="float" office:value="19952757.91" calcext:value-type="float">
            <text:p>19,952,757.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22:000000:1596</text:p>
          </table:table-cell>
          <table:table-cell table:style-name="ce15" office:value-type="float" office:value="32939706.2" calcext:value-type="float">
            <text:p>32,939,706.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6" office:value-type="string" calcext:value-type="string">
            <text:p>16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10801:27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010801:15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050801:5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060601:1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060601:2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060601: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060601:1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1:040601:5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6:020601: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8:030401:5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060601:20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3:080501: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7:110501:1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060601:3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060601:20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131701:11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060601:24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041801:1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5:000000:15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3:080401:4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060601:1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060601: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060601:15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060601:2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60601:3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6:020601: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6:020601: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060601:14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171901:4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060601:3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060601:1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060601:3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060601:25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2:090501:11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2:060601:17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8:030501:3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2:060601:15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8:030501:24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5:000000:14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060601:1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8:130401:2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060601:33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5:130401:185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060601:15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8:130401:2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060601:2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7:190501:3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060601:3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060601:2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042101:161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060601:30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060601:25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3:100401:8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060601:1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2:060601:3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60601:3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41801:8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8:110501:5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060601:2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060601:1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4:071201: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060601:3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2:060601:19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060601:1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060601:2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131601:1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060601:35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2:060601:28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190801:42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1:200401:2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60601:1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2:060601:1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1:000000:7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5:161701:7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010801:16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1:200301:6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8:030401:75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2:060601:2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7:110501:7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1:110601:14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041401: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2:171701: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060601:2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8:030501:77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8:030501:63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010801:14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060601:3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2:120301:6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2:060601:42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4:060301:881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060601:1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0:090701:17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3:110901:3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2:060601:2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060601:3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2:060601:14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2:060601:1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60601:2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8:030501:7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042101:4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060601:27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3:100301:3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2:010801:15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2:060601:2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010801:11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2:010801:25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2:060601:1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6:020601: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060601:1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2:060601:2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2:060601:2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7:010301:231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60601:2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4:090801:2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2:060601:26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5:000000:1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8:110501:22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2:010801:29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2:060601:1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2:060601:1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2:060601:3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2:060601:3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060601:2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2:050701: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2:050501:1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4:130101:8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8:010801:65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5:030401:7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7:010354:1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4:100601:1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2:131602:7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4:100601:26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4:100601:25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4:100601:240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5:090103:2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2:010103:255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4:100501:11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5:090105:6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8:010102:4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4:100601:1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4:100601:3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5:100201: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4:100601:24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4:100701:3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7:010102:6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2:010301:23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2:010101:11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2:010301:82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4:100601:26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10220:779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4:100101:24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5:090105:13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4:100101:1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7:080101:124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4:100501:109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3:110401: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8:000000:8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5:090105:35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6:040301:1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5:090105:45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5:100201:129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4:100601:26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2:090801:3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3:220201:1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3:080101:6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4:030102:9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5:090105:141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1:140201:208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5:010118:4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3:250101:21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2:010309:1431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2:010308:76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5:090105:45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4:100601:263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2:010301:25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4:010103:38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5:090105:12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5:010107:5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4:060301:75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4:100601:26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4:100601:2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2:010215:67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3:220101:20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4:100601:253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14:100201:13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2:010220:809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2:180104:4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7:090201:12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5:100201:13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2:150101: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2:010315:865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2:010210:29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2:010220:78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4:100601: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2:140101:13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4:100601:240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2:010308:80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2:010221:130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5:090105:6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4:100601:239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8:130201:1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5:040301:21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3:220101:25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4:100601:24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5:010107:57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5:090105:114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5:110501: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5:090102:1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2:010309:145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4:100101:245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4:010103:279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4:100601:24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3:110102:107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7:180101:15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8:010142:19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1:140501:25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5:090105:5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4:010108:37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5:090105:40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4:100601:9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5:090105:58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2:170602:57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4:100101:24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3:170102: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7:080101:124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2:010309:1430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4:100601:239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0:000000:28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3:220201: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03:220101:25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8:010102:7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5:010107:55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4:100101:1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3:220201:121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2:010306:82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2:010315:89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5:110501: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4:100601:239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5:030101:7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4:100601:24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2:010308:82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3:220101:2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5:090105:12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3:220201:1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3:220201:9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5:090105:3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3:220201:8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4:100601:241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4:100601:26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5:090201: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25:090105:12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7:010107:1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5:090105:3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5:160801:13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4:020101:147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25:090105:4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2:071201:62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24:010103:16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5:020101:8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7:200201: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22:010220:79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5:040301:215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1:230101:3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5:000000:260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2:070401:128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4:100601: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5:090105:67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5:030103:7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4:100401:11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2:040301:421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5:090105:118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3:220201:1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4:100101:19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5:100201:9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3:110401:10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5:010107:576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4:100601: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4:100601:241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4:100601:264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5:070101:2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4:100601:2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2:040301:4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5:020101:22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2:010221:60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4:010105:36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5:040301:21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3:220201:12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25:090102:321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4:100601:26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4:100601:26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5:090105: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2:010220:768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4:100601:25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1:030801:25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08:010801:1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25:090105:45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8:010170:26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3:220101:246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8:080301:15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2:010308:800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2:010313:56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4:100601:241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4:100601:264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2:040101:98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25:090105:135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3:220201:1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9:010110:239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03:220201:11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5:090105:28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4:100601:241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4:100101:247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4:100701:14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2:010220:764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4:100601:240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14:100601:24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4:100601:24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4:100301:1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2:010301:87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3:250101:21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11:230101:267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5:090103:4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25:090105:57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3:220201: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8:010801:6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2:010215:69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2:010306:83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1:130202: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5:010101:2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4:100601:264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4:100601:241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4:100601:240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12:000000:78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4:100101:2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25:090105:54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03:250101:221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2:010227:7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4:100601:253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4:010103:18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1:010113:28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0:010110:1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4:100601:20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03:110401:1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5:090105:67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14:100601:36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14:100601:25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14:100601:253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14:100601:240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5:090105:132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2:010210:204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5:010107:182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5:090105:4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14:100101:192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07:080101:1245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2:010315:880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5:090105:113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14:100601:264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01:080301:35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14:100601:25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3:060102:73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2:010301:795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03:250101:182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14:100601:240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12:080201:143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2:010220:763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5:090105:28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5:090105:24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3:010156:93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2:010207:38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2:010301:78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02:071201:624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14:100601:2540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14:100601:23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2:010309:1443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2:010215:180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03:250101:181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14:100701:3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14:060501:691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14:060501:8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14:100701:27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14:100701:53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14:100701:32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4:060501:692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12:190501:1768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03:240201:1089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12:200103:188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12:090501:1380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12:040201:386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15:000000:1277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16:020601:6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1:010102:405</text:p>
          </table:table-cell>
          <table:table-cell table:style-name="ce9" office:value-type="string" calcext:value-type="string" table:number-columns-spanned="2" table:number-rows-spanned="1">
            <text:p>18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6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6D9A443C774D2242FF5569C9FA3082D3293DBAE4D68C807AE444CB248DF46E8777D756722E03D7D54909D52892A5CF4493C2C2432CE9BE2875BBB8E2685D911D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866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2T07:39:49</meta:creation-date>
    <dc:date>2024-05-29T08:16:14</dc:date>
    <meta:generator>LibreOffice/6.4.6.2$Linux_X86_64 LibreOffice_project/17c4c786810c925eb6e0da4181cd43069b44ed29</meta:generator>
    <meta:document-statistic meta:table-count="1" meta:cell-count="310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