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48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30.06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32" calcext:value-type="float">
            <text:p>232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389" calcext:value-type="float">
            <text:p>389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4:080701:1866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1:141001:824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4:080701:1883</text:p>
          </table:table-cell>
          <table:table-cell table:style-name="ce15" office:value-type="float" office:value="8120.76" calcext:value-type="float">
            <text:p>8,120.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4:080701:1858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1:141001:821</text:p>
          </table:table-cell>
          <table:table-cell table:style-name="ce15" office:value-type="float" office:value="273577" calcext:value-type="float">
            <text:p>273,577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00000:5461</text:p>
          </table:table-cell>
          <table:table-cell table:style-name="ce15" office:value-type="float" office:value="66310.19" calcext:value-type="float">
            <text:p>66,310.1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4:060301:10898</text:p>
          </table:table-cell>
          <table:table-cell table:style-name="ce15" office:value-type="float" office:value="449977.54" calcext:value-type="float">
            <text:p>449,977.5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4:080701:1862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1:141001:822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1:000000:932</text:p>
          </table:table-cell>
          <table:table-cell table:style-name="ce15" office:value-type="float" office:value="144047518.98" calcext:value-type="float">
            <text:p>144,047,518.9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2:060601:180</text:p>
          </table:table-cell>
          <table:table-cell table:style-name="ce15" office:value-type="float" office:value="476624.96" calcext:value-type="float">
            <text:p>476,624.9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1:190901:567</text:p>
          </table:table-cell>
          <table:table-cell table:style-name="ce15" office:value-type="float" office:value="1150085.83" calcext:value-type="float">
            <text:p>1,150,085.8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6:020701:811</text:p>
          </table:table-cell>
          <table:table-cell table:style-name="ce15" office:value-type="float" office:value="3440844" calcext:value-type="float">
            <text:p>3,440,844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1:141001:823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4:080701:1860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4:080701:1867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4:090501:3501</text:p>
          </table:table-cell>
          <table:table-cell table:style-name="ce15" office:value-type="float" office:value="45181.12" calcext:value-type="float">
            <text:p>45,181.1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1:141001:816</text:p>
          </table:table-cell>
          <table:table-cell table:style-name="ce15" office:value-type="float" office:value="273577" calcext:value-type="float">
            <text:p>273,577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4:080701:1869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050901:882</text:p>
          </table:table-cell>
          <table:table-cell table:style-name="ce15" office:value-type="float" office:value="44664.28" calcext:value-type="float">
            <text:p>44,664.2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4:080701:1854</text:p>
          </table:table-cell>
          <table:table-cell table:style-name="ce15" office:value-type="float" office:value="43941.57" calcext:value-type="float">
            <text:p>43,941.5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0:120801:674</text:p>
          </table:table-cell>
          <table:table-cell table:style-name="ce15" office:value-type="float" office:value="360657.62" calcext:value-type="float">
            <text:p>360,657.6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1:200301:945</text:p>
          </table:table-cell>
          <table:table-cell table:style-name="ce15" office:value-type="float" office:value="372266334" calcext:value-type="float">
            <text:p>372,266,334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7:270601:45</text:p>
          </table:table-cell>
          <table:table-cell table:style-name="ce15" office:value-type="float" office:value="1199054.88" calcext:value-type="float">
            <text:p>1,199,054.8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4:080701:1873</text:p>
          </table:table-cell>
          <table:table-cell table:style-name="ce15" office:value-type="float" office:value="7891.36" calcext:value-type="float">
            <text:p>7,891.3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8:060401:789</text:p>
          </table:table-cell>
          <table:table-cell table:style-name="ce15" office:value-type="float" office:value="350941.27" calcext:value-type="float">
            <text:p>350,941.2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4:080701:1878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4:080701:1855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4:071201:2086</text:p>
          </table:table-cell>
          <table:table-cell table:style-name="ce15" office:value-type="float" office:value="130241.25" calcext:value-type="float">
            <text:p>130,241.2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1:141001:817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4:080701:1856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0:081301:186</text:p>
          </table:table-cell>
          <table:table-cell table:style-name="ce15" office:value-type="float" office:value="303349.82" calcext:value-type="float">
            <text:p>303,349.8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1:141001:818</text:p>
          </table:table-cell>
          <table:table-cell table:style-name="ce15" office:value-type="float" office:value="273577" calcext:value-type="float">
            <text:p>273,577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4:080701:1882</text:p>
          </table:table-cell>
          <table:table-cell table:style-name="ce15" office:value-type="float" office:value="8120.76" calcext:value-type="float">
            <text:p>8,120.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4:000000:5445</text:p>
          </table:table-cell>
          <table:table-cell table:style-name="ce15" office:value-type="float" office:value="1016558.72" calcext:value-type="float">
            <text:p>1,016,558.7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4:080701:1861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4:071201:2084</text:p>
          </table:table-cell>
          <table:table-cell table:style-name="ce15" office:value-type="float" office:value="130298" calcext:value-type="float">
            <text:p>130,298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3:070501:1039</text:p>
          </table:table-cell>
          <table:table-cell table:style-name="ce15" office:value-type="float" office:value="146548.44" calcext:value-type="float">
            <text:p>146,548.4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4:080701:1887</text:p>
          </table:table-cell>
          <table:table-cell table:style-name="ce15" office:value-type="float" office:value="6870.53" calcext:value-type="float">
            <text:p>6,870.5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7:000000:1817</text:p>
          </table:table-cell>
          <table:table-cell table:style-name="ce15" office:value-type="float" office:value="29111.87" calcext:value-type="float">
            <text:p>29,111.8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050901:1421</text:p>
          </table:table-cell>
          <table:table-cell table:style-name="ce15" office:value-type="float" office:value="877127.71" calcext:value-type="float">
            <text:p>877,127.7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4:080701:1884</text:p>
          </table:table-cell>
          <table:table-cell table:style-name="ce15" office:value-type="float" office:value="8120.76" calcext:value-type="float">
            <text:p>8,120.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190301:3275</text:p>
          </table:table-cell>
          <table:table-cell table:style-name="ce15" office:value-type="float" office:value="27104121.69" calcext:value-type="float">
            <text:p>27,104,121.6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4:080701:1893</text:p>
          </table:table-cell>
          <table:table-cell table:style-name="ce15" office:value-type="float" office:value="7283.45" calcext:value-type="float">
            <text:p>7,283.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4:080701:1859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1:160501:482</text:p>
          </table:table-cell>
          <table:table-cell table:style-name="ce15" office:value-type="float" office:value="68077.22" calcext:value-type="float">
            <text:p>68,077.2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0:120801:675</text:p>
          </table:table-cell>
          <table:table-cell table:style-name="ce15" office:value-type="float" office:value="367988.05" calcext:value-type="float">
            <text:p>367,988.0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1:141001:820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4:080701:1880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5:030801:362</text:p>
          </table:table-cell>
          <table:table-cell table:style-name="ce15" office:value-type="float" office:value="784936.55" calcext:value-type="float">
            <text:p>784,936.5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2:120301:568</text:p>
          </table:table-cell>
          <table:table-cell table:style-name="ce15" office:value-type="float" office:value="455236.74" calcext:value-type="float">
            <text:p>455,236.7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1:141001:819</text:p>
          </table:table-cell>
          <table:table-cell table:style-name="ce15" office:value-type="float" office:value="273577" calcext:value-type="float">
            <text:p>273,577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4:080701:1895</text:p>
          </table:table-cell>
          <table:table-cell table:style-name="ce15" office:value-type="float" office:value="8120.76" calcext:value-type="float">
            <text:p>8,120.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0:081301:35</text:p>
          </table:table-cell>
          <table:table-cell table:style-name="ce15" office:value-type="float" office:value="580862.77" calcext:value-type="float">
            <text:p>580,862.7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1:141001:825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4:080701:1886</text:p>
          </table:table-cell>
          <table:table-cell table:style-name="ce15" office:value-type="float" office:value="8120.76" calcext:value-type="float">
            <text:p>8,120.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4:080701:1871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1:141001:815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7:220301:481</text:p>
          </table:table-cell>
          <table:table-cell table:style-name="ce15" office:value-type="float" office:value="1003023" calcext:value-type="float">
            <text:p>1,003,023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4:080701:1876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190301:3276</text:p>
          </table:table-cell>
          <table:table-cell table:style-name="ce15" office:value-type="float" office:value="12928110.56" calcext:value-type="float">
            <text:p>12,928,110.5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141001:814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4:080701:1885</text:p>
          </table:table-cell>
          <table:table-cell table:style-name="ce15" office:value-type="float" office:value="8120.76" calcext:value-type="float">
            <text:p>8,120.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8:060401:22</text:p>
          </table:table-cell>
          <table:table-cell table:style-name="ce15" office:value-type="float" office:value="6793589.36" calcext:value-type="float">
            <text:p>6,793,589.3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1:160501:507</text:p>
          </table:table-cell>
          <table:table-cell table:style-name="ce15" office:value-type="float" office:value="68077.22" calcext:value-type="float">
            <text:p>68,077.2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4:080701:1881</text:p>
          </table:table-cell>
          <table:table-cell table:style-name="ce15" office:value-type="float" office:value="7283.45" calcext:value-type="float">
            <text:p>7,283.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4:080701:1868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0:120801:676</text:p>
          </table:table-cell>
          <table:table-cell table:style-name="ce15" office:value-type="float" office:value="368721.09" calcext:value-type="float">
            <text:p>368,721.0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4:071201:2085</text:p>
          </table:table-cell>
          <table:table-cell table:style-name="ce15" office:value-type="float" office:value="130184.5" calcext:value-type="float">
            <text:p>130,184.5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8:060401:790</text:p>
          </table:table-cell>
          <table:table-cell table:style-name="ce15" office:value-type="float" office:value="350930.3" calcext:value-type="float">
            <text:p>350,930.3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4:080701:1889</text:p>
          </table:table-cell>
          <table:table-cell table:style-name="ce15" office:value-type="float" office:value="7283.45" calcext:value-type="float">
            <text:p>7,283.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8:060401:5</text:p>
          </table:table-cell>
          <table:table-cell table:style-name="ce15" office:value-type="float" office:value="2265403.73" calcext:value-type="float">
            <text:p>2,265,403.7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4:080701:1879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4:080701:1894</text:p>
          </table:table-cell>
          <table:table-cell table:style-name="ce15" office:value-type="float" office:value="8120.76" calcext:value-type="float">
            <text:p>8,120.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3:090901:984</text:p>
          </table:table-cell>
          <table:table-cell table:style-name="ce15" office:value-type="float" office:value="341426.24" calcext:value-type="float">
            <text:p>341,426.2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4:080701:1870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4:110701:1439</text:p>
          </table:table-cell>
          <table:table-cell table:style-name="ce15" office:value-type="float" office:value="119835.6" calcext:value-type="float">
            <text:p>119,835.6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4:080701:1875</text:p>
          </table:table-cell>
          <table:table-cell table:style-name="ce15" office:value-type="float" office:value="10105.07" calcext:value-type="float">
            <text:p>10,105.0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4:080701:1877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4:080701:1863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9:000000:4037</text:p>
          </table:table-cell>
          <table:table-cell table:style-name="ce15" office:value-type="float" office:value="178940.16" calcext:value-type="float">
            <text:p>178,940.1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4:080701:1864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4:080701:1890</text:p>
          </table:table-cell>
          <table:table-cell table:style-name="ce15" office:value-type="float" office:value="7283.45" calcext:value-type="float">
            <text:p>7,283.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4:080701:1874</text:p>
          </table:table-cell>
          <table:table-cell table:style-name="ce15" office:value-type="float" office:value="8029" calcext:value-type="float">
            <text:p>8,029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4:060301:10899</text:p>
          </table:table-cell>
          <table:table-cell table:style-name="ce15" office:value-type="float" office:value="542183.49" calcext:value-type="float">
            <text:p>542,183.4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5:100601:157</text:p>
          </table:table-cell>
          <table:table-cell table:style-name="ce15" office:value-type="float" office:value="586688" calcext:value-type="float">
            <text:p>586,688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4:080701:1872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4:080701:1891</text:p>
          </table:table-cell>
          <table:table-cell table:style-name="ce15" office:value-type="float" office:value="7283.45" calcext:value-type="float">
            <text:p>7,283.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4:080401:473</text:p>
          </table:table-cell>
          <table:table-cell table:style-name="ce15" office:value-type="float" office:value="966051243.96" calcext:value-type="float">
            <text:p>966,051,243.9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4:071201:2087</text:p>
          </table:table-cell>
          <table:table-cell table:style-name="ce15" office:value-type="float" office:value="130377.45" calcext:value-type="float">
            <text:p>130,377.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4:080701:1892</text:p>
          </table:table-cell>
          <table:table-cell table:style-name="ce15" office:value-type="float" office:value="7283.45" calcext:value-type="float">
            <text:p>7,283.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4:080701:1888</text:p>
          </table:table-cell>
          <table:table-cell table:style-name="ce15" office:value-type="float" office:value="7283.45" calcext:value-type="float">
            <text:p>7,283.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4:080701:1865</text:p>
          </table:table-cell>
          <table:table-cell table:style-name="ce15" office:value-type="float" office:value="8029" calcext:value-type="float">
            <text:p>8,029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4:080701:1857</text:p>
          </table:table-cell>
          <table:table-cell table:style-name="ce15" office:value-type="float" office:value="6882" calcext:value-type="float">
            <text:p>6,882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4:080101:2647</text:p>
          </table:table-cell>
          <table:table-cell table:style-name="ce15" office:value-type="float" office:value="1235188.38" calcext:value-type="float">
            <text:p>1,235,188.3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4:060101:4738</text:p>
          </table:table-cell>
          <table:table-cell table:style-name="ce15" office:value-type="float" office:value="1214139.3" calcext:value-type="float">
            <text:p>1,214,139.3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2:090401:697</text:p>
          </table:table-cell>
          <table:table-cell table:style-name="ce15" office:value-type="float" office:value="1993682.91" calcext:value-type="float">
            <text:p>1,993,682.9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20301:1415</text:p>
          </table:table-cell>
          <table:table-cell table:style-name="ce15" office:value-type="float" office:value="1203205.61" calcext:value-type="float">
            <text:p>1,203,205.6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30101:125</text:p>
          </table:table-cell>
          <table:table-cell table:style-name="ce15" office:value-type="float" office:value="2320261.41" calcext:value-type="float">
            <text:p>2,320,261.4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8:180201:1232</text:p>
          </table:table-cell>
          <table:table-cell table:style-name="ce15" office:value-type="float" office:value="1774859.06" calcext:value-type="float">
            <text:p>1,774,859.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3:050201:866</text:p>
          </table:table-cell>
          <table:table-cell table:style-name="ce15" office:value-type="float" office:value="1020018.9" calcext:value-type="float">
            <text:p>1,020,018.9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020301:1413</text:p>
          </table:table-cell>
          <table:table-cell table:style-name="ce15" office:value-type="float" office:value="1203205.61" calcext:value-type="float">
            <text:p>1,203,205.6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5:060101:388</text:p>
          </table:table-cell>
          <table:table-cell table:style-name="ce15" office:value-type="float" office:value="557548.93" calcext:value-type="float">
            <text:p>557,548.9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4:020104:3328</text:p>
          </table:table-cell>
          <table:table-cell table:style-name="ce15" office:value-type="float" office:value="259983.07" calcext:value-type="float">
            <text:p>259,983.0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8:030103:3928</text:p>
          </table:table-cell>
          <table:table-cell table:style-name="ce15" office:value-type="float" office:value="34130.45" calcext:value-type="float">
            <text:p>34,130.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3:080101:1359</text:p>
          </table:table-cell>
          <table:table-cell table:style-name="ce15" office:value-type="float" office:value="1282931.93" calcext:value-type="float">
            <text:p>1,282,931.9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8:010154:311</text:p>
          </table:table-cell>
          <table:table-cell table:style-name="ce15" office:value-type="float" office:value="15439257.54" calcext:value-type="float">
            <text:p>15,439,257.5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5:060101:1714</text:p>
          </table:table-cell>
          <table:table-cell table:style-name="ce15" office:value-type="float" office:value="305465.64" calcext:value-type="float">
            <text:p>305,465.6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4:030601:991</text:p>
          </table:table-cell>
          <table:table-cell table:style-name="ce15" office:value-type="float" office:value="156575.51" calcext:value-type="float">
            <text:p>156,575.5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5:050301:524</text:p>
          </table:table-cell>
          <table:table-cell table:style-name="ce15" office:value-type="float" office:value="1884083.46" calcext:value-type="float">
            <text:p>1,884,083.4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5:030202:2104</text:p>
          </table:table-cell>
          <table:table-cell table:style-name="ce15" office:value-type="float" office:value="621445.06" calcext:value-type="float">
            <text:p>621,445.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4:000000:210</text:p>
          </table:table-cell>
          <table:table-cell table:style-name="ce15" office:value-type="float" office:value="6010774.32" calcext:value-type="float">
            <text:p>6,010,774.3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3:040601:2</text:p>
          </table:table-cell>
          <table:table-cell table:style-name="ce15" office:value-type="float" office:value="2016950.51" calcext:value-type="float">
            <text:p>2,016,950.5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040904:7669</text:p>
          </table:table-cell>
          <table:table-cell table:style-name="ce15" office:value-type="float" office:value="736158.67" calcext:value-type="float">
            <text:p>736,158.6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2:020301:1411</text:p>
          </table:table-cell>
          <table:table-cell table:style-name="ce15" office:value-type="float" office:value="1203205.61" calcext:value-type="float">
            <text:p>1,203,205.6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1:130501:720</text:p>
          </table:table-cell>
          <table:table-cell table:style-name="ce15" office:value-type="float" office:value="66215.48" calcext:value-type="float">
            <text:p>66,215.4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2:010203:8083</text:p>
          </table:table-cell>
          <table:table-cell table:style-name="ce15" office:value-type="float" office:value="104226.99" calcext:value-type="float">
            <text:p>104,226.9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5:060501:778</text:p>
          </table:table-cell>
          <table:table-cell table:style-name="ce15" office:value-type="float" office:value="120899.94" calcext:value-type="float">
            <text:p>120,899.9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4:010102:16539</text:p>
          </table:table-cell>
          <table:table-cell table:style-name="ce15" office:value-type="float" office:value="985245.14" calcext:value-type="float">
            <text:p>985,245.1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1:020201:626</text:p>
          </table:table-cell>
          <table:table-cell table:style-name="ce15" office:value-type="float" office:value="295899.8" calcext:value-type="float">
            <text:p>295,899.8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3:030102:2082</text:p>
          </table:table-cell>
          <table:table-cell table:style-name="ce15" office:value-type="float" office:value="986558.42" calcext:value-type="float">
            <text:p>986,558.4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7:090101:2789</text:p>
          </table:table-cell>
          <table:table-cell table:style-name="ce15" office:value-type="float" office:value="4166240.12" calcext:value-type="float">
            <text:p>4,166,240.1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3:210101:3433</text:p>
          </table:table-cell>
          <table:table-cell table:style-name="ce15" office:value-type="float" office:value="476841.96" calcext:value-type="float">
            <text:p>476,841.9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3:040601:670</text:p>
          </table:table-cell>
          <table:table-cell table:style-name="ce15" office:value-type="float" office:value="715614.04" calcext:value-type="float">
            <text:p>715,614.0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2:010101:3467</text:p>
          </table:table-cell>
          <table:table-cell table:style-name="ce15" office:value-type="float" office:value="315728.48" calcext:value-type="float">
            <text:p>315,728.4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8:050101:4867</text:p>
          </table:table-cell>
          <table:table-cell table:style-name="ce15" office:value-type="float" office:value="2427152.37" calcext:value-type="float">
            <text:p>2,427,152.3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8:010134:6238</text:p>
          </table:table-cell>
          <table:table-cell table:style-name="ce15" office:value-type="float" office:value="743841.87" calcext:value-type="float">
            <text:p>743,841.8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3:120301:980</text:p>
          </table:table-cell>
          <table:table-cell table:style-name="ce15" office:value-type="float" office:value="639396.3" calcext:value-type="float">
            <text:p>639,396.3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3:210101:3424</text:p>
          </table:table-cell>
          <table:table-cell table:style-name="ce15" office:value-type="float" office:value="497784.34" calcext:value-type="float">
            <text:p>497,784.3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2:010222:8712</text:p>
          </table:table-cell>
          <table:table-cell table:style-name="ce15" office:value-type="float" office:value="858424.69" calcext:value-type="float">
            <text:p>858,424.6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1:130101:5538</text:p>
          </table:table-cell>
          <table:table-cell table:style-name="ce15" office:value-type="float" office:value="699654.31" calcext:value-type="float">
            <text:p>699,654.3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1:070201:1508</text:p>
          </table:table-cell>
          <table:table-cell table:style-name="ce15" office:value-type="float" office:value="928221.45" calcext:value-type="float">
            <text:p>928,221.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4:040101:8048</text:p>
          </table:table-cell>
          <table:table-cell table:style-name="ce15" office:value-type="float" office:value="912751.84" calcext:value-type="float">
            <text:p>912,751.8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7:030102:4297</text:p>
          </table:table-cell>
          <table:table-cell table:style-name="ce15" office:value-type="float" office:value="894239.57" calcext:value-type="float">
            <text:p>894,239.5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8:120401:74</text:p>
          </table:table-cell>
          <table:table-cell table:style-name="ce15" office:value-type="float" office:value="981645.59" calcext:value-type="float">
            <text:p>981,645.5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5:050104:578</text:p>
          </table:table-cell>
          <table:table-cell table:style-name="ce15" office:value-type="float" office:value="1237285.8" calcext:value-type="float">
            <text:p>1,237,285.8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3:210101:3425</text:p>
          </table:table-cell>
          <table:table-cell table:style-name="ce15" office:value-type="float" office:value="474425.53" calcext:value-type="float">
            <text:p>474,425.5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2:000000:378</text:p>
          </table:table-cell>
          <table:table-cell table:style-name="ce15" office:value-type="float" office:value="17051535.72" calcext:value-type="float">
            <text:p>17,051,535.7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5:010118:40</text:p>
          </table:table-cell>
          <table:table-cell table:style-name="ce15" office:value-type="float" office:value="156521.87" calcext:value-type="float">
            <text:p>156,521.8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5:090105:4709</text:p>
          </table:table-cell>
          <table:table-cell table:style-name="ce15" office:value-type="float" office:value="993675.1" calcext:value-type="float">
            <text:p>993,675.1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3:210101:3432</text:p>
          </table:table-cell>
          <table:table-cell table:style-name="ce15" office:value-type="float" office:value="470398.15" calcext:value-type="float">
            <text:p>470,398.1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8:030103:3929</text:p>
          </table:table-cell>
          <table:table-cell table:style-name="ce15" office:value-type="float" office:value="109217.43" calcext:value-type="float">
            <text:p>109,217.4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5:020102:560</text:p>
          </table:table-cell>
          <table:table-cell table:style-name="ce15" office:value-type="float" office:value="554552.32" calcext:value-type="float">
            <text:p>554,552.3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2:010306:3975</text:p>
          </table:table-cell>
          <table:table-cell table:style-name="ce15" office:value-type="float" office:value="10581881.03" calcext:value-type="float">
            <text:p>10,581,881.0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020301:1412</text:p>
          </table:table-cell>
          <table:table-cell table:style-name="ce15" office:value-type="float" office:value="1203205.61" calcext:value-type="float">
            <text:p>1,203,205.6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2:030201:2828</text:p>
          </table:table-cell>
          <table:table-cell table:style-name="ce15" office:value-type="float" office:value="805534.96" calcext:value-type="float">
            <text:p>805,534.9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1:200201:643</text:p>
          </table:table-cell>
          <table:table-cell table:style-name="ce15" office:value-type="float" office:value="489103.86" calcext:value-type="float">
            <text:p>489,103.8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0:010120:15</text:p>
          </table:table-cell>
          <table:table-cell table:style-name="ce15" office:value-type="float" office:value="630368.06" calcext:value-type="float">
            <text:p>630,368.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7:010458:786</text:p>
          </table:table-cell>
          <table:table-cell table:style-name="ce15" office:value-type="float" office:value="463785.6" calcext:value-type="float">
            <text:p>463,785.6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0:010113:250</text:p>
          </table:table-cell>
          <table:table-cell table:style-name="ce15" office:value-type="float" office:value="15254.62" calcext:value-type="float">
            <text:p>15,254.6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8:010176:297</text:p>
          </table:table-cell>
          <table:table-cell table:style-name="ce15" office:value-type="float" office:value="7912350.38" calcext:value-type="float">
            <text:p>7,912,350.3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7:200401:2421</text:p>
          </table:table-cell>
          <table:table-cell table:style-name="ce15" office:value-type="float" office:value="1712432.97" calcext:value-type="float">
            <text:p>1,712,432.9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1:070201:1509</text:p>
          </table:table-cell>
          <table:table-cell table:style-name="ce15" office:value-type="float" office:value="927342.46" calcext:value-type="float">
            <text:p>927,342.4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1:070902:360</text:p>
          </table:table-cell>
          <table:table-cell table:style-name="ce15" office:value-type="float" office:value="60311.17" calcext:value-type="float">
            <text:p>60,311.1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2:010103:3402</text:p>
          </table:table-cell>
          <table:table-cell table:style-name="ce15" office:value-type="float" office:value="196222.51" calcext:value-type="float">
            <text:p>196,222.5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0:040201:223</text:p>
          </table:table-cell>
          <table:table-cell table:style-name="ce15" office:value-type="float" office:value="1921480.51" calcext:value-type="float">
            <text:p>1,921,480.5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2:050101:1707</text:p>
          </table:table-cell>
          <table:table-cell table:style-name="ce15" office:value-type="float" office:value="1885831.19" calcext:value-type="float">
            <text:p>1,885,831.1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2:010306:8702</text:p>
          </table:table-cell>
          <table:table-cell table:style-name="ce15" office:value-type="float" office:value="96363.17" calcext:value-type="float">
            <text:p>96,363.1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2:010101:3466</text:p>
          </table:table-cell>
          <table:table-cell table:style-name="ce15" office:value-type="float" office:value="223611.09" calcext:value-type="float">
            <text:p>223,611.0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4:070101:3213</text:p>
          </table:table-cell>
          <table:table-cell table:style-name="ce15" office:value-type="float" office:value="1047271.55" calcext:value-type="float">
            <text:p>1,047,271.5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1:071001:1439</text:p>
          </table:table-cell>
          <table:table-cell table:style-name="ce15" office:value-type="float" office:value="5620.31" calcext:value-type="float">
            <text:p>5,620.3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3:050103:129</text:p>
          </table:table-cell>
          <table:table-cell table:style-name="ce15" office:value-type="float" office:value="1085243.28" calcext:value-type="float">
            <text:p>1,085,243.2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3:040103:1346</text:p>
          </table:table-cell>
          <table:table-cell table:style-name="ce15" office:value-type="float" office:value="690242.23" calcext:value-type="float">
            <text:p>690,242.2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1:071001:1440</text:p>
          </table:table-cell>
          <table:table-cell table:style-name="ce15" office:value-type="float" office:value="3934.22" calcext:value-type="float">
            <text:p>3,934.2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2:130201:686</text:p>
          </table:table-cell>
          <table:table-cell table:style-name="ce15" office:value-type="float" office:value="1672555.39" calcext:value-type="float">
            <text:p>1,672,555.3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1:200201:642</text:p>
          </table:table-cell>
          <table:table-cell table:style-name="ce15" office:value-type="float" office:value="489103.86" calcext:value-type="float">
            <text:p>489,103.8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3:210101:3430</text:p>
          </table:table-cell>
          <table:table-cell table:style-name="ce15" office:value-type="float" office:value="521948.63" calcext:value-type="float">
            <text:p>521,948.6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2:010203:8084</text:p>
          </table:table-cell>
          <table:table-cell table:style-name="ce15" office:value-type="float" office:value="158822.08" calcext:value-type="float">
            <text:p>158,822.0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2:170601:3940</text:p>
          </table:table-cell>
          <table:table-cell table:style-name="ce15" office:value-type="float" office:value="1644384.34" calcext:value-type="float">
            <text:p>1,644,384.3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0:010127:382</text:p>
          </table:table-cell>
          <table:table-cell table:style-name="ce15" office:value-type="float" office:value="152790.38" calcext:value-type="float">
            <text:p>152,790.3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2:020301:430</text:p>
          </table:table-cell>
          <table:table-cell table:style-name="ce15" office:value-type="float" office:value="1305125.16" calcext:value-type="float">
            <text:p>1,305,125.1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3:120401:395</text:p>
          </table:table-cell>
          <table:table-cell table:style-name="ce15" office:value-type="float" office:value="2113745.33" calcext:value-type="float">
            <text:p>2,113,745.3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2:130102:2157</text:p>
          </table:table-cell>
          <table:table-cell table:style-name="ce15" office:value-type="float" office:value="1920651.2" calcext:value-type="float">
            <text:p>1,920,651.2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5:030202:2106</text:p>
          </table:table-cell>
          <table:table-cell table:style-name="ce15" office:value-type="float" office:value="779136.31" calcext:value-type="float">
            <text:p>779,136.3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2:040904:7668</text:p>
          </table:table-cell>
          <table:table-cell table:style-name="ce15" office:value-type="float" office:value="736158.67" calcext:value-type="float">
            <text:p>736,158.6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7:200401:2420</text:p>
          </table:table-cell>
          <table:table-cell table:style-name="ce15" office:value-type="float" office:value="2239335.43" calcext:value-type="float">
            <text:p>2,239,335.4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7:030102:4296</text:p>
          </table:table-cell>
          <table:table-cell table:style-name="ce15" office:value-type="float" office:value="970289.27" calcext:value-type="float">
            <text:p>970,289.2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8:010159:5278</text:p>
          </table:table-cell>
          <table:table-cell table:style-name="ce15" office:value-type="float" office:value="627528.67" calcext:value-type="float">
            <text:p>627,528.6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4:010111:11293</text:p>
          </table:table-cell>
          <table:table-cell table:style-name="ce15" office:value-type="float" office:value="77169.09" calcext:value-type="float">
            <text:p>77,169.0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2:030102:6298</text:p>
          </table:table-cell>
          <table:table-cell table:style-name="ce15" office:value-type="float" office:value="116605.84" calcext:value-type="float">
            <text:p>116,605.8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5:010107:778</text:p>
          </table:table-cell>
          <table:table-cell table:style-name="ce15" office:value-type="float" office:value="21526515.28" calcext:value-type="float">
            <text:p>21,526,515.2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2:172301:2544</text:p>
          </table:table-cell>
          <table:table-cell table:style-name="ce15" office:value-type="float" office:value="889818.01" calcext:value-type="float">
            <text:p>889,818.0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8:010176:1021</text:p>
          </table:table-cell>
          <table:table-cell table:style-name="ce15" office:value-type="float" office:value="2139717.17" calcext:value-type="float">
            <text:p>2,139,717.1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4:020101:741</text:p>
          </table:table-cell>
          <table:table-cell table:style-name="ce15" office:value-type="float" office:value="953085.45" calcext:value-type="float">
            <text:p>953,085.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2:041401:2974</text:p>
          </table:table-cell>
          <table:table-cell table:style-name="ce15" office:value-type="float" office:value="1348977.44" calcext:value-type="float">
            <text:p>1,348,977.4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4:070201:519</text:p>
          </table:table-cell>
          <table:table-cell table:style-name="ce15" office:value-type="float" office:value="1492075.46" calcext:value-type="float">
            <text:p>1,492,075.4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1:130501:718</text:p>
          </table:table-cell>
          <table:table-cell table:style-name="ce15" office:value-type="float" office:value="66215.48" calcext:value-type="float">
            <text:p>66,215.4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1:130101:5539</text:p>
          </table:table-cell>
          <table:table-cell table:style-name="ce15" office:value-type="float" office:value="3938945.3" calcext:value-type="float">
            <text:p>3,938,945.3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3:050103:913</text:p>
          </table:table-cell>
          <table:table-cell table:style-name="ce15" office:value-type="float" office:value="932432.83" calcext:value-type="float">
            <text:p>932,432.8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3:210101:3431</text:p>
          </table:table-cell>
          <table:table-cell table:style-name="ce15" office:value-type="float" office:value="525170.54" calcext:value-type="float">
            <text:p>525,170.5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3:210101:3428</text:p>
          </table:table-cell>
          <table:table-cell table:style-name="ce15" office:value-type="float" office:value="505033.63" calcext:value-type="float">
            <text:p>505,033.6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2:030102:6299</text:p>
          </table:table-cell>
          <table:table-cell table:style-name="ce15" office:value-type="float" office:value="112844.36" calcext:value-type="float">
            <text:p>112,844.3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7:010781:30</text:p>
          </table:table-cell>
          <table:table-cell table:style-name="ce15" office:value-type="float" office:value="253269.19" calcext:value-type="float">
            <text:p>253,269.1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4:010108:830</text:p>
          </table:table-cell>
          <table:table-cell table:style-name="ce15" office:value-type="float" office:value="733328.23" calcext:value-type="float">
            <text:p>733,328.2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2:131601:4074</text:p>
          </table:table-cell>
          <table:table-cell table:style-name="ce15" office:value-type="float" office:value="1999053.91" calcext:value-type="float">
            <text:p>1,999,053.9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7:120101:4592</text:p>
          </table:table-cell>
          <table:table-cell table:style-name="ce15" office:value-type="float" office:value="85382.5" calcext:value-type="float">
            <text:p>85,382.5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8:010154:4579</text:p>
          </table:table-cell>
          <table:table-cell table:style-name="ce15" office:value-type="float" office:value="36629.31" calcext:value-type="float">
            <text:p>36,629.3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2:010306:8703</text:p>
          </table:table-cell>
          <table:table-cell table:style-name="ce15" office:value-type="float" office:value="88332.91" calcext:value-type="float">
            <text:p>88,332.9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6:030101:7176</text:p>
          </table:table-cell>
          <table:table-cell table:style-name="ce15" office:value-type="float" office:value="1127577.69" calcext:value-type="float">
            <text:p>1,127,577.6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3:010105:4282</text:p>
          </table:table-cell>
          <table:table-cell table:style-name="ce15" office:value-type="float" office:value="877434.63" calcext:value-type="float">
            <text:p>877,434.6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2:170602:3275</text:p>
          </table:table-cell>
          <table:table-cell table:style-name="ce15" office:value-type="float" office:value="74144.4" calcext:value-type="float">
            <text:p>74,144.4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5:030202:2105</text:p>
          </table:table-cell>
          <table:table-cell table:style-name="ce15" office:value-type="float" office:value="621940.08" calcext:value-type="float">
            <text:p>621,940.0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9:100201:692</text:p>
          </table:table-cell>
          <table:table-cell table:style-name="ce15" office:value-type="float" office:value="1418579.82" calcext:value-type="float">
            <text:p>1,418,579.8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8:000000:992</text:p>
          </table:table-cell>
          <table:table-cell table:style-name="ce15" office:value-type="float" office:value="877283.99" calcext:value-type="float">
            <text:p>877,283.9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3:210101:3427</text:p>
          </table:table-cell>
          <table:table-cell table:style-name="ce15" office:value-type="float" office:value="578331.97" calcext:value-type="float">
            <text:p>578,331.9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8:180101:2311</text:p>
          </table:table-cell>
          <table:table-cell table:style-name="ce15" office:value-type="float" office:value="2449694.3" calcext:value-type="float">
            <text:p>2,449,694.3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3:210101:3426</text:p>
          </table:table-cell>
          <table:table-cell table:style-name="ce15" office:value-type="float" office:value="480869.34" calcext:value-type="float">
            <text:p>480,869.3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8:030103:3927</text:p>
          </table:table-cell>
          <table:table-cell table:style-name="ce15" office:value-type="float" office:value="71673.94" calcext:value-type="float">
            <text:p>71,673.9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5:070601:2086</text:p>
          </table:table-cell>
          <table:table-cell table:style-name="ce15" office:value-type="float" office:value="679684.24" calcext:value-type="float">
            <text:p>679,684.2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8:030103:217</text:p>
          </table:table-cell>
          <table:table-cell table:style-name="ce15" office:value-type="float" office:value="10082372.99" calcext:value-type="float">
            <text:p>10,082,372.9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4:010108:172</text:p>
          </table:table-cell>
          <table:table-cell table:style-name="ce15" office:value-type="float" office:value="710787.75" calcext:value-type="float">
            <text:p>710,787.7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8:010155:4194</text:p>
          </table:table-cell>
          <table:table-cell table:style-name="ce15" office:value-type="float" office:value="690356.72" calcext:value-type="float">
            <text:p>690,356.7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4:020103:578</text:p>
          </table:table-cell>
          <table:table-cell table:style-name="ce15" office:value-type="float" office:value="725155.86" calcext:value-type="float">
            <text:p>725,155.8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1:200201:640</text:p>
          </table:table-cell>
          <table:table-cell table:style-name="ce15" office:value-type="float" office:value="489103.86" calcext:value-type="float">
            <text:p>489,103.8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1:090501:1091</text:p>
          </table:table-cell>
          <table:table-cell table:style-name="ce15" office:value-type="float" office:value="516250.42" calcext:value-type="float">
            <text:p>516,250.4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2:010103:3153</text:p>
          </table:table-cell>
          <table:table-cell table:style-name="ce15" office:value-type="float" office:value="8667017.31" calcext:value-type="float">
            <text:p>8,667,017.3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3:230201:1065</text:p>
          </table:table-cell>
          <table:table-cell table:style-name="ce15" office:value-type="float" office:value="1907387.23" calcext:value-type="float">
            <text:p>1,907,387.2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8:030103:149</text:p>
          </table:table-cell>
          <table:table-cell table:style-name="ce15" office:value-type="float" office:value="36033560.85" calcext:value-type="float">
            <text:p>36,033,560.8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9:010104:243</text:p>
          </table:table-cell>
          <table:table-cell table:style-name="ce15" office:value-type="float" office:value="883249" calcext:value-type="float">
            <text:p>883,249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8:030103:3926</text:p>
          </table:table-cell>
          <table:table-cell table:style-name="ce15" office:value-type="float" office:value="58021.76" calcext:value-type="float">
            <text:p>58,021.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2:010401:8375</text:p>
          </table:table-cell>
          <table:table-cell table:style-name="ce15" office:value-type="float" office:value="679202.6" calcext:value-type="float">
            <text:p>679,202.6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4:060101:2649</text:p>
          </table:table-cell>
          <table:table-cell table:style-name="ce15" office:value-type="float" office:value="2269736.66" calcext:value-type="float">
            <text:p>2,269,736.6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2:010103:3403</text:p>
          </table:table-cell>
          <table:table-cell table:style-name="ce15" office:value-type="float" office:value="317564.01" calcext:value-type="float">
            <text:p>317,564.0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3:210101:3429</text:p>
          </table:table-cell>
          <table:table-cell table:style-name="ce15" office:value-type="float" office:value="491340.53" calcext:value-type="float">
            <text:p>491,340.5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5:050105:37</text:p>
          </table:table-cell>
          <table:table-cell table:style-name="ce15" office:value-type="float" office:value="2320767.73" calcext:value-type="float">
            <text:p>2,320,767.7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2:020301:1414</text:p>
          </table:table-cell>
          <table:table-cell table:style-name="ce15" office:value-type="float" office:value="1203205.61" calcext:value-type="float">
            <text:p>1,203,205.6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9:010108:1227</text:p>
          </table:table-cell>
          <table:table-cell table:style-name="ce15" office:value-type="float" office:value="747581.34" calcext:value-type="float">
            <text:p>747,581.3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1:200201:641</text:p>
          </table:table-cell>
          <table:table-cell table:style-name="ce15" office:value-type="float" office:value="489103.86" calcext:value-type="float">
            <text:p>489,103.8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0:080301:1056</text:p>
          </table:table-cell>
          <table:table-cell table:style-name="ce15" office:value-type="float" office:value="218841.57" calcext:value-type="float">
            <text:p>218,841.5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7:270601:868</text:p>
          </table:table-cell>
          <table:table-cell table:style-name="ce15" office:value-type="float" office:value="68764.82" calcext:value-type="float">
            <text:p>68,764.8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7:270601:867</text:p>
          </table:table-cell>
          <table:table-cell table:style-name="ce15" office:value-type="float" office:value="571557.6" calcext:value-type="float">
            <text:p>571,557.6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3:090101:97</text:p>
          </table:table-cell>
          <table:table-cell table:style-name="ce15" office:value-type="float" office:value="159433" calcext:value-type="float">
            <text:p>159,433.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6" office:value-type="string" calcext:value-type="string">
            <text:p>11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70401:75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041501:10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131901:122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200801:177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5:140901:11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3:080401: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070401:50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3:070401:28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171101: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1:211001:92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9:000000:199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2:060501:51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2:120301:63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3:020401:115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131801:189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2:180301:29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9:140401:88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0:120601:232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190501:19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0:000000:24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9:060501:60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7:190501:28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4:050301:17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070401:49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00000:36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172001:91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201201:8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7:220301:200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080601: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3:210601:12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3:030501:38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1:160701:84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070401:50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1:160901:213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171601:3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4:101101:8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4:101101:163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4:101101:17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4:101101:10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4:101101:39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4:101101:46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4:101101:45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4:101101:7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4:101101:144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4:101101:163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4:101101:116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4:101101:116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4:101101:72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4:101101:24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4:101101:69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4:101101:180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4:101101:107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4:101101:47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4:101101:48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4:101101:66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4:101101:74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4:101101:36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4:101101:15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4:101101:116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4:101101:39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4:101101:75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4:101101:28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4:101101:2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4:101101:136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4:101101:144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4:101101:41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4:101101:145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4:101101:42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4:101101:22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4:101101:7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4:101101:7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4:101101:115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4:101101:4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4:101101:45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4:101101:188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4:101101:43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4:101101:116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4:101101:139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4:101101:73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4:101101:137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4:101101:163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4:101101:36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4:101101:1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4:101101:28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4:101101:48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4:101101:7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4:101101:25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4:101101:8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4:101101:115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4:101101:43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4:101101:116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4:101101:4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4:101101:48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4:101101:8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4:101101: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4:101101:38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4:101101:176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4:101101:14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4:101101:23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4:101101:101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4:101101:106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4:101101:37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4:101101:12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4:101101:74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4:101101:45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4:101101:49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4:101101:170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4:101101:40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4:101101:101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4:101101:22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4:101101:45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4:101101:1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4:101101:144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4:101101:49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4:101101:7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4:101101:102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4:101101:5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4:101101:115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4:101101:74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4:101101:27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4:101101:164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4:101101:2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4:101101:125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4:101101:45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4:101101:184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4:101101:10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4:101101:10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4:101101:38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4:101101:42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4:101101:188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4:101101:12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4:101101:188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4:101101:115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4:101101:139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4:101101:3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4:101101:22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4:101101:171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4:101101:44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4:101101:69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4:101101:3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4:101101:9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4:101101:7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4:101101:136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4:101101:112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4:101101:115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4:101101:145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4:101101:9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4:101101:1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4:101101:37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4:101101:164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4:101101:48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4:101101:49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4:101101:176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4:101101:126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4:101101:36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4:101101:112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4:101101:42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4:101101:38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4:101101:75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4:101101:44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4:101101:188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4:101101:42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4:101101:74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4:101101:47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4:101101:45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4:101101:126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4:101101:9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4:101101:106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4:101101:43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4:101101:139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4:101101:73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4:101101:66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4:101101:115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4:101101:2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4:101101:164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4:101101:74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4:101101:66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4:101101:127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4:101101:75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4:101101:145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4:101101:38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4:101101:47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4:101101:101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4:101101:7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4:101101:5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4:101101:44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4:101101:101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4:101101:116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4:101101:11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4:101101:38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4:101101:66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4:101101:106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4:101101:108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4:101101:114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4:101101:12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4:101101:74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4:101101:63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4:101101:69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4:101101:70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4:101101:23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4:101101:101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4:101101:170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4:101101:22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4:101101:137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4:101101:189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4:101101:127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4:101101:170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4:101101:164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4:101101:40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4:101101:163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4:101101:189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4:101101:137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4:101101:150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4:101101:106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4:101101:106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4:101101:51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4:101101:48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4:101101:48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4:101101:170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4:101101:137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4:101101:108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4:101101:43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4:101101:163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4:101101:115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4:101101:125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4:101101:41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4:101101:126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4:101101:127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4:101101:41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4:101101:125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4:101101:50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4:101101:75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4:101101:112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4:101101:39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4:101101:126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4:101101:47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4:101101:150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4:101101:9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4:101101:24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4:101101:69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4:101101:164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4:101101:45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4:101101:170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0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5:100201:166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5:020103:817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5:020103:938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4:090101:84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1:211101:40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2:010210:30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3:030101:21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5:020103:868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2:010215:620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5:020103:918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2:000000:243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4:010102:1312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6:020101: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7:060401:13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2:010214:239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4:010103:68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7:060601:1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7:010948:33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2:010220:808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5:020103:26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5:020103:846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04:010101:5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5:070101:384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7:060501:215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7:010675: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5:020103:222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8:010156:1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5:020103:818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5:020103:182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07:060501:216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5:020103:818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5:020103:846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5:020103:848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2:010215:704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5:020103:918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5:020103:846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09:060101:28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5:000000:3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5:020103:143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2:010309:1430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5:020103:817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2:010215:635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2:010226:96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1:080301:4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8:010109:215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25:020103:810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1:210401:347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12:090801:323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8:010114:33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8:010109:214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1:160101:20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4:030102:610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2:010209:260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2:010501:587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5:020103:931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2:070102:21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5:020103:933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5:020103:201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5:020103:900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5:020103:913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25:020103:925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8:110101:22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4:010102:1371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8:000000:22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8:000000:17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5:020103:846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5:020103:915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5:020103:818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01:080301:2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7:060501:238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5:020103:910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5:020103:848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7:060401:79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2:010215:646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02:060103:6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5:020103:818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5:020103:148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0:120201:25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4:000000:147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3:081401:80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5:020103:818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5:020103:99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2:070401:137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5:020103:818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2:010306:828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4:090101:103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2:170701:28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7:060501:251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2:010209:254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4:110101:68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5:020103:868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5:010118:8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8:010114:31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7:000000:5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07:060501:230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18:010114:22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18:010114:46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04:010102:82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12:172201:262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5:010105:74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5:020103:243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5:020103:915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5:010118:6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5:020103:128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07:060501:16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05:050101:30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4:010104:171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04:040101:96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01:010105:183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03:220101:18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07:060701:58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07:000000:51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07:060701:58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07:060701:59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07:060701:58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12:020301:167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07:060701:58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07:060701:584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07:060701:58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05:000000:48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12:190501:36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13:060401:69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03:120701:16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11:000000:124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2:010202:252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1:010101:25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01:140201:257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1:010102:12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1:010106:72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1:010101:48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1:010109:1897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1:000000:282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2:010110:20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1:010104:1676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1:010110:1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1:010111:85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1:010110:310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19:010116:8689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2:010110:225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1:010113:1230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1:010110:34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2:010110:200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2:010110:2075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21:010102:513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1:010104:108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1:010110:331</text:p>
          </table:table-cell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1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E8F62E444792EFC61172E62C9B5B7959C70D1000E6DDB781EB972024C8CD0460F44FFAC37C54C7654486EBAF977B135F30552DFC5BA8C6FF65FA3F635A76143B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938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6-30T14:51:20</meta:creation-date>
    <dc:date>2024-05-29T08:16:14</dc:date>
    <meta:generator>LibreOffice/6.4.6.2$Linux_X86_64 LibreOffice_project/17c4c786810c925eb6e0da4181cd43069b44ed29</meta:generator>
    <meta:document-statistic meta:table-count="1" meta:cell-count="2747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