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3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4.06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11" calcext:value-type="float">
            <text:p>211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733" calcext:value-type="float">
            <text:p>733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130301:4728</text:p>
          </table:table-cell>
          <table:table-cell table:style-name="ce15" office:value-type="float" office:value="444756.61" calcext:value-type="float">
            <text:p>444,756.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1:141001:807</text:p>
          </table:table-cell>
          <table:table-cell table:style-name="ce15" office:value-type="float" office:value="273577" calcext:value-type="float">
            <text:p>273,577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4:080701:1803</text:p>
          </table:table-cell>
          <table:table-cell table:style-name="ce15" office:value-type="float" office:value="7604.61" calcext:value-type="float">
            <text:p>7,604.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200601:2558</text:p>
          </table:table-cell>
          <table:table-cell table:style-name="ce15" office:value-type="float" office:value="991981.67" calcext:value-type="float">
            <text:p>991,981.6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6:010104:61</text:p>
          </table:table-cell>
          <table:table-cell table:style-name="ce15" office:value-type="float" office:value="367530.59" calcext:value-type="float">
            <text:p>367,530.5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1:141001:810</text:p>
          </table:table-cell>
          <table:table-cell table:style-name="ce15" office:value-type="float" office:value="265932.13" calcext:value-type="float">
            <text:p>265,932.1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4:080701:1801</text:p>
          </table:table-cell>
          <table:table-cell table:style-name="ce15" office:value-type="float" office:value="15564.79" calcext:value-type="float">
            <text:p>15,564.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1:180301:2327</text:p>
          </table:table-cell>
          <table:table-cell table:style-name="ce15" office:value-type="float" office:value="593872.31" calcext:value-type="float">
            <text:p>593,872.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141001:806</text:p>
          </table:table-cell>
          <table:table-cell table:style-name="ce15" office:value-type="float" office:value="273577" calcext:value-type="float">
            <text:p>273,577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130301:4727</text:p>
          </table:table-cell>
          <table:table-cell table:style-name="ce15" office:value-type="float" office:value="421115.06" calcext:value-type="float">
            <text:p>421,115.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1:141001:811</text:p>
          </table:table-cell>
          <table:table-cell table:style-name="ce15" office:value-type="float" office:value="267570.32" calcext:value-type="float">
            <text:p>267,570.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4:080701:1806</text:p>
          </table:table-cell>
          <table:table-cell table:style-name="ce15" office:value-type="float" office:value="7616.08" calcext:value-type="float">
            <text:p>7,616.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1:200301:168</text:p>
          </table:table-cell>
          <table:table-cell table:style-name="ce15" office:value-type="float" office:value="781960513.5" calcext:value-type="float">
            <text:p>781,960,513.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140501:633</text:p>
          </table:table-cell>
          <table:table-cell table:style-name="ce15" office:value-type="float" office:value="4220034.1" calcext:value-type="float">
            <text:p>4,220,034.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00501:1496</text:p>
          </table:table-cell>
          <table:table-cell table:style-name="ce15" office:value-type="float" office:value="113500" calcext:value-type="float">
            <text:p>113,500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1:141001:812</text:p>
          </table:table-cell>
          <table:table-cell table:style-name="ce15" office:value-type="float" office:value="269208.5" calcext:value-type="float">
            <text:p>269,208.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4:000000:932</text:p>
          </table:table-cell>
          <table:table-cell table:style-name="ce15" office:value-type="float" office:value="1081981.44" calcext:value-type="float">
            <text:p>1,081,981.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131901:622</text:p>
          </table:table-cell>
          <table:table-cell table:style-name="ce15" office:value-type="float" office:value="613348.56" calcext:value-type="float">
            <text:p>613,348.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6:100601:206</text:p>
          </table:table-cell>
          <table:table-cell table:style-name="ce15" office:value-type="float" office:value="132166.54" calcext:value-type="float">
            <text:p>132,166.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5:030801:578</text:p>
          </table:table-cell>
          <table:table-cell table:style-name="ce15" office:value-type="float" office:value="418972.57" calcext:value-type="float">
            <text:p>418,972.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4:110701:1436</text:p>
          </table:table-cell>
          <table:table-cell table:style-name="ce15" office:value-type="float" office:value="55500" calcext:value-type="float">
            <text:p>55,500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4:080701:1800</text:p>
          </table:table-cell>
          <table:table-cell table:style-name="ce15" office:value-type="float" office:value="7673.43" calcext:value-type="float">
            <text:p>7,673.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1:200401:769</text:p>
          </table:table-cell>
          <table:table-cell table:style-name="ce15" office:value-type="float" office:value="2052000" calcext:value-type="float">
            <text:p>2,052,000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7:080601:1674</text:p>
          </table:table-cell>
          <table:table-cell table:style-name="ce15" office:value-type="float" office:value="735680.04" calcext:value-type="float">
            <text:p>735,680.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80701:55</text:p>
          </table:table-cell>
          <table:table-cell table:style-name="ce15" office:value-type="float" office:value="27882.18" calcext:value-type="float">
            <text:p>27,882.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3:240501:662</text:p>
          </table:table-cell>
          <table:table-cell table:style-name="ce15" office:value-type="float" office:value="523048.35" calcext:value-type="float">
            <text:p>523,048.3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230201:410</text:p>
          </table:table-cell>
          <table:table-cell table:style-name="ce15" office:value-type="float" office:value="460395521.04" calcext:value-type="float">
            <text:p>460,395,521.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8:000000:3881</text:p>
          </table:table-cell>
          <table:table-cell table:style-name="ce15" office:value-type="float" office:value="67440" calcext:value-type="float">
            <text:p>67,440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1:160901:3856</text:p>
          </table:table-cell>
          <table:table-cell table:style-name="ce15" office:value-type="float" office:value="34875" calcext:value-type="float">
            <text:p>34,875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1:210901:68</text:p>
          </table:table-cell>
          <table:table-cell table:style-name="ce15" office:value-type="float" office:value="204043.33" calcext:value-type="float">
            <text:p>204,043.3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0:040501:689</text:p>
          </table:table-cell>
          <table:table-cell table:style-name="ce15" office:value-type="float" office:value="119358.92" calcext:value-type="float">
            <text:p>119,358.9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4:080701:1808</text:p>
          </table:table-cell>
          <table:table-cell table:style-name="ce15" office:value-type="float" office:value="7627.55" calcext:value-type="float">
            <text:p>7,627.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1:030601:1686</text:p>
          </table:table-cell>
          <table:table-cell table:style-name="ce15" office:value-type="float" office:value="1393017.08" calcext:value-type="float">
            <text:p>1,393,017.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2:000000:1101</text:p>
          </table:table-cell>
          <table:table-cell table:style-name="ce15" office:value-type="float" office:value="489049.42" calcext:value-type="float">
            <text:p>489,049.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0:120901:544</text:p>
          </table:table-cell>
          <table:table-cell table:style-name="ce15" office:value-type="float" office:value="365055.88" calcext:value-type="float">
            <text:p>365,055.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3:240501:663</text:p>
          </table:table-cell>
          <table:table-cell table:style-name="ce15" office:value-type="float" office:value="206176.08" calcext:value-type="float">
            <text:p>206,176.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4:090301:294</text:p>
          </table:table-cell>
          <table:table-cell table:style-name="ce15" office:value-type="float" office:value="2138993.52" calcext:value-type="float">
            <text:p>2,138,993.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3:240501:664</text:p>
          </table:table-cell>
          <table:table-cell table:style-name="ce15" office:value-type="float" office:value="222196.26" calcext:value-type="float">
            <text:p>222,196.2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7:080601:9</text:p>
          </table:table-cell>
          <table:table-cell table:style-name="ce15" office:value-type="float" office:value="307094243.54" calcext:value-type="float">
            <text:p>307,094,243.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0:120801:663</text:p>
          </table:table-cell>
          <table:table-cell table:style-name="ce15" office:value-type="float" office:value="364322.83" calcext:value-type="float">
            <text:p>364,322.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0:120801:664</text:p>
          </table:table-cell>
          <table:table-cell table:style-name="ce15" office:value-type="float" office:value="357725.44" calcext:value-type="float">
            <text:p>357,725.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1:141001:803</text:p>
          </table:table-cell>
          <table:table-cell table:style-name="ce15" office:value-type="float" office:value="273030.94" calcext:value-type="float">
            <text:p>273,030.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131901:1602</text:p>
          </table:table-cell>
          <table:table-cell table:style-name="ce15" office:value-type="float" office:value="562136.85" calcext:value-type="float">
            <text:p>562,136.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2:130301:47</text:p>
          </table:table-cell>
          <table:table-cell table:style-name="ce15" office:value-type="float" office:value="182812.32" calcext:value-type="float">
            <text:p>182,812.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4:080701:1805</text:p>
          </table:table-cell>
          <table:table-cell table:style-name="ce15" office:value-type="float" office:value="7604.61" calcext:value-type="float">
            <text:p>7,604.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4:080701:1804</text:p>
          </table:table-cell>
          <table:table-cell table:style-name="ce15" office:value-type="float" office:value="7627.55" calcext:value-type="float">
            <text:p>7,627.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1:200301:936</text:p>
          </table:table-cell>
          <table:table-cell table:style-name="ce15" office:value-type="float" office:value="293826514.5" calcext:value-type="float">
            <text:p>293,826,514.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0:120601:1599</text:p>
          </table:table-cell>
          <table:table-cell table:style-name="ce15" office:value-type="float" office:value="296001938.86" calcext:value-type="float">
            <text:p>296,001,938.8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190601:568</text:p>
          </table:table-cell>
          <table:table-cell table:style-name="ce15" office:value-type="float" office:value="387189.28" calcext:value-type="float">
            <text:p>387,189.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4:080701:1797</text:p>
          </table:table-cell>
          <table:table-cell table:style-name="ce15" office:value-type="float" office:value="7627.55" calcext:value-type="float">
            <text:p>7,627.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1:141001:809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141001:808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4:080701:1799</text:p>
          </table:table-cell>
          <table:table-cell table:style-name="ce15" office:value-type="float" office:value="7673.43" calcext:value-type="float">
            <text:p>7,673.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1:000000:932</text:p>
          </table:table-cell>
          <table:table-cell table:style-name="ce15" office:value-type="float" office:value="145371738.76" calcext:value-type="float">
            <text:p>145,371,738.7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4:080701:1809</text:p>
          </table:table-cell>
          <table:table-cell table:style-name="ce15" office:value-type="float" office:value="7604.61" calcext:value-type="float">
            <text:p>7,604.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1:141001:813</text:p>
          </table:table-cell>
          <table:table-cell table:style-name="ce15" office:value-type="float" office:value="269208.5" calcext:value-type="float">
            <text:p>269,208.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4:080701:1802</text:p>
          </table:table-cell>
          <table:table-cell table:style-name="ce15" office:value-type="float" office:value="7604.61" calcext:value-type="float">
            <text:p>7,604.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0:120801:665</text:p>
          </table:table-cell>
          <table:table-cell table:style-name="ce15" office:value-type="float" office:value="404640.25" calcext:value-type="float">
            <text:p>404,640.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5:051601:287</text:p>
          </table:table-cell>
          <table:table-cell table:style-name="ce15" office:value-type="float" office:value="214332" calcext:value-type="float">
            <text:p>214,332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1:141001:804</text:p>
          </table:table-cell>
          <table:table-cell table:style-name="ce15" office:value-type="float" office:value="273030.94" calcext:value-type="float">
            <text:p>273,030.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4:080701:1796</text:p>
          </table:table-cell>
          <table:table-cell table:style-name="ce15" office:value-type="float" office:value="7616.08" calcext:value-type="float">
            <text:p>7,616.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060301:1049</text:p>
          </table:table-cell>
          <table:table-cell table:style-name="ce15" office:value-type="float" office:value="509169.9" calcext:value-type="float">
            <text:p>509,169.9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4:080701:1807</text:p>
          </table:table-cell>
          <table:table-cell table:style-name="ce15" office:value-type="float" office:value="7616.08" calcext:value-type="float">
            <text:p>7,616.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080701:1798</text:p>
          </table:table-cell>
          <table:table-cell table:style-name="ce15" office:value-type="float" office:value="7639.02" calcext:value-type="float">
            <text:p>7,639.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230201:1825</text:p>
          </table:table-cell>
          <table:table-cell table:style-name="ce15" office:value-type="float" office:value="195151.32" calcext:value-type="float">
            <text:p>195,151.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4:110701:1437</text:p>
          </table:table-cell>
          <table:table-cell table:style-name="ce15" office:value-type="float" office:value="55500" calcext:value-type="float">
            <text:p>55,500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141001:805</text:p>
          </table:table-cell>
          <table:table-cell table:style-name="ce15" office:value-type="float" office:value="274123.06" calcext:value-type="float">
            <text:p>274,123.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1:200301:170</text:p>
          </table:table-cell>
          <table:table-cell table:style-name="ce15" office:value-type="float" office:value="478159240.5" calcext:value-type="float">
            <text:p>478,159,240.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3:260401:1050</text:p>
          </table:table-cell>
          <table:table-cell table:style-name="ce15" office:value-type="float" office:value="272485032.3" calcext:value-type="float">
            <text:p>272,485,032.3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1:200301:939</text:p>
          </table:table-cell>
          <table:table-cell table:style-name="ce15" office:value-type="float" office:value="391462753.5" calcext:value-type="float">
            <text:p>391,462,753.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3:260301:1238</text:p>
          </table:table-cell>
          <table:table-cell table:style-name="ce15" office:value-type="float" office:value="652583.16" calcext:value-type="float">
            <text:p>652,583.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0:120901:545</text:p>
          </table:table-cell>
          <table:table-cell table:style-name="ce15" office:value-type="float" office:value="434695.05" calcext:value-type="float">
            <text:p>434,695.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220111:10</text:p>
          </table:table-cell>
          <table:table-cell table:style-name="ce15" office:value-type="float" office:value="658044.73" calcext:value-type="float">
            <text:p>658,044.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2:060501:115</text:p>
          </table:table-cell>
          <table:table-cell table:style-name="ce15" office:value-type="float" office:value="720090.54" calcext:value-type="float">
            <text:p>720,090.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0:120801:662</text:p>
          </table:table-cell>
          <table:table-cell table:style-name="ce15" office:value-type="float" office:value="232279.59" calcext:value-type="float">
            <text:p>232,279.5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070101:12079</text:p>
          </table:table-cell>
          <table:table-cell table:style-name="ce15" office:value-type="float" office:value="1241932.53" calcext:value-type="float">
            <text:p>1,241,932.5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3:060501:3336</text:p>
          </table:table-cell>
          <table:table-cell table:style-name="ce15" office:value-type="float" office:value="4194252.14" calcext:value-type="float">
            <text:p>4,194,252.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1:230101:30</text:p>
          </table:table-cell>
          <table:table-cell table:style-name="ce15" office:value-type="float" office:value="2305188.34" calcext:value-type="float">
            <text:p>2,305,188.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30201:2827</text:p>
          </table:table-cell>
          <table:table-cell table:style-name="ce15" office:value-type="float" office:value="741795.49" calcext:value-type="float">
            <text:p>741,795.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40904:7660</text:p>
          </table:table-cell>
          <table:table-cell table:style-name="ce15" office:value-type="float" office:value="1226931.11" calcext:value-type="float">
            <text:p>1,226,931.1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130601:857</text:p>
          </table:table-cell>
          <table:table-cell table:style-name="ce15" office:value-type="float" office:value="26711.95" calcext:value-type="float">
            <text:p>26,711.9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8:030103:3911</text:p>
          </table:table-cell>
          <table:table-cell table:style-name="ce15" office:value-type="float" office:value="34130.45" calcext:value-type="float">
            <text:p>34,130.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5:010116:659</text:p>
          </table:table-cell>
          <table:table-cell table:style-name="ce15" office:value-type="float" office:value="1106739.93" calcext:value-type="float">
            <text:p>1,106,739.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8:010154:4575</text:p>
          </table:table-cell>
          <table:table-cell table:style-name="ce15" office:value-type="float" office:value="31745.41" calcext:value-type="float">
            <text:p>31,745.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4:010111:11291</text:p>
          </table:table-cell>
          <table:table-cell table:style-name="ce15" office:value-type="float" office:value="56465.19" calcext:value-type="float">
            <text:p>56,465.1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7:150101:2188</text:p>
          </table:table-cell>
          <table:table-cell table:style-name="ce15" office:value-type="float" office:value="1462878.41" calcext:value-type="float">
            <text:p>1,462,878.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0:100201:1718</text:p>
          </table:table-cell>
          <table:table-cell table:style-name="ce15" office:value-type="float" office:value="1276373.31" calcext:value-type="float">
            <text:p>1,276,373.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8:030103:3913</text:p>
          </table:table-cell>
          <table:table-cell table:style-name="ce15" office:value-type="float" office:value="39250.02" calcext:value-type="float">
            <text:p>39,250.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2:010215:7097</text:p>
          </table:table-cell>
          <table:table-cell table:style-name="ce15" office:value-type="float" office:value="238151.32" calcext:value-type="float">
            <text:p>238,151.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101:5950</text:p>
          </table:table-cell>
          <table:table-cell table:style-name="ce15" office:value-type="float" office:value="3166757.79" calcext:value-type="float">
            <text:p>3,166,757.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4:040101:8043</text:p>
          </table:table-cell>
          <table:table-cell table:style-name="ce15" office:value-type="float" office:value="842762.14" calcext:value-type="float">
            <text:p>842,762.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5:000000:2478</text:p>
          </table:table-cell>
          <table:table-cell table:style-name="ce15" office:value-type="float" office:value="269082.5" calcext:value-type="float">
            <text:p>269,082.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040904:7659</text:p>
          </table:table-cell>
          <table:table-cell table:style-name="ce15" office:value-type="float" office:value="1715330.58" calcext:value-type="float">
            <text:p>1,715,330.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1:010113:1630</text:p>
          </table:table-cell>
          <table:table-cell table:style-name="ce15" office:value-type="float" office:value="509466.69" calcext:value-type="float">
            <text:p>509,466.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8:020101:2780</text:p>
          </table:table-cell>
          <table:table-cell table:style-name="ce15" office:value-type="float" office:value="334374.7" calcext:value-type="float">
            <text:p>334,374.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1:080201:1059</text:p>
          </table:table-cell>
          <table:table-cell table:style-name="ce15" office:value-type="float" office:value="340518.23" calcext:value-type="float">
            <text:p>340,518.2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40103:6520</text:p>
          </table:table-cell>
          <table:table-cell table:style-name="ce15" office:value-type="float" office:value="686267.32" calcext:value-type="float">
            <text:p>686,267.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4:040101:8044</text:p>
          </table:table-cell>
          <table:table-cell table:style-name="ce15" office:value-type="float" office:value="767871.01" calcext:value-type="float">
            <text:p>767,871.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8:010159:770</text:p>
          </table:table-cell>
          <table:table-cell table:style-name="ce15" office:value-type="float" office:value="549914.17" calcext:value-type="float">
            <text:p>549,914.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5:060202:398</text:p>
          </table:table-cell>
          <table:table-cell table:style-name="ce15" office:value-type="float" office:value="758316.32" calcext:value-type="float">
            <text:p>758,316.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1:090701:256</text:p>
          </table:table-cell>
          <table:table-cell table:style-name="ce15" office:value-type="float" office:value="1481686.74" calcext:value-type="float">
            <text:p>1,481,686.7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4:010111:11289</text:p>
          </table:table-cell>
          <table:table-cell table:style-name="ce15" office:value-type="float" office:value="135516.45" calcext:value-type="float">
            <text:p>135,516.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8:010154:4573</text:p>
          </table:table-cell>
          <table:table-cell table:style-name="ce15" office:value-type="float" office:value="24419.54" calcext:value-type="float">
            <text:p>24,419.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7:020102:5205</text:p>
          </table:table-cell>
          <table:table-cell table:style-name="ce15" office:value-type="float" office:value="19196.46" calcext:value-type="float">
            <text:p>19,196.4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2:010309:14534</text:p>
          </table:table-cell>
          <table:table-cell table:style-name="ce15" office:value-type="float" office:value="1841412.56" calcext:value-type="float">
            <text:p>1,841,412.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2:010102:3531</text:p>
          </table:table-cell>
          <table:table-cell table:style-name="ce15" office:value-type="float" office:value="19143.54" calcext:value-type="float">
            <text:p>19,143.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5:070102:2641</text:p>
          </table:table-cell>
          <table:table-cell table:style-name="ce15" office:value-type="float" office:value="1763020.5" calcext:value-type="float">
            <text:p>1,763,020.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040102:6157</text:p>
          </table:table-cell>
          <table:table-cell table:style-name="ce15" office:value-type="float" office:value="936318.32" calcext:value-type="float">
            <text:p>936,318.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010401:807</text:p>
          </table:table-cell>
          <table:table-cell table:style-name="ce15" office:value-type="float" office:value="1108868.48" calcext:value-type="float">
            <text:p>1,108,868.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5:070301:1498</text:p>
          </table:table-cell>
          <table:table-cell table:style-name="ce15" office:value-type="float" office:value="2288591.83" calcext:value-type="float">
            <text:p>2,288,591.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1:130201:3422</text:p>
          </table:table-cell>
          <table:table-cell table:style-name="ce15" office:value-type="float" office:value="2516291.7" calcext:value-type="float">
            <text:p>2,516,291.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0:010144:1289</text:p>
          </table:table-cell>
          <table:table-cell table:style-name="ce15" office:value-type="float" office:value="15982.83" calcext:value-type="float">
            <text:p>15,982.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2:010215:7096</text:p>
          </table:table-cell>
          <table:table-cell table:style-name="ce15" office:value-type="float" office:value="196733.7" calcext:value-type="float">
            <text:p>196,733.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4:100101:2520</text:p>
          </table:table-cell>
          <table:table-cell table:style-name="ce15" office:value-type="float" office:value="1184941.51" calcext:value-type="float">
            <text:p>1,184,941.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4:010111:11288</text:p>
          </table:table-cell>
          <table:table-cell table:style-name="ce15" office:value-type="float" office:value="94108.65" calcext:value-type="float">
            <text:p>94,108.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2:020201:718</text:p>
          </table:table-cell>
          <table:table-cell table:style-name="ce15" office:value-type="float" office:value="1167775.77" calcext:value-type="float">
            <text:p>1,167,775.7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4:010102:1448</text:p>
          </table:table-cell>
          <table:table-cell table:style-name="ce15" office:value-type="float" office:value="448624.1" calcext:value-type="float">
            <text:p>448,624.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4:070401:850</text:p>
          </table:table-cell>
          <table:table-cell table:style-name="ce15" office:value-type="float" office:value="1708939.34" calcext:value-type="float">
            <text:p>1,708,939.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8:030201:36</text:p>
          </table:table-cell>
          <table:table-cell table:style-name="ce15" office:value-type="float" office:value="520483.2" calcext:value-type="float">
            <text:p>520,483.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090801:8576</text:p>
          </table:table-cell>
          <table:table-cell table:style-name="ce15" office:value-type="float" office:value="773812.93" calcext:value-type="float">
            <text:p>773,812.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4:040103:6519</text:p>
          </table:table-cell>
          <table:table-cell table:style-name="ce15" office:value-type="float" office:value="696230.31" calcext:value-type="float">
            <text:p>696,230.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2:010101:1263</text:p>
          </table:table-cell>
          <table:table-cell table:style-name="ce15" office:value-type="float" office:value="3573630.6" calcext:value-type="float">
            <text:p>3,573,630.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04:090101:820</text:p>
          </table:table-cell>
          <table:table-cell table:style-name="ce15" office:value-type="float" office:value="576356.71" calcext:value-type="float">
            <text:p>576,356.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090801:8577</text:p>
          </table:table-cell>
          <table:table-cell table:style-name="ce15" office:value-type="float" office:value="773812.93" calcext:value-type="float">
            <text:p>773,812.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2:010109:3635</text:p>
          </table:table-cell>
          <table:table-cell table:style-name="ce15" office:value-type="float" office:value="722991.09" calcext:value-type="float">
            <text:p>722,991.0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1:010104:12277</text:p>
          </table:table-cell>
          <table:table-cell table:style-name="ce15" office:value-type="float" office:value="209934.38" calcext:value-type="float">
            <text:p>209,934.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4:020105:3622</text:p>
          </table:table-cell>
          <table:table-cell table:style-name="ce15" office:value-type="float" office:value="457502.95" calcext:value-type="float">
            <text:p>457,502.9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8:030103:3920</text:p>
          </table:table-cell>
          <table:table-cell table:style-name="ce15" office:value-type="float" office:value="69967.42" calcext:value-type="float">
            <text:p>69,967.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4:100101:2521</text:p>
          </table:table-cell>
          <table:table-cell table:style-name="ce15" office:value-type="float" office:value="948864.16" calcext:value-type="float">
            <text:p>948,864.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030201:2826</text:p>
          </table:table-cell>
          <table:table-cell table:style-name="ce15" office:value-type="float" office:value="741795.49" calcext:value-type="float">
            <text:p>741,795.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8:030103:3918</text:p>
          </table:table-cell>
          <table:table-cell table:style-name="ce15" office:value-type="float" office:value="80206.55" calcext:value-type="float">
            <text:p>80,206.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1:020101:2369</text:p>
          </table:table-cell>
          <table:table-cell table:style-name="ce15" office:value-type="float" office:value="322684.1" calcext:value-type="float">
            <text:p>322,684.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4:110101:1054</text:p>
          </table:table-cell>
          <table:table-cell table:style-name="ce15" office:value-type="float" office:value="1602821.17" calcext:value-type="float">
            <text:p>1,602,821.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00000:797</text:p>
          </table:table-cell>
          <table:table-cell table:style-name="ce15" office:value-type="float" office:value="85507081.36" calcext:value-type="float">
            <text:p>85,507,081.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8:030103:3921</text:p>
          </table:table-cell>
          <table:table-cell table:style-name="ce15" office:value-type="float" office:value="66554.37" calcext:value-type="float">
            <text:p>66,554.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8:010154:76</text:p>
          </table:table-cell>
          <table:table-cell table:style-name="ce15" office:value-type="float" office:value="3860608.02" calcext:value-type="float">
            <text:p>3,860,608.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2:000000:991</text:p>
          </table:table-cell>
          <table:table-cell table:style-name="ce15" office:value-type="float" office:value="1169688.49" calcext:value-type="float">
            <text:p>1,169,688.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4:040103:6517</text:p>
          </table:table-cell>
          <table:table-cell table:style-name="ce15" office:value-type="float" office:value="752551.61" calcext:value-type="float">
            <text:p>752,551.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4:010105:4893</text:p>
          </table:table-cell>
          <table:table-cell table:style-name="ce15" office:value-type="float" office:value="389444.78" calcext:value-type="float">
            <text:p>389,444.7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4:020104:3326</text:p>
          </table:table-cell>
          <table:table-cell table:style-name="ce15" office:value-type="float" office:value="818391.16" calcext:value-type="float">
            <text:p>818,391.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6:090101:2831</text:p>
          </table:table-cell>
          <table:table-cell table:style-name="ce15" office:value-type="float" office:value="422720.05" calcext:value-type="float">
            <text:p>422,720.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8:010147:8048</text:p>
          </table:table-cell>
          <table:table-cell table:style-name="ce15" office:value-type="float" office:value="2144520.34" calcext:value-type="float">
            <text:p>2,144,520.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2:060102:264</text:p>
          </table:table-cell>
          <table:table-cell table:style-name="ce15" office:value-type="float" office:value="2244326.37" calcext:value-type="float">
            <text:p>2,244,326.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4:040103:6518</text:p>
          </table:table-cell>
          <table:table-cell table:style-name="ce15" office:value-type="float" office:value="752007.61" calcext:value-type="float">
            <text:p>752,007.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1:000000:242</text:p>
          </table:table-cell>
          <table:table-cell table:style-name="ce15" office:value-type="float" office:value="1634464.6" calcext:value-type="float">
            <text:p>1,634,464.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5:030401:1089</text:p>
          </table:table-cell>
          <table:table-cell table:style-name="ce15" office:value-type="float" office:value="289365.88" calcext:value-type="float">
            <text:p>289,365.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4:100101:2522</text:p>
          </table:table-cell>
          <table:table-cell table:style-name="ce15" office:value-type="float" office:value="953021.01" calcext:value-type="float">
            <text:p>953,021.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5:030401:1090</text:p>
          </table:table-cell>
          <table:table-cell table:style-name="ce15" office:value-type="float" office:value="289990.76" calcext:value-type="float">
            <text:p>289,990.7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5:060101:2212</text:p>
          </table:table-cell>
          <table:table-cell table:style-name="ce15" office:value-type="float" office:value="1076962.88" calcext:value-type="float">
            <text:p>1,076,962.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5:010124:1372</text:p>
          </table:table-cell>
          <table:table-cell table:style-name="ce15" office:value-type="float" office:value="484634.54" calcext:value-type="float">
            <text:p>484,634.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3:060501:3337</text:p>
          </table:table-cell>
          <table:table-cell table:style-name="ce15" office:value-type="float" office:value="1937898.43" calcext:value-type="float">
            <text:p>1,937,898.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1:050101:371</text:p>
          </table:table-cell>
          <table:table-cell table:style-name="ce15" office:value-type="float" office:value="1467797.98" calcext:value-type="float">
            <text:p>1,467,797.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5:010132:2195</text:p>
          </table:table-cell>
          <table:table-cell table:style-name="ce15" office:value-type="float" office:value="12956.48" calcext:value-type="float">
            <text:p>12,956.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8:010150:848</text:p>
          </table:table-cell>
          <table:table-cell table:style-name="ce15" office:value-type="float" office:value="850670.2" calcext:value-type="float">
            <text:p>850,670.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040103:4615</text:p>
          </table:table-cell>
          <table:table-cell table:style-name="ce15" office:value-type="float" office:value="395369.69" calcext:value-type="float">
            <text:p>395,369.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8:010154:4572</text:p>
          </table:table-cell>
          <table:table-cell table:style-name="ce15" office:value-type="float" office:value="28082.48" calcext:value-type="float">
            <text:p>28,082.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2:090801:5982</text:p>
          </table:table-cell>
          <table:table-cell table:style-name="ce15" office:value-type="float" office:value="49138734.34" calcext:value-type="float">
            <text:p>49,138,734.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5:060202:400</text:p>
          </table:table-cell>
          <table:table-cell table:style-name="ce15" office:value-type="float" office:value="484465.06" calcext:value-type="float">
            <text:p>484,465.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1:010201:1351</text:p>
          </table:table-cell>
          <table:table-cell table:style-name="ce15" office:value-type="float" office:value="25733.76" calcext:value-type="float">
            <text:p>25,733.7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5:060202:399</text:p>
          </table:table-cell>
          <table:table-cell table:style-name="ce15" office:value-type="float" office:value="485025.79" calcext:value-type="float">
            <text:p>485,025.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1:020101:2368</text:p>
          </table:table-cell>
          <table:table-cell table:style-name="ce15" office:value-type="float" office:value="449226.88" calcext:value-type="float">
            <text:p>449,226.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3:010136:1421</text:p>
          </table:table-cell>
          <table:table-cell table:style-name="ce15" office:value-type="float" office:value="526864.37" calcext:value-type="float">
            <text:p>526,864.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10111:11290</text:p>
          </table:table-cell>
          <table:table-cell table:style-name="ce15" office:value-type="float" office:value="197628.16" calcext:value-type="float">
            <text:p>197,628.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7:230102:344</text:p>
          </table:table-cell>
          <table:table-cell table:style-name="ce15" office:value-type="float" office:value="595468.42" calcext:value-type="float">
            <text:p>595,468.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8:010154:4574</text:p>
          </table:table-cell>
          <table:table-cell table:style-name="ce15" office:value-type="float" office:value="23198.57" calcext:value-type="float">
            <text:p>23,198.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8:030103:3919</text:p>
          </table:table-cell>
          <table:table-cell table:style-name="ce15" office:value-type="float" office:value="76793.51" calcext:value-type="float">
            <text:p>76,793.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4:050401:2875</text:p>
          </table:table-cell>
          <table:table-cell table:style-name="ce15" office:value-type="float" office:value="1253873.71" calcext:value-type="float">
            <text:p>1,253,873.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1:130201:3424</text:p>
          </table:table-cell>
          <table:table-cell table:style-name="ce15" office:value-type="float" office:value="137107.29" calcext:value-type="float">
            <text:p>137,107.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2:010101:3465</text:p>
          </table:table-cell>
          <table:table-cell table:style-name="ce15" office:value-type="float" office:value="135863.93" calcext:value-type="float">
            <text:p>135,863.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1:130201:3423</text:p>
          </table:table-cell>
          <table:table-cell table:style-name="ce15" office:value-type="float" office:value="1343759.57" calcext:value-type="float">
            <text:p>1,343,759.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01:010104:13124</text:p>
          </table:table-cell>
          <table:table-cell table:style-name="ce15" office:value-type="float" office:value="447215.02" calcext:value-type="float">
            <text:p>447,215.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4:010115:660</text:p>
          </table:table-cell>
          <table:table-cell table:style-name="ce15" office:value-type="float" office:value="2122087.34" calcext:value-type="float">
            <text:p>2,122,087.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8:030103:149</text:p>
          </table:table-cell>
          <table:table-cell table:style-name="ce15" office:value-type="float" office:value="36092947.83" calcext:value-type="float">
            <text:p>36,092,947.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8:030103:3915</text:p>
          </table:table-cell>
          <table:table-cell table:style-name="ce15" office:value-type="float" office:value="71673.94" calcext:value-type="float">
            <text:p>71,673.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3:090101:1174</text:p>
          </table:table-cell>
          <table:table-cell table:style-name="ce15" office:value-type="float" office:value="826900.48" calcext:value-type="float">
            <text:p>826,900.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5:130104:48</text:p>
          </table:table-cell>
          <table:table-cell table:style-name="ce15" office:value-type="float" office:value="1306208.69" calcext:value-type="float">
            <text:p>1,306,208.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3:110501:1382</text:p>
          </table:table-cell>
          <table:table-cell table:style-name="ce15" office:value-type="float" office:value="1391552.44" calcext:value-type="float">
            <text:p>1,391,552.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8:010160:333</text:p>
          </table:table-cell>
          <table:table-cell table:style-name="ce15" office:value-type="float" office:value="502165.25" calcext:value-type="float">
            <text:p>502,165.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10110:15530</text:p>
          </table:table-cell>
          <table:table-cell table:style-name="ce15" office:value-type="float" office:value="13284477.02" calcext:value-type="float">
            <text:p>13,284,477.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4:050301:642</text:p>
          </table:table-cell>
          <table:table-cell table:style-name="ce15" office:value-type="float" office:value="1212180.12" calcext:value-type="float">
            <text:p>1,212,180.1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5:050401:1191</text:p>
          </table:table-cell>
          <table:table-cell table:style-name="ce15" office:value-type="float" office:value="2761700.05" calcext:value-type="float">
            <text:p>2,761,700.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5:190102:2531</text:p>
          </table:table-cell>
          <table:table-cell table:style-name="ce15" office:value-type="float" office:value="516822.4" calcext:value-type="float">
            <text:p>516,822.4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1:010104:13125</text:p>
          </table:table-cell>
          <table:table-cell table:style-name="ce15" office:value-type="float" office:value="574990.74" calcext:value-type="float">
            <text:p>574,990.7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2:010101:3464</text:p>
          </table:table-cell>
          <table:table-cell table:style-name="ce15" office:value-type="float" office:value="170925.58" calcext:value-type="float">
            <text:p>170,925.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3:130101:3335</text:p>
          </table:table-cell>
          <table:table-cell table:style-name="ce15" office:value-type="float" office:value="1156979.9" calcext:value-type="float">
            <text:p>1,156,979.9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9:010116:11622</text:p>
          </table:table-cell>
          <table:table-cell table:style-name="ce15" office:value-type="float" office:value="2193934.41" calcext:value-type="float">
            <text:p>2,193,934.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2:120302:633</text:p>
          </table:table-cell>
          <table:table-cell table:style-name="ce15" office:value-type="float" office:value="3025970.34" calcext:value-type="float">
            <text:p>3,025,970.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5:010105:10543</text:p>
          </table:table-cell>
          <table:table-cell table:style-name="ce15" office:value-type="float" office:value="24957.6" calcext:value-type="float">
            <text:p>24,957.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8:000000:293</text:p>
          </table:table-cell>
          <table:table-cell table:style-name="ce15" office:value-type="float" office:value="15785627.42" calcext:value-type="float">
            <text:p>15,785,627.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5:090104:1675</text:p>
          </table:table-cell>
          <table:table-cell table:style-name="ce15" office:value-type="float" office:value="3896178.95" calcext:value-type="float">
            <text:p>3,896,178.9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2:040904:7658</text:p>
          </table:table-cell>
          <table:table-cell table:style-name="ce15" office:value-type="float" office:value="1499299.9" calcext:value-type="float">
            <text:p>1,499,299.9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5:060401:4759</text:p>
          </table:table-cell>
          <table:table-cell table:style-name="ce15" office:value-type="float" office:value="1215509.14" calcext:value-type="float">
            <text:p>1,215,509.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4:010110:15529</text:p>
          </table:table-cell>
          <table:table-cell table:style-name="ce15" office:value-type="float" office:value="24549246.29" calcext:value-type="float">
            <text:p>24,549,246.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8:010153:809</text:p>
          </table:table-cell>
          <table:table-cell table:style-name="ce15" office:value-type="float" office:value="30343.78" calcext:value-type="float">
            <text:p>30,343.7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2:010104:3391</text:p>
          </table:table-cell>
          <table:table-cell table:style-name="ce15" office:value-type="float" office:value="590819.94" calcext:value-type="float">
            <text:p>590,819.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8:010135:7438</text:p>
          </table:table-cell>
          <table:table-cell table:style-name="ce15" office:value-type="float" office:value="1017214.2" calcext:value-type="float">
            <text:p>1,017,214.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8:030103:3914</text:p>
          </table:table-cell>
          <table:table-cell table:style-name="ce15" office:value-type="float" office:value="34130.45" calcext:value-type="float">
            <text:p>34,130.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2:010109:3589</text:p>
          </table:table-cell>
          <table:table-cell table:style-name="ce15" office:value-type="float" office:value="675218.93" calcext:value-type="float">
            <text:p>675,218.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5:040101:223</text:p>
          </table:table-cell>
          <table:table-cell table:style-name="ce15" office:value-type="float" office:value="17633505.21" calcext:value-type="float">
            <text:p>17,633,505.2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4:070101:12078</text:p>
          </table:table-cell>
          <table:table-cell table:style-name="ce15" office:value-type="float" office:value="1250275.27" calcext:value-type="float">
            <text:p>1,250,275.2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10107:1087</text:p>
          </table:table-cell>
          <table:table-cell table:style-name="ce15" office:value-type="float" office:value="51100420.96" calcext:value-type="float">
            <text:p>51,100,420.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4:010111:11287</text:p>
          </table:table-cell>
          <table:table-cell table:style-name="ce15" office:value-type="float" office:value="62111.71" calcext:value-type="float">
            <text:p>62,111.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3:030601:1563</text:p>
          </table:table-cell>
          <table:table-cell table:style-name="ce15" office:value-type="float" office:value="465140.57" calcext:value-type="float">
            <text:p>465,140.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3:010115:1204</text:p>
          </table:table-cell>
          <table:table-cell table:style-name="ce15" office:value-type="float" office:value="1533537" calcext:value-type="float">
            <text:p>1,533,537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8:030103:3916</text:p>
          </table:table-cell>
          <table:table-cell table:style-name="ce15" office:value-type="float" office:value="47782.63" calcext:value-type="float">
            <text:p>47,782.6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1:020102:3477</text:p>
          </table:table-cell>
          <table:table-cell table:style-name="ce15" office:value-type="float" office:value="440685.03" calcext:value-type="float">
            <text:p>440,685.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2:050801:134</text:p>
          </table:table-cell>
          <table:table-cell table:style-name="ce15" office:value-type="float" office:value="309170" calcext:value-type="float">
            <text:p>309,170.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090501:12671</text:p>
          </table:table-cell>
          <table:table-cell table:style-name="ce15" office:value-type="float" office:value="11093898.85" calcext:value-type="float">
            <text:p>11,093,898.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7:110301:21</text:p>
          </table:table-cell>
          <table:table-cell table:style-name="ce15" office:value-type="float" office:value="101761154.13" calcext:value-type="float">
            <text:p>101,761,154.1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1:010103:351</text:p>
          </table:table-cell>
          <table:table-cell table:style-name="ce15" office:value-type="float" office:value="2170846.04" calcext:value-type="float">
            <text:p>2,170,846.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7:020102:418</text:p>
          </table:table-cell>
          <table:table-cell table:style-name="ce15" office:value-type="float" office:value="11083743.11" calcext:value-type="float">
            <text:p>11,083,743.1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6" office:value-type="string" calcext:value-type="string">
            <text:p>05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6:040601:93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3:280401:1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4:000000:11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4:060301:904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6:040701:4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4:070901:5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3:090401:3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71701:8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4:060301:482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190901: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4:060301:46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6:080501:26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4:060301:48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4:000000:1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5:000000:15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6:040701:4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6:080501:122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6:080401:2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4:060301:7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3:280401:147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3:070501:94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4:120401:94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4:060301:46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6:040701:6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4:060301:47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6:040601:13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4:000000:13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6:040501:1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5:000000:1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2:150601:2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6:040701:127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6:040501:17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00000:98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4:000000:13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6:040501:128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4:060301:55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4:070801:2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4:060301:43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4:060301:48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6:040501:23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6:040501:7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6:040501:20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6:040501:20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1:160701:11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6:080501:3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6:080401:5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0:060901:2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4:000000:13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170201:5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4:070901:41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20301: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3:280101:3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5:170801: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0:000000:53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3:080401:2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6:040501:1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42101:1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5:090102:43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5:090104:5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4:010115:86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5:090104:1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5:090104:1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1:040701:142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5:090102:10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3:280101:162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4:010108:51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5:090102:40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5:090105:55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5:090105:2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4:010114:147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4:010110:158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4:010115:196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5:090102:461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5:090102:41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4:010114:11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5:090102:3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4:030101:113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213:14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5:090105:14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5:090104:2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5:090105:82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5:020101:482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5:000000:375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4:010111:90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5:020103:14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5:020101:48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220:809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4:010107:12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5:090105:42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5:020101:44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5:020101:45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5:090102:10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5:090102:4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3:280101:196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5:020101:413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5:090105:449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5:020101:481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4:010115:135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5:090102: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5:090105:384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0:000000:22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5:020101:39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4:010108:8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4:010115:23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5:020101:41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5:090102:15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10115:21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5:090102:181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4:030101:31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5:090105:38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4:010115:12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5:090105:5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5:090105:116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5:090102:35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3:090101:4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4:030101:2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5:020101:411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5:090105:306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3:190401:99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5:020101:3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5:020121: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5:090105:420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5:020101:36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5:090102:40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5:090102:13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5:090102:460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5:090102:42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3:280101:16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10115:169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4:010108:55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10108:53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5:000000:30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4:010110:151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5:090102:45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4:010110:146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4:000000:13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4:010108:60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4:010107:3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4:010108:52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3:280101:196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5:090104:30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4:010115:3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5:090102:433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4:010115:92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4:030101:908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8:120301:1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4:010115:196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5:090103:12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10220:800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4:010115:206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1:230102:37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4:010115:4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5:020101:44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5:090102:40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5:020101:396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4:010108:47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4:010115:16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4:010115:19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5:020101:391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5:090105:5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5:020101:44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5:090105:2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20101:47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5:090102:5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4:010108:52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4:010108:48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5:020101:401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4:010115:73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5:020101:438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5:090105:9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5:090104:50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5:000000:4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3:190201:14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5:090102:12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10107:15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10103: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5:000000:46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2:000000:645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10108:53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3:280101:16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4:000000:54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5:090102:40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4:010108:2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8:120201:6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4:010115:22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5:020101:73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2:010220:80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4:010115:14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20101:36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4:030101:9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4:010108:450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5:090104:5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5:090102:13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90105:1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20101:19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5:000000:44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6:080301: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5:020101:7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4:010111:31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5:020101:41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00000:3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00000:166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5:090102:45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5:090102:26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5:000000:26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5:090102:4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5:090102:39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5:090105:2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5:090102:35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4:010108:48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4:010115:44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4:010115:213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5:020103:7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90102:6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5:090102:44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4:010115:85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90103:2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4:010114:14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90102:148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4:060301:27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4:010108:39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4:010114:10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5:020102:3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4:010108:47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5:090105:100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5:090102:17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4:060301:120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5:090102:12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5:090104:63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5:090105:1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4:030101:707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4:010115:244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5:020101:43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5:000000:16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5:000000:12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4:040103:383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3:190401:99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4:030101:76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5:090104:18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5:090102:416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4:010114:106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5:090104:17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5:090104:18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5:090102:451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5:090102:11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4:010103:272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4:010115:13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4:010108:18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3:190401:10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4:050101:18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5:090104:3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4:010115:806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4:010115:16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4:010111:95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4:010114:106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2:010220:77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5:090105:11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5:090105:126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5:090105:41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4:010102:13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3:280301:59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5:090105:44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5:090102:67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5:020102:19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5:090105:14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5:090102:2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5:090102:128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5:090105:6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4:030101:76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9:010112:10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5:090102:42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4:010115:88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5:090102:34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4:030101:1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4:010115:17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4:010107:3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3:190401:9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5:090102:15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4:010115:86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5:090102:14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4:010115:14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5:090105:14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4:010114:14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5:090104:34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5:000000:19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5:090105: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2:010213:8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5:090105:6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5:020101:48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4:010115:8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5:090105:35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03:190201:14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4:060301:3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4:010114:129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5:090105:68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4:010106:13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5:090103:10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4:010115:86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5:090104:18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4:030101: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5:090102:34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5:090102:7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5:020104:658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25:090102:22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4:010115:6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4:010110:157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5:090102:43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5:020101:12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5:020101:47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5:020101:45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5:090102:13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5:000000:41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5:090102:2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4:010115:98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5:020101:43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4:010115:1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5:090102:43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5:000000:4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5:090104:36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5:090102:42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5:000000:26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8:120201:6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5:090102:2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5:020101:44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4:010115:21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4:030101:71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5:090105:417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5:000000:27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5:020101:47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5:090102:109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5:090105:44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4:010115:14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3:010124:42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4:010111:950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5:090105:7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5:090102:15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3:280401:139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5:020101:3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2:010303:707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5:020101:2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5:090102:30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4:010115:1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5:090105:72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5:090105:3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5:090102:5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5:020101:1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4:060301:343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5:090102:138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5:090102:3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03:190201:142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4:010115:802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4:010105:6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5:090102:5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4:010115:1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4:030101:16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5:090105:40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5:090103:15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4:010108:47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4:010115:172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3:081301: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5:020102:1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5:090102:41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5:000000:4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4:010115:233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5:090105:45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5:090104:2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5:090102:393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4:010114:1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5:020101:47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3:280301:3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4:010115:89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4:000000:98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5:090102:44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4:010115:199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5:090102:125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4:010108:59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4:060301:28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5:020101:44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4:010115:88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4:010115:173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5:020101:476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5:090102:436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4:010115:1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5:020101:479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5:090102:39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5:090102:42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03:280401:14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5:090102:407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5:090102:43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4:010115:3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4:010110:217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5:090102:18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01:140201:21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5:090103: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5:020101:45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5:090104:12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4:030101:15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4:010106:134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4:030101:10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4:010108:53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24:030101:4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4:010115:918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4:010106:8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5:090104:2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4:010114:2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4:010115:199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03:280101:166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5:090201: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03:190101:147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4:010115:229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5:090102:6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25:090104:2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4:010115:38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4:010108:18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4:010108:53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4:010106:99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4:010115:1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03:190101:14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4:010110:151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2:010220:77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03:280101:16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5:020101:2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4:010115:3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5:090102:416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5:090102:31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5:090105:29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5:090102:3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5:090105:42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3:190101:139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2:090801:309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4:010115:11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5:090105:5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4:010108:52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5:090105:329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5:090105:38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4:010103:1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24:010108:55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5:090102:43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5:090105:31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5:090105:45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4:010115:863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24:010114:12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24:030101:83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4:010110:186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03:190401:10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5:020101:44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5:090104:17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25:020101:47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4:010115:18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00:000000:29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25:020101:442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4:010108:16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25:090105:9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5:090102:440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25:090102:43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4:030101:2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5:020101:47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5:090102:107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03:210101:18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25:020101:7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5:020101:3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4:010115: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5:090102:38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24:010103:6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24:010108:59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5:090102:2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4:010108:191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5:000000:8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03:190201:14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25:020102:3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24:010115:82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5:090102:15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4:010102:12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5:000000:47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25:020101:3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5:090104:17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25:090102: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5:090102:429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4:010114:19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24:010115:5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2:010220:80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25:090105:22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5:090103:146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4:010111:33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5:090104:18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25:090102:42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4:010114:14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4:010107:1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25:090102:41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08:050101:2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03:190201:13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25:090102:1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15:060302:3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03:280101:19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5:020101:4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5:090102:13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25:000000:4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5:020101:44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4:030101:908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4:030101:5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5:090104:1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5:020101:40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4:030101:1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12:070301:1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5:090102:22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25:090105:38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5:090102:44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03:280101:20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25:090104:14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4:010115: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4:040102:29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24:010108:69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5:090104:4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2:041901:127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25:020101:7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5:090102:427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03:280101:202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25:090105:138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25:020101:43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25:090102:46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5:090102:3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4:010107:2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25:000000:11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24:010115:19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5:020101:40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5:090104:66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12:160401: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22:010220:80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5:090105:99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24:010115:6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25:090102:39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25:020101: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4:010110:1323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4:010115:116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04:020105:7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24:010115:196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02:010109:22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25:020101:41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5:090105:302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24:010108:15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19:010103:535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4:010103:28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25:090105:8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5:090102:6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4:010115:80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4:010115:923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25:090102:325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25:090104:178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25:020101:2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5:090105:5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25:090102:109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24:010108:527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4:010115:4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5:020101:31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5:090105:40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25:090102:48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02:010105:2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5:090105:41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25:090102:12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25:090102:17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25:020102:12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25:090105:31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24:010111:86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25:090105:421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24:010108:3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24:010115:210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24:010115:91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4:010102:64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5:000000:48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25:040103:92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24:010111:89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24:000000:97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25:020101:448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25:090102:5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24:010115:21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4:010115:78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25:090102:43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25:020101:392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24:030101:30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25:090102:44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25:020101:7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25:000000:1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25:020101:44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25:020101:36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25:090103:11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25:090104:52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5:000000:65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25:020101:47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4:010106:15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03:190401:9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25:090104:1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03:280101:20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24:010107: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25:090103:122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4:010111:233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24:010115:18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25:090105:34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25:090103:11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25:020101:449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25:090105:21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25:090102:18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25:090105:10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4:030101:109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25:090102:37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5:090105:449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5:020101:1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24:010115:4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4:010115:3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25:090105:11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5:090102:16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4:010111:95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03:190101:139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5:090102:142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24:010115:91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25:020101:7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25:090104:179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5:090105:3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25:090102:413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24:010115:210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25:090104:18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25:090102:62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25:090102:16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02:060101:97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03:280101:196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25:090102:43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14:090501:6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25:090105:4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24:010115:9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24:010115:150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4:010111:101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4:010108:70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24:010108:133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25:090104:169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03:280101:8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25:090102:433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25:020101:39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24:010108:19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03:280101:20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24:010108:127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03:000000:32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24:010110:26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24:010115:117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25:090102:39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25:090102:34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25:090105:68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25:020101:409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25:020101:45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25:090103:13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25:090105:88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24:010111:14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24:010115:193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24:010106:10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25:090102:185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25:090102:184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25:090102:41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24:030101:68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25:090102:59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25:090104:5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24:000000:49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25:090102:418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25:020101:74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08:190101:21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24:010115:92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25:020101:2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25:020101:1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25:090104:14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25:090102:2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24:010111:988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25:090102:43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25:090102:7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15:040201:5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25:090102:458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24:010110:1458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24:010105:32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25:090104:179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24:010115:772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25:090102:3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03:280101:16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25:090102:6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25:090103:3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25:020101:477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25:090105:384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24:030101:90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24:010115:912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24:010110:158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25:020101:3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25:020101:5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24:010114:13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25:090105:46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25:020101:41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24:010114:1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24:010115:86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24:040102:13129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25:090102:20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25:090105:4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24:010115:775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25:090102:43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25:000000:42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25:090105:121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25:090102:22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25:090105:71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24:010111:5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25:090105:456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25:090102:48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24:010115:452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25:090102:47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03:280101:20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25:090102:2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03:280101:163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03:280401:113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24:010115:5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03:280401:139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25:020101:394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25:020101:73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25:090102:43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25:090104:51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25:020101:12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03:280401:1101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03:280401:110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25:000000:375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03:280601:56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03:280401:1100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25:000000:1414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25:000000:1458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11:120601:15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11:120601:15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03:240301:68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12:160301:3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07:100201:28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01:130201:3407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16:010104:616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04:010102:2453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04:120201:1595</text:p>
          </table:table-cell>
          <table:table-cell table:style-name="ce9" office:value-type="string" calcext:value-type="string" table:number-columns-spanned="2" table:number-rows-spanned="1">
            <text:p>09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5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58B97CE5093FBBD882F5005A88182B09F0C40D93B713F1BE3A93574392B08CFFB2E9EF2725EAA721A2372880DBEC9A8CC1D3671E97B0D4D4293AE86C9026491F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61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6-24T14:27:55</meta:creation-date>
    <dc:date>2024-05-29T08:16:14</dc:date>
    <meta:generator>LibreOffice/6.4.6.2$Linux_X86_64 LibreOffice_project/17c4c786810c925eb6e0da4181cd43069b44ed29</meta:generator>
    <meta:document-statistic meta:table-count="1" meta:cell-count="401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